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2000000900001906000008E405A1E6B5C4739472.wmf" manifest:media-type="image/x-wmf"/>
  <manifest:file-entry manifest:full-path="Pictures/2000000900001906000008E493C6613C14A126EB.wmf" manifest:media-type="image/x-wmf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" svg:font-family="'Times New Roman'" style:font-family-generic="roman"/>
    <style:font-face style:name="Arial" svg:font-family="Arial" style:font-family-generic="swiss"/>
    <style:font-face style:name="Calibri" svg:font-family="Calibri" style:font-family-generic="swiss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Times New Roman1" svg:font-family="'Times New Roman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83mm"/>
    </style:style>
    <style:style style:name="co2" style:family="table-column">
      <style:table-column-properties fo:break-before="auto" style:column-width="24.18mm"/>
    </style:style>
    <style:style style:name="co3" style:family="table-column">
      <style:table-column-properties fo:break-before="auto" style:column-width="27.68mm"/>
    </style:style>
    <style:style style:name="co4" style:family="table-column">
      <style:table-column-properties fo:break-before="auto" style:column-width="42.46mm"/>
    </style:style>
    <style:style style:name="co5" style:family="table-column">
      <style:table-column-properties fo:break-before="auto" style:column-width="228.44mm"/>
    </style:style>
    <style:style style:name="co6" style:family="table-column">
      <style:table-column-properties fo:break-before="auto" style:column-width="16.93mm"/>
    </style:style>
    <style:style style:name="co7" style:family="table-column">
      <style:table-column-properties fo:break-before="auto" style:column-width="28.75mm"/>
    </style:style>
    <style:style style:name="co8" style:family="table-column">
      <style:table-column-properties fo:break-before="auto" style:column-width="41.4mm"/>
    </style:style>
    <style:style style:name="co9" style:family="table-column">
      <style:table-column-properties fo:break-before="auto" style:column-width="40.85mm"/>
    </style:style>
    <style:style style:name="co10" style:family="table-column">
      <style:table-column-properties fo:break-before="auto" style:column-width="43.82mm"/>
    </style:style>
    <style:style style:name="co11" style:family="table-column">
      <style:table-column-properties fo:break-before="auto" style:column-width="40.59mm"/>
    </style:style>
    <style:style style:name="co12" style:family="table-column">
      <style:table-column-properties fo:break-before="auto" style:column-width="21.77mm"/>
    </style:style>
    <style:style style:name="co13" style:family="table-column">
      <style:table-column-properties fo:break-before="auto" style:column-width="143.51mm"/>
    </style:style>
    <style:style style:name="co14" style:family="table-column">
      <style:table-column-properties fo:break-before="auto" style:column-width="8.61mm"/>
    </style:style>
    <style:style style:name="co15" style:family="table-column">
      <style:table-column-properties fo:break-before="auto" style:column-width="26.62mm"/>
    </style:style>
    <style:style style:name="co16" style:family="table-column">
      <style:table-column-properties fo:break-before="auto" style:column-width="26.07mm"/>
    </style:style>
    <style:style style:name="co17" style:family="table-column">
      <style:table-column-properties fo:break-before="auto" style:column-width="30.64mm"/>
    </style:style>
    <style:style style:name="co18" style:family="table-column">
      <style:table-column-properties fo:break-before="auto" style:column-width="18.8mm"/>
    </style:style>
    <style:style style:name="co19" style:family="table-column">
      <style:table-column-properties fo:break-before="auto" style:column-width="22.58mm"/>
    </style:style>
    <style:style style:name="co20" style:family="table-column">
      <style:table-column-properties fo:break-before="auto" style:column-width="20.43mm"/>
    </style:style>
    <style:style style:name="co21" style:family="table-column">
      <style:table-column-properties fo:break-before="auto" style:column-width="22.05mm"/>
    </style:style>
    <style:style style:name="co22" style:family="table-column">
      <style:table-column-properties fo:break-before="auto" style:column-width="23.37mm"/>
    </style:style>
    <style:style style:name="co23" style:family="table-column">
      <style:table-column-properties fo:break-before="auto" style:column-width="203.98mm"/>
    </style:style>
    <style:style style:name="co24" style:family="table-column">
      <style:table-column-properties fo:break-before="auto" style:column-width="36.55mm"/>
    </style:style>
    <style:style style:name="co25" style:family="table-column">
      <style:table-column-properties fo:break-before="auto" style:column-width="45.97mm"/>
    </style:style>
    <style:style style:name="co26" style:family="table-column">
      <style:table-column-properties fo:break-before="auto" style:column-width="47.84mm"/>
    </style:style>
    <style:style style:name="co27" style:family="table-column">
      <style:table-column-properties fo:break-before="auto" style:column-width="78.48mm"/>
    </style:style>
    <style:style style:name="ro1" style:family="table-row">
      <style:table-row-properties style:row-height="4.5mm" fo:break-before="auto" style:use-optimal-row-height="false"/>
    </style:style>
    <style:style style:name="ro2" style:family="table-row">
      <style:table-row-properties style:row-height="5.03mm" fo:break-before="auto" style:use-optimal-row-height="false"/>
    </style:style>
    <style:style style:name="ro3" style:family="table-row">
      <style:table-row-properties style:row-height="5.29mm" fo:break-before="auto" style:use-optimal-row-height="false"/>
    </style:style>
    <style:style style:name="ro4" style:family="table-row">
      <style:table-row-properties style:row-height="7.09mm" fo:break-before="auto" style:use-optimal-row-height="false"/>
    </style:style>
    <style:style style:name="ro5" style:family="table-row">
      <style:table-row-properties style:row-height="5.03mm" fo:break-before="auto" style:use-optimal-row-height="true"/>
    </style:style>
    <style:style style:name="ro6" style:family="table-row">
      <style:table-row-properties style:row-height="10.85mm" fo:break-before="auto" style:use-optimal-row-height="false"/>
    </style:style>
    <style:style style:name="ro7" style:family="table-row">
      <style:table-row-properties style:row-height="10.58mm" fo:break-before="auto" style:use-optimal-row-height="false"/>
    </style:style>
    <style:style style:name="ro8" style:family="table-row">
      <style:table-row-properties style:row-height="11.59mm" fo:break-before="auto" style:use-optimal-row-height="false"/>
    </style:style>
    <style:style style:name="ro9" style:family="table-row">
      <style:table-row-properties style:row-height="5.24mm" fo:break-before="auto" style:use-optimal-row-height="false"/>
    </style:style>
    <style:style style:name="ro10" style:family="table-row">
      <style:table-row-properties style:row-height="6.61mm" fo:break-before="auto" style:use-optimal-row-height="false"/>
    </style:style>
    <style:style style:name="ro11" style:family="table-row">
      <style:table-row-properties style:row-height="7.14mm" fo:break-before="auto" style:use-optimal-row-height="false"/>
    </style:style>
    <style:style style:name="ro12" style:family="table-row">
      <style:table-row-properties style:row-height="7.41mm" fo:break-before="auto" style:use-optimal-row-height="false"/>
    </style:style>
    <style:style style:name="ro13" style:family="table-row">
      <style:table-row-properties style:row-height="6.35mm" fo:break-before="auto" style:use-optimal-row-height="false"/>
    </style:style>
    <style:style style:name="ro14" style:family="table-row">
      <style:table-row-properties style:row-height="6.09mm" fo:break-before="auto" style:use-optimal-row-height="false"/>
    </style:style>
    <style:style style:name="ro15" style:family="table-row">
      <style:table-row-properties style:row-height="6.49mm" fo:break-before="auto" style:use-optimal-row-height="false"/>
    </style:style>
    <style:style style:name="ro16" style:family="table-row">
      <style:table-row-properties style:row-height="10.2mm" fo:break-before="auto" style:use-optimal-row-height="false"/>
    </style:style>
    <style:style style:name="ro17" style:family="table-row">
      <style:table-row-properties style:row-height="6.95mm" fo:break-before="auto" style:use-optimal-row-height="false"/>
    </style:style>
    <style:style style:name="ro18" style:family="table-row">
      <style:table-row-properties style:row-height="7.36mm" fo:break-before="auto" style:use-optimal-row-height="false"/>
    </style:style>
    <style:style style:name="ro19" style:family="table-row">
      <style:table-row-properties style:row-height="10.99mm" fo:break-before="auto" style:use-optimal-row-height="false"/>
    </style:style>
    <style:style style:name="ro20" style:family="table-row">
      <style:table-row-properties style:row-height="8.41mm" fo:break-before="auto" style:use-optimal-row-height="false"/>
    </style:style>
    <style:style style:name="ro21" style:family="table-row">
      <style:table-row-properties style:row-height="12.24mm" fo:break-before="auto" style:use-optimal-row-height="false"/>
    </style:style>
    <style:style style:name="ro22" style:family="table-row">
      <style:table-row-properties style:row-height="11.78mm" fo:break-before="auto" style:use-optimal-row-height="false"/>
    </style:style>
    <style:style style:name="ro23" style:family="table-row">
      <style:table-row-properties style:row-height="9mm" fo:break-before="auto" style:use-optimal-row-height="true"/>
    </style:style>
    <style:style style:name="ro24" style:family="table-row">
      <style:table-row-properties style:row-height="15.03mm" fo:break-before="auto" style:use-optimal-row-height="false"/>
    </style:style>
    <style:style style:name="ro25" style:family="table-row">
      <style:table-row-properties style:row-height="16.67mm" fo:break-before="auto" style:use-optimal-row-height="false"/>
    </style:style>
    <style:style style:name="ro26" style:family="table-row">
      <style:table-row-properties style:row-height="5.63mm" fo:break-before="auto" style:use-optimal-row-height="false"/>
    </style:style>
    <style:style style:name="ro27" style:family="table-row">
      <style:table-row-properties style:row-height="14.09mm" fo:break-before="auto" style:use-optimal-row-height="false"/>
    </style:style>
    <style:style style:name="ro28" style:family="table-row">
      <style:table-row-properties style:row-height="9.74mm" fo:break-before="auto" style:use-optimal-row-height="false"/>
    </style:style>
    <style:style style:name="ro29" style:family="table-row">
      <style:table-row-properties style:row-height="9.79mm" fo:break-before="auto" style:use-optimal-row-height="false"/>
    </style:style>
    <style:style style:name="ro30" style:family="table-row">
      <style:table-row-properties style:row-height="8.54mm" fo:break-before="auto" style:use-optimal-row-height="false"/>
    </style:style>
    <style:style style:name="ro31" style:family="table-row">
      <style:table-row-properties style:row-height="6.69mm" fo:break-before="auto" style:use-optimal-row-height="false"/>
    </style:style>
    <style:style style:name="ro32" style:family="table-row">
      <style:table-row-properties style:row-height="9.47mm" fo:break-before="auto" style:use-optimal-row-height="false"/>
    </style:style>
    <style:style style:name="ro33" style:family="table-row">
      <style:table-row-properties style:row-height="6.88mm" fo:break-before="auto" style:use-optimal-row-height="false"/>
    </style:style>
    <style:style style:name="ro34" style:family="table-row">
      <style:table-row-properties style:row-height="12.65mm" fo:break-before="auto" style:use-optimal-row-height="false"/>
    </style:style>
    <style:style style:name="ro35" style:family="table-row">
      <style:table-row-properties style:row-height="9.33mm" fo:break-before="auto" style:use-optimal-row-height="false"/>
    </style:style>
    <style:style style:name="ro36" style:family="table-row">
      <style:table-row-properties style:row-height="8.94mm" fo:break-before="auto" style:use-optimal-row-height="false"/>
    </style:style>
    <style:style style:name="ro37" style:family="table-row">
      <style:table-row-properties style:row-height="6.83mm" fo:break-before="auto" style:use-optimal-row-height="false"/>
    </style:style>
    <style:style style:name="ro38" style:family="table-row">
      <style:table-row-properties style:row-height="14.36mm" fo:break-before="auto" style:use-optimal-row-height="false"/>
    </style:style>
    <style:style style:name="ro39" style:family="table-row">
      <style:table-row-properties style:row-height="11.38mm" fo:break-before="auto" style:use-optimal-row-height="false"/>
    </style:style>
    <style:style style:name="ro40" style:family="table-row">
      <style:table-row-properties style:row-height="4.9mm" fo:break-before="auto" style:use-optimal-row-height="false"/>
    </style:style>
    <style:style style:name="ro41" style:family="table-row">
      <style:table-row-properties style:row-height="12.77mm" fo:break-before="auto" style:use-optimal-row-height="false"/>
    </style:style>
    <style:style style:name="ro42" style:family="table-row">
      <style:table-row-properties style:row-height="8.47mm" fo:break-before="auto" style:use-optimal-row-height="false"/>
    </style:style>
    <style:style style:name="ro43" style:family="table-row">
      <style:table-row-properties style:row-height="10.32mm" fo:break-before="auto" style:use-optimal-row-height="false"/>
    </style:style>
    <style:style style:name="ro44" style:family="table-row">
      <style:table-row-properties style:row-height="16.93mm" fo:break-before="auto" style:use-optimal-row-height="false"/>
    </style:style>
    <style:style style:name="ro45" style:family="table-row">
      <style:table-row-properties style:row-height="9.4mm" fo:break-before="auto" style:use-optimal-row-height="false"/>
    </style:style>
    <style:style style:name="ro46" style:family="table-row">
      <style:table-row-properties style:row-height="15.49mm" fo:break-before="auto" style:use-optimal-row-height="false"/>
    </style:style>
    <style:style style:name="ro47" style:family="table-row">
      <style:table-row-properties style:row-height="10.92mm" fo:break-before="auto" style:use-optimal-row-height="false"/>
    </style:style>
    <style:style style:name="ro48" style:family="table-row">
      <style:table-row-properties style:row-height="18.52mm" fo:break-before="auto" style:use-optimal-row-height="false"/>
    </style:style>
    <style:style style:name="ro49" style:family="table-row">
      <style:table-row-properties style:row-height="10.05mm" fo:break-before="auto" style:use-optimal-row-height="false"/>
    </style:style>
    <style:style style:name="ro50" style:family="table-row">
      <style:table-row-properties style:row-height="6.35mm" fo:break-before="auto" style:use-optimal-row-height="true"/>
    </style:style>
    <style:style style:name="ro51" style:family="table-row">
      <style:table-row-properties style:row-height="16.14mm" fo:break-before="auto" style:use-optimal-row-height="false"/>
    </style:style>
    <style:style style:name="ro52" style:family="table-row">
      <style:table-row-properties style:row-height="14.76mm" fo:break-before="auto" style:use-optimal-row-height="false"/>
    </style:style>
    <style:style style:name="ro53" style:family="table-row">
      <style:table-row-properties style:row-height="10.27mm" fo:break-before="auto" style:use-optimal-row-height="false"/>
    </style:style>
    <style:style style:name="ro54" style:family="table-row">
      <style:table-row-properties style:row-height="7.48mm" fo:break-before="auto" style:use-optimal-row-height="false"/>
    </style:style>
    <style:style style:name="ro55" style:family="table-row">
      <style:table-row-properties style:row-height="17.15mm" fo:break-before="auto" style:use-optimal-row-height="false"/>
    </style:style>
    <style:style style:name="ta1" style:family="table" style:master-page-name="PageStyle_5f_TIPO_20_1_20_bloco-110_20_v">
      <style:table-properties table:display="true" style:writing-mode="lr-tb"/>
    </style:style>
    <style:style style:name="ta2" style:family="table" style:master-page-name="PageStyle_5f_cronograma">
      <style:table-properties table:display="true" style:writing-mode="lr-tb"/>
    </style:style>
    <style:style style:name="ta3" style:family="table" style:master-page-name="PageStyle_5f_Planilha2">
      <style:table-properties table:display="true" style:writing-mode="lr-tb"/>
    </style:style>
    <number:number-style style:name="N1">
      <number:number number:decimal-places="0" loext:min-decimal-places="0" number:min-integer-digits="1"/>
    </number:number-style>
    <number:number-style style:name="N2">
      <number:number number:decimal-places="2" loext:min-decimal-places="2" number:min-integer-digits="1"/>
    </number:number-style>
    <number:number-style style:name="N4">
      <number:number number:decimal-places="2" loext:min-decimal-places="2" number:min-integer-digits="1" number:grouping="true"/>
    </number:number-style>
    <number:percentage-style style:name="N11">
      <number:number number:decimal-places="2" loext:min-decimal-places="2" number:min-integer-digits="1"/>
      <number:text>%</number:text>
    </number:percentage-style>
    <number:date-style style:name="N32" number:automatic-order="true">
      <number:month number:style="long"/>
      <number:text>/</number:text>
      <number:year/>
    </number:date-style>
    <number:text-style style:name="N100">
      <number:text-content/>
    </number:text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style:style style:name="ce1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" style:family="table-cell" style:parent-style-name="Default" style:data-style-name="N100">
      <style:table-cell-properties fo:background-color="#bfbfb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" style:family="table-cell" style:parent-style-name="Default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" style:family="table-cell" style:parent-style-name="Default">
      <style:table-cell-properties fo:background-color="#bfbfb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5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" style:family="table-cell" style:parent-style-name="Default">
      <style:table-cell-properties fo:border-bottom="1.76pt solid #000000" style:cell-protect="none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9" style:family="table-cell" style:parent-style-name="Excel_20_Built-in_20_Explanatory_20_Tex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" style:family="table-cell" style:parent-style-name="Default">
      <style:table-cell-properties fo:background-color="#c0c0c0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" style:family="table-cell" style:parent-style-name="Default" style:data-style-name="N1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6" style:family="table-cell" style:parent-style-name="Default" style:data-style-name="N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7" style:family="table-cell" style:parent-style-name="Default">
      <style:table-cell-properties fo:border-bottom="1.76pt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9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2" style:family="table-cell" style:parent-style-name="Default">
      <style:table-cell-properties fo:background-color="#c0c0c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6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8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0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4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5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6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7" style:family="table-cell" style:parent-style-name="Default">
      <style:table-cell-properties fo:background-color="#bfbfb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8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0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1" style:family="table-cell" style:parent-style-name="Default">
      <style:table-cell-properties fo:background-color="#bfbfb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3" style:family="table-cell" style:parent-style-name="Default" style:data-style-name="N100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4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5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6" style:family="table-cell" style:parent-style-name="Default">
      <style:table-cell-properties fo:border-bottom="1.76pt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7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8" style:family="table-cell" style:parent-style-name="Default">
      <style:table-cell-properties fo:background-color="#00b0f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9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0" style:family="table-cell" style:parent-style-name="Default">
      <style:table-cell-properties fo:background-color="#bfbfb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1" style:family="table-cell" style:parent-style-name="Default">
      <style:table-cell-properties fo:background-color="#bfbfb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2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5" style:family="table-cell" style:parent-style-name="Default" style:data-style-name="N11">
      <style:table-cell-properties fo:background-color="#00b0f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8" style:family="table-cell" style:parent-style-name="Default">
      <style:table-cell-properties fo:background-color="#bfbfbf" style:cell-protect="protected" style:print-content="true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9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0" style:family="table-cell" style:parent-style-name="Excel_20_Built-in_20_Comma">
      <style:table-cell-properties fo:background-color="#c0c0c0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1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2" style:family="table-cell" style:parent-style-name="Excel_20_Built-in_20_Comma">
      <style:table-cell-properties fo:border-bottom="0.74pt solid #000000" style:cell-protect="protected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3" style:family="table-cell" style:parent-style-name="Excel_20_Built-in_20_Comma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4" style:family="table-cell" style:parent-style-name="Excel_20_Built-in_20_Explanatory_20_Text" style:data-style-name="N113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5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6" style:family="table-cell" style:parent-style-name="Excel_20_Built-in_20_Comma">
      <style:table-cell-properties fo:background-color="#c0c0c0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7" style:family="table-cell" style:parent-style-name="Excel_20_Built-in_20_Comma">
      <style:table-cell-properties fo:background-color="#bfbfb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8" style:family="table-cell" style:parent-style-name="Excel_20_Built-in_20_Comma">
      <style:table-cell-properties fo:background-color="#bfbfb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9" style:family="table-cell" style:parent-style-name="Excel_20_Built-in_20_Comma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0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1" style:family="table-cell" style:parent-style-name="Excel_20_Built-in_20_Comma">
      <style:table-cell-properties fo:background-color="#bfbfbf"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2" style:family="table-cell" style:parent-style-name="Excel_20_Built-in_20_Comma">
      <style:table-cell-properties fo:background-color="#bfbfb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3" style:family="table-cell" style:parent-style-name="Default">
      <style:table-cell-properties fo:border-bottom="1.76pt solid #000000" style:cell-protect="none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4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5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6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7" style:family="table-cell" style:parent-style-name="Default" style:data-style-name="N4">
      <style:table-cell-properties fo:background-color="#bfbfb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8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9" style:family="table-cell" style:parent-style-name="Excel_20_Built-in_20_Comma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0" style:family="table-cell" style:parent-style-name="Excel_20_Built-in_20_Explanatory_20_Text" style:data-style-name="N113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1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2" style:family="table-cell" style:parent-style-name="Excel_20_Built-in_20_Comma">
      <style:table-cell-properties fo:border-bottom="0.74pt solid #000000" style:cell-protect="protected" style:print-content="tru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3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104" style:family="table-cell" style:parent-style-name="Excel_20_Built-in_20_Comma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6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7" style:family="table-cell" style:parent-style-name="Default" style:data-style-name="N104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8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9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0" style:family="table-cell" style:parent-style-name="Default" style:data-style-name="N112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1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2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Default" style:base-cell-address="'TIPO 1 bloco-110 v'.I41"/>
    </style:style>
    <style:style style:name="ce11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Default" style:base-cell-address="'TIPO 1 bloco-110 v'.I41"/>
    </style:style>
    <style:style style:name="ce114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5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6" style:family="table-cell" style:parent-style-name="Default" style:data-style-name="N4">
      <style:table-cell-properties fo:background-color="#bfbfb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7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8" style:family="table-cell" style:parent-style-name="Default" style:data-style-name="N4">
      <style:table-cell-properties fo:background-color="#c0c0c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9" style:family="table-cell" style:parent-style-name="Default" style:data-style-name="N4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0" style:family="table-cell" style:parent-style-name="Default" style:data-style-name="N4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1" style:family="table-cell" style:parent-style-name="Default" style:data-style-name="N104">
      <style:table-cell-properties fo:background-color="#cccccc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22" style:family="table-cell" style:parent-style-name="Default" style:data-style-name="N4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24" style:family="table-cell" style:parent-style-name="Default" style:data-style-name="N107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25" style:family="table-cell" style:parent-style-name="Default" style:data-style-name="N114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6" style:family="table-cell" style:parent-style-name="Default" style:data-style-name="N11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27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8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9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0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0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1" style:family="table-cell" style:parent-style-name="Default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2" style:family="table-cell" style:parent-style-name="Default">
      <style:table-cell-properties fo:border-bottom="none" fo:background-color="#ffffff" style:cell-protect="none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33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4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5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36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137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</style:style>
    <style:style style:name="ce138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39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0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1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2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3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4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5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6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7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8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149" style:family="table-cell" style:parent-style-name="Default">
      <style:table-cell-properties fo:border-bottom="1.76pt solid #000000" style:cell-protect="none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150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ce151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2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wrap" fo:border-left="0.0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3" style:family="table-cell" style:parent-style-name="Default">
      <style:table-cell-properties fo:border-bottom="0.74pt solid #000000" style:cell-protect="none" style:print-content="true" style:diagonal-bl-tr="none" style:diagonal-tl-br="none" style:text-align-source="value-type" style:repeat-content="false" fo:wrap-option="wrap" fo:border-left="0.06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4" style:family="table-cell" style:parent-style-name="Default">
      <style:table-cell-properties fo:border-bottom="1.76pt solid #000000" style:cell-protect="none" style:print-content="true" style:diagonal-bl-tr="none" style:diagonal-tl-br="none" style:text-align-source="value-type" style:repeat-content="false" fo:wrap-option="wrap" fo:border-left="0.06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5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6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7" style:family="table-cell" style:parent-style-name="Default" style:data-style-name="N115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58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59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160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double-thin #000000" style:border-line-width-top="0.18mm 0.26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1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2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3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4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5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6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7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8" style:family="table-cell" style:parent-style-name="Default">
      <style:table-cell-properties style:cell-protect="none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69" style:family="table-cell" style:parent-style-name="Default">
      <style:table-cell-properties fo:border-bottom="1.76pt solid #000000" style:cell-protect="none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170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171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172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270" style:rotation-align="bottom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73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270" style:rotation-align="bottom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74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75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6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7" style:family="table-cell" style:parent-style-name="Default">
      <style:table-cell-properties fo:border-bottom="none" fo:background-color="#ffffff" style:cell-protect="none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8" style:family="table-cell" style:parent-style-name="Default">
      <style:table-cell-properties fo:border-bottom="1.76pt solid #000000" fo:background-color="#ffffff" style:cell-protect="none" style:print-content="tru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9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0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1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82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83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4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5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6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7" style:family="table-cell" style:parent-style-name="Default" style:data-style-name="N116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8" style:family="table-cell" style:parent-style-name="Default" style:data-style-name="N116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9" style:family="table-cell" style:parent-style-name="Default" style:data-style-name="N116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0" style:family="table-cell" style:parent-style-name="Default" style:data-style-name="N116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1" style:family="table-cell" style:parent-style-name="Default" style:data-style-name="N116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2" style:family="table-cell" style:parent-style-name="Excel_20_Built-in_20_Percent" style:data-style-name="N11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3" style:family="table-cell" style:parent-style-name="Default">
      <style:table-cell-properties fo:background-color="#ffffff"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4" style:family="table-cell" style:parent-style-name="Default">
      <style:table-cell-properties fo:border-bottom="1.76pt solid #000000" fo:background-color="#ff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5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6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</style:style>
    <style:style style:name="ce197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0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8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9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0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01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02" style:family="table-cell" style:parent-style-name="Default">
      <style:table-cell-properties fo:background-color="#ffffff" style:cell-protect="none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3" style:family="table-cell" style:parent-style-name="Default">
      <style:table-cell-properties fo:border-bottom="1.76pt solid #000000" fo:background-color="#ffffff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4" style:family="table-cell" style:parent-style-name="Default" style:data-style-name="N100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5" style:family="table-cell" style:parent-style-name="Default" style:data-style-name="N100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6" style:family="table-cell" style:parent-style-name="Default" style:data-style-name="N100">
      <style:table-cell-properties fo:border-bottom="1.76pt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7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208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209" style:family="table-cell" style:parent-style-name="Default">
      <style:table-cell-properties fo:border-bottom="1.76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210" style:family="table-cell" style:parent-style-name="Default">
      <style:table-cell-properties fo:border-bottom="none" fo:background-color="#ffffff" style:cell-protect="none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1" style:family="table-cell" style:parent-style-name="Default" style:data-style-name="N32">
      <style:table-cell-properties fo:border-bottom="1.76pt solid #000000" fo:background-color="#ffffff" style:cell-protect="none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2" style:family="table-cell" style:parent-style-name="Default">
      <style:table-cell-properties fo:border-bottom="none" fo:background-color="#ffffff" style:cell-protect="none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3" style:family="table-cell" style:parent-style-name="Default" style:data-style-name="N117">
      <style:table-cell-properties fo:border-bottom="1.76pt solid #000000" fo:background-color="#ffffff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4" style:family="table-cell" style:parent-style-name="Default" style:data-style-name="N32">
      <style:table-cell-properties fo:border-bottom="1.76pt solid #000000" fo:background-color="#ffffff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5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216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217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8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9" style:family="table-cell" style:parent-style-name="Default" style:data-style-name="N116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20" style:family="table-cell" style:parent-style-name="Default" style:data-style-name="N116">
      <style:table-cell-properties fo:border-bottom="0.74pt solid #000000" fo:background-color="#ccffcc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21" style:family="table-cell" style:parent-style-name="Default" style:data-style-name="N116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22" style:family="table-cell" style:parent-style-name="Default" style:data-style-name="N116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23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24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25" style:family="table-cell" style:parent-style-name="Default" style:data-style-name="N116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26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</style:style>
    <style:style style:name="ce227" style:family="table-cell" style:parent-style-name="Excel_20_Built-in_20_Percent" style:data-style-name="N11">
      <style:table-cell-properties fo:border-bottom="0.74pt solid #000000" fo:background-color="#ccffcc" style:cell-protect="none" style:print-content="true" style:diagonal-bl-tr="none" style:diagonal-tl-br="none" style:text-align-source="value-type" style:repeat-content="false" fo:wrap-option="no-wrap" fo:border-left="0.0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8" style:family="table-cell" style:parent-style-name="Excel_20_Built-in_20_Percent" style:data-style-name="N11">
      <style:table-cell-properties fo:border-bottom="0.74pt solid #000000" fo:background-color="#ccffcc" style:cell-protect="none" style:print-content="true" style:diagonal-bl-tr="none" style:diagonal-tl-br="none" style:text-align-source="value-type" style:repeat-content="false" fo:wrap-option="no-wrap" fo:border-left="0.0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9" style:family="table-cell" style:parent-style-name="Excel_20_Built-in_20_Percent" style:data-style-name="N11">
      <style:table-cell-properties fo:border-bottom="1.76pt solid #000000" style:cell-protect="none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0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1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2" style:family="table-cell" style:parent-style-name="Default" style:data-style-name="N2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33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4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5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6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7" style:family="table-cell" style:parent-style-name="Excel_20_Built-in_20_Percent" style:data-style-name="N11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8" style:family="table-cell" style:parent-style-name="Excel_20_Built-in_20_Percen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9" style:family="table-cell" style:parent-style-name="Excel_20_Built-in_20_Percent" style:data-style-name="N11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0" style:family="table-cell" style:parent-style-name="Excel_20_Built-in_20_Percen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1" style:family="table-cell" style:parent-style-name="Excel_20_Built-in_20_Percen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2" style:family="table-cell" style:parent-style-name="Default">
      <style:table-cell-properties fo:border-bottom="none" fo:background-color="#ffffff" style:cell-protect="none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3" style:family="table-cell" style:parent-style-name="Default" style:data-style-name="N32">
      <style:table-cell-properties fo:border-bottom="1.76pt solid #000000" fo:background-color="#ffffff" style:cell-protect="none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4" style:family="table-cell" style:parent-style-name="Default" style:data-style-name="N113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5" style:family="table-cell" style:parent-style-name="Default" style:data-style-name="N116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246" style:family="table-cell" style:parent-style-name="Excel_20_Built-in_20_Percent">
      <style:table-cell-properties style:cell-protect="none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7" style:family="table-cell" style:parent-style-name="Default" style:data-style-name="N113">
      <style:table-cell-properties fo:background-color="#ffff99"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248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9" style:family="table-cell" style:parent-style-name="Default">
      <style:table-cell-properties style:diagonal-bl-tr="none" style:diagonal-tl-br="none" fo:border="0.06pt solid #000000" style:rotation-align="none"/>
    </style:style>
    <style:style style:name="ce250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51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252" style:family="table-cell" style:parent-style-name="Excel_20_Built-in_20_Explanatory_20_Text">
      <style:table-cell-properties fo:background-color="#fffff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3" style:family="table-cell" style:parent-style-name="Excel_20_Built-in_20_Explanatory_20_Tex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255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56" style:family="table-cell" style:parent-style-name="Excel_20_Built-in_20_Explanatory_20_Text">
      <style:table-cell-properties fo:background-color="#fffff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7" style:family="table-cell" style:parent-style-name="Excel_20_Built-in_20_Explanatory_20_Tex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8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59" style:family="table-cell" style:parent-style-name="Default" style:data-style-name="N2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gr1" style:family="graphic">
      <style:graphic-properties draw:stroke="none" svg:stroke-width="0.26mm" draw:fill="none" draw:textarea-horizontal-align="center" draw:textarea-vertical-align="top" draw:auto-grow-height="false" fo:padding-top="1.25mm" fo:padding-bottom="1.25mm" fo:padding-left="2.5mm" fo:padding-right="2.5mm" fo:wrap-option="wrap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IPO 1 bloco-110 v" table:style-name="ta1" table:print-ranges="'TIPO 1 bloco-110 v'.A1:'TIPO 1 bloco-110 v'.J659">
        <office:forms form:automatic-focus="false" form:apply-design-mode="false"/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7" table:default-cell-style-name="ce7"/>
        <table:table-column table:style-name="co8" table:default-cell-style-name="ce7"/>
        <table:table-column table:style-name="co9" table:default-cell-style-name="ce7"/>
        <table:table-column table:style-name="co10" table:default-cell-style-name="ce7"/>
        <table:table-column table:style-name="co11" table:default-cell-style-name="ce7"/>
        <table:table-column table:style-name="co12" table:number-columns-repeated="1013" table:default-cell-style-name="ce7"/>
        <table:table-header-rows>
          <table:table-row table:style-name="ro1">
            <table:table-cell table:style-name="ce1"/>
            <table:table-cell table:style-name="ce12" office:value-type="string" calcext:value-type="string" table:number-columns-spanned="9" table:number-rows-spanned="3">
              <text:p>Ministério da Educação</text:p>
              <draw:frame table:end-cell-address="'TIPO 1 bloco-110 v'.D3" table:end-x="10.17mm" table:end-y="0.64mm" draw:z-index="1" draw:name="Picture 3" draw:style-name="gr1" draw:text-style-name="P1" svg:width="40.35mm" svg:height="10.04mm" svg:x="21.68mm" svg:y="0.12mm">
                <draw:image xlink:href="Pictures/2000000900001906000008E493C6613C14A126EB.wmf" xlink:type="simple" xlink:show="embed" xlink:actuate="onLoad">
                  <text:p/>
                </draw:image>
              </draw:frame>
            </table:table-cell>
            <table:covered-table-cell table:style-name="ce12"/>
            <table:covered-table-cell table:style-name="ce12">
              <draw:frame table:end-cell-address="'TIPO 1 bloco-110 v'.E2" table:end-x="16.14mm" table:end-y="4.39mm" draw:z-index="0" draw:name="Picture 4" draw:style-name="gr1" draw:text-style-name="P1" svg:width="44.78mm" svg:height="8.72mm" svg:x="13.81mm" svg:y="0.16mm">
                <draw:image xlink:href="Pictures/2000000900001906000008E405A1E6B5C4739472.wmf" xlink:type="simple" xlink:show="embed" xlink:actuate="onLoad">
                  <text:p/>
                </draw:image>
              </draw:frame>
            </table:covered-table-cell>
            <table:covered-table-cell table:number-columns-repeated="6" table:style-name="ce12"/>
            <table:table-cell table:number-columns-repeated="1014"/>
          </table:table-row>
          <table:table-row table:style-name="ro2">
            <table:table-cell table:style-name="ce2"/>
            <table:covered-table-cell table:number-columns-repeated="9" table:style-name="ce12"/>
            <table:table-cell table:number-columns-repeated="1014"/>
          </table:table-row>
          <table:table-row table:style-name="ro3">
            <table:table-cell table:style-name="ce2"/>
            <table:covered-table-cell table:number-columns-repeated="9" table:style-name="ce12"/>
            <table:table-cell table:number-columns-repeated="1014"/>
          </table:table-row>
          <table:table-row table:style-name="ro4">
            <table:table-cell table:style-name="ce3" table:number-columns-repeated="6"/>
            <table:table-cell table:style-name="ce73" table:number-columns-repeated="2"/>
            <table:table-cell table:style-name="ce3" table:number-columns-repeated="2"/>
            <table:table-cell table:number-columns-repeated="1014"/>
          </table:table-row>
          <table:table-row table:style-name="ro4">
            <table:table-cell table:style-name="ce4"/>
            <table:table-cell table:style-name="ce4" office:value-type="string" calcext:value-type="string">
              <text:p>Obra: Proinfância - Tipo <text:s/>1</text:p>
            </table:table-cell>
            <table:table-cell table:style-name="ce8" table:number-columns-repeated="2"/>
            <table:table-cell table:style-name="ce39"/>
            <table:table-cell table:style-name="ce67"/>
            <table:table-cell table:style-name="ce74"/>
            <table:table-cell table:style-name="ce94"/>
            <table:table-cell table:style-name="ce108" table:number-columns-repeated="2"/>
            <table:table-cell table:number-columns-repeated="1014"/>
          </table:table-row>
          <table:table-row table:style-name="ro4">
            <table:table-cell table:style-name="ce4"/>
            <table:table-cell table:style-name="ce4" office:value-type="string" calcext:value-type="string">
              <text:p>Preço base: 07/2018</text:p>
            </table:table-cell>
            <table:table-cell table:style-name="ce8" table:number-columns-repeated="2"/>
            <table:table-cell table:style-name="ce39"/>
            <table:table-cell table:number-columns-repeated="1019"/>
          </table:table-row>
          <table:table-row table:style-name="ro4">
            <table:table-cell table:style-name="ce5"/>
            <table:table-cell table:style-name="ce4" office:value-type="string" calcext:value-type="string">
              <text:p>Objeto: Construção do CMEI Jd. Moteleski</text:p>
            </table:table-cell>
            <table:table-cell table:style-name="ce8" table:number-columns-repeated="2"/>
            <table:table-cell table:style-name="ce4" office:value-type="string" calcext:value-type="string">
              <text:p>Localização: Rua Felix Klechovicz, 396</text:p>
            </table:table-cell>
            <table:table-cell table:style-name="ce68" office:value-type="string" calcext:value-type="string">
              <text:p>BDI:</text:p>
            </table:table-cell>
            <table:table-cell table:style-name="ce75" office:value-type="percentage" office:value="0.25" calcext:value-type="percentage">
              <text:p>25,00%</text:p>
            </table:table-cell>
            <table:table-cell table:style-name="ce68" table:number-columns-repeated="3"/>
            <table:table-cell table:number-columns-repeated="1014"/>
          </table:table-row>
          <table:table-row table:style-name="ro4">
            <table:table-cell table:style-name="ce6"/>
            <table:table-cell table:style-name="ce6" office:value-type="string" calcext:value-type="string">
              <text:p>Planilha Orçamentária</text:p>
            </table:table-cell>
            <table:table-cell table:style-name="ce6" table:number-columns-repeated="3"/>
            <table:table-cell table:style-name="ce8" table:number-columns-spanned="2" table:number-rows-spanned="1"/>
            <table:covered-table-cell table:style-name="ce8"/>
            <table:table-cell table:style-name="ce6"/>
            <table:table-cell table:style-name="ce109" office:value-type="float" office:value="1.25" calcext:value-type="float">
              <text:p>1,25</text:p>
            </table:table-cell>
            <table:table-cell table:style-name="ce6"/>
            <table:table-cell table:number-columns-repeated="1014"/>
          </table:table-row>
          <table:table-row table:style-name="ro5">
            <table:table-cell table:number-columns-repeated="1024"/>
          </table:table-row>
          <table:table-row table:style-name="ro4">
            <table:table-cell table:style-name="ce8"/>
            <table:table-cell table:style-name="ce13" table:number-columns-repeated="3"/>
            <table:table-cell table:style-name="ce40" office:value-type="string" calcext:value-type="string">
              <text:p>Edificação principal do Proinfância 1</text:p>
            </table:table-cell>
            <table:table-cell table:style-name="ce13" office:value-type="string" calcext:value-type="string">
              <text:p>un</text:p>
            </table:table-cell>
            <table:table-cell table:style-name="ce76" office:value-type="float" office:value="1" calcext:value-type="float">
              <text:p>1</text:p>
            </table:table-cell>
            <table:table-cell table:style-name="ce95"/>
            <table:table-cell table:style-name="ce110"/>
            <table:table-cell table:style-name="ce114"/>
            <table:table-cell table:number-columns-repeated="1014"/>
          </table:table-row>
          <table:table-row table:style-name="ro4">
            <table:table-cell table:style-name="ce8" table:number-columns-repeated="4"/>
            <table:table-cell table:style-name="ce4"/>
            <table:table-cell table:style-name="ce8"/>
            <table:table-cell table:style-name="ce77"/>
            <table:table-cell table:style-name="ce96"/>
            <table:table-cell table:style-name="ce6"/>
            <table:table-cell table:style-name="ce115"/>
            <table:table-cell table:number-columns-repeated="1014"/>
          </table:table-row>
          <table:table-row table:style-name="ro6">
            <table:table-cell table:style-name="ce9"/>
            <table:table-cell table:style-name="ce14" office:value-type="string" calcext:value-type="string">
              <text:p>ITEM</text:p>
            </table:table-cell>
            <table:table-cell table:style-name="ce14" office:value-type="string" calcext:value-type="string">
              <text:p>CÓDIGO</text:p>
            </table:table-cell>
            <table:table-cell table:style-name="ce14" office:value-type="string" calcext:value-type="string">
              <text:p>FONTE</text:p>
            </table:table-cell>
            <table:table-cell table:style-name="ce14" office:value-type="string" calcext:value-type="string">
              <text:p>DESCRIÇÃO DOS SERVIÇOS</text:p>
            </table:table-cell>
            <table:table-cell table:style-name="ce14" office:value-type="string" calcext:value-type="string">
              <text:p>UNID.</text:p>
            </table:table-cell>
            <table:table-cell table:style-name="ce78" office:value-type="string" calcext:value-type="string">
              <text:p>QUANT.</text:p>
            </table:table-cell>
            <table:table-cell table:style-name="ce97" office:value-type="string" calcext:value-type="string">
              <text:p>PR. UNIT.(R$) SEM BDI</text:p>
            </table:table-cell>
            <table:table-cell table:style-name="ce97" office:value-type="string" calcext:value-type="string">
              <text:p>PR. UNIT.(R$) COM BDI</text:p>
            </table:table-cell>
            <table:table-cell table:style-name="ce116" office:value-type="string" calcext:value-type="string">
              <text:p>VALOR (R$)</text:p>
            </table:table-cell>
            <table:table-cell table:number-columns-repeated="1014"/>
          </table:table-row>
        </table:table-header-rows>
        <table:table-row table:style-name="ro4">
          <table:table-cell table:style-name="ce5" table:number-columns-repeated="4"/>
          <table:table-cell table:style-name="ce41"/>
          <table:table-cell table:style-name="ce5"/>
          <table:table-cell table:style-name="ce79"/>
          <table:table-cell table:style-name="ce98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1" calcext:value-type="float">
            <text:p>1</text:p>
          </table:table-cell>
          <table:table-cell table:style-name="ce15" table:number-columns-repeated="2"/>
          <table:table-cell table:style-name="ce42" office:value-type="string" calcext:value-type="string">
            <text:p>SERVIÇOS PRELIMINARES</text:p>
          </table:table-cell>
          <table:table-cell table:style-name="ce42"/>
          <table:table-cell table:style-name="ce80"/>
          <table:table-cell table:style-name="ce86" table:number-columns-repeated="2"/>
          <table:table-cell table:style-name="ce87" table:formula="of:=[.J22]" office:value-type="float" office:value="66895.82" calcext:value-type="float">
            <text:p><text:s/>66.895,82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6" office:value-type="string" calcext:value-type="string">
              <text:p>1.1</text:p>
            </table:table-cell>
            <table:table-cell table:style-name="ce16" office:value-type="string" calcext:value-type="string">
              <text:p>74209/1</text:p>
            </table:table-cell>
            <table:table-cell table:style-name="ce38" office:value-type="string" calcext:value-type="string">
              <text:p>SINAPI</text:p>
            </table:table-cell>
            <table:table-cell table:style-name="ce43" office:value-type="string" calcext:value-type="string">
              <text:p>PLACA DE OBRA EM CHAPA DE ACO GALVANIZADO</text:p>
            </table:table-cell>
            <table:table-cell table:style-name="ce16" office:value-type="string" calcext:value-type="string">
              <text:p>m²</text:p>
            </table:table-cell>
            <table:table-cell table:style-name="ce81" office:value-type="float" office:value="6" calcext:value-type="float">
              <text:p><text:s/>6,00 </text:p>
            </table:table-cell>
            <table:table-cell table:style-name="ce81" office:value-type="float" office:value="353.73" calcext:value-type="float">
              <text:p><text:s/>353,73 </text:p>
            </table:table-cell>
            <table:table-cell table:style-name="ce101" table:formula="of:=ROUND([.H15]*(1+[.$G$7]);2)" office:value-type="float" office:value="442.16" calcext:value-type="float">
              <text:p><text:s/>442,16 </text:p>
            </table:table-cell>
            <table:table-cell table:style-name="ce101" table:formula="of:=ROUND([.G15]*[.I15];2)" office:value-type="float" office:value="2652.96" calcext:value-type="float">
              <text:p><text:s/>2.652,96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1.2</text:p>
            </table:table-cell>
            <table:table-cell table:style-name="ce16" office:value-type="float" office:value="9540" calcext:value-type="float">
              <text:p>9540</text:p>
            </table:table-cell>
            <table:table-cell table:style-name="ce38" office:value-type="string" calcext:value-type="string">
              <text:p>SINAPI</text:p>
            </table:table-cell>
            <table:table-cell table:style-name="ce44" office:value-type="string" calcext:value-type="string">
              <text:p>ENTRADA DE ENERGIA ELÉTRICA AÉREA MONOFÁSICA 50A COM POSTE DE CONCRETO, INCLUSIVE CABEAMENTO, CAIXA DE PROTEÇÃO PARA MEDIDOR E ATERRAMENT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81" office:value-type="float" office:value="985.21" calcext:value-type="float">
              <text:p><text:s/>985,21 </text:p>
            </table:table-cell>
            <table:table-cell table:style-name="ce101" table:formula="of:=ROUND([.H16]*(1+[.$G$7]);2)" office:value-type="float" office:value="1231.51" calcext:value-type="float">
              <text:p><text:s/>1.231,51 </text:p>
            </table:table-cell>
            <table:table-cell table:style-name="ce101" table:formula="of:=ROUND([.G16]*[.I16];2)" office:value-type="float" office:value="1231.51" calcext:value-type="float">
              <text:p><text:s/>1.231,51 </text:p>
            </table:table-cell>
            <table:table-cell table:number-columns-repeated="1014"/>
          </table:table-row>
          <table:table-row table:style-name="ro8">
            <table:table-cell table:style-name="ce5"/>
            <table:table-cell table:style-name="ce16" office:value-type="string" calcext:value-type="string">
              <text:p>1.3</text:p>
            </table:table-cell>
            <table:table-cell table:style-name="ce16" office:value-type="float" office:value="93212" calcext:value-type="float">
              <text:p>93212</text:p>
            </table:table-cell>
            <table:table-cell table:style-name="ce38" office:value-type="string" calcext:value-type="string">
              <text:p>SINAPI</text:p>
            </table:table-cell>
            <table:table-cell table:style-name="ce43" office:value-type="string" calcext:value-type="string">
              <text:p>EXECUÇÃO DE SANITÁRIO E VESTIÁRIO EM CANTEIRO DE OBRA EM CHAPA DE MADEIRA COMPENSADA, NÃO INCLUSO MOBILIÁRIO. AF_02/2016</text:p>
            </table:table-cell>
            <table:table-cell table:style-name="ce16" office:value-type="string" calcext:value-type="string">
              <text:p>m²</text:p>
            </table:table-cell>
            <table:table-cell table:style-name="ce81" office:value-type="float" office:value="12" calcext:value-type="float">
              <text:p><text:s/>12,00 </text:p>
            </table:table-cell>
            <table:table-cell table:style-name="ce81" office:value-type="float" office:value="680.36" calcext:value-type="float">
              <text:p><text:s/>680,36 </text:p>
            </table:table-cell>
            <table:table-cell table:style-name="ce101" table:formula="of:=ROUND([.H17]*(1+[.$G$7]);2)" office:value-type="float" office:value="850.45" calcext:value-type="float">
              <text:p><text:s/>850,45 </text:p>
            </table:table-cell>
            <table:table-cell table:style-name="ce101" table:formula="of:=ROUND([.G17]*[.I17];2)" office:value-type="float" office:value="10205.4" calcext:value-type="float">
              <text:p><text:s/>10.205,40 </text:p>
            </table:table-cell>
            <table:table-cell table:number-columns-repeated="1014"/>
          </table:table-row>
          <table:table-row table:style-name="ro6">
            <table:table-cell table:style-name="ce5"/>
            <table:table-cell table:style-name="ce16" office:value-type="string" calcext:value-type="string">
              <text:p>1.4</text:p>
            </table:table-cell>
            <table:table-cell table:style-name="ce16" office:value-type="float" office:value="93207" calcext:value-type="float">
              <text:p>93207</text:p>
            </table:table-cell>
            <table:table-cell table:style-name="ce38" office:value-type="string" calcext:value-type="string">
              <text:p>SINAPI</text:p>
            </table:table-cell>
            <table:table-cell table:style-name="ce43" office:value-type="string" calcext:value-type="string">
              <text:p>EXECUÇÃO DE ESCRITÓRIO EM CANTEIRO DE OBRA EM CHAPA DE MADEIRA COMPENSADA, NÃO INCLUSO MOBILIÁRIO E EQUIPAMENTOS. AF_02/2016</text:p>
            </table:table-cell>
            <table:table-cell table:style-name="ce16" office:value-type="string" calcext:value-type="string">
              <text:p>m²</text:p>
            </table:table-cell>
            <table:table-cell table:style-name="ce81" office:value-type="float" office:value="12" calcext:value-type="float">
              <text:p><text:s/>12,00 </text:p>
            </table:table-cell>
            <table:table-cell table:style-name="ce81" office:value-type="float" office:value="711.98" calcext:value-type="float">
              <text:p><text:s/>711,98 </text:p>
            </table:table-cell>
            <table:table-cell table:style-name="ce101" table:formula="of:=ROUND([.H18]*(1+[.$G$7]);2)" office:value-type="float" office:value="889.98" calcext:value-type="float">
              <text:p><text:s/>889,98 </text:p>
            </table:table-cell>
            <table:table-cell table:style-name="ce101" table:formula="of:=ROUND([.G18]*[.I18];2)" office:value-type="float" office:value="10679.76" calcext:value-type="float">
              <text:p><text:s/>10.679,76 </text:p>
            </table:table-cell>
            <table:table-cell table:number-columns-repeated="1014"/>
          </table:table-row>
          <table:table-row table:style-name="ro6">
            <table:table-cell table:style-name="ce5"/>
            <table:table-cell table:style-name="ce16" office:value-type="string" calcext:value-type="string">
              <text:p>1.5</text:p>
            </table:table-cell>
            <table:table-cell table:style-name="ce16" office:value-type="float" office:value="93210" calcext:value-type="float">
              <text:p>93210</text:p>
            </table:table-cell>
            <table:table-cell table:style-name="ce38" office:value-type="string" calcext:value-type="string">
              <text:p>SINAPI</text:p>
            </table:table-cell>
            <table:table-cell table:style-name="ce43" office:value-type="string" calcext:value-type="string">
              <text:p>EXECUÇÃO DE REFEITÓRIO EM CANTEIRO DE OBRA EM CHAPA DE MADEIRA COMPENSADA, NÃO INCLUSO MOBILIÁRIO E EQUIPAMENTOS. AF_02/2016</text:p>
            </table:table-cell>
            <table:table-cell table:style-name="ce16" office:value-type="string" calcext:value-type="string">
              <text:p>M2</text:p>
            </table:table-cell>
            <table:table-cell table:style-name="ce81" office:value-type="float" office:value="26" calcext:value-type="float">
              <text:p><text:s/>26,00 </text:p>
            </table:table-cell>
            <table:table-cell table:style-name="ce81" office:value-type="float" office:value="369.57" calcext:value-type="float">
              <text:p><text:s/>369,57 </text:p>
            </table:table-cell>
            <table:table-cell table:style-name="ce101" table:formula="of:=ROUND([.H19]*(1+[.$G$7]);2)" office:value-type="float" office:value="461.96" calcext:value-type="float">
              <text:p><text:s/>461,96 </text:p>
            </table:table-cell>
            <table:table-cell table:style-name="ce101" table:formula="of:=ROUND([.G19]*[.I19];2)" office:value-type="float" office:value="12010.96" calcext:value-type="float">
              <text:p><text:s/>12.010,96 </text:p>
            </table:table-cell>
            <table:table-cell/>
            <table:table-cell table:style-name="ce124"/>
            <table:table-cell table:number-columns-repeated="1012"/>
          </table:table-row>
          <table:table-row table:style-name="ro4">
            <table:table-cell table:style-name="ce5"/>
            <table:table-cell table:style-name="ce16" office:value-type="string" calcext:value-type="string">
              <text:p>1.6</text:p>
            </table:table-cell>
            <table:table-cell table:style-name="ce16" office:value-type="string" calcext:value-type="string">
              <text:p>74220/1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TAPUME DE CHAPA DE MADEIRA COMPENSADA, E= 6MM, COM PINTURA A CAL E REAPROVEITAMENTO DE 2X</text:p>
            </table:table-cell>
            <table:table-cell table:style-name="ce16" office:value-type="string" calcext:value-type="string">
              <text:p>m²</text:p>
            </table:table-cell>
            <table:table-cell table:style-name="ce81" table:formula="of:=(51+81)*2" office:value-type="float" office:value="264" calcext:value-type="float">
              <text:p><text:s/>264,00 </text:p>
            </table:table-cell>
            <table:table-cell table:style-name="ce81" office:value-type="float" office:value="58.63" calcext:value-type="float">
              <text:p><text:s/>58,63 </text:p>
            </table:table-cell>
            <table:table-cell table:style-name="ce101" table:formula="of:=ROUND([.H20]*(1+[.$G$7]);2)" office:value-type="float" office:value="73.29" calcext:value-type="float">
              <text:p><text:s/>73,29 </text:p>
            </table:table-cell>
            <table:table-cell table:style-name="ce101" table:formula="of:=ROUND([.G20]*[.I20];2)" office:value-type="float" office:value="19348.56" calcext:value-type="float">
              <text:p><text:s/>19.348,56 </text:p>
            </table:table-cell>
            <table:table-cell/>
            <table:table-cell table:style-name="ce124"/>
            <table:table-cell table:number-columns-repeated="1012"/>
          </table:table-row>
          <table:table-row table:style-name="ro4">
            <table:table-cell table:style-name="ce5"/>
            <table:table-cell table:style-name="ce16" office:value-type="string" calcext:value-type="string">
              <text:p>1.7</text:p>
            </table:table-cell>
            <table:table-cell table:style-name="ce16" office:value-type="string" calcext:value-type="string">
              <text:p>74077/3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Locação da obra (execução de gabarito) </text:p>
            </table:table-cell>
            <table:table-cell table:style-name="ce16" office:value-type="string" calcext:value-type="string">
              <text:p><text:s/>m²</text:p>
            </table:table-cell>
            <table:table-cell table:style-name="ce81" office:value-type="float" office:value="1514.3" calcext:value-type="float">
              <text:p><text:s/>1.514,30 </text:p>
            </table:table-cell>
            <table:table-cell table:style-name="ce81" office:value-type="float" office:value="5.69" calcext:value-type="float">
              <text:p><text:s/>5,69 </text:p>
            </table:table-cell>
            <table:table-cell table:style-name="ce101" table:formula="of:=ROUND([.H21]*(1+[.$G$7]);2)" office:value-type="float" office:value="7.11" calcext:value-type="float">
              <text:p><text:s/>7,11 </text:p>
            </table:table-cell>
            <table:table-cell table:style-name="ce101" table:formula="of:=ROUND([.G21]*[.I21];2)" office:value-type="float" office:value="10766.67" calcext:value-type="float">
              <text:p><text:s/>10.766,67 </text:p>
            </table:table-cell>
            <table:table-cell/>
            <table:table-cell table:style-name="ce124"/>
            <table:table-cell table:number-columns-repeated="1012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2"/>
            <table:table-cell table:style-name="ce99" office:value-type="string" office:string-value="Subtotal" calcext:value-type="string">
              <text:p><text:s/>Subtotal </text:p>
            </table:table-cell>
            <table:table-cell table:style-name="ce111"/>
            <table:table-cell table:style-name="ce111" table:formula="of:=SUM([.J15:.J21])" office:value-type="float" office:value="66895.82" calcext:value-type="float">
              <text:p><text:s/>66.895,82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1"/>
          <table:table-cell table:style-name="ce5"/>
          <table:table-cell table:style-name="ce79"/>
          <table:table-cell table:style-name="ce98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2" calcext:value-type="float">
            <text:p>2</text:p>
          </table:table-cell>
          <table:table-cell table:style-name="ce15" table:number-columns-repeated="2"/>
          <table:table-cell table:style-name="ce42" office:value-type="string" calcext:value-type="string">
            <text:p>MOVIMENTO DE TERRAS PARA FUNDAÇÕES</text:p>
          </table:table-cell>
          <table:table-cell table:style-name="ce42"/>
          <table:table-cell table:style-name="ce80"/>
          <table:table-cell table:style-name="ce86" table:number-columns-repeated="2"/>
          <table:table-cell table:style-name="ce87" table:formula="of:=[.J41]" office:value-type="float" office:value="45473.5" calcext:value-type="float">
            <text:p><text:s/>45.473,50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8" office:value-type="string" calcext:value-type="string">
            <text:p>2.1</text:p>
          </table:table-cell>
          <table:table-cell table:style-name="ce18" office:value-type="float" office:value="89912" calcext:value-type="float">
            <text:p>89912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ESCAVAÇÃO VERTICAL A CÉU ABERTO, INCLUINDO CARGA, DESCARGA E TRANSPORTE DMT 4KM</text:p>
          </table:table-cell>
          <table:table-cell table:style-name="ce18" office:value-type="string" calcext:value-type="string">
            <text:p>M3</text:p>
          </table:table-cell>
          <table:table-cell table:style-name="ce83" office:value-type="float" office:value="365.17" calcext:value-type="float">
            <text:p><text:s/>365,17 </text:p>
          </table:table-cell>
          <table:table-cell table:style-name="ce81" office:value-type="float" office:value="12.51" calcext:value-type="float">
            <text:p><text:s/>12,51 </text:p>
          </table:table-cell>
          <table:table-cell table:style-name="ce101" table:formula="of:=ROUND([.H25]*(1+[.$G$7]);2)" office:value-type="float" office:value="15.64" calcext:value-type="float">
            <text:p><text:s/>15,64 </text:p>
          </table:table-cell>
          <table:table-cell table:style-name="ce101" table:formula="of:=ROUND([.G25]*[.I25];2)" office:value-type="float" office:value="5711.26" calcext:value-type="float">
            <text:p><text:s/>5.711,26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8" office:value-type="string" calcext:value-type="string">
            <text:p>2.2</text:p>
          </table:table-cell>
          <table:table-cell table:style-name="ce18" office:value-type="float" office:value="6081" calcext:value-type="float">
            <text:p>6081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ARGILA OU BARRO PARA ATERRO</text:p>
          </table:table-cell>
          <table:table-cell table:style-name="ce18" office:value-type="string" calcext:value-type="string">
            <text:p>M3</text:p>
          </table:table-cell>
          <table:table-cell table:style-name="ce83" office:value-type="float" office:value="365.17" calcext:value-type="float">
            <text:p><text:s/>365,17 </text:p>
          </table:table-cell>
          <table:table-cell table:style-name="ce81" office:value-type="float" office:value="8.6" calcext:value-type="float">
            <text:p><text:s/>8,60 </text:p>
          </table:table-cell>
          <table:table-cell table:style-name="ce101" table:formula="of:=ROUND([.H26]*(1+[.$G$7]);2)" office:value-type="float" office:value="10.75" calcext:value-type="float">
            <text:p><text:s/>10,75 </text:p>
          </table:table-cell>
          <table:table-cell table:style-name="ce101" table:formula="of:=ROUND([.G26]*[.I26];2)" office:value-type="float" office:value="3925.58" calcext:value-type="float">
            <text:p><text:s/>3.925,58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8" office:value-type="string" calcext:value-type="string">
            <text:p>2.3</text:p>
          </table:table-cell>
          <table:table-cell table:style-name="ce18" office:value-type="float" office:value="96385" calcext:value-type="float">
            <text:p>96385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EXECUÇÃO E COMPACTAÇÃO DE ATERRO COM SOLO PREDOMINANTEMENTE ARGILOSO</text:p>
          </table:table-cell>
          <table:table-cell table:style-name="ce18" office:value-type="string" calcext:value-type="string">
            <text:p>M3</text:p>
          </table:table-cell>
          <table:table-cell table:style-name="ce83" office:value-type="float" office:value="365.17" calcext:value-type="float">
            <text:p><text:s/>365,17 </text:p>
          </table:table-cell>
          <table:table-cell table:style-name="ce81" office:value-type="float" office:value="5.47" calcext:value-type="float">
            <text:p><text:s/>5,47 </text:p>
          </table:table-cell>
          <table:table-cell table:style-name="ce101" table:formula="of:=ROUND([.H27]*(1+[.$G$7]);2)" office:value-type="float" office:value="6.84" calcext:value-type="float">
            <text:p><text:s/>6,84 </text:p>
          </table:table-cell>
          <table:table-cell table:style-name="ce101" table:formula="of:=ROUND([.G27]*[.I27];2)" office:value-type="float" office:value="2497.76" calcext:value-type="float">
            <text:p><text:s/>2.497,76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9" office:value-type="string" calcext:value-type="string">
              <text:p>2.4</text:p>
            </table:table-cell>
            <table:table-cell table:style-name="ce19" table:number-columns-repeated="2"/>
            <table:table-cell table:style-name="ce45" office:value-type="string" calcext:value-type="string">
              <text:p>EDIFICAÇÃO</text:p>
            </table:table-cell>
            <table:table-cell table:style-name="ce18"/>
            <table:table-cell table:style-name="ce81" table:number-columns-repeated="2"/>
            <table:table-cell table:style-name="ce101" table:number-columns-repeated="2"/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2.4.1</text:p>
            </table:table-cell>
            <table:table-cell table:style-name="ce18" office:value-type="float" office:value="96385" calcext:value-type="float">
              <text:p>9638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Execução e compactação de aterro com solo predominantemente argiloso (entre baldrames)</text:p>
            </table:table-cell>
            <table:table-cell table:style-name="ce18" office:value-type="string" calcext:value-type="string">
              <text:p>m³</text:p>
            </table:table-cell>
            <table:table-cell table:style-name="ce81" office:value-type="float" office:value="194.06" calcext:value-type="float">
              <text:p><text:s/>194,06 </text:p>
            </table:table-cell>
            <table:table-cell table:style-name="ce81" office:value-type="float" office:value="5.47" calcext:value-type="float">
              <text:p><text:s/>5,47 </text:p>
            </table:table-cell>
            <table:table-cell table:style-name="ce101" table:formula="of:=ROUND([.H29]*(1+[.$G$7]);2)" office:value-type="float" office:value="6.84" calcext:value-type="float">
              <text:p><text:s/>6,84 </text:p>
            </table:table-cell>
            <table:table-cell table:style-name="ce101" table:formula="of:=ROUND([.G29]*[.I29];2)" office:value-type="float" office:value="1327.37" calcext:value-type="float">
              <text:p><text:s/>1.327,37 </text:p>
            </table:table-cell>
            <table:table-cell table:style-name="ce123" office:value-type="string" calcext:value-type="string">
              <text:p>ATERRO</text:p>
            </table:table-cell>
            <table:table-cell table:formula="of:=(3.36*64)+(2.78*54)" office:value-type="float" office:value="365.16" calcext:value-type="float">
              <text:p>365,16</text:p>
            </table:table-cell>
            <table:table-cell table:number-columns-repeated="1012"/>
          </table:table-row>
          <table:table-row table:style-name="ro4">
            <table:table-cell table:style-name="ce5"/>
            <table:table-cell table:style-name="ce18" office:value-type="string" calcext:value-type="string">
              <text:p>2.4.2</text:p>
            </table:table-cell>
            <table:table-cell table:style-name="ce18" office:value-type="float" office:value="93358" calcext:value-type="float">
              <text:p>93358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ESCAVAÇÃO MANUAL DE VALA COM PROFUNDIDADE MENOR OU IGUAL A 1,30 M.</text:p>
            </table:table-cell>
            <table:table-cell table:style-name="ce18" office:value-type="string" calcext:value-type="string">
              <text:p>m³</text:p>
            </table:table-cell>
            <table:table-cell table:style-name="ce81" office:value-type="float" office:value="255.97" calcext:value-type="float">
              <text:p><text:s/>255,97 </text:p>
            </table:table-cell>
            <table:table-cell table:style-name="ce81" office:value-type="float" office:value="72.67" calcext:value-type="float">
              <text:p><text:s/>72,67 </text:p>
            </table:table-cell>
            <table:table-cell table:style-name="ce101" table:formula="of:=ROUND([.H30]*(1+[.$G$7]);2)" office:value-type="float" office:value="90.84" calcext:value-type="float">
              <text:p><text:s/>90,84 </text:p>
            </table:table-cell>
            <table:table-cell table:style-name="ce101" table:formula="of:=ROUND([.G30]*[.I30];2)" office:value-type="float" office:value="23252.31" calcext:value-type="float">
              <text:p><text:s/>23.252,31 </text:p>
            </table:table-cell>
            <table:table-cell table:style-name="ce123" office:value-type="string" calcext:value-type="string">
              <text:p>CORTE</text:p>
            </table:table-cell>
            <table:table-cell table:number-columns-repeated="1013"/>
          </table:table-row>
          <table:table-row table:style-name="ro4">
            <table:table-cell table:style-name="ce5"/>
            <table:table-cell table:style-name="ce18" office:value-type="string" calcext:value-type="string">
              <text:p>2.4.3</text:p>
            </table:table-cell>
            <table:table-cell table:style-name="ce29" office:value-type="float" office:value="94097" calcext:value-type="float">
              <text:p>94097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REPARO DE FUNDO DE VALA COM LARGURA MENOR QUE 1,5 M,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41.92" calcext:value-type="float">
              <text:p><text:s/>141,92 </text:p>
            </table:table-cell>
            <table:table-cell table:style-name="ce81" office:value-type="float" office:value="5.49" calcext:value-type="float">
              <text:p><text:s/>5,49 </text:p>
            </table:table-cell>
            <table:table-cell table:style-name="ce101" table:formula="of:=ROUND([.H31]*(1+[.$G$7]);2)" office:value-type="float" office:value="6.86" calcext:value-type="float">
              <text:p><text:s/>6,86 </text:p>
            </table:table-cell>
            <table:table-cell table:style-name="ce101" table:formula="of:=ROUND([.G31]*[.I31];2)" office:value-type="float" office:value="973.57" calcext:value-type="float">
              <text:p><text:s/>973,5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2.4.4</text:p>
            </table:table-cell>
            <table:table-cell table:style-name="ce18" office:value-type="float" office:value="93382" calcext:value-type="float">
              <text:p>93382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REATERRO MANUAL DE VALAS COM COMPACTAÇÃO MECANIZADA</text:p>
            </table:table-cell>
            <table:table-cell table:style-name="ce18" office:value-type="string" calcext:value-type="string">
              <text:p>m³</text:p>
            </table:table-cell>
            <table:table-cell table:style-name="ce81" office:value-type="float" office:value="159.82" calcext:value-type="float">
              <text:p><text:s/>159,82 </text:p>
            </table:table-cell>
            <table:table-cell table:style-name="ce81" office:value-type="float" office:value="26.94" calcext:value-type="float">
              <text:p><text:s/>26,94 </text:p>
            </table:table-cell>
            <table:table-cell table:style-name="ce101" table:formula="of:=ROUND([.H32]*(1+[.$G$7]);2)" office:value-type="float" office:value="33.68" calcext:value-type="float">
              <text:p><text:s/>33,68 </text:p>
            </table:table-cell>
            <table:table-cell table:style-name="ce101" table:formula="of:=ROUND([.G32]*[.I32];2)" office:value-type="float" office:value="5382.74" calcext:value-type="float">
              <text:p><text:s/>5.382,7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.5</text:p>
            </table:table-cell>
            <table:table-cell table:style-name="ce19" table:number-columns-repeated="2"/>
            <table:table-cell table:style-name="ce45" office:value-type="string" calcext:value-type="string">
              <text:p>MURETA E ABRIGO DE GÁS</text:p>
            </table:table-cell>
            <table:table-cell table:style-name="ce18"/>
            <table:table-cell table:style-name="ce81" table:number-columns-repeated="2"/>
            <table:table-cell table:style-name="ce101" table:number-columns-repeated="2"/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2.5.1</text:p>
            </table:table-cell>
            <table:table-cell table:style-name="ce18" office:value-type="float" office:value="93358" calcext:value-type="float">
              <text:p>93358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ESCAVAÇÃO MANUAL DE VALA COM PROFUNDIDADE MENOR OU IGUAL A 1,30 M.</text:p>
            </table:table-cell>
            <table:table-cell table:style-name="ce18" office:value-type="string" calcext:value-type="string">
              <text:p>m³</text:p>
            </table:table-cell>
            <table:table-cell table:style-name="ce81" office:value-type="float" office:value="10.76" calcext:value-type="float">
              <text:p><text:s/>10,76 </text:p>
            </table:table-cell>
            <table:table-cell table:style-name="ce81" office:value-type="float" office:value="72.67" calcext:value-type="float">
              <text:p><text:s/>72,67 </text:p>
            </table:table-cell>
            <table:table-cell table:style-name="ce101" table:formula="of:=ROUND([.H34]*(1+[.$G$7]);2)" office:value-type="float" office:value="90.84" calcext:value-type="float">
              <text:p><text:s/>90,84 </text:p>
            </table:table-cell>
            <table:table-cell table:style-name="ce101" table:formula="of:=ROUND([.G34]*[.I34];2)" office:value-type="float" office:value="977.44" calcext:value-type="float">
              <text:p><text:s/>977,44 </text:p>
            </table:table-cell>
            <table:table-cell table:style-name="ce124"/>
            <table:table-cell table:number-columns-repeated="1013"/>
          </table:table-row>
          <table:table-row table:style-name="ro10">
            <table:table-cell table:style-name="ce5"/>
            <table:table-cell table:style-name="ce18" office:value-type="string" calcext:value-type="string">
              <text:p>2.5.2</text:p>
            </table:table-cell>
            <table:table-cell table:style-name="ce29" office:value-type="float" office:value="94097" calcext:value-type="float">
              <text:p>94097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REPARO DE FUNDO DE VALA COM LARGURA MENOR QUE 1,5 M,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4.54" calcext:value-type="float">
              <text:p><text:s/>14,54 </text:p>
            </table:table-cell>
            <table:table-cell table:style-name="ce81" office:value-type="float" office:value="5.49" calcext:value-type="float">
              <text:p><text:s/>5,49 </text:p>
            </table:table-cell>
            <table:table-cell table:style-name="ce101" table:formula="of:=ROUND([.H35]*(1+[.$G$7]);2)" office:value-type="float" office:value="6.86" calcext:value-type="float">
              <text:p><text:s/>6,86 </text:p>
            </table:table-cell>
            <table:table-cell table:style-name="ce101" table:formula="of:=ROUND([.G35]*[.I35];2)" office:value-type="float" office:value="99.74" calcext:value-type="float">
              <text:p><text:s/>99,74 </text:p>
            </table:table-cell>
            <table:table-cell table:style-name="ce10"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2.5.3</text:p>
            </table:table-cell>
            <table:table-cell table:style-name="ce18" office:value-type="float" office:value="93382" calcext:value-type="float">
              <text:p>93382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REATERRO MANUAL DE VALAS COM COMPACTAÇÃO MECANIZADA</text:p>
            </table:table-cell>
            <table:table-cell table:style-name="ce18" office:value-type="string" calcext:value-type="string">
              <text:p>m³</text:p>
            </table:table-cell>
            <table:table-cell table:style-name="ce81" office:value-type="float" office:value="9.01" calcext:value-type="float">
              <text:p><text:s/>9,01 </text:p>
            </table:table-cell>
            <table:table-cell table:style-name="ce81" office:value-type="float" office:value="26.94" calcext:value-type="float">
              <text:p><text:s/>26,94 </text:p>
            </table:table-cell>
            <table:table-cell table:style-name="ce101" table:formula="of:=ROUND([.H36]*(1+[.$G$7]);2)" office:value-type="float" office:value="33.68" calcext:value-type="float">
              <text:p><text:s/>33,68 </text:p>
            </table:table-cell>
            <table:table-cell table:style-name="ce101" table:formula="of:=ROUND([.G36]*[.I36];2)" office:value-type="float" office:value="303.46" calcext:value-type="float">
              <text:p><text:s/>303,46 </text:p>
            </table:table-cell>
            <table:table-cell table:number-columns-repeated="1014"/>
          </table:table-row>
          <table:table-row table:style-name="ro10">
            <table:table-cell table:style-name="ce5"/>
            <table:table-cell table:style-name="ce19" office:value-type="string" calcext:value-type="string">
              <text:p>2.6</text:p>
            </table:table-cell>
            <table:table-cell table:style-name="ce19" table:number-columns-repeated="2"/>
            <table:table-cell table:style-name="ce45" office:value-type="string" calcext:value-type="string">
              <text:p>CASTELO D'ÁGUA</text:p>
            </table:table-cell>
            <table:table-cell table:style-name="ce18"/>
            <table:table-cell table:style-name="ce84"/>
            <table:table-cell table:style-name="ce100"/>
            <table:table-cell table:style-name="ce46"/>
            <table:table-cell table:style-name="ce101"/>
            <table:table-cell table:style-name="ce10" table:number-columns-repeated="1014"/>
          </table:table-row>
          <table:table-row table:style-name="ro10">
            <table:table-cell table:style-name="ce5"/>
            <table:table-cell table:style-name="ce18" office:value-type="string" calcext:value-type="string">
              <text:p>2.6.1</text:p>
            </table:table-cell>
            <table:table-cell table:style-name="ce18" office:value-type="float" office:value="93358" calcext:value-type="float">
              <text:p>93358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ESCAVAÇÃO MANUAL DE VALA COM PROFUNDIDADE MENOR OU IGUAL A 1,30 M.</text:p>
            </table:table-cell>
            <table:table-cell table:style-name="ce18" office:value-type="string" calcext:value-type="string">
              <text:p>m³</text:p>
            </table:table-cell>
            <table:table-cell table:style-name="ce81" office:value-type="float" office:value="9.6" calcext:value-type="float">
              <text:p><text:s/>9,60 </text:p>
            </table:table-cell>
            <table:table-cell table:style-name="ce81" office:value-type="float" office:value="72.67" calcext:value-type="float">
              <text:p><text:s/>72,67 </text:p>
            </table:table-cell>
            <table:table-cell table:style-name="ce101" table:formula="of:=ROUND([.H38]*(1+[.$G$7]);2)" office:value-type="float" office:value="90.84" calcext:value-type="float">
              <text:p><text:s/>90,84 </text:p>
            </table:table-cell>
            <table:table-cell table:style-name="ce101" table:formula="of:=ROUND([.G38]*[.I38];2)" office:value-type="float" office:value="872.06" calcext:value-type="float">
              <text:p><text:s/>872,06 </text:p>
            </table:table-cell>
            <table:table-cell table:style-name="ce10" table:number-columns-repeated="1014"/>
          </table:table-row>
          <table:table-row table:style-name="ro10">
            <table:table-cell table:style-name="ce5"/>
            <table:table-cell table:style-name="ce18" office:value-type="string" calcext:value-type="string">
              <text:p>2.6.2</text:p>
            </table:table-cell>
            <table:table-cell table:style-name="ce29" office:value-type="float" office:value="94097" calcext:value-type="float">
              <text:p>94097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REPARO DE FUNDO DE VALA COM LARGURA MENOR QUE 1,5 M,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2.96" calcext:value-type="float">
              <text:p><text:s/>12,96 </text:p>
            </table:table-cell>
            <table:table-cell table:style-name="ce81" office:value-type="float" office:value="5.49" calcext:value-type="float">
              <text:p><text:s/>5,49 </text:p>
            </table:table-cell>
            <table:table-cell table:style-name="ce101" table:formula="of:=ROUND([.H39]*(1+[.$G$7]);2)" office:value-type="float" office:value="6.86" calcext:value-type="float">
              <text:p><text:s/>6,86 </text:p>
            </table:table-cell>
            <table:table-cell table:style-name="ce101" table:formula="of:=ROUND([.G39]*[.I39];2)" office:value-type="float" office:value="88.91" calcext:value-type="float">
              <text:p><text:s/>88,91 </text:p>
            </table:table-cell>
            <table:table-cell table:style-name="ce10" table:number-columns-repeated="1014"/>
          </table:table-row>
          <table:table-row table:style-name="ro10">
            <table:table-cell table:style-name="ce5"/>
            <table:table-cell table:style-name="ce18" office:value-type="string" calcext:value-type="string">
              <text:p>2.6.3</text:p>
            </table:table-cell>
            <table:table-cell table:style-name="ce18" office:value-type="float" office:value="93382" calcext:value-type="float">
              <text:p>93382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REATERRO MANUAL DE VALAS COM COMPACTAÇÃO MECANIZADA</text:p>
            </table:table-cell>
            <table:table-cell table:style-name="ce18" office:value-type="string" calcext:value-type="string">
              <text:p>m³</text:p>
            </table:table-cell>
            <table:table-cell table:style-name="ce81" office:value-type="float" office:value="1.82" calcext:value-type="float">
              <text:p><text:s/>1,82 </text:p>
            </table:table-cell>
            <table:table-cell table:style-name="ce81" office:value-type="float" office:value="26.94" calcext:value-type="float">
              <text:p><text:s/>26,94 </text:p>
            </table:table-cell>
            <table:table-cell table:style-name="ce101" table:formula="of:=ROUND([.H40]*(1+[.$G$7]);2)" office:value-type="float" office:value="33.68" calcext:value-type="float">
              <text:p><text:s/>33,68 </text:p>
            </table:table-cell>
            <table:table-cell table:style-name="ce101" table:formula="of:=ROUND([.G40]*[.I40];2)" office:value-type="float" office:value="61.3" calcext:value-type="float">
              <text:p><text:s/>61,30 </text:p>
            </table:table-cell>
            <table:table-cell table:style-name="ce10"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2"/>
            <table:table-cell table:style-name="ce99" office:value-type="string" office:string-value="Subtotal" calcext:value-type="string">
              <text:p><text:s/>Subtotal </text:p>
            </table:table-cell>
            <table:table-cell table:style-name="ce112"/>
            <table:table-cell table:style-name="ce111" table:formula="of:=SUM([.J25:.J40])" office:value-type="float" office:value="45473.5" calcext:value-type="float">
              <text:p><text:s/>45.473,50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1"/>
          <table:table-cell table:style-name="ce5"/>
          <table:table-cell table:style-name="ce79"/>
          <table:table-cell table:style-name="ce98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3" calcext:value-type="float">
            <text:p>3</text:p>
          </table:table-cell>
          <table:table-cell table:style-name="ce15" table:number-columns-repeated="2"/>
          <table:table-cell table:style-name="ce42" office:value-type="string" calcext:value-type="string">
            <text:p>FUNDAÇÕES</text:p>
          </table:table-cell>
          <table:table-cell table:style-name="ce42"/>
          <table:table-cell table:style-name="ce80"/>
          <table:table-cell table:style-name="ce86" table:number-columns-repeated="2"/>
          <table:table-cell table:style-name="ce87" table:formula="of:=[.J84]" office:value-type="float" office:value="229154.89" calcext:value-type="float">
            <text:p><text:s/>229.154,89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3" office:value-type="string" calcext:value-type="string">
              <text:p>3.1</text:p>
            </table:table-cell>
            <table:table-cell table:style-name="ce13" table:number-columns-repeated="2"/>
            <table:table-cell table:style-name="ce46" office:value-type="string" calcext:value-type="string">
              <text:p>CONCRETO ARMADO PARA FUNDAÇÕES - BLOCOS</text:p>
            </table:table-cell>
            <table:table-cell table:style-name="ce56"/>
            <table:table-cell table:style-name="ce85"/>
            <table:table-cell table:style-name="ce101" table:number-columns-repeated="3"/>
            <table:table-cell table:number-columns-repeated="1014"/>
          </table:table-row>
        </table:table-row-group>
        <table:table-row table:style-name="ro4">
          <table:table-cell table:style-name="ce5"/>
          <table:table-cell table:style-name="ce18" office:value-type="string" calcext:value-type="string">
            <text:p>3.1.1</text:p>
          </table:table-cell>
          <table:table-cell table:style-name="ce16" office:value-type="float" office:value="89201" calcext:value-type="float">
            <text:p>89201</text:p>
          </table:table-cell>
          <table:table-cell table:style-name="ce18" office:value-type="string" calcext:value-type="string">
            <text:p>SINAPI</text:p>
          </table:table-cell>
          <table:table-cell table:style-name="ce47" office:value-type="string" calcext:value-type="string">
            <text:p>ESTACA PRÉ-MOLDADA DE CONCRETO, SEÇÃO QUADRADA, CAPACIDADE DE 25 TONELADAS, COMPRIMENTO TOTAL CRAVADO ACIMA DE 5M ATÉ 12M, BATE-ESTACAS POR GRAVIDADE SOBRE ROLOS</text:p>
          </table:table-cell>
          <table:table-cell table:style-name="ce18" office:value-type="string" calcext:value-type="string">
            <text:p>m</text:p>
          </table:table-cell>
          <table:table-cell table:style-name="ce81" office:value-type="float" office:value="1026" calcext:value-type="float">
            <text:p><text:s/>1.026,00 </text:p>
          </table:table-cell>
          <table:table-cell table:style-name="ce101" office:value-type="float" office:value="59.88" calcext:value-type="float">
            <text:p><text:s/>59,88 </text:p>
          </table:table-cell>
          <table:table-cell table:style-name="ce101" table:formula="of:=ROUND([.H45]*(1+[.$G$7]);2)" office:value-type="float" office:value="74.85" calcext:value-type="float">
            <text:p><text:s/>74,85 </text:p>
          </table:table-cell>
          <table:table-cell table:style-name="ce101" table:formula="of:=ROUND([.G45]*[.I45];2)" office:value-type="float" office:value="76796.1" calcext:value-type="float">
            <text:p><text:s/>76.796,10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8" office:value-type="string" calcext:value-type="string">
            <text:p>3.1.2</text:p>
          </table:table-cell>
          <table:table-cell table:style-name="ce18" office:value-type="float" office:value="95601" calcext:value-type="float">
            <text:p>95601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ARRASAMENTO MECANICO DE ESTACA DE CONCRETO ARMADO, DIAMETROS DE ATÉ 40</text:p>
          </table:table-cell>
          <table:table-cell table:style-name="ce18" office:value-type="string" calcext:value-type="string">
            <text:p>un</text:p>
          </table:table-cell>
          <table:table-cell table:style-name="ce81" office:value-type="float" office:value="114" calcext:value-type="float">
            <text:p><text:s/>114,00 </text:p>
          </table:table-cell>
          <table:table-cell table:style-name="ce81" office:value-type="float" office:value="19.46" calcext:value-type="float">
            <text:p><text:s/>19,46 </text:p>
          </table:table-cell>
          <table:table-cell table:style-name="ce101" table:formula="of:=ROUND([.H46]*(1+[.$G$7]);2)" office:value-type="float" office:value="24.33" calcext:value-type="float">
            <text:p><text:s/>24,33 </text:p>
          </table:table-cell>
          <table:table-cell table:style-name="ce101" table:formula="of:=ROUND([.G46]*[.I46];2)" office:value-type="float" office:value="2773.62" calcext:value-type="float">
            <text:p><text:s/>2.773,62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8" office:value-type="string" calcext:value-type="string">
            <text:p>3.1.3</text:p>
          </table:table-cell>
          <table:table-cell table:style-name="ce29" office:value-type="float" office:value="95241" calcext:value-type="float">
            <text:p>95241</text:p>
          </table:table-cell>
          <table:table-cell table:style-name="ce18" office:value-type="string" calcext:value-type="string">
            <text:p>SINAPI</text:p>
          </table:table-cell>
          <table:table-cell table:style-name="ce47" office:value-type="string" calcext:value-type="string">
            <text:p>Lastro de concreto não-estrutural, espessura 5cm</text:p>
          </table:table-cell>
          <table:table-cell table:style-name="ce18" office:value-type="string" calcext:value-type="string">
            <text:p>m²</text:p>
          </table:table-cell>
          <table:table-cell table:style-name="ce81" office:value-type="float" office:value="42.29" calcext:value-type="float">
            <text:p><text:s/>42,29 </text:p>
          </table:table-cell>
          <table:table-cell table:style-name="ce81" office:value-type="float" office:value="21.19" calcext:value-type="float">
            <text:p><text:s/>21,19 </text:p>
          </table:table-cell>
          <table:table-cell table:style-name="ce101" table:formula="of:=ROUND([.H47]*(1+[.$G$7]);2)" office:value-type="float" office:value="26.49" calcext:value-type="float">
            <text:p><text:s/>26,49 </text:p>
          </table:table-cell>
          <table:table-cell table:style-name="ce101" table:formula="of:=ROUND([.G47]*[.I47];2)" office:value-type="float" office:value="1120.26" calcext:value-type="float">
            <text:p><text:s/>1.120,26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8" office:value-type="string" calcext:value-type="string">
            <text:p>3.1.4</text:p>
          </table:table-cell>
          <table:table-cell table:style-name="ce16" office:value-type="float" office:value="96531" calcext:value-type="float">
            <text:p>96531</text:p>
          </table:table-cell>
          <table:table-cell table:style-name="ce18" office:value-type="string" calcext:value-type="string">
            <text:p>SINAPI</text:p>
          </table:table-cell>
          <table:table-cell table:style-name="ce47" office:value-type="string" calcext:value-type="string">
            <text:p>Forma de madeira em madeira serrada e=25mm para fundações, 2 utilizações</text:p>
          </table:table-cell>
          <table:table-cell table:style-name="ce18" office:value-type="string" calcext:value-type="string">
            <text:p>m²</text:p>
          </table:table-cell>
          <table:table-cell table:style-name="ce81" office:value-type="float" office:value="161.06" calcext:value-type="float">
            <text:p><text:s/>161,06 </text:p>
          </table:table-cell>
          <table:table-cell table:style-name="ce81" office:value-type="float" office:value="77.33" calcext:value-type="float">
            <text:p><text:s/>77,33 </text:p>
          </table:table-cell>
          <table:table-cell table:style-name="ce101" table:formula="of:=ROUND([.H48]*(1+[.$G$7]);2)" office:value-type="float" office:value="96.66" calcext:value-type="float">
            <text:p><text:s/>96,66 </text:p>
          </table:table-cell>
          <table:table-cell table:style-name="ce101" table:formula="of:=ROUND([.G48]*[.I48];2)" office:value-type="float" office:value="15568.06" calcext:value-type="float">
            <text:p><text:s/>15.568,06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8" office:value-type="string" calcext:value-type="string">
            <text:p>3.1.5</text:p>
          </table:table-cell>
          <table:table-cell table:style-name="ce16" office:value-type="float" office:value="92919" calcext:value-type="float">
            <text:p>92919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Armação de aço CA-50 Ø 10mm; incluso fornecimento, corte, dobra e colocação</text:p>
          </table:table-cell>
          <table:table-cell table:style-name="ce18" office:value-type="string" calcext:value-type="string">
            <text:p>kg</text:p>
          </table:table-cell>
          <table:table-cell table:style-name="ce81" office:value-type="float" office:value="493.91" calcext:value-type="float">
            <text:p><text:s/>493,91 </text:p>
          </table:table-cell>
          <table:table-cell table:style-name="ce81" office:value-type="float" office:value="6.98" calcext:value-type="float">
            <text:p><text:s/>6,98 </text:p>
          </table:table-cell>
          <table:table-cell table:style-name="ce101" table:formula="of:=ROUND([.H49]*(1+[.$G$7]);2)" office:value-type="float" office:value="8.73" calcext:value-type="float">
            <text:p><text:s/>8,73 </text:p>
          </table:table-cell>
          <table:table-cell table:style-name="ce101" table:formula="of:=ROUND([.G49]*[.I49];2)" office:value-type="float" office:value="4311.83" calcext:value-type="float">
            <text:p><text:s/>4.311,83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8" office:value-type="string" calcext:value-type="string">
            <text:p>3.1.6</text:p>
          </table:table-cell>
          <table:table-cell table:style-name="ce16" office:value-type="float" office:value="92921" calcext:value-type="float">
            <text:p>92921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Armação de aço CA-50 Ø 12,5mm; incluso fornecimento, corte, dobra e colocação</text:p>
          </table:table-cell>
          <table:table-cell table:style-name="ce18" office:value-type="string" calcext:value-type="string">
            <text:p>kg</text:p>
          </table:table-cell>
          <table:table-cell table:style-name="ce81" office:value-type="float" office:value="273.43" calcext:value-type="float">
            <text:p><text:s/>273,43 </text:p>
          </table:table-cell>
          <table:table-cell table:style-name="ce81" office:value-type="float" office:value="6.07" calcext:value-type="float">
            <text:p><text:s/>6,07 </text:p>
          </table:table-cell>
          <table:table-cell table:style-name="ce101" table:formula="of:=ROUND([.H50]*(1+[.$G$7]);2)" office:value-type="float" office:value="7.59" calcext:value-type="float">
            <text:p><text:s/>7,59 </text:p>
          </table:table-cell>
          <table:table-cell table:style-name="ce101" table:formula="of:=ROUND([.G50]*[.I50];2)" office:value-type="float" office:value="2075.33" calcext:value-type="float">
            <text:p><text:s/>2.075,33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8" office:value-type="string" calcext:value-type="string">
            <text:p>3.1.7</text:p>
          </table:table-cell>
          <table:table-cell table:style-name="ce16" office:value-type="float" office:value="96543" calcext:value-type="float">
            <text:p>96543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ARMAÇÃO DE BLOCO, VIGA BALDRAME E SAPATA UTILIZANDO AÇO CA-60 DE 5 MM</text:p>
          </table:table-cell>
          <table:table-cell table:style-name="ce18" office:value-type="string" calcext:value-type="string">
            <text:p>kg</text:p>
          </table:table-cell>
          <table:table-cell table:style-name="ce81" office:value-type="float" office:value="411.59" calcext:value-type="float">
            <text:p><text:s/>411,59 </text:p>
          </table:table-cell>
          <table:table-cell table:style-name="ce101" office:value-type="float" office:value="12.43" calcext:value-type="float">
            <text:p><text:s/>12,43 </text:p>
          </table:table-cell>
          <table:table-cell table:style-name="ce101" table:formula="of:=ROUND([.H51]*(1+[.$G$7]);2)" office:value-type="float" office:value="15.54" calcext:value-type="float">
            <text:p><text:s/>15,54 </text:p>
          </table:table-cell>
          <table:table-cell table:style-name="ce101" table:formula="of:=ROUND([.G51]*[.I51];2)" office:value-type="float" office:value="6396.11" calcext:value-type="float">
            <text:p><text:s/>6.396,11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8" office:value-type="string" calcext:value-type="string">
            <text:p>3.1.8</text:p>
          </table:table-cell>
          <table:table-cell table:style-name="ce16" office:value-type="float" office:value="92720" calcext:value-type="float">
            <text:p>92720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Concreto Bombeado fck= 25MPa; incluindo preparo, lançamento e adensamento</text:p>
          </table:table-cell>
          <table:table-cell table:style-name="ce18" office:value-type="string" calcext:value-type="string">
            <text:p>m³</text:p>
          </table:table-cell>
          <table:table-cell table:style-name="ce81" office:value-type="float" office:value="25.35" calcext:value-type="float">
            <text:p><text:s/>25,35 </text:p>
          </table:table-cell>
          <table:table-cell table:style-name="ce81" office:value-type="float" office:value="295.82" calcext:value-type="float">
            <text:p><text:s/>295,82 </text:p>
          </table:table-cell>
          <table:table-cell table:style-name="ce101" table:formula="of:=ROUND([.H52]*(1+[.$G$7]);2)" office:value-type="float" office:value="369.78" calcext:value-type="float">
            <text:p><text:s/>369,78 </text:p>
          </table:table-cell>
          <table:table-cell table:style-name="ce101" table:formula="of:=ROUND([.G52]*[.I52];2)" office:value-type="float" office:value="9373.92" calcext:value-type="float">
            <text:p><text:s/>9.373,92 </text:p>
          </table:table-cell>
          <table:table-cell table:number-columns-repeated="1014"/>
        </table:table-row>
        <table:table-row table:style-name="ro11">
          <table:table-cell/>
          <table:table-cell table:style-name="ce13" office:value-type="string" calcext:value-type="string">
            <text:p>3.2</text:p>
          </table:table-cell>
          <table:table-cell table:style-name="ce13" table:number-columns-repeated="2"/>
          <table:table-cell table:style-name="ce46" office:value-type="string" calcext:value-type="string">
            <text:p>CONCRETO ARMADO PARA FUNDAÇÕES - VIGAS BALDRAMES</text:p>
          </table:table-cell>
          <table:table-cell table:style-name="ce60" table:number-columns-repeated="3"/>
          <table:table-cell table:style-name="ce101" table:number-columns-repeated="2"/>
          <table:table-cell table:number-columns-repeated="1014"/>
        </table:table-row>
        <table:table-row table:style-name="ro12">
          <table:table-cell/>
          <table:table-cell table:style-name="ce18" office:value-type="string" calcext:value-type="string">
            <text:p>3.2.1</text:p>
          </table:table-cell>
          <table:table-cell table:style-name="ce16" office:value-type="float" office:value="96533" calcext:value-type="float">
            <text:p>96533</text:p>
          </table:table-cell>
          <table:table-cell table:style-name="ce18" office:value-type="string" calcext:value-type="string">
            <text:p>SINAPI</text:p>
          </table:table-cell>
          <table:table-cell table:style-name="ce47" office:value-type="string" calcext:value-type="string">
            <text:p>Forma de madeira em madeira serrada e=25mm para fundações, 2 utilizações</text:p>
          </table:table-cell>
          <table:table-cell table:style-name="ce18" office:value-type="string" calcext:value-type="string">
            <text:p>m²</text:p>
          </table:table-cell>
          <table:table-cell table:style-name="ce81" office:value-type="float" office:value="585.55" calcext:value-type="float">
            <text:p><text:s/>585,55 </text:p>
          </table:table-cell>
          <table:table-cell table:style-name="ce101" office:value-type="float" office:value="66.33" calcext:value-type="float">
            <text:p><text:s/>66,33 </text:p>
          </table:table-cell>
          <table:table-cell table:style-name="ce101" table:formula="of:=ROUND([.H54]*(1+[.$G$7]);2)" office:value-type="float" office:value="82.91" calcext:value-type="float">
            <text:p><text:s/>82,91 </text:p>
          </table:table-cell>
          <table:table-cell table:style-name="ce101" table:formula="of:=ROUND([.G54]*[.I54];2)" office:value-type="float" office:value="48547.95" calcext:value-type="float">
            <text:p><text:s/>48.547,95 </text:p>
          </table:table-cell>
          <table:table-cell table:number-columns-repeated="1014"/>
        </table:table-row>
        <table:table-row table:style-name="ro13">
          <table:table-cell/>
          <table:table-cell table:style-name="ce18" office:value-type="string" calcext:value-type="string">
            <text:p>3.2.2</text:p>
          </table:table-cell>
          <table:table-cell table:style-name="ce18" office:value-type="float" office:value="96544" calcext:value-type="float">
            <text:p>96544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Armação de aço CA-50 Ø 6,3mm; incluso fornecimento, corte, dobra e colocação</text:p>
          </table:table-cell>
          <table:table-cell table:style-name="ce18" office:value-type="string" calcext:value-type="string">
            <text:p>kg</text:p>
          </table:table-cell>
          <table:table-cell table:style-name="ce81" office:value-type="float" office:value="0.17" calcext:value-type="float">
            <text:p><text:s/>0,17 </text:p>
          </table:table-cell>
          <table:table-cell table:style-name="ce81" office:value-type="float" office:value="10.36" calcext:value-type="float">
            <text:p><text:s/>10,36 </text:p>
          </table:table-cell>
          <table:table-cell table:style-name="ce101" table:formula="of:=ROUND([.H55]*(1+[.$G$7]);2)" office:value-type="float" office:value="12.95" calcext:value-type="float">
            <text:p><text:s/>12,95 </text:p>
          </table:table-cell>
          <table:table-cell table:style-name="ce101" table:formula="of:=ROUND([.G55]*[.I55];2)" office:value-type="float" office:value="2.2" calcext:value-type="float">
            <text:p><text:s/>2,20 </text:p>
          </table:table-cell>
          <table:table-cell table:number-columns-repeated="1014"/>
        </table:table-row>
        <table:table-row table:style-name="ro13">
          <table:table-cell/>
          <table:table-cell table:style-name="ce18" office:value-type="string" calcext:value-type="string">
            <text:p>3.2.3</text:p>
          </table:table-cell>
          <table:table-cell table:style-name="ce29" office:value-type="float" office:value="96545" calcext:value-type="float">
            <text:p>96545</text:p>
          </table:table-cell>
          <table:table-cell table:style-name="ce18" office:value-type="string" calcext:value-type="string">
            <text:p>SINAPI</text:p>
          </table:table-cell>
          <table:table-cell table:style-name="ce47" office:value-type="string" calcext:value-type="string">
            <text:p>Armação de aço CA-50 Ø 8mm; incluso fornecimento, corte, dobra e colocação</text:p>
          </table:table-cell>
          <table:table-cell table:style-name="ce18" office:value-type="string" calcext:value-type="string">
            <text:p>kg</text:p>
          </table:table-cell>
          <table:table-cell table:style-name="ce81" office:value-type="float" office:value="1085.58" calcext:value-type="float">
            <text:p><text:s/>1.085,58 </text:p>
          </table:table-cell>
          <table:table-cell table:style-name="ce81" office:value-type="float" office:value="9.46" calcext:value-type="float">
            <text:p><text:s/>9,46 </text:p>
          </table:table-cell>
          <table:table-cell table:style-name="ce101" table:formula="of:=ROUND([.H56]*(1+[.$G$7]);2)" office:value-type="float" office:value="11.83" calcext:value-type="float">
            <text:p><text:s/>11,83 </text:p>
          </table:table-cell>
          <table:table-cell table:style-name="ce101" table:formula="of:=ROUND([.G56]*[.I56];2)" office:value-type="float" office:value="12842.41" calcext:value-type="float">
            <text:p><text:s/>12.842,41 </text:p>
          </table:table-cell>
          <table:table-cell table:number-columns-repeated="1014"/>
        </table:table-row>
        <table:table-row table:style-name="ro13">
          <table:table-cell/>
          <table:table-cell table:style-name="ce18" office:value-type="string" calcext:value-type="string">
            <text:p>3.2.4</text:p>
          </table:table-cell>
          <table:table-cell table:style-name="ce16" office:value-type="float" office:value="96546" calcext:value-type="float">
            <text:p>96546</text:p>
          </table:table-cell>
          <table:table-cell table:style-name="ce18" office:value-type="string" calcext:value-type="string">
            <text:p>SINAPI</text:p>
          </table:table-cell>
          <table:table-cell table:style-name="ce47" office:value-type="string" calcext:value-type="string">
            <text:p>Armação de aço CA-50 Ø 10mm; incluso fornecimento, corte, dobra e colocação</text:p>
          </table:table-cell>
          <table:table-cell table:style-name="ce18" office:value-type="string" calcext:value-type="string">
            <text:p>kg</text:p>
          </table:table-cell>
          <table:table-cell table:style-name="ce81" office:value-type="float" office:value="99.87" calcext:value-type="float">
            <text:p><text:s/>99,87 </text:p>
          </table:table-cell>
          <table:table-cell table:style-name="ce81" office:value-type="float" office:value="7.63" calcext:value-type="float">
            <text:p><text:s/>7,63 </text:p>
          </table:table-cell>
          <table:table-cell table:style-name="ce101" table:formula="of:=ROUND([.H57]*(1+[.$G$7]);2)" office:value-type="float" office:value="9.54" calcext:value-type="float">
            <text:p><text:s/>9,54 </text:p>
          </table:table-cell>
          <table:table-cell table:style-name="ce101" table:formula="of:=ROUND([.G57]*[.I57];2)" office:value-type="float" office:value="952.76" calcext:value-type="float">
            <text:p><text:s/>952,76 </text:p>
          </table:table-cell>
          <table:table-cell table:number-columns-repeated="1014"/>
        </table:table-row>
        <table:table-row table:style-name="ro10">
          <table:table-cell/>
          <table:table-cell table:style-name="ce18" office:value-type="string" calcext:value-type="string">
            <text:p>3.2.5</text:p>
          </table:table-cell>
          <table:table-cell table:style-name="ce16" office:value-type="float" office:value="96547" calcext:value-type="float">
            <text:p>96547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Armação de aço CA-50 Ø 12,5mm; incluso fornecimento, corte, dobra e colocação</text:p>
          </table:table-cell>
          <table:table-cell table:style-name="ce18" office:value-type="string" calcext:value-type="string">
            <text:p>kg</text:p>
          </table:table-cell>
          <table:table-cell table:style-name="ce81" office:value-type="float" office:value="44.09" calcext:value-type="float">
            <text:p><text:s/>44,09 </text:p>
          </table:table-cell>
          <table:table-cell table:style-name="ce81" office:value-type="float" office:value="6.62" calcext:value-type="float">
            <text:p><text:s/>6,62 </text:p>
          </table:table-cell>
          <table:table-cell table:style-name="ce101" table:formula="of:=ROUND([.H58]*(1+[.$G$7]);2)" office:value-type="float" office:value="8.28" calcext:value-type="float">
            <text:p><text:s/>8,28 </text:p>
          </table:table-cell>
          <table:table-cell table:style-name="ce101" table:formula="of:=ROUND([.G58]*[.I58];2)" office:value-type="float" office:value="365.07" calcext:value-type="float">
            <text:p><text:s/>365,07 </text:p>
          </table:table-cell>
          <table:table-cell table:number-columns-repeated="1014"/>
        </table:table-row>
        <table:table-row table:style-name="ro12">
          <table:table-cell/>
          <table:table-cell table:style-name="ce18" office:value-type="string" calcext:value-type="string">
            <text:p>3.2.6</text:p>
          </table:table-cell>
          <table:table-cell table:style-name="ce16" office:value-type="float" office:value="96543" calcext:value-type="float">
            <text:p>96543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ARMAÇÃO DE BLOCO, VIGA BALDRAME E SAPATA UTILIZANDO AÇO CA-60 DE 5 MM</text:p>
          </table:table-cell>
          <table:table-cell table:style-name="ce18" office:value-type="string" calcext:value-type="string">
            <text:p>kg</text:p>
          </table:table-cell>
          <table:table-cell table:style-name="ce81" office:value-type="float" office:value="554.73" calcext:value-type="float">
            <text:p><text:s/>554,73 </text:p>
          </table:table-cell>
          <table:table-cell table:style-name="ce81" office:value-type="float" office:value="12.43" calcext:value-type="float">
            <text:p><text:s/>12,43 </text:p>
          </table:table-cell>
          <table:table-cell table:style-name="ce101" table:formula="of:=ROUND([.H59]*(1+[.$G$7]);2)" office:value-type="float" office:value="15.54" calcext:value-type="float">
            <text:p><text:s/>15,54 </text:p>
          </table:table-cell>
          <table:table-cell table:style-name="ce101" table:formula="of:=ROUND([.G59]*[.I59];2)" office:value-type="float" office:value="8620.5" calcext:value-type="float">
            <text:p><text:s/>8.620,50 </text:p>
          </table:table-cell>
          <table:table-cell table:number-columns-repeated="1014"/>
        </table:table-row>
        <table:table-row table:style-name="ro13">
          <table:table-cell/>
          <table:table-cell table:style-name="ce18" office:value-type="string" calcext:value-type="string">
            <text:p>3.2.7</text:p>
          </table:table-cell>
          <table:table-cell table:style-name="ce16" office:value-type="float" office:value="92720" calcext:value-type="float">
            <text:p>92720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Concreto Bombeado fck= 25MPa; incluindo preparo, lançamento e adensamento</text:p>
          </table:table-cell>
          <table:table-cell table:style-name="ce18" office:value-type="string" calcext:value-type="string">
            <text:p>m³</text:p>
          </table:table-cell>
          <table:table-cell table:style-name="ce81" office:value-type="float" office:value="39.45" calcext:value-type="float">
            <text:p><text:s/>39,45 </text:p>
          </table:table-cell>
          <table:table-cell table:style-name="ce101" office:value-type="float" office:value="295.82" calcext:value-type="float">
            <text:p><text:s/>295,82 </text:p>
          </table:table-cell>
          <table:table-cell table:style-name="ce101" table:formula="of:=ROUND([.H60]*(1+[.$G$7]);2)" office:value-type="float" office:value="369.78" calcext:value-type="float">
            <text:p><text:s/>369,78 </text:p>
          </table:table-cell>
          <table:table-cell table:style-name="ce101" table:formula="of:=ROUND([.G60]*[.I60];2)" office:value-type="float" office:value="14587.82" calcext:value-type="float">
            <text:p><text:s/>14.587,82 </text:p>
          </table:table-cell>
          <table:table-cell table:number-columns-repeated="1014"/>
        </table:table-row>
        <table:table-row table:style-name="ro10">
          <table:table-cell table:style-name="ce5"/>
          <table:table-cell table:style-name="ce13" office:value-type="string" calcext:value-type="string">
            <text:p>3.3</text:p>
          </table:table-cell>
          <table:table-cell table:style-name="ce30" table:number-columns-repeated="2"/>
          <table:table-cell table:style-name="ce48" office:value-type="string" calcext:value-type="string">
            <text:p>FUNDAÇÃO DO CASTELO D'ÁGUA</text:p>
          </table:table-cell>
          <table:table-cell table:style-name="ce30"/>
          <table:table-cell table:style-name="ce83" table:number-columns-repeated="2"/>
          <table:table-cell table:style-name="ce101" table:number-columns-repeated="2"/>
          <table:table-cell table:style-name="ce10" table:number-columns-repeated="1014"/>
        </table:table-row>
        <table:table-row table:style-name="ro10">
          <table:table-cell table:style-name="ce5"/>
          <table:table-cell table:style-name="ce18" office:value-type="string" calcext:value-type="string">
            <text:p>3.3.1</text:p>
          </table:table-cell>
          <table:table-cell table:style-name="ce16" office:value-type="float" office:value="90877" calcext:value-type="float">
            <text:p>90877</text:p>
          </table:table-cell>
          <table:table-cell table:style-name="ce18" office:value-type="string" calcext:value-type="string">
            <text:p>SINAPI</text:p>
          </table:table-cell>
          <table:table-cell table:style-name="ce47" office:value-type="string" calcext:value-type="string">
            <text:p>Estaca Ø 25cm escavada manualmente fck= 15MPa, sem armação - 7m</text:p>
          </table:table-cell>
          <table:table-cell table:style-name="ce18" office:value-type="string" calcext:value-type="string">
            <text:p>m</text:p>
          </table:table-cell>
          <table:table-cell table:style-name="ce81" office:value-type="float" office:value="63" calcext:value-type="float">
            <text:p><text:s/>63,00 </text:p>
          </table:table-cell>
          <table:table-cell table:style-name="ce101" office:value-type="float" office:value="36.14" calcext:value-type="float">
            <text:p><text:s/>36,14 </text:p>
          </table:table-cell>
          <table:table-cell table:style-name="ce101" table:formula="of:=ROUND([.H62]*(1+[.$G$7]);2)" office:value-type="float" office:value="45.18" calcext:value-type="float">
            <text:p><text:s/>45,18 </text:p>
          </table:table-cell>
          <table:table-cell table:style-name="ce101" table:formula="of:=ROUND([.G62]*[.I62];2)" office:value-type="float" office:value="2846.34" calcext:value-type="float">
            <text:p><text:s/>2.846,34 </text:p>
          </table:table-cell>
          <table:table-cell table:style-name="ce10" table:number-columns-repeated="1014"/>
        </table:table-row>
        <table:table-row table:style-name="ro10">
          <table:table-cell table:style-name="ce5"/>
          <table:table-cell table:style-name="ce18" office:value-type="string" calcext:value-type="string">
            <text:p>3.3.2</text:p>
          </table:table-cell>
          <table:table-cell table:style-name="ce18" office:value-type="float" office:value="95601" calcext:value-type="float">
            <text:p>95601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ARRASAMENTO MECÂNICO DE ESTACA DE CONCRETO ARMADO, ATÉ 40 CM DIAM.</text:p>
          </table:table-cell>
          <table:table-cell table:style-name="ce18" office:value-type="string" calcext:value-type="string">
            <text:p>un</text:p>
          </table:table-cell>
          <table:table-cell table:style-name="ce81" office:value-type="float" office:value="9" calcext:value-type="float">
            <text:p><text:s/>9,00 </text:p>
          </table:table-cell>
          <table:table-cell table:style-name="ce81" office:value-type="float" office:value="19.46" calcext:value-type="float">
            <text:p><text:s/>19,46 </text:p>
          </table:table-cell>
          <table:table-cell table:style-name="ce101" table:formula="of:=ROUND([.H63]*(1+[.$G$7]);2)" office:value-type="float" office:value="24.33" calcext:value-type="float">
            <text:p><text:s/>24,33 </text:p>
          </table:table-cell>
          <table:table-cell table:style-name="ce101" table:formula="of:=ROUND([.G63]*[.I63];2)" office:value-type="float" office:value="218.97" calcext:value-type="float">
            <text:p><text:s/>218,97 </text:p>
          </table:table-cell>
          <table:table-cell table:style-name="ce10" table:number-columns-repeated="1014"/>
        </table:table-row>
        <table:table-row table:style-name="ro10">
          <table:table-cell table:style-name="ce5"/>
          <table:table-cell table:style-name="ce18" office:value-type="string" calcext:value-type="string">
            <text:p>3.3.3</text:p>
          </table:table-cell>
          <table:table-cell table:style-name="ce29" office:value-type="float" office:value="95241" calcext:value-type="float">
            <text:p>95241</text:p>
          </table:table-cell>
          <table:table-cell table:style-name="ce18" office:value-type="string" calcext:value-type="string">
            <text:p>SINAPI</text:p>
          </table:table-cell>
          <table:table-cell table:style-name="ce47" office:value-type="string" calcext:value-type="string">
            <text:p>Lastro de concreto não-estrutural, espessura 5cm</text:p>
          </table:table-cell>
          <table:table-cell table:style-name="ce16" office:value-type="string" calcext:value-type="string">
            <text:p>m²</text:p>
          </table:table-cell>
          <table:table-cell table:style-name="ce81" office:value-type="float" office:value="12.96" calcext:value-type="float">
            <text:p><text:s/>12,96 </text:p>
          </table:table-cell>
          <table:table-cell table:style-name="ce81" office:value-type="float" office:value="21.19" calcext:value-type="float">
            <text:p><text:s/>21,19 </text:p>
          </table:table-cell>
          <table:table-cell table:style-name="ce101" table:formula="of:=ROUND([.H64]*(1+[.$G$7]);2)" office:value-type="float" office:value="26.49" calcext:value-type="float">
            <text:p><text:s/>26,49 </text:p>
          </table:table-cell>
          <table:table-cell table:style-name="ce101" table:formula="of:=ROUND([.G64]*[.I64];2)" office:value-type="float" office:value="343.31" calcext:value-type="float">
            <text:p><text:s/>343,31 </text:p>
          </table:table-cell>
          <table:table-cell table:style-name="ce10" table:number-columns-repeated="1014"/>
        </table:table-row>
        <table:table-row table:style-name="ro10">
          <table:table-cell table:style-name="ce5"/>
          <table:table-cell table:style-name="ce18" office:value-type="string" calcext:value-type="string">
            <text:p>3.3.4</text:p>
          </table:table-cell>
          <table:table-cell table:style-name="ce16" office:value-type="float" office:value="96533" calcext:value-type="float">
            <text:p>96533</text:p>
          </table:table-cell>
          <table:table-cell table:style-name="ce18" office:value-type="string" calcext:value-type="string">
            <text:p>SINAPI</text:p>
          </table:table-cell>
          <table:table-cell table:style-name="ce47" office:value-type="string" calcext:value-type="string">
            <text:p>Forma de madeira em madeira serrada e=25mm para fundações, 2 utilizações</text:p>
          </table:table-cell>
          <table:table-cell table:style-name="ce16" office:value-type="string" calcext:value-type="string">
            <text:p>m²</text:p>
          </table:table-cell>
          <table:table-cell table:style-name="ce81" office:value-type="float" office:value="8.64" calcext:value-type="float">
            <text:p><text:s/>8,64 </text:p>
          </table:table-cell>
          <table:table-cell table:style-name="ce81" office:value-type="float" office:value="66.33" calcext:value-type="float">
            <text:p><text:s/>66,33 </text:p>
          </table:table-cell>
          <table:table-cell table:style-name="ce101" table:formula="of:=ROUND([.H65]*(1+[.$G$7]);2)" office:value-type="float" office:value="82.91" calcext:value-type="float">
            <text:p><text:s/>82,91 </text:p>
          </table:table-cell>
          <table:table-cell table:style-name="ce101" table:formula="of:=ROUND([.G65]*[.I65];2)" office:value-type="float" office:value="716.34" calcext:value-type="float">
            <text:p><text:s/>716,34 </text:p>
          </table:table-cell>
          <table:table-cell table:style-name="ce10" table:number-columns-repeated="1014"/>
        </table:table-row>
        <table:table-row table:style-name="ro4">
          <table:table-cell table:style-name="ce5"/>
          <table:table-cell table:style-name="ce18" office:value-type="string" calcext:value-type="string">
            <text:p>3.3.5</text:p>
          </table:table-cell>
          <table:table-cell table:style-name="ce16" office:value-type="float" office:value="92919" calcext:value-type="float">
            <text:p>92919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Armação de aço CA-50 Ø 10mm; incluso fornecimento, corte, dobra e colocação</text:p>
          </table:table-cell>
          <table:table-cell table:style-name="ce16" office:value-type="string" calcext:value-type="string">
            <text:p>kg</text:p>
          </table:table-cell>
          <table:table-cell table:style-name="ce81" office:value-type="float" office:value="238.29" calcext:value-type="float">
            <text:p><text:s/>238,29 </text:p>
          </table:table-cell>
          <table:table-cell table:style-name="ce81" office:value-type="float" office:value="6.98" calcext:value-type="float">
            <text:p><text:s/>6,98 </text:p>
          </table:table-cell>
          <table:table-cell table:style-name="ce101" table:formula="of:=ROUND([.H66]*(1+[.$G$7]);2)" office:value-type="float" office:value="8.73" calcext:value-type="float">
            <text:p><text:s/>8,73 </text:p>
          </table:table-cell>
          <table:table-cell table:style-name="ce101" table:formula="of:=ROUND([.G66]*[.I66];2)" office:value-type="float" office:value="2080.27" calcext:value-type="float">
            <text:p><text:s/>2.080,27 </text:p>
          </table:table-cell>
          <table:table-cell table:style-name="ce10" table:number-columns-repeated="1014"/>
        </table:table-row>
        <table:table-row table:style-name="ro4">
          <table:table-cell table:style-name="ce5"/>
          <table:table-cell table:style-name="ce18" office:value-type="string" calcext:value-type="string">
            <text:p>3.3.6</text:p>
          </table:table-cell>
          <table:table-cell table:style-name="ce16" office:value-type="float" office:value="92921" calcext:value-type="float">
            <text:p>92921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Armação de aço CA-50 Ø 12,5mm; incluso fornecimento, corte, dobra e colocação</text:p>
          </table:table-cell>
          <table:table-cell table:style-name="ce16" office:value-type="string" calcext:value-type="string">
            <text:p>kg</text:p>
          </table:table-cell>
          <table:table-cell table:style-name="ce81" office:value-type="float" office:value="199.34" calcext:value-type="float">
            <text:p><text:s/>199,34 </text:p>
          </table:table-cell>
          <table:table-cell table:style-name="ce81" office:value-type="float" office:value="6.07" calcext:value-type="float">
            <text:p><text:s/>6,07 </text:p>
          </table:table-cell>
          <table:table-cell table:style-name="ce101" table:formula="of:=ROUND([.H67]*(1+[.$G$7]);2)" office:value-type="float" office:value="7.59" calcext:value-type="float">
            <text:p><text:s/>7,59 </text:p>
          </table:table-cell>
          <table:table-cell table:style-name="ce101" table:formula="of:=ROUND([.G67]*[.I67];2)" office:value-type="float" office:value="1512.99" calcext:value-type="float">
            <text:p><text:s/>1.512,99 </text:p>
          </table:table-cell>
          <table:table-cell table:style-name="ce10" table:number-columns-repeated="1014"/>
        </table:table-row>
        <table:table-row table:style-name="ro4">
          <table:table-cell table:style-name="ce5"/>
          <table:table-cell table:style-name="ce18" office:value-type="string" calcext:value-type="string">
            <text:p>3.3.7</text:p>
          </table:table-cell>
          <table:table-cell table:style-name="ce16" office:value-type="float" office:value="92924" calcext:value-type="float">
            <text:p>92924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Armação de aço CA-50 Ø 25mm; incluso fornecimento, corte, dobra e colocação</text:p>
          </table:table-cell>
          <table:table-cell table:style-name="ce16" office:value-type="string" calcext:value-type="string">
            <text:p>kg</text:p>
          </table:table-cell>
          <table:table-cell table:style-name="ce81" office:value-type="float" office:value="18.49" calcext:value-type="float">
            <text:p><text:s/>18,49 </text:p>
          </table:table-cell>
          <table:table-cell table:style-name="ce81" office:value-type="float" office:value="5.26" calcext:value-type="float">
            <text:p><text:s/>5,26 </text:p>
          </table:table-cell>
          <table:table-cell table:style-name="ce101" table:formula="of:=ROUND([.H68]*(1+[.$G$7]);2)" office:value-type="float" office:value="6.58" calcext:value-type="float">
            <text:p><text:s/>6,58 </text:p>
          </table:table-cell>
          <table:table-cell table:style-name="ce101" table:formula="of:=ROUND([.G68]*[.I68];2)" office:value-type="float" office:value="121.66" calcext:value-type="float">
            <text:p><text:s/>121,66 </text:p>
          </table:table-cell>
          <table:table-cell table:style-name="ce10" table:number-columns-repeated="1014"/>
        </table:table-row>
        <table:table-row table:style-name="ro4">
          <table:table-cell table:style-name="ce5"/>
          <table:table-cell table:style-name="ce18" office:value-type="string" calcext:value-type="string">
            <text:p>3.3.8</text:p>
          </table:table-cell>
          <table:table-cell table:style-name="ce16" office:value-type="float" office:value="92915" calcext:value-type="float">
            <text:p>92915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Armação de aço CA-60 Ø 4,2mm; incluso fornecimento, corte, dobra e colocação</text:p>
          </table:table-cell>
          <table:table-cell table:style-name="ce16" office:value-type="string" calcext:value-type="string">
            <text:p>kg</text:p>
          </table:table-cell>
          <table:table-cell table:style-name="ce81" office:value-type="float" office:value="23.54" calcext:value-type="float">
            <text:p><text:s/>23,54 </text:p>
          </table:table-cell>
          <table:table-cell table:style-name="ce81" office:value-type="float" office:value="11.23" calcext:value-type="float">
            <text:p><text:s/>11,23 </text:p>
          </table:table-cell>
          <table:table-cell table:style-name="ce101" table:formula="of:=ROUND([.H69]*(1+[.$G$7]);2)" office:value-type="float" office:value="14.04" calcext:value-type="float">
            <text:p><text:s/>14,04 </text:p>
          </table:table-cell>
          <table:table-cell table:style-name="ce101" table:formula="of:=ROUND([.G69]*[.I69];2)" office:value-type="float" office:value="330.5" calcext:value-type="float">
            <text:p><text:s/>330,50 </text:p>
          </table:table-cell>
          <table:table-cell table:style-name="ce10" table:number-columns-repeated="1014"/>
        </table:table-row>
        <table:table-row table:style-name="ro10">
          <table:table-cell table:style-name="ce5"/>
          <table:table-cell table:style-name="ce18" office:value-type="string" calcext:value-type="string">
            <text:p>3.3.9</text:p>
          </table:table-cell>
          <table:table-cell table:style-name="ce16" office:value-type="float" office:value="92720" calcext:value-type="float">
            <text:p>92720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Concreto Bombeado fck= 25MPa; incluindo preparo, lançamento e adensamento</text:p>
          </table:table-cell>
          <table:table-cell table:style-name="ce16" office:value-type="string" calcext:value-type="string">
            <text:p>m³</text:p>
          </table:table-cell>
          <table:table-cell table:style-name="ce81" office:value-type="float" office:value="10.87" calcext:value-type="float">
            <text:p><text:s/>10,87 </text:p>
          </table:table-cell>
          <table:table-cell table:style-name="ce81" office:value-type="float" office:value="295.82" calcext:value-type="float">
            <text:p><text:s/>295,82 </text:p>
          </table:table-cell>
          <table:table-cell table:style-name="ce101" table:formula="of:=ROUND([.H70]*(1+[.$G$7]);2)" office:value-type="float" office:value="369.78" calcext:value-type="float">
            <text:p><text:s/>369,78 </text:p>
          </table:table-cell>
          <table:table-cell table:style-name="ce101" table:formula="of:=ROUND([.G70]*[.I70];2)" office:value-type="float" office:value="4019.51" calcext:value-type="float">
            <text:p><text:s/>4.019,51 </text:p>
          </table:table-cell>
          <table:table-cell table:style-name="ce10" table:number-columns-repeated="1014"/>
        </table:table-row>
        <table:table-row-group>
          <table:table-row table:style-name="ro4">
            <table:table-cell table:style-name="ce5"/>
            <table:table-cell table:style-name="ce19" office:value-type="string" calcext:value-type="string">
              <text:p>3.4</text:p>
            </table:table-cell>
            <table:table-cell table:style-name="ce18" table:number-columns-repeated="2"/>
            <table:table-cell table:style-name="ce45" office:value-type="string" calcext:value-type="string">
              <text:p>MURETA E ABRIGO DE GÁS - BLOCOS</text:p>
            </table:table-cell>
            <table:table-cell table:style-name="ce18"/>
            <table:table-cell table:style-name="ce81" table:number-columns-repeated="2"/>
            <table:table-cell table:style-name="ce101" table:number-columns-repeated="2"/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3.4.1</text:p>
            </table:table-cell>
            <table:table-cell table:style-name="ce18" office:value-type="float" office:value="98228" calcext:value-type="float">
              <text:p>98228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ESTACA A TRADO (BROCA) DIAMETRO = 20 CM, EM CONCRETO MOLDADO IN LOCO, 15 MPA, SEM ARMACAO.</text:p>
            </table:table-cell>
            <table:table-cell table:style-name="ce18" office:value-type="string" calcext:value-type="string">
              <text:p>m</text:p>
            </table:table-cell>
            <table:table-cell table:style-name="ce81" table:formula="of:=52.5+21" office:value-type="float" office:value="73.5" calcext:value-type="float">
              <text:p><text:s/>73,50 </text:p>
            </table:table-cell>
            <table:table-cell table:style-name="ce101" office:value-type="float" office:value="50.54" calcext:value-type="float">
              <text:p><text:s/>50,54 </text:p>
            </table:table-cell>
            <table:table-cell table:style-name="ce101" table:formula="of:=ROUND([.H72]*(1+[.$G$7]);2)" office:value-type="float" office:value="63.18" calcext:value-type="float">
              <text:p><text:s/>63,18 </text:p>
            </table:table-cell>
            <table:table-cell table:style-name="ce101" table:formula="of:=ROUND([.G72]*[.I72];2)" office:value-type="float" office:value="4643.73" calcext:value-type="float">
              <text:p><text:s/>4.643,7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3.4.2</text:p>
            </table:table-cell>
            <table:table-cell table:style-name="ce16" office:value-type="string" calcext:value-type="string">
              <text:p>95240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LASTRO DE CONCRETO, E = 3 CM, PREPARO MECÂNICO, INCLUSOS LANÇAMENTO E ADENSAMENTO. AF_07_2016</text:p>
            </table:table-cell>
            <table:table-cell table:style-name="ce16" office:value-type="string" calcext:value-type="string">
              <text:p>m²</text:p>
            </table:table-cell>
            <table:table-cell table:style-name="ce81" table:formula="of:=27.97+1.5" office:value-type="float" office:value="29.47" calcext:value-type="float">
              <text:p><text:s/>29,47 </text:p>
            </table:table-cell>
            <table:table-cell table:style-name="ce101" office:value-type="float" office:value="12.7" calcext:value-type="float">
              <text:p><text:s/>12,70 </text:p>
            </table:table-cell>
            <table:table-cell table:style-name="ce101" table:formula="of:=ROUND([.H73]*(1+[.$G$7]);2)" office:value-type="float" office:value="15.88" calcext:value-type="float">
              <text:p><text:s/>15,88 </text:p>
            </table:table-cell>
            <table:table-cell table:style-name="ce101" table:formula="of:=ROUND([.G73]*[.I73];2)" office:value-type="float" office:value="467.98" calcext:value-type="float">
              <text:p><text:s/>467,9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3.4.3</text:p>
            </table:table-cell>
            <table:table-cell table:style-name="ce16" office:value-type="float" office:value="5651" calcext:value-type="float">
              <text:p>5651</text:p>
            </table:table-cell>
            <table:table-cell table:style-name="ce18" office:value-type="string" calcext:value-type="string">
              <text:p>SEOP/2017</text:p>
            </table:table-cell>
            <table:table-cell table:style-name="ce43" office:value-type="string" calcext:value-type="string">
              <text:p>FORMA TABUA PARA CONCRETO EM FUNDACAO C/ REAPROVEITAMENTO 5X</text:p>
            </table:table-cell>
            <table:table-cell table:style-name="ce16" office:value-type="string" calcext:value-type="string">
              <text:p>m²</text:p>
            </table:table-cell>
            <table:table-cell table:style-name="ce81" table:formula="of:=21.39+6" office:value-type="float" office:value="27.39" calcext:value-type="float">
              <text:p><text:s/>27,39 </text:p>
            </table:table-cell>
            <table:table-cell table:style-name="ce101" office:value-type="float" office:value="32.41" calcext:value-type="float">
              <text:p><text:s/>32,41 </text:p>
            </table:table-cell>
            <table:table-cell table:style-name="ce101" table:formula="of:=ROUND([.H74]*(1+[.$G$7]);2)" office:value-type="float" office:value="40.51" calcext:value-type="float">
              <text:p><text:s/>40,51 </text:p>
            </table:table-cell>
            <table:table-cell table:style-name="ce101" table:formula="of:=ROUND([.G74]*[.I74];2)" office:value-type="float" office:value="1109.57" calcext:value-type="float">
              <text:p><text:s/>1.109,57 </text:p>
            </table:table-cell>
            <table:table-cell table:number-columns-repeated="1014"/>
          </table:table-row>
          <table:table-row table:style-name="ro14">
            <table:table-cell table:style-name="ce5"/>
            <table:table-cell table:style-name="ce18" office:value-type="string" calcext:value-type="string">
              <text:p>3.4.4</text:p>
            </table:table-cell>
            <table:table-cell table:style-name="ce16" office:value-type="float" office:value="96545" calcext:value-type="float">
              <text:p>9654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ARMAÇÃO DE BLOCO, VIGA BALDRAME OU SAPATA UTILIZANDO AÇO CA-50 DE 8 MM</text:p>
            </table:table-cell>
            <table:table-cell table:style-name="ce16" office:value-type="string" calcext:value-type="string">
              <text:p>kg</text:p>
            </table:table-cell>
            <table:table-cell table:style-name="ce81" office:value-type="float" office:value="34.36" calcext:value-type="float">
              <text:p><text:s/>34,36 </text:p>
            </table:table-cell>
            <table:table-cell table:style-name="ce101" office:value-type="float" office:value="9.46" calcext:value-type="float">
              <text:p><text:s/>9,46 </text:p>
            </table:table-cell>
            <table:table-cell table:style-name="ce101" table:formula="of:=ROUND([.H75]*(1+[.$G$7]);2)" office:value-type="float" office:value="11.83" calcext:value-type="float">
              <text:p><text:s/>11,83 </text:p>
            </table:table-cell>
            <table:table-cell table:style-name="ce101" table:formula="of:=ROUND([.G75]*[.I75];2)" office:value-type="float" office:value="406.48" calcext:value-type="float">
              <text:p><text:s/>406,48 </text:p>
            </table:table-cell>
            <table:table-cell table:number-columns-repeated="1014"/>
          </table:table-row>
          <table:table-row table:style-name="ro15">
            <table:table-cell table:style-name="ce5"/>
            <table:table-cell table:style-name="ce18" office:value-type="string" calcext:value-type="string">
              <text:p>3.4.5</text:p>
            </table:table-cell>
            <table:table-cell table:style-name="ce16" office:value-type="float" office:value="96543" calcext:value-type="float">
              <text:p>96543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ARMAÇÃO DE BLOCO, VIGA BALDRAME E SAPATA UTILIZANDO AÇO CA-60 DE 5 MM</text:p>
            </table:table-cell>
            <table:table-cell table:style-name="ce16" office:value-type="string" calcext:value-type="string">
              <text:p>kg</text:p>
            </table:table-cell>
            <table:table-cell table:style-name="ce81" table:formula="of:=37.91+12.23" office:value-type="float" office:value="50.14" calcext:value-type="float">
              <text:p><text:s/>50,14 </text:p>
            </table:table-cell>
            <table:table-cell table:style-name="ce101" office:value-type="float" office:value="12.43" calcext:value-type="float">
              <text:p><text:s/>12,43 </text:p>
            </table:table-cell>
            <table:table-cell table:style-name="ce101" table:formula="of:=ROUND([.H76]*(1+[.$G$7]);2)" office:value-type="float" office:value="15.54" calcext:value-type="float">
              <text:p><text:s/>15,54 </text:p>
            </table:table-cell>
            <table:table-cell table:style-name="ce101" table:formula="of:=ROUND([.G76]*[.I76];2)" office:value-type="float" office:value="779.18" calcext:value-type="float">
              <text:p><text:s/>779,18 </text:p>
            </table:table-cell>
            <table:table-cell table:number-columns-repeated="1014"/>
          </table:table-row>
          <table:table-row table:style-name="ro16">
            <table:table-cell table:style-name="ce5"/>
            <table:table-cell table:style-name="ce18" office:value-type="string" calcext:value-type="string">
              <text:p>3.4.6</text:p>
            </table:table-cell>
            <table:table-cell table:style-name="ce16" office:value-type="float" office:value="96557" calcext:value-type="float">
              <text:p>96557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CONCRETAGEM DE BLOCOS DE COROAMENTO E VIGAS BALDRAMES, FCK 30 MPA, COM USO DE BOMBA LANÇAMENTO, ADENSAMENTO E ACABAMENTO</text:p>
            </table:table-cell>
            <table:table-cell table:style-name="ce16" office:value-type="string" calcext:value-type="string">
              <text:p>m³</text:p>
            </table:table-cell>
            <table:table-cell table:style-name="ce81" table:formula="of:=2.38+0.75" office:value-type="float" office:value="3.13" calcext:value-type="float">
              <text:p><text:s/>3,13 </text:p>
            </table:table-cell>
            <table:table-cell table:style-name="ce101" office:value-type="float" office:value="303.68" calcext:value-type="float">
              <text:p><text:s/>303,68 </text:p>
            </table:table-cell>
            <table:table-cell table:style-name="ce101" table:formula="of:=ROUND([.H77]*(1+[.$G$7]);2)" office:value-type="float" office:value="379.6" calcext:value-type="float">
              <text:p><text:s/>379,60 </text:p>
            </table:table-cell>
            <table:table-cell table:style-name="ce101" table:formula="of:=ROUND([.G77]*[.I77];2)" office:value-type="float" office:value="1188.15" calcext:value-type="float">
              <text:p><text:s/>1.188,1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3" office:value-type="string" calcext:value-type="string">
              <text:p>3.5</text:p>
            </table:table-cell>
            <table:table-cell table:style-name="ce13" table:number-columns-repeated="2"/>
            <table:table-cell table:style-name="ce45" office:value-type="string" calcext:value-type="string">
              <text:p>MURETA E ABRIGO DE GÁS - VIGAS BALDRAME</text:p>
            </table:table-cell>
            <table:table-cell table:style-name="ce56"/>
            <table:table-cell table:style-name="ce81"/>
            <table:table-cell table:style-name="ce101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3.5.1</text:p>
            </table:table-cell>
            <table:table-cell table:style-name="ce16" office:value-type="string" calcext:value-type="string">
              <text:p>95240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LASTRO DE CONCRETO, E = 3 CM, PREPARO MECÂNICO, INCLUSOS LANÇAMENTO E ADENSAMENTO. AF_07_2016</text:p>
            </table:table-cell>
            <table:table-cell table:style-name="ce16" office:value-type="string" calcext:value-type="string">
              <text:p>m²</text:p>
            </table:table-cell>
            <table:table-cell table:style-name="ce81" office:value-type="float" office:value="11.45" calcext:value-type="float">
              <text:p><text:s/>11,45 </text:p>
            </table:table-cell>
            <table:table-cell table:style-name="ce101" office:value-type="float" office:value="12.7" calcext:value-type="float">
              <text:p><text:s/>12,70 </text:p>
            </table:table-cell>
            <table:table-cell table:style-name="ce101" table:formula="of:=ROUND([.H79]*(1+[.$G$7]);2)" office:value-type="float" office:value="15.88" calcext:value-type="float">
              <text:p><text:s/>15,88 </text:p>
            </table:table-cell>
            <table:table-cell table:style-name="ce101" table:formula="of:=ROUND([.G79]*[.I79];2)" office:value-type="float" office:value="181.83" calcext:value-type="float">
              <text:p><text:s/>181,8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3.5.2</text:p>
            </table:table-cell>
            <table:table-cell table:style-name="ce16" office:value-type="string" calcext:value-type="string">
              <text:p>74007/1</text:p>
            </table:table-cell>
            <table:table-cell table:style-name="ce18" office:value-type="string" calcext:value-type="string">
              <text:p>SEOP/2017</text:p>
            </table:table-cell>
            <table:table-cell table:style-name="ce43" office:value-type="string" calcext:value-type="string">
              <text:p>FORMA TABUA PARA CONCRETO EM FUNDACAO C/ REAPROVEITAMENTO 5X</text:p>
            </table:table-cell>
            <table:table-cell table:style-name="ce16" office:value-type="string" calcext:value-type="string">
              <text:p>m²</text:p>
            </table:table-cell>
            <table:table-cell table:style-name="ce81" office:value-type="float" office:value="36.64" calcext:value-type="float">
              <text:p><text:s/>36,64 </text:p>
            </table:table-cell>
            <table:table-cell table:style-name="ce101" office:value-type="float" office:value="32.41" calcext:value-type="float">
              <text:p><text:s/>32,41 </text:p>
            </table:table-cell>
            <table:table-cell table:style-name="ce101" table:formula="of:=ROUND([.H80]*(1+[.$G$7]);2)" office:value-type="float" office:value="40.51" calcext:value-type="float">
              <text:p><text:s/>40,51 </text:p>
            </table:table-cell>
            <table:table-cell table:style-name="ce101" table:formula="of:=ROUND([.G80]*[.I80];2)" office:value-type="float" office:value="1484.29" calcext:value-type="float">
              <text:p><text:s/>1.484,29 </text:p>
            </table:table-cell>
            <table:table-cell table:number-columns-repeated="1014"/>
          </table:table-row>
          <table:table-row table:style-name="ro17">
            <table:table-cell table:style-name="ce5"/>
            <table:table-cell table:style-name="ce18" office:value-type="string" calcext:value-type="string">
              <text:p>3.5.3</text:p>
            </table:table-cell>
            <table:table-cell table:style-name="ce16" office:value-type="float" office:value="96545" calcext:value-type="float">
              <text:p>9654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ARMAÇÃO DE BLOCO, VIGA BALDRAME OU SAPATA UTILIZANDO AÇO CA-50 DE 8 MM</text:p>
            </table:table-cell>
            <table:table-cell table:style-name="ce16" office:value-type="string" calcext:value-type="string">
              <text:p>kg</text:p>
            </table:table-cell>
            <table:table-cell table:style-name="ce81" office:value-type="float" office:value="78.87" calcext:value-type="float">
              <text:p><text:s/>78,87 </text:p>
            </table:table-cell>
            <table:table-cell table:style-name="ce101" office:value-type="float" office:value="9.46" calcext:value-type="float">
              <text:p><text:s/>9,46 </text:p>
            </table:table-cell>
            <table:table-cell table:style-name="ce101" table:formula="of:=ROUND([.H81]*(1+[.$G$7]);2)" office:value-type="float" office:value="11.83" calcext:value-type="float">
              <text:p><text:s/>11,83 </text:p>
            </table:table-cell>
            <table:table-cell table:style-name="ce101" table:formula="of:=ROUND([.G81]*[.I81];2)" office:value-type="float" office:value="933.03" calcext:value-type="float">
              <text:p><text:s/>933,03 </text:p>
            </table:table-cell>
            <table:table-cell table:number-columns-repeated="1014"/>
          </table:table-row>
          <table:table-row table:style-name="ro18">
            <table:table-cell table:style-name="ce5"/>
            <table:table-cell table:style-name="ce18" office:value-type="string" calcext:value-type="string">
              <text:p>3.5.4</text:p>
            </table:table-cell>
            <table:table-cell table:style-name="ce16" office:value-type="float" office:value="96543" calcext:value-type="float">
              <text:p>96543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ARMAÇÃO DE BLOCO, VIGA BALDRAME E SAPATA UTILIZANDO AÇO CA-60 DE 5 MM</text:p>
            </table:table-cell>
            <table:table-cell table:style-name="ce16" office:value-type="string" calcext:value-type="string">
              <text:p>kg</text:p>
            </table:table-cell>
            <table:table-cell table:style-name="ce81" office:value-type="float" office:value="8.43" calcext:value-type="float">
              <text:p><text:s/>8,43 </text:p>
            </table:table-cell>
            <table:table-cell table:style-name="ce101" office:value-type="float" office:value="12.43" calcext:value-type="float">
              <text:p><text:s/>12,43 </text:p>
            </table:table-cell>
            <table:table-cell table:style-name="ce101" table:formula="of:=ROUND([.H82]*(1+[.$G$7]);2)" office:value-type="float" office:value="15.54" calcext:value-type="float">
              <text:p><text:s/>15,54 </text:p>
            </table:table-cell>
            <table:table-cell table:style-name="ce101" table:formula="of:=ROUND([.G82]*[.I82];2)" office:value-type="float" office:value="131" calcext:value-type="float">
              <text:p><text:s/>131,00 </text:p>
            </table:table-cell>
            <table:table-cell table:number-columns-repeated="1014"/>
          </table:table-row>
          <table:table-row table:style-name="ro16">
            <table:table-cell table:style-name="ce5"/>
            <table:table-cell table:style-name="ce18" office:value-type="string" calcext:value-type="string">
              <text:p>3.5.5</text:p>
            </table:table-cell>
            <table:table-cell table:style-name="ce16" office:value-type="float" office:value="96557" calcext:value-type="float">
              <text:p>96557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CONCRETAGEM DE BLOCOS DE COROAMENTO E VIGAS BALDRAMES, FCK 30 MPA, COM USO DE BOMBA LANÇAMENTO, ADENSAMENTO E ACABAMENTO</text:p>
            </table:table-cell>
            <table:table-cell table:style-name="ce16" office:value-type="string" calcext:value-type="string">
              <text:p>m³</text:p>
            </table:table-cell>
            <table:table-cell table:style-name="ce81" office:value-type="float" office:value="3.44" calcext:value-type="float">
              <text:p><text:s/>3,44 </text:p>
            </table:table-cell>
            <table:table-cell table:style-name="ce101" office:value-type="float" office:value="303.68" calcext:value-type="float">
              <text:p><text:s/>303,68 </text:p>
            </table:table-cell>
            <table:table-cell table:style-name="ce101" table:formula="of:=ROUND([.H83]*(1+[.$G$7]);2)" office:value-type="float" office:value="379.6" calcext:value-type="float">
              <text:p><text:s/>379,60 </text:p>
            </table:table-cell>
            <table:table-cell table:style-name="ce101" table:formula="of:=ROUND([.G83]*[.I83];2)" office:value-type="float" office:value="1305.82" calcext:value-type="float">
              <text:p><text:s/>1.305,8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2"/>
            <table:table-cell table:style-name="ce99" office:value-type="string" office:string-value="Subtotal" calcext:value-type="string">
              <text:p><text:s/>Subtotal </text:p>
            </table:table-cell>
            <table:table-cell table:style-name="ce112"/>
            <table:table-cell table:style-name="ce111" table:formula="of:=SUM([.J45:.J83])" office:value-type="float" office:value="229154.89" calcext:value-type="float">
              <text:p><text:s/>229.154,89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1"/>
          <table:table-cell table:style-name="ce5"/>
          <table:table-cell table:style-name="ce79"/>
          <table:table-cell table:style-name="ce98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4" calcext:value-type="float">
            <text:p>4</text:p>
          </table:table-cell>
          <table:table-cell table:style-name="ce15" table:number-columns-repeated="2"/>
          <table:table-cell table:style-name="ce42" office:value-type="string" calcext:value-type="string">
            <text:p>SUPERESTRUTURA</text:p>
          </table:table-cell>
          <table:table-cell table:style-name="ce42"/>
          <table:table-cell table:style-name="ce86" table:number-columns-repeated="3"/>
          <table:table-cell table:style-name="ce87" table:formula="of:=[.J114]" office:value-type="float" office:value="162817.14" calcext:value-type="float">
            <text:p><text:s/>162.817,14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3" office:value-type="string" calcext:value-type="string">
              <text:p>4.1</text:p>
            </table:table-cell>
            <table:table-cell table:style-name="ce13" table:number-columns-repeated="2"/>
            <table:table-cell table:style-name="ce46" office:value-type="string" calcext:value-type="string">
              <text:p>CONCRETO ARMADO - PILARES</text:p>
            </table:table-cell>
            <table:table-cell table:style-name="ce56"/>
            <table:table-cell table:style-name="ce81"/>
            <table:table-cell table:style-name="ce101" table:number-columns-repeated="3"/>
            <table:table-cell table:number-columns-repeated="1014"/>
          </table:table-row>
          <table:table-row table:style-name="ro16">
            <table:table-cell table:style-name="ce5"/>
            <table:table-cell table:style-name="ce16" office:value-type="string" calcext:value-type="string">
              <text:p>4.1.1</text:p>
            </table:table-cell>
            <table:table-cell table:style-name="ce16" office:value-type="float" office:value="92431" calcext:value-type="float">
              <text:p>9243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MONTAGEM E DESMONTAGEM DE FORMA PARA PILARES, EM CHAPA DE MADEIRA COMPENSADA PLASTIFICADA COM REAPROVEITAMENTO</text:p>
            </table:table-cell>
            <table:table-cell table:style-name="ce16" office:value-type="string" calcext:value-type="string">
              <text:p>m²</text:p>
            </table:table-cell>
            <table:table-cell table:style-name="ce81" office:value-type="float" office:value="468.33" calcext:value-type="float">
              <text:p><text:s/>468,33 </text:p>
            </table:table-cell>
            <table:table-cell table:style-name="ce101" office:value-type="float" office:value="37.52" calcext:value-type="float">
              <text:p><text:s/>37,52 </text:p>
            </table:table-cell>
            <table:table-cell table:style-name="ce101" table:formula="of:=ROUND([.H88]*(1+[.$G$7]);2)" office:value-type="float" office:value="46.9" calcext:value-type="float">
              <text:p><text:s/>46,90 </text:p>
            </table:table-cell>
            <table:table-cell table:style-name="ce101" table:formula="of:=ROUND([.G88]*[.I88];2)" office:value-type="float" office:value="21964.68" calcext:value-type="float">
              <text:p><text:s/>21.964,68 </text:p>
            </table:table-cell>
            <table:table-cell table:number-columns-repeated="1014"/>
          </table:table-row>
          <table:table-row table:style-name="ro8">
            <table:table-cell table:style-name="ce5"/>
            <table:table-cell table:style-name="ce16" office:value-type="string" calcext:value-type="string">
              <text:p>4.1.2</text:p>
            </table:table-cell>
            <table:table-cell table:style-name="ce16" office:value-type="float" office:value="92778" calcext:value-type="float">
              <text:p>92778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ARMAÇÃO DE PILAR OU VIGA DE UMA ESTRUTURA CONVENCIONAL DE CONCRETO ARMADO EM UMA EDIFICAÇÃO TÉRREA OU SOBRADO UTILIZANDO AÇO CA-50 DE 10,0 MM</text:p>
            </table:table-cell>
            <table:table-cell table:style-name="ce16" office:value-type="string" calcext:value-type="string">
              <text:p>kg</text:p>
            </table:table-cell>
            <table:table-cell table:style-name="ce81" office:value-type="float" office:value="1160.01" calcext:value-type="float">
              <text:p><text:s/>1.160,01 </text:p>
            </table:table-cell>
            <table:table-cell table:style-name="ce101" office:value-type="float" office:value="7.56" calcext:value-type="float">
              <text:p><text:s/>7,56 </text:p>
            </table:table-cell>
            <table:table-cell table:style-name="ce101" table:formula="of:=ROUND([.H89]*(1+[.$G$7]);2)" office:value-type="float" office:value="9.45" calcext:value-type="float">
              <text:p><text:s/>9,45 </text:p>
            </table:table-cell>
            <table:table-cell table:style-name="ce101" table:formula="of:=ROUND([.G89]*[.I89];2)" office:value-type="float" office:value="10962.09" calcext:value-type="float">
              <text:p><text:s/>10.962,09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4.1.3</text:p>
            </table:table-cell>
            <table:table-cell table:style-name="ce16" office:value-type="float" office:value="92779" calcext:value-type="float">
              <text:p>92779</text:p>
            </table:table-cell>
            <table:table-cell table:style-name="ce18" office:value-type="string" calcext:value-type="string">
              <text:p>SINAPI</text:p>
            </table:table-cell>
            <table:table-cell table:style-name="ce49" office:value-type="string" calcext:value-type="string">
              <text:p>ARMAÇÃO DE PILAR OU VIGA DE UMA ESTRUTURA CONVENCIONAL DE CONCRETO ARMADO EM UMA EDIFICAÇÃO TÉRREA OU SOBRADO UTILIZANDO AÇO CA-50 DE 12,5 MM</text:p>
            </table:table-cell>
            <table:table-cell table:style-name="ce16" office:value-type="string" calcext:value-type="string">
              <text:p>kg</text:p>
            </table:table-cell>
            <table:table-cell table:style-name="ce81" office:value-type="float" office:value="604.15" calcext:value-type="float">
              <text:p><text:s/>604,15 </text:p>
            </table:table-cell>
            <table:table-cell table:style-name="ce101" office:value-type="float" office:value="6.48" calcext:value-type="float">
              <text:p><text:s/>6,48 </text:p>
            </table:table-cell>
            <table:table-cell table:style-name="ce101" table:formula="of:=ROUND([.H90]*(1+[.$G$7]);2)" office:value-type="float" office:value="8.1" calcext:value-type="float">
              <text:p><text:s/>8,10 </text:p>
            </table:table-cell>
            <table:table-cell table:style-name="ce101" table:formula="of:=ROUND([.G90]*[.I90];2)" office:value-type="float" office:value="4893.62" calcext:value-type="float">
              <text:p><text:s/>4.893,6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4.1.4</text:p>
            </table:table-cell>
            <table:table-cell table:style-name="ce16" office:value-type="float" office:value="92775" calcext:value-type="float">
              <text:p>9277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ARMAÇÃO DE PILAR OU VIGA DE UMA ESTRUTURA CONVENCIONAL DE CONCRETO ARMADO EM UMA EDIFICAÇÃO TÉRREA OU SOBRADO UTILIZANDO AÇO CA-60 DE 5,0 MM</text:p>
            </table:table-cell>
            <table:table-cell table:style-name="ce16" office:value-type="string" calcext:value-type="string">
              <text:p>kg</text:p>
            </table:table-cell>
            <table:table-cell table:style-name="ce81" office:value-type="float" office:value="640.24" calcext:value-type="float">
              <text:p><text:s/>640,24 </text:p>
            </table:table-cell>
            <table:table-cell table:style-name="ce101" office:value-type="float" office:value="12.58" calcext:value-type="float">
              <text:p><text:s/>12,58 </text:p>
            </table:table-cell>
            <table:table-cell table:style-name="ce101" table:formula="of:=ROUND([.H91]*(1+[.$G$7]);2)" office:value-type="float" office:value="15.73" calcext:value-type="float">
              <text:p><text:s/>15,73 </text:p>
            </table:table-cell>
            <table:table-cell table:style-name="ce101" table:formula="of:=ROUND([.G91]*[.I91];2)" office:value-type="float" office:value="10070.98" calcext:value-type="float">
              <text:p><text:s/>10.070,98 </text:p>
            </table:table-cell>
            <table:table-cell table:number-columns-repeated="1014"/>
          </table:table-row>
          <table:table-row table:style-name="ro8">
            <table:table-cell table:style-name="ce5"/>
            <table:table-cell table:style-name="ce16" office:value-type="string" calcext:value-type="string">
              <text:p>4.1.5</text:p>
            </table:table-cell>
            <table:table-cell table:style-name="ce16" office:value-type="float" office:value="92720" calcext:value-type="float">
              <text:p>92720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CONCRETAGEM DE PILARES, FCK = 25 MPA, COM USO DE BOMBA EM EDIFICAÇÃO COM SEÇÃO MÉDIA DE PILARES MENOR OU IGUAL A 0,25 M² - LANÇAMENTO, ADENSAMENTO E ACABAMENTO</text:p>
            </table:table-cell>
            <table:table-cell table:style-name="ce16" office:value-type="string" calcext:value-type="string">
              <text:p>m³</text:p>
            </table:table-cell>
            <table:table-cell table:style-name="ce81" office:value-type="float" office:value="25.7" calcext:value-type="float">
              <text:p><text:s/>25,70 </text:p>
            </table:table-cell>
            <table:table-cell table:style-name="ce101" office:value-type="float" office:value="295.82" calcext:value-type="float">
              <text:p><text:s/>295,82 </text:p>
            </table:table-cell>
            <table:table-cell table:style-name="ce101" table:formula="of:=ROUND([.H92]*(1+[.$G$7]);2)" office:value-type="float" office:value="369.78" calcext:value-type="float">
              <text:p><text:s/>369,78 </text:p>
            </table:table-cell>
            <table:table-cell table:style-name="ce101" table:formula="of:=ROUND([.G92]*[.I92];2)" office:value-type="float" office:value="9503.35" calcext:value-type="float">
              <text:p><text:s/>9.503,3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3" office:value-type="string" calcext:value-type="string">
              <text:p>4.2</text:p>
            </table:table-cell>
            <table:table-cell table:style-name="ce13" table:number-columns-repeated="2"/>
            <table:table-cell table:style-name="ce46" office:value-type="string" calcext:value-type="string">
              <text:p>CONCRETO ARMADO - VIGAS</text:p>
            </table:table-cell>
            <table:table-cell table:style-name="ce56"/>
            <table:table-cell table:style-name="ce81"/>
            <table:table-cell table:style-name="ce101" table:number-columns-repeated="3"/>
            <table:table-cell table:number-columns-repeated="1014"/>
          </table:table-row>
          <table:table-row table:style-name="ro19">
            <table:table-cell table:style-name="ce5"/>
            <table:table-cell table:style-name="ce16" office:value-type="string" calcext:value-type="string">
              <text:p>4.2.1</text:p>
            </table:table-cell>
            <table:table-cell table:style-name="ce16" office:value-type="float" office:value="92467" calcext:value-type="float">
              <text:p>92467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MONTAGEM E DESMONTAGEM DE FORMA PARA VIGA, EM CHAPA DE MADEIRA COMPENSADA PLASTIFICADA COM REAPROVEITAMENTO, ESCORAMENTO COM GARFO DE MADEIRA</text:p>
            </table:table-cell>
            <table:table-cell table:style-name="ce16" office:value-type="string" calcext:value-type="string">
              <text:p>m²</text:p>
            </table:table-cell>
            <table:table-cell table:style-name="ce81" office:value-type="float" office:value="595.11" calcext:value-type="float">
              <text:p><text:s/>595,11 </text:p>
            </table:table-cell>
            <table:table-cell table:style-name="ce101" office:value-type="float" office:value="61.91" calcext:value-type="float">
              <text:p><text:s/>61,91 </text:p>
            </table:table-cell>
            <table:table-cell table:style-name="ce101" table:formula="of:=ROUND([.H94]*(1+[.$G$7]);2)" office:value-type="float" office:value="77.39" calcext:value-type="float">
              <text:p><text:s/>77,39 </text:p>
            </table:table-cell>
            <table:table-cell table:style-name="ce101" table:formula="of:=ROUND([.G94]*[.I94];2)" office:value-type="float" office:value="46055.56" calcext:value-type="float">
              <text:p><text:s/>46.055,56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4.2.2</text:p>
            </table:table-cell>
            <table:table-cell table:style-name="ce16" office:value-type="float" office:value="92777" calcext:value-type="float">
              <text:p>92777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ARMAÇÃO DE PILAR OU VIGA DE UMA ESTRUTURA CONVENCIONAL DE CONCRETO ARMADO EM UMA EDIFICAÇÃO TÉRREA OU SOBRADO UTILIZANDO AÇO CA-50 DE 8,0 MM</text:p>
            </table:table-cell>
            <table:table-cell table:style-name="ce16" office:value-type="string" calcext:value-type="string">
              <text:p>kg</text:p>
            </table:table-cell>
            <table:table-cell table:style-name="ce81" office:value-type="float" office:value="1058.64" calcext:value-type="float">
              <text:p><text:s/>1.058,64 </text:p>
            </table:table-cell>
            <table:table-cell table:style-name="ce101" office:value-type="float" office:value="9.45" calcext:value-type="float">
              <text:p><text:s/>9,45 </text:p>
            </table:table-cell>
            <table:table-cell table:style-name="ce101" table:formula="of:=ROUND([.H95]*(1+[.$G$7]);2)" office:value-type="float" office:value="11.81" calcext:value-type="float">
              <text:p><text:s/>11,81 </text:p>
            </table:table-cell>
            <table:table-cell table:style-name="ce101" table:formula="of:=ROUND([.G95]*[.I95];2)" office:value-type="float" office:value="12502.54" calcext:value-type="float">
              <text:p><text:s/>12.502,54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4.2.3</text:p>
            </table:table-cell>
            <table:table-cell table:style-name="ce16" office:value-type="float" office:value="92778" calcext:value-type="float">
              <text:p>92778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ARMAÇÃO DE PILAR OU VIGA DE UMA ESTRUTURA CONVENCIONAL DE CONCRETO ARMADO EM UMA EDIFICAÇÃO TÉRREA OU SOBRADO UTILIZANDO AÇO CA-50 DE 10,0 MM</text:p>
            </table:table-cell>
            <table:table-cell table:style-name="ce16" office:value-type="string" calcext:value-type="string">
              <text:p>kg</text:p>
            </table:table-cell>
            <table:table-cell table:style-name="ce81" office:value-type="float" office:value="62.37" calcext:value-type="float">
              <text:p><text:s/>62,37 </text:p>
            </table:table-cell>
            <table:table-cell table:style-name="ce101" office:value-type="float" office:value="7.56" calcext:value-type="float">
              <text:p><text:s/>7,56 </text:p>
            </table:table-cell>
            <table:table-cell table:style-name="ce101" table:formula="of:=ROUND([.H96]*(1+[.$G$7]);2)" office:value-type="float" office:value="9.45" calcext:value-type="float">
              <text:p><text:s/>9,45 </text:p>
            </table:table-cell>
            <table:table-cell table:style-name="ce101" table:formula="of:=ROUND([.G96]*[.I96];2)" office:value-type="float" office:value="589.4" calcext:value-type="float">
              <text:p><text:s/>589,4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4.2.4</text:p>
            </table:table-cell>
            <table:table-cell table:style-name="ce16" office:value-type="float" office:value="92779" calcext:value-type="float">
              <text:p>92779</text:p>
            </table:table-cell>
            <table:table-cell table:style-name="ce18" office:value-type="string" calcext:value-type="string">
              <text:p>SINAPI</text:p>
            </table:table-cell>
            <table:table-cell table:style-name="ce49" office:value-type="string" calcext:value-type="string">
              <text:p>ARMAÇÃO DE PILAR OU VIGA DE UMA ESTRUTURA CONVENCIONAL DE CONCRETO ARMADO EM UMA EDIFICAÇÃO TÉRREA OU SOBRADO UTILIZANDO AÇO CA-50 DE 12,5 MM</text:p>
            </table:table-cell>
            <table:table-cell table:style-name="ce16" office:value-type="string" calcext:value-type="string">
              <text:p>kg</text:p>
            </table:table-cell>
            <table:table-cell table:style-name="ce81" office:value-type="float" office:value="7.16" calcext:value-type="float">
              <text:p><text:s/>7,16 </text:p>
            </table:table-cell>
            <table:table-cell table:style-name="ce101" office:value-type="float" office:value="6.48" calcext:value-type="float">
              <text:p><text:s/>6,48 </text:p>
            </table:table-cell>
            <table:table-cell table:style-name="ce101" table:formula="of:=ROUND([.H97]*(1+[.$G$7]);2)" office:value-type="float" office:value="8.1" calcext:value-type="float">
              <text:p><text:s/>8,10 </text:p>
            </table:table-cell>
            <table:table-cell table:style-name="ce101" table:formula="of:=ROUND([.G97]*[.I97];2)" office:value-type="float" office:value="58" calcext:value-type="float">
              <text:p><text:s/>58,0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4.2.5</text:p>
            </table:table-cell>
            <table:table-cell table:style-name="ce16" office:value-type="float" office:value="92775" calcext:value-type="float">
              <text:p>9277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ARMAÇÃO DE PILAR OU VIGA DE UMA ESTRUTURA CONVENCIONAL DE CONCRETO ARMADO EM UMA EDIFICAÇÃO TÉRREA OU SOBRADO UTILIZANDO AÇO CA-60 DE 5,0 MM</text:p>
            </table:table-cell>
            <table:table-cell table:style-name="ce16" office:value-type="string" calcext:value-type="string">
              <text:p>kg</text:p>
            </table:table-cell>
            <table:table-cell table:style-name="ce81" office:value-type="float" office:value="568.99" calcext:value-type="float">
              <text:p><text:s/>568,99 </text:p>
            </table:table-cell>
            <table:table-cell table:style-name="ce101" office:value-type="float" office:value="12.58" calcext:value-type="float">
              <text:p><text:s/>12,58 </text:p>
            </table:table-cell>
            <table:table-cell table:style-name="ce101" table:formula="of:=ROUND([.H98]*(1+[.$G$7]);2)" office:value-type="float" office:value="15.73" calcext:value-type="float">
              <text:p><text:s/>15,73 </text:p>
            </table:table-cell>
            <table:table-cell table:style-name="ce101" table:formula="of:=ROUND([.G98]*[.I98];2)" office:value-type="float" office:value="8950.21" calcext:value-type="float">
              <text:p><text:s/>8.950,21 </text:p>
            </table:table-cell>
            <table:table-cell table:number-columns-repeated="1014"/>
          </table:table-row>
          <table:table-row table:style-name="ro20">
            <table:table-cell table:style-name="ce5"/>
            <table:table-cell table:style-name="ce16" office:value-type="string" calcext:value-type="string">
              <text:p>4.2.6</text:p>
            </table:table-cell>
            <table:table-cell table:style-name="ce16" office:value-type="float" office:value="92741" calcext:value-type="float">
              <text:p>9274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CONCRETAGEM DE VIGAS E LAJES, FCK=25 MPA, PARA QUALQUER TIPO DE LAJE EM EDIFICAÇÃO TÉRREA</text:p>
            </table:table-cell>
            <table:table-cell table:style-name="ce16" office:value-type="string" calcext:value-type="string">
              <text:p>m³</text:p>
            </table:table-cell>
            <table:table-cell table:style-name="ce81" office:value-type="float" office:value="40.15" calcext:value-type="float">
              <text:p><text:s/>40,15 </text:p>
            </table:table-cell>
            <table:table-cell table:style-name="ce101" office:value-type="float" office:value="486.92" calcext:value-type="float">
              <text:p><text:s/>486,92 </text:p>
            </table:table-cell>
            <table:table-cell table:style-name="ce101" table:formula="of:=ROUND([.H99]*(1+[.$G$7]);2)" office:value-type="float" office:value="608.65" calcext:value-type="float">
              <text:p><text:s/>608,65 </text:p>
            </table:table-cell>
            <table:table-cell table:style-name="ce101" table:formula="of:=ROUND([.G99]*[.I99];2)" office:value-type="float" office:value="24437.3" calcext:value-type="float">
              <text:p><text:s/>24.437,3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3" office:value-type="string" calcext:value-type="string">
              <text:p>4.3</text:p>
            </table:table-cell>
            <table:table-cell table:style-name="ce13" table:number-columns-repeated="2"/>
            <table:table-cell table:style-name="ce46" office:value-type="string" calcext:value-type="string">
              <text:p>CONCRETO ARMADO PARA VERGAS</text:p>
            </table:table-cell>
            <table:table-cell table:style-name="ce56"/>
            <table:table-cell table:style-name="ce81"/>
            <table:table-cell table:style-name="ce101" table:number-columns-repeated="3"/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4.3.1</text:p>
            </table:table-cell>
            <table:table-cell table:style-name="ce16" office:value-type="float" office:value="93183" calcext:value-type="float">
              <text:p>93183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Verga e contravergas pré-moldada em concreto armado fck 15Mpa - 10x10cm, conforme projeto.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216.6" calcext:value-type="float">
              <text:p><text:s/>216,60 </text:p>
            </table:table-cell>
            <table:table-cell table:style-name="ce101" office:value-type="float" office:value="26.93" calcext:value-type="float">
              <text:p><text:s/>26,93 </text:p>
            </table:table-cell>
            <table:table-cell table:style-name="ce101" table:formula="of:=ROUND([.H101]*(1+[.$G$7]);2)" office:value-type="float" office:value="33.66" calcext:value-type="float">
              <text:p><text:s/>33,66 </text:p>
            </table:table-cell>
            <table:table-cell table:style-name="ce101" table:formula="of:=ROUND([.G101]*[.I101];2)" office:value-type="float" office:value="7290.76" calcext:value-type="float">
              <text:p><text:s/>7.290,76 </text:p>
            </table:table-cell>
            <table:table-cell table:number-columns-repeated="1014"/>
          </table:table-row>
          <table:table-row table:style-name="ro10">
            <table:table-cell table:style-name="ce5"/>
            <table:table-cell table:style-name="ce13" office:value-type="string" calcext:value-type="string">
              <text:p>4.4</text:p>
            </table:table-cell>
            <table:table-cell table:style-name="ce16" table:number-columns-repeated="2"/>
            <table:table-cell table:style-name="ce46" office:value-type="string" calcext:value-type="string">
              <text:p>CONCRETO ARMADO -CASA DE GÁS - PILARES, VIGAS E LAJE</text:p>
            </table:table-cell>
            <table:table-cell table:style-name="ce16"/>
            <table:table-cell table:style-name="ce81" table:number-columns-repeated="2"/>
            <table:table-cell table:style-name="ce101" table:number-columns-repeated="2"/>
            <table:table-cell table:style-name="ce10"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4.4.1</text:p>
            </table:table-cell>
            <table:table-cell table:style-name="ce16" office:value-type="float" office:value="92431" calcext:value-type="float">
              <text:p>9243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Montagem e desmontagem de forma para pilares, em chapa de madeira compensada plastificada com reaproveitamento</text:p>
            </table:table-cell>
            <table:table-cell table:style-name="ce16" office:value-type="string" calcext:value-type="string">
              <text:p>m²</text:p>
            </table:table-cell>
            <table:table-cell table:style-name="ce81" office:value-type="float" office:value="21.17" calcext:value-type="float">
              <text:p><text:s/>21,17 </text:p>
            </table:table-cell>
            <table:table-cell table:style-name="ce81" office:value-type="float" office:value="37.52" calcext:value-type="float">
              <text:p><text:s/>37,52 </text:p>
            </table:table-cell>
            <table:table-cell table:style-name="ce101" table:formula="of:=ROUND([.H103]*(1+[.$G$7]);2)" office:value-type="float" office:value="46.9" calcext:value-type="float">
              <text:p><text:s/>46,90 </text:p>
            </table:table-cell>
            <table:table-cell table:style-name="ce101" table:formula="of:=ROUND([.G103]*[.I103];2)" office:value-type="float" office:value="992.87" calcext:value-type="float">
              <text:p><text:s/>992,87 </text:p>
            </table:table-cell>
            <table:table-cell table:style-name="ce10" table:number-columns-repeated="1014"/>
          </table:table-row>
          <table:table-row table:style-name="ro16">
            <table:table-cell table:style-name="ce5"/>
            <table:table-cell table:style-name="ce16" office:value-type="string" calcext:value-type="string">
              <text:p>4.4.2</text:p>
            </table:table-cell>
            <table:table-cell table:style-name="ce16" office:value-type="float" office:value="92776" calcext:value-type="float">
              <text:p>92776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ARMAÇÃO DE PILAR OU VIGA DE UMA ESTRUTURA CONVENCIONAL DE CONCRETO ARMADO EM UMA EDIFICAÇÃO TÉRREA OU SOBRADO UTILIZANDO AÇO CA-50 DE 6,3 MM</text:p>
            </table:table-cell>
            <table:table-cell table:style-name="ce16" office:value-type="string" calcext:value-type="string">
              <text:p>kg</text:p>
            </table:table-cell>
            <table:table-cell table:style-name="ce81" office:value-type="float" office:value="18.52" calcext:value-type="float">
              <text:p><text:s/>18,52 </text:p>
            </table:table-cell>
            <table:table-cell table:style-name="ce81" office:value-type="float" office:value="10.43" calcext:value-type="float">
              <text:p><text:s/>10,43 </text:p>
            </table:table-cell>
            <table:table-cell table:style-name="ce101" table:formula="of:=ROUND([.H104]*(1+[.$G$7]);2)" office:value-type="float" office:value="13.04" calcext:value-type="float">
              <text:p><text:s/>13,04 </text:p>
            </table:table-cell>
            <table:table-cell table:style-name="ce101" table:formula="of:=ROUND([.G104]*[.I104];2)" office:value-type="float" office:value="241.5" calcext:value-type="float">
              <text:p><text:s/>241,50 </text:p>
            </table:table-cell>
            <table:table-cell table:style-name="ce10"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4.4.3</text:p>
            </table:table-cell>
            <table:table-cell table:style-name="ce16" office:value-type="float" office:value="92777" calcext:value-type="float">
              <text:p>92777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ARMAÇÃO DE PILAR OU VIGA DE UMA ESTRUTURA CONVENCIONAL DE CONCRETO ARMADO EM UMA EDIFICAÇÃO TÉRREA OU SOBRADO UTILIZANDO AÇO CA-50 DE 8,0 MM</text:p>
            </table:table-cell>
            <table:table-cell table:style-name="ce16" office:value-type="string" calcext:value-type="string">
              <text:p>kg</text:p>
            </table:table-cell>
            <table:table-cell table:style-name="ce81" office:value-type="float" office:value="19.5" calcext:value-type="float">
              <text:p><text:s/>19,50 </text:p>
            </table:table-cell>
            <table:table-cell table:style-name="ce81" office:value-type="float" office:value="9.45" calcext:value-type="float">
              <text:p><text:s/>9,45 </text:p>
            </table:table-cell>
            <table:table-cell table:style-name="ce101" table:formula="of:=ROUND([.H105]*(1+[.$G$7]);2)" office:value-type="float" office:value="11.81" calcext:value-type="float">
              <text:p><text:s/>11,81 </text:p>
            </table:table-cell>
            <table:table-cell table:style-name="ce101" table:formula="of:=ROUND([.G105]*[.I105];2)" office:value-type="float" office:value="230.3" calcext:value-type="float">
              <text:p><text:s/>230,30 </text:p>
            </table:table-cell>
            <table:table-cell table:style-name="ce10" table:number-columns-repeated="1014"/>
          </table:table-row>
          <table:table-row table:style-name="ro21">
            <table:table-cell table:style-name="ce5"/>
            <table:table-cell table:style-name="ce16" office:value-type="string" calcext:value-type="string">
              <text:p>4.4.4</text:p>
            </table:table-cell>
            <table:table-cell table:style-name="ce16" office:value-type="float" office:value="92778" calcext:value-type="float">
              <text:p>92778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ARMAÇÃO DE PILAR OU VIGA DE UMA ESTRUTURA CONVENCIONAL DE CONCRETO ARMADO EM UMA EDIFICAÇÃO TÉRREA OU SOBRADO UTILIZANDO AÇO CA-50 DE 10,0 MM</text:p>
            </table:table-cell>
            <table:table-cell table:style-name="ce16" office:value-type="string" calcext:value-type="string">
              <text:p>kg</text:p>
            </table:table-cell>
            <table:table-cell table:style-name="ce81" office:value-type="float" office:value="29.17" calcext:value-type="float">
              <text:p><text:s/>29,17 </text:p>
            </table:table-cell>
            <table:table-cell table:style-name="ce81" office:value-type="float" office:value="7.56" calcext:value-type="float">
              <text:p><text:s/>7,56 </text:p>
            </table:table-cell>
            <table:table-cell table:style-name="ce101" table:formula="of:=ROUND([.H106]*(1+[.$G$7]);2)" office:value-type="float" office:value="9.45" calcext:value-type="float">
              <text:p><text:s/>9,45 </text:p>
            </table:table-cell>
            <table:table-cell table:style-name="ce101" table:formula="of:=ROUND([.G106]*[.I106];2)" office:value-type="float" office:value="275.66" calcext:value-type="float">
              <text:p><text:s/>275,66 </text:p>
            </table:table-cell>
            <table:table-cell table:style-name="ce10" table:number-columns-repeated="1014"/>
          </table:table-row>
          <table:table-row table:style-name="ro22">
            <table:table-cell table:style-name="ce5"/>
            <table:table-cell table:style-name="ce16" office:value-type="string" calcext:value-type="string">
              <text:p>4.4.5</text:p>
            </table:table-cell>
            <table:table-cell table:style-name="ce16" office:value-type="float" office:value="92775" calcext:value-type="float">
              <text:p>9277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ARMAÇÃO DE PILAR OU VIGA DE UMA ESTRUTURA CONVENCIONAL DE CONCRETO ARMADO EM UMA EDIFICAÇÃO TÉRREA OU SOBRADO UTILIZANDO AÇO CA-60 DE 5,0 MM</text:p>
            </table:table-cell>
            <table:table-cell table:style-name="ce16" office:value-type="string" calcext:value-type="string">
              <text:p>kg</text:p>
            </table:table-cell>
            <table:table-cell table:style-name="ce81" office:value-type="float" office:value="25.77" calcext:value-type="float">
              <text:p><text:s/>25,77 </text:p>
            </table:table-cell>
            <table:table-cell table:style-name="ce81" office:value-type="float" office:value="12.58" calcext:value-type="float">
              <text:p><text:s/>12,58 </text:p>
            </table:table-cell>
            <table:table-cell table:style-name="ce101" table:formula="of:=ROUND([.H107]*(1+[.$G$7]);2)" office:value-type="float" office:value="15.73" calcext:value-type="float">
              <text:p><text:s/>15,73 </text:p>
            </table:table-cell>
            <table:table-cell table:style-name="ce101" table:formula="of:=ROUND([.G107]*[.I107];2)" office:value-type="float" office:value="405.36" calcext:value-type="float">
              <text:p><text:s/>405,36 </text:p>
            </table:table-cell>
            <table:table-cell table:style-name="ce10" table:number-columns-repeated="1014"/>
          </table:table-row>
          <table:table-row table:style-name="ro18">
            <table:table-cell table:style-name="ce5"/>
            <table:table-cell table:style-name="ce16" office:value-type="string" calcext:value-type="string">
              <text:p>4.4.6</text:p>
            </table:table-cell>
            <table:table-cell table:style-name="ce16" office:value-type="float" office:value="92741" calcext:value-type="float">
              <text:p>9274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CONCRETAGEM DE VIGAS E LAJES, FCK=25 MPA, PARA QUALQUER TIPO DE LAJE EM EDIFICAÇÃO TÉRREA</text:p>
            </table:table-cell>
            <table:table-cell table:style-name="ce16" office:value-type="string" calcext:value-type="string">
              <text:p>m³</text:p>
            </table:table-cell>
            <table:table-cell table:style-name="ce81" office:value-type="float" office:value="1.39" calcext:value-type="float">
              <text:p><text:s/>1,39 </text:p>
            </table:table-cell>
            <table:table-cell table:style-name="ce81" office:value-type="float" office:value="486.92" calcext:value-type="float">
              <text:p><text:s/>486,92 </text:p>
            </table:table-cell>
            <table:table-cell table:style-name="ce101" table:formula="of:=ROUND([.H108]*(1+[.$G$7]);2)" office:value-type="float" office:value="608.65" calcext:value-type="float">
              <text:p><text:s/>608,65 </text:p>
            </table:table-cell>
            <table:table-cell table:style-name="ce101" table:formula="of:=ROUND([.G108]*[.I108];2)" office:value-type="float" office:value="846.02" calcext:value-type="float">
              <text:p><text:s/>846,02 </text:p>
            </table:table-cell>
            <table:table-cell table:style-name="ce10" table:number-columns-repeated="1014"/>
          </table:table-row>
          <table:table-row table:style-name="ro4">
            <table:table-cell table:style-name="ce5"/>
            <table:table-cell table:style-name="ce13" office:value-type="string" calcext:value-type="string">
              <text:p>4.5</text:p>
            </table:table-cell>
            <table:table-cell table:style-name="ce16" table:number-columns-repeated="2"/>
            <table:table-cell table:style-name="ce46" office:value-type="string" calcext:value-type="string">
              <text:p>CONCRETO ARMADO - MURETA - PILARES</text:p>
            </table:table-cell>
            <table:table-cell table:style-name="ce16"/>
            <table:table-cell table:style-name="ce81"/>
            <table:table-cell table:style-name="ce101" table:number-columns-repeated="3"/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4.5.1</text:p>
            </table:table-cell>
            <table:table-cell table:style-name="ce16" office:value-type="float" office:value="92414" calcext:value-type="float">
              <text:p>92414</text:p>
            </table:table-cell>
            <table:table-cell table:style-name="ce18" office:value-type="string" calcext:value-type="string">
              <text:p>SINAPI</text:p>
            </table:table-cell>
            <table:table-cell table:style-name="ce44" office:value-type="string" calcext:value-type="string">
              <text:p>MONTAGEM E DESMONTAGEM DE FORMA DE PILARES RETANGULARES COM ÁREA MÉDIA DAS SEÇÕES MENOR OU IGUAL A 0,25M2, EM CHAPA DE MADEIRA COMPENSADA RESINADA, 2 UTILIZAÇÕES</text:p>
            </table:table-cell>
            <table:table-cell table:style-name="ce16" office:value-type="string" calcext:value-type="string">
              <text:p>m²</text:p>
            </table:table-cell>
            <table:table-cell table:style-name="ce81" office:value-type="float" office:value="14.54" calcext:value-type="float">
              <text:p><text:s/>14,54 </text:p>
            </table:table-cell>
            <table:table-cell table:style-name="ce101" office:value-type="float" office:value="101.9" calcext:value-type="float">
              <text:p><text:s/>101,90 </text:p>
            </table:table-cell>
            <table:table-cell table:style-name="ce101" table:formula="of:=ROUND([.H110]*(1+[.$G$7]);2)" office:value-type="float" office:value="127.38" calcext:value-type="float">
              <text:p><text:s/>127,38 </text:p>
            </table:table-cell>
            <table:table-cell table:style-name="ce101" table:formula="of:=ROUND([.G110]*[.I110];2)" office:value-type="float" office:value="1852.11" calcext:value-type="float">
              <text:p><text:s/>1.852,11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4.5.2</text:p>
            </table:table-cell>
            <table:table-cell table:style-name="ce16" office:value-type="float" office:value="92778" calcext:value-type="float">
              <text:p>92778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ARMAÇÃO DE PILAR OU VIGA DE UMA ESTRUTURA CONVENCIONAL DE CONCRETO ARMADO EM UMA EDIFICAÇÃO TÉRREA OU SOBRADO UTILIZANDO AÇO CA-50 DE 10,0 MM</text:p>
            </table:table-cell>
            <table:table-cell table:style-name="ce16" office:value-type="string" calcext:value-type="string">
              <text:p>kg</text:p>
            </table:table-cell>
            <table:table-cell table:style-name="ce81" office:value-type="float" office:value="36.2" calcext:value-type="float">
              <text:p><text:s/>36,20 </text:p>
            </table:table-cell>
            <table:table-cell table:style-name="ce101" office:value-type="float" office:value="7.56" calcext:value-type="float">
              <text:p><text:s/>7,56 </text:p>
            </table:table-cell>
            <table:table-cell table:style-name="ce101" table:formula="of:=ROUND([.H111]*(1+[.$G$7]);2)" office:value-type="float" office:value="9.45" calcext:value-type="float">
              <text:p><text:s/>9,45 </text:p>
            </table:table-cell>
            <table:table-cell table:style-name="ce101" table:formula="of:=ROUND([.G111]*[.I111];2)" office:value-type="float" office:value="342.09" calcext:value-type="float">
              <text:p><text:s/>342,09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4.5.3</text:p>
            </table:table-cell>
            <table:table-cell table:style-name="ce16" office:value-type="float" office:value="92775" calcext:value-type="float">
              <text:p>9277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ARMAÇÃO DE PILAR OU VIGA DE UMA ESTRUTURA CONVENCIONAL DE CONCRETO ARMADO EM UMA EDIFICAÇÃO TÉRREA OU SOBRADO UTILIZANDO AÇO CA-60 DE 5,0 MM</text:p>
            </table:table-cell>
            <table:table-cell table:style-name="ce16" office:value-type="string" calcext:value-type="string">
              <text:p>kg</text:p>
            </table:table-cell>
            <table:table-cell table:style-name="ce81" office:value-type="float" office:value="7.85" calcext:value-type="float">
              <text:p><text:s/>7,85 </text:p>
            </table:table-cell>
            <table:table-cell table:style-name="ce101" office:value-type="float" office:value="12.58" calcext:value-type="float">
              <text:p><text:s/>12,58 </text:p>
            </table:table-cell>
            <table:table-cell table:style-name="ce101" table:formula="of:=ROUND([.H112]*(1+[.$G$7]);2)" office:value-type="float" office:value="15.73" calcext:value-type="float">
              <text:p><text:s/>15,73 </text:p>
            </table:table-cell>
            <table:table-cell table:style-name="ce101" table:formula="of:=ROUND([.G112]*[.I112];2)" office:value-type="float" office:value="123.48" calcext:value-type="float">
              <text:p><text:s/>123,48 </text:p>
            </table:table-cell>
            <table:table-cell table:number-columns-repeated="1014"/>
          </table:table-row>
          <table:table-row table:style-name="ro23">
            <table:table-cell table:style-name="ce5"/>
            <table:table-cell table:style-name="ce16" office:value-type="string" calcext:value-type="string">
              <text:p>4.5.4</text:p>
            </table:table-cell>
            <table:table-cell table:style-name="ce16" office:value-type="float" office:value="92720" calcext:value-type="float">
              <text:p>92720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CONCRETAGEM DE PILARES, FCK = 25 MPA, COM USO DE BOMBA EM EDIFICAÇÃO COM SEÇÃO MÉDIA DE PILARES MENOR OU IGUAL A 0,25 M² - LANÇAMENTO, ADENSAMENTO E ACABAMENTO</text:p>
            </table:table-cell>
            <table:table-cell table:style-name="ce16" office:value-type="string" calcext:value-type="string">
              <text:p>m³</text:p>
            </table:table-cell>
            <table:table-cell table:style-name="ce81" office:value-type="float" office:value="0.62" calcext:value-type="float">
              <text:p><text:s/>0,62 </text:p>
            </table:table-cell>
            <table:table-cell table:style-name="ce101" office:value-type="float" office:value="295.82" calcext:value-type="float">
              <text:p><text:s/>295,82 </text:p>
            </table:table-cell>
            <table:table-cell table:style-name="ce101" table:formula="of:=ROUND([.H113]*(1+[.$G$7]);2)" office:value-type="float" office:value="369.78" calcext:value-type="float">
              <text:p><text:s/>369,78 </text:p>
            </table:table-cell>
            <table:table-cell table:style-name="ce101" table:formula="of:=ROUND([.G113]*[.I113];2)" office:value-type="float" office:value="229.26" calcext:value-type="float">
              <text:p><text:s/>229,2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2"/>
            <table:table-cell table:style-name="ce102" office:value-type="string" office:string-value="Subtotal" calcext:value-type="string">
              <text:p><text:s/>Subtotal </text:p>
            </table:table-cell>
            <table:table-cell table:style-name="ce112"/>
            <table:table-cell table:style-name="ce111" table:formula="of:=SUM([.J88:.J113])" office:value-type="float" office:value="162817.14" calcext:value-type="float">
              <text:p><text:s/>162.817,14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1"/>
          <table:table-cell table:style-name="ce5"/>
          <table:table-cell table:style-name="ce79"/>
          <table:table-cell table:style-name="ce98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5" calcext:value-type="float">
            <text:p>5</text:p>
          </table:table-cell>
          <table:table-cell table:style-name="ce15" table:number-columns-repeated="2"/>
          <table:table-cell table:style-name="ce42" office:value-type="string" calcext:value-type="string">
            <text:p>SISTEMA DE VEDAÇÃO VERTICAL INTERNO E EXTERNO (PAREDES)</text:p>
          </table:table-cell>
          <table:table-cell table:style-name="ce42"/>
          <table:table-cell table:style-name="ce86" table:number-columns-repeated="3"/>
          <table:table-cell table:style-name="ce87" table:formula="of:=[.J129]" office:value-type="float" office:value="122057.6" calcext:value-type="float">
            <text:p><text:s/>122.057,60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9" office:value-type="string" calcext:value-type="string">
              <text:p>5.1</text:p>
            </table:table-cell>
            <table:table-cell table:style-name="ce19" table:number-columns-repeated="2"/>
            <table:table-cell table:style-name="ce45" office:value-type="string" calcext:value-type="string">
              <text:p>ELEMENTOS VAZADOS</text:p>
            </table:table-cell>
            <table:table-cell table:style-name="ce18"/>
            <table:table-cell table:style-name="ce81"/>
            <table:table-cell table:style-name="ce101" table:number-columns-repeated="2"/>
            <table:table-cell table:style-name="ce106"/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5.1.1</text:p>
            </table:table-cell>
            <table:table-cell table:style-name="ce18" office:value-type="string" calcext:value-type="string">
              <text:p>73937/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COBOGO DE CONCRETO (ELEMENTO VAZADO), 7X50X50CM, ASSENTADO COM ARGAMASSA TRACO 1:4 (CIMENTO E AREIA)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6.1" calcext:value-type="float">
              <text:p><text:s/>6,10 </text:p>
            </table:table-cell>
            <table:table-cell table:style-name="ce101" office:value-type="float" office:value="116.71" calcext:value-type="float">
              <text:p><text:s/>116,71 </text:p>
            </table:table-cell>
            <table:table-cell table:style-name="ce101" table:formula="of:=ROUND([.H118]*(1+[.$G$7]);2)" office:value-type="float" office:value="145.89" calcext:value-type="float">
              <text:p><text:s/>145,89 </text:p>
            </table:table-cell>
            <table:table-cell table:style-name="ce101" table:formula="of:=ROUND([.G118]*[.I118];2)" office:value-type="float" office:value="889.93" calcext:value-type="float">
              <text:p><text:s/>889,93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9" office:value-type="string" calcext:value-type="string">
              <text:p>5.2</text:p>
            </table:table-cell>
            <table:table-cell table:style-name="ce19" table:number-columns-repeated="2"/>
            <table:table-cell table:style-name="ce45" office:value-type="string" calcext:value-type="string">
              <text:p>ALVENARIA DE VEDAÇÃO</text:p>
            </table:table-cell>
            <table:table-cell table:style-name="ce18"/>
            <table:table-cell table:style-name="ce81"/>
            <table:table-cell table:style-name="ce101" table:number-columns-repeated="3"/>
            <table:table-cell table:number-columns-repeated="1014"/>
          </table:table-row>
          <table:table-row table:style-name="ro24">
            <table:table-cell table:style-name="ce5"/>
            <table:table-cell table:style-name="ce18" office:value-type="string" calcext:value-type="string">
              <text:p>5.2.1</text:p>
            </table:table-cell>
            <table:table-cell table:style-name="ce18" office:value-type="float" office:value="87489" calcext:value-type="float">
              <text:p>87489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ALVENARIA DE VEDAÇÃO DE BLOCOS CERÂMICOS FURADOS NA VERTICAL DE 9X19X39 CM (ESPESSURA 9CM) DE PAREDES COM ÁREA LÍQUIDA MAIOR OU IGUAL A 6M2 CO VÃOS E ARGAMASSA DE ASSENTAMENTO COM PREPARO MANUAL – PAREDES INTERNAS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015.65" calcext:value-type="float">
              <text:p><text:s/>1.015,65 </text:p>
            </table:table-cell>
            <table:table-cell table:style-name="ce101" office:value-type="float" office:value="36.95" calcext:value-type="float">
              <text:p><text:s/>36,95 </text:p>
            </table:table-cell>
            <table:table-cell table:style-name="ce101" table:formula="of:=ROUND([.H120]*(1+[.$G$7]);2)" office:value-type="float" office:value="46.19" calcext:value-type="float">
              <text:p><text:s/>46,19 </text:p>
            </table:table-cell>
            <table:table-cell table:style-name="ce101" table:formula="of:=ROUND([.G120]*[.I120];2)" office:value-type="float" office:value="46912.87" calcext:value-type="float">
              <text:p><text:s/>46.912,87 </text:p>
            </table:table-cell>
            <table:table-cell table:number-columns-repeated="1014"/>
          </table:table-row>
          <table:table-row table:style-name="ro25">
            <table:table-cell table:style-name="ce5"/>
            <table:table-cell table:style-name="ce18" office:value-type="string" calcext:value-type="string">
              <text:p>5.2.2</text:p>
            </table:table-cell>
            <table:table-cell table:style-name="ce18" office:value-type="float" office:value="87519" calcext:value-type="float">
              <text:p>87519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ALVENARIA DE VEDAÇÃO DE BLOCOS CERÂMICOS FURADOS NA HORIZONTAL DE 9X19X19 (ESPESSURA 9CM), DE PAREDES COM ÁREA LÍQUIDA MAIOR OU IGUAL A 6M2 COM VÃOES E ARGAMASSA DE ASSENTAMENTO CO, PREPARO EM BETONEIRA – PARA SÓCULOS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6.86" calcext:value-type="float">
              <text:p><text:s/>16,86 </text:p>
            </table:table-cell>
            <table:table-cell table:style-name="ce101" office:value-type="float" office:value="66.52" calcext:value-type="float">
              <text:p><text:s/>66,52 </text:p>
            </table:table-cell>
            <table:table-cell table:style-name="ce101" table:formula="of:=ROUND([.H121]*(1+[.$G$7]);2)" office:value-type="float" office:value="83.15" calcext:value-type="float">
              <text:p><text:s/>83,15 </text:p>
            </table:table-cell>
            <table:table-cell table:style-name="ce101" table:formula="of:=ROUND([.G121]*[.I121];2)" office:value-type="float" office:value="1401.91" calcext:value-type="float">
              <text:p><text:s/>1.401,91 </text:p>
            </table:table-cell>
            <table:table-cell table:number-columns-repeated="1014"/>
          </table:table-row>
          <table:table-row table:style-name="ro6">
            <table:table-cell table:style-name="ce5"/>
            <table:table-cell table:style-name="ce18" office:value-type="string" calcext:value-type="string">
              <text:p>5.2.3</text:p>
            </table:table-cell>
            <table:table-cell table:style-name="ce18" office:value-type="float" office:value="87491" calcext:value-type="float">
              <text:p>8749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ALVENARIA DE VEDAÇÃO DE BLOCOS CERÂMICOS FURADOS NA VERTICAL DE 14X19X39 (ESPESSURA 14CM), <text:s/>ARGAMASSA DE ASSENTAMENTO COM PREPARO EM BETONEIRA – PAREDES EXTERNAS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710.21" calcext:value-type="float">
              <text:p><text:s/>710,21 </text:p>
            </table:table-cell>
            <table:table-cell table:style-name="ce101" office:value-type="float" office:value="51.46" calcext:value-type="float">
              <text:p><text:s/>51,46 </text:p>
            </table:table-cell>
            <table:table-cell table:style-name="ce101" table:formula="of:=ROUND([.H122]*(1+[.$G$7]);2)" office:value-type="float" office:value="64.33" calcext:value-type="float">
              <text:p><text:s/>64,33 </text:p>
            </table:table-cell>
            <table:table-cell table:style-name="ce101" table:formula="of:=ROUND([.G122]*[.I122];2)" office:value-type="float" office:value="45687.81" calcext:value-type="float">
              <text:p><text:s/>45.687,81 </text:p>
            </table:table-cell>
            <table:table-cell table:number-columns-repeated="1014"/>
          </table:table-row>
          <table:table-row table:style-name="ro6">
            <table:table-cell table:style-name="ce5"/>
            <table:table-cell table:style-name="ce18" office:value-type="string" calcext:value-type="string">
              <text:p>5.2.4</text:p>
            </table:table-cell>
            <table:table-cell table:style-name="ce18" office:value-type="float" office:value="72132" calcext:value-type="float">
              <text:p>72132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ALVENARIA EM TIJOLO CERÂMICO MACICO 5X10X20CM 1/2 VEZ (ESPESSURA 10CM), ASSENTADO COM ARGAMASSA TRAÇO 1:2:8 (CIMENTO, CAL E AREIA)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3.02" calcext:value-type="float">
              <text:p><text:s/>13,02 </text:p>
            </table:table-cell>
            <table:table-cell table:style-name="ce101" office:value-type="float" office:value="61.61" calcext:value-type="float">
              <text:p><text:s/>61,61 </text:p>
            </table:table-cell>
            <table:table-cell table:style-name="ce101" table:formula="of:=ROUND([.H123]*(1+[.$G$7]);2)" office:value-type="float" office:value="77.01" calcext:value-type="float">
              <text:p><text:s/>77,01 </text:p>
            </table:table-cell>
            <table:table-cell table:style-name="ce101" table:formula="of:=ROUND([.G123]*[.I123];2)" office:value-type="float" office:value="1002.67" calcext:value-type="float">
              <text:p><text:s/>1.002,67 </text:p>
            </table:table-cell>
            <table:table-cell table:number-columns-repeated="1014"/>
          </table:table-row>
          <table:table-row table:style-name="ro26">
            <table:table-cell table:style-name="ce5"/>
            <table:table-cell table:style-name="ce18" office:value-type="string" calcext:value-type="string">
              <text:p>5.2.5</text:p>
            </table:table-cell>
            <table:table-cell table:style-name="ce18" office:value-type="float" office:value="93202" calcext:value-type="float">
              <text:p>93202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FIXAÇÃO (ENCUNHAMENTO) DE ALVENARIA DE VEDAÇÃO COM TIJOLO MACIÇO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536.28" calcext:value-type="float">
              <text:p><text:s/>536,28 </text:p>
            </table:table-cell>
            <table:table-cell table:style-name="ce101" office:value-type="float" office:value="18.99" calcext:value-type="float">
              <text:p><text:s/>18,99 </text:p>
            </table:table-cell>
            <table:table-cell table:style-name="ce101" table:formula="of:=ROUND([.H124]*(1+[.$G$7]);2)" office:value-type="float" office:value="23.74" calcext:value-type="float">
              <text:p><text:s/>23,74 </text:p>
            </table:table-cell>
            <table:table-cell table:style-name="ce101" table:formula="of:=ROUND([.G124]*[.I124];2)" office:value-type="float" office:value="12731.29" calcext:value-type="float">
              <text:p><text:s/>12.731,29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5.2.6</text:p>
            </table:table-cell>
            <table:table-cell table:style-name="ce18" office:value-type="float" office:value="79627" calcext:value-type="float">
              <text:p>79627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DIVISORIA EM GRANITO BRANCO POLIDO, ESP = 3CM, ASSENTADO COM ARGAMASSA TRACO 1:4, ARREMATE EM CIMENTO BRANCO, EXCLUSIVE FERRAGENS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5.72" calcext:value-type="float">
              <text:p><text:s/>15,72 </text:p>
            </table:table-cell>
            <table:table-cell table:style-name="ce101" office:value-type="float" office:value="529.88" calcext:value-type="float">
              <text:p><text:s/>529,88 </text:p>
            </table:table-cell>
            <table:table-cell table:style-name="ce101" table:formula="of:=ROUND([.H125]*(1+[.$G$7]);2)" office:value-type="float" office:value="662.35" calcext:value-type="float">
              <text:p><text:s/>662,35 </text:p>
            </table:table-cell>
            <table:table-cell table:style-name="ce101" table:formula="of:=ROUND([.G125]*[.I125];2)" office:value-type="float" office:value="10412.14" calcext:value-type="float">
              <text:p><text:s/>10.412,14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5.2.7</text:p>
            </table:table-cell>
            <table:table-cell table:style-name="ce18" office:value-type="float" office:value="96113" calcext:value-type="float">
              <text:p>96113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FORRO EM PLACAS DE GESSO, PARA AMBIENTES COMERCIAIS (FECHAMENTO DE SHAFTS)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7.2" calcext:value-type="float">
              <text:p><text:s/>7,20 </text:p>
            </table:table-cell>
            <table:table-cell table:style-name="ce101" office:value-type="float" office:value="36.88" calcext:value-type="float">
              <text:p><text:s/>36,88 </text:p>
            </table:table-cell>
            <table:table-cell table:style-name="ce101" table:formula="of:=ROUND([.H126]*(1+[.$G$7]);2)" office:value-type="float" office:value="46.1" calcext:value-type="float">
              <text:p><text:s/>46,10 </text:p>
            </table:table-cell>
            <table:table-cell table:style-name="ce101" table:formula="of:=ROUND([.G126]*[.I126];2)" office:value-type="float" office:value="331.92" calcext:value-type="float">
              <text:p><text:s/>331,9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5.3</text:p>
            </table:table-cell>
            <table:table-cell table:style-name="ce18" table:number-columns-repeated="2"/>
            <table:table-cell table:style-name="ce45" office:value-type="string" calcext:value-type="string">
              <text:p>ALVENARIA DA MURETA</text:p>
            </table:table-cell>
            <table:table-cell table:style-name="ce18"/>
            <table:table-cell table:style-name="ce81"/>
            <table:table-cell table:style-name="ce101" table:number-columns-repeated="3"/>
            <table:table-cell table:number-columns-repeated="1014"/>
          </table:table-row>
          <table:table-row table:style-name="ro27">
            <table:table-cell table:style-name="ce5"/>
            <table:table-cell table:style-name="ce18" office:value-type="string" calcext:value-type="string">
              <text:p>5.3.1</text:p>
            </table:table-cell>
            <table:table-cell table:style-name="ce18" office:value-type="float" office:value="87491" calcext:value-type="float">
              <text:p>8749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ALVENARIA DE VEDAÇÃO DE BLOCOS CERÂMICOS FURADOS NA VERTICAL DE 14X19X39 (ESPESSURA 14CM), <text:s/>ARGAMASSA DE ASSENTAMENTO COM PREPARO EM BETONEIRA</text:p>
            </table:table-cell>
            <table:table-cell table:style-name="ce18" office:value-type="string" calcext:value-type="string">
              <text:p>m²</text:p>
            </table:table-cell>
            <table:table-cell table:style-name="ce83" office:value-type="float" office:value="41.77" calcext:value-type="float">
              <text:p><text:s/>41,77 </text:p>
            </table:table-cell>
            <table:table-cell table:style-name="ce101" office:value-type="float" office:value="51.46" calcext:value-type="float">
              <text:p><text:s/>51,46 </text:p>
            </table:table-cell>
            <table:table-cell table:style-name="ce101" table:formula="of:=ROUND([.H128]*(1+[.$G$7]);2)" office:value-type="float" office:value="64.33" calcext:value-type="float">
              <text:p><text:s/>64,33 </text:p>
            </table:table-cell>
            <table:table-cell table:style-name="ce101" table:formula="of:=ROUND([.G128]*[.I128];2)" office:value-type="float" office:value="2687.06" calcext:value-type="float">
              <text:p><text:s/>2.687,0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2"/>
            <table:table-cell table:style-name="ce102" office:value-type="string" office:string-value="Subtotal" calcext:value-type="string">
              <text:p><text:s/>Subtotal </text:p>
            </table:table-cell>
            <table:table-cell table:style-name="ce112"/>
            <table:table-cell table:style-name="ce111" table:formula="of:=SUM([.J118:.J128])" office:value-type="float" office:value="122057.6" calcext:value-type="float">
              <text:p><text:s/>122.057,60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1"/>
          <table:table-cell table:style-name="ce5"/>
          <table:table-cell table:style-name="ce79"/>
          <table:table-cell table:style-name="ce98"/>
          <table:table-cell table:style-name="ce5"/>
          <table:table-cell table:style-name="ce117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6" calcext:value-type="float">
            <text:p>6</text:p>
          </table:table-cell>
          <table:table-cell table:style-name="ce15" table:number-columns-repeated="2"/>
          <table:table-cell table:style-name="ce42" office:value-type="string" calcext:value-type="string">
            <text:p>ESQUADRIAS</text:p>
          </table:table-cell>
          <table:table-cell table:style-name="ce42"/>
          <table:table-cell table:style-name="ce86" table:number-columns-repeated="3"/>
          <table:table-cell table:style-name="ce87" table:formula="of:=[.J180]" office:value-type="float" office:value="392012.73" calcext:value-type="float">
            <text:p><text:s/>392.012,73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3" office:value-type="string" calcext:value-type="string">
              <text:p>6.1</text:p>
            </table:table-cell>
            <table:table-cell table:style-name="ce13" table:number-columns-repeated="2"/>
            <table:table-cell table:style-name="ce50" office:value-type="string" calcext:value-type="string">
              <text:p>PORTAS DE MADEIRA</text:p>
            </table:table-cell>
            <table:table-cell table:style-name="ce50"/>
            <table:table-cell table:style-name="ce81"/>
            <table:table-cell table:style-name="ce103" table:number-columns-repeated="3"/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6.1.1</text:p>
            </table:table-cell>
            <table:table-cell table:style-name="ce18" office:value-type="float" office:value="90842" calcext:value-type="float">
              <text:p>90842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orta de Madeira - PM1 - 70x210, incluso ferragens e fechadura, conforme projeto de esquadrias 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0" calcext:value-type="float">
              <text:p><text:s/>10,00 </text:p>
            </table:table-cell>
            <table:table-cell table:style-name="ce101" office:value-type="float" office:value="781.08" calcext:value-type="float">
              <text:p><text:s/>781,08 </text:p>
            </table:table-cell>
            <table:table-cell table:style-name="ce101" table:formula="of:=ROUND([.H133]*(1+[.$G$7]);2)" office:value-type="float" office:value="976.35" calcext:value-type="float">
              <text:p><text:s/>976,35 </text:p>
            </table:table-cell>
            <table:table-cell table:style-name="ce101" table:formula="of:=ROUND([.G133]*[.I133];2)" office:value-type="float" office:value="9763.5" calcext:value-type="float">
              <text:p><text:s/>9.763,5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6.1.2</text:p>
            </table:table-cell>
            <table:table-cell table:style-name="ce18" office:value-type="float" office:value="91334" calcext:value-type="float">
              <text:p>91334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orta de Madeira - PM2 - 80x210, com veneziana, incluso ferragens E fechadura, conforme projeto de esquadrias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5" calcext:value-type="float">
              <text:p><text:s/>5,00 </text:p>
            </table:table-cell>
            <table:table-cell table:style-name="ce101" office:value-type="float" office:value="1001.03" calcext:value-type="float">
              <text:p><text:s/>1.001,03 </text:p>
            </table:table-cell>
            <table:table-cell table:style-name="ce101" table:formula="of:=ROUND([.H134]*(1+[.$G$7]);2)" office:value-type="float" office:value="1251.29" calcext:value-type="float">
              <text:p><text:s/>1.251,29 </text:p>
            </table:table-cell>
            <table:table-cell table:style-name="ce101" table:formula="of:=ROUND([.G134]*[.I134];2)" office:value-type="float" office:value="6256.45" calcext:value-type="float">
              <text:p><text:s/>6.256,45 </text:p>
            </table:table-cell>
            <table:table-cell table:style-name="ce125"/>
            <table:table-cell table:style-name="ce127" table:number-columns-repeated="1013"/>
          </table:table-row>
          <table:table-row table:style-name="ro7">
            <table:table-cell table:style-name="ce5"/>
            <table:table-cell table:style-name="ce18" office:value-type="string" calcext:value-type="string">
              <text:p>6.1.3</text:p>
            </table:table-cell>
            <table:table-cell table:style-name="ce18" office:value-type="float" office:value="90843" calcext:value-type="float">
              <text:p>90843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orta de Madeira - PM3 - 80x210, barra e chapa metálica, incluso ferragens, conforme projeto de esquadrias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4" calcext:value-type="float">
              <text:p><text:s/>4,00 </text:p>
            </table:table-cell>
            <table:table-cell table:style-name="ce101" office:value-type="float" office:value="808.82" calcext:value-type="float">
              <text:p><text:s/>808,82 </text:p>
            </table:table-cell>
            <table:table-cell table:style-name="ce101" table:formula="of:=ROUND([.H135]*(1+[.$G$7]);2)" office:value-type="float" office:value="1011.03" calcext:value-type="float">
              <text:p><text:s/>1.011,03 </text:p>
            </table:table-cell>
            <table:table-cell table:style-name="ce101" table:formula="of:=ROUND([.G135]*[.I135];2)" office:value-type="float" office:value="4044.12" calcext:value-type="float">
              <text:p><text:s/>4.044,12 </text:p>
            </table:table-cell>
            <table:table-cell table:style-name="ce125"/>
            <table:table-cell table:number-columns-repeated="1013"/>
          </table:table-row>
          <table:table-row table:style-name="ro7">
            <table:table-cell table:style-name="ce5"/>
            <table:table-cell table:style-name="ce18" office:value-type="string" calcext:value-type="string">
              <text:p>6.1.4</text:p>
            </table:table-cell>
            <table:table-cell table:style-name="ce18" office:value-type="float" office:value="90843" calcext:value-type="float">
              <text:p>90843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orta de Madeira - PM4 - 80x210, folha lisa com chapa metalica, incluso ferragens, conforme projeto de esquadrias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6" calcext:value-type="float">
              <text:p><text:s/>6,00 </text:p>
            </table:table-cell>
            <table:table-cell table:style-name="ce101" office:value-type="float" office:value="808.82" calcext:value-type="float">
              <text:p><text:s/>808,82 </text:p>
            </table:table-cell>
            <table:table-cell table:style-name="ce101" table:formula="of:=ROUND([.H136]*(1+[.$G$7]);2)" office:value-type="float" office:value="1011.03" calcext:value-type="float">
              <text:p><text:s/>1.011,03 </text:p>
            </table:table-cell>
            <table:table-cell table:style-name="ce101" table:formula="of:=ROUND([.G136]*[.I136];2)" office:value-type="float" office:value="6066.18" calcext:value-type="float">
              <text:p><text:s/>6.066,18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6.1.5</text:p>
            </table:table-cell>
            <table:table-cell table:style-name="ce18" office:value-type="float" office:value="90843" calcext:value-type="float">
              <text:p>90843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orta de Madeira - PM5 - 80x210, com barra e chapa metálica e visor, incluso ferragens, conforme projeto de esquadrias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0" calcext:value-type="float">
              <text:p><text:s/>10,00 </text:p>
            </table:table-cell>
            <table:table-cell table:style-name="ce101" office:value-type="float" office:value="808.82" calcext:value-type="float">
              <text:p><text:s/>808,82 </text:p>
            </table:table-cell>
            <table:table-cell table:style-name="ce101" table:formula="of:=ROUND([.H137]*(1+[.$G$7]);2)" office:value-type="float" office:value="1011.03" calcext:value-type="float">
              <text:p><text:s/>1.011,03 </text:p>
            </table:table-cell>
            <table:table-cell table:style-name="ce101" table:formula="of:=ROUND([.G137]*[.I137];2)" office:value-type="float" office:value="10110.3" calcext:value-type="float">
              <text:p><text:s/>10.110,3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6.1.6</text:p>
            </table:table-cell>
            <table:table-cell table:style-name="ce18" office:value-type="float" office:value="90841" calcext:value-type="float">
              <text:p>9084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orta de compesando de madeira - PM6 - 60x100, folha lisa revestida com laminado melamínico, incluso ferragens, conforme projeto de esquadrias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6" calcext:value-type="float">
              <text:p><text:s/>16,00 </text:p>
            </table:table-cell>
            <table:table-cell table:style-name="ce101" office:value-type="float" office:value="735.28" calcext:value-type="float">
              <text:p><text:s/>735,28 </text:p>
            </table:table-cell>
            <table:table-cell table:style-name="ce101" table:formula="of:=ROUND([.H138]*(1+[.$G$7]);2)" office:value-type="float" office:value="919.1" calcext:value-type="float">
              <text:p><text:s/>919,10 </text:p>
            </table:table-cell>
            <table:table-cell table:style-name="ce101" table:formula="of:=ROUND([.G138]*[.I138];2)" office:value-type="float" office:value="14705.6" calcext:value-type="float">
              <text:p><text:s/>14.705,6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6.1.7</text:p>
            </table:table-cell>
            <table:table-cell table:style-name="ce18" office:value-type="string" calcext:value-type="string">
              <text:p>84889 – COMPOSIÇÃO</text:p>
            </table:table-cell>
            <table:table-cell table:style-name="ce18" office:value-type="string" calcext:value-type="string">
              <text:p>MERCADO</text:p>
            </table:table-cell>
            <table:table-cell table:style-name="ce43" office:value-type="string" calcext:value-type="string">
              <text:p>Chapa metalica (alumínio) 0,8x0,4x1mm para as portas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0" calcext:value-type="float">
              <text:p><text:s/>20,00 </text:p>
            </table:table-cell>
            <table:table-cell table:style-name="ce101" table:formula="of:=(18.37+20.72)*0.2+((185+149.88+184)/3)" office:value-type="float" office:value="180.778" calcext:value-type="float">
              <text:p><text:s/>180,78 </text:p>
            </table:table-cell>
            <table:table-cell table:style-name="ce101" table:formula="of:=ROUND([.H139]*(1+[.$G$7]);2)" office:value-type="float" office:value="225.97" calcext:value-type="float">
              <text:p><text:s/>225,97 </text:p>
            </table:table-cell>
            <table:table-cell table:style-name="ce101" table:formula="of:=ROUND([.G139]*[.I139];2)" office:value-type="float" office:value="4519.4" calcext:value-type="float">
              <text:p><text:s/>4.519,40 </text:p>
            </table:table-cell>
            <table:table-cell table:number-columns-repeated="1014"/>
          </table:table-row>
          <table:table-row table:style-name="ro28">
            <table:table-cell table:style-name="ce5"/>
            <table:table-cell table:style-name="ce18" office:value-type="string" calcext:value-type="string">
              <text:p>6.1.8</text:p>
            </table:table-cell>
            <table:table-cell table:style-name="ce18" office:value-type="string" calcext:value-type="string">
              <text:p>84889 – COMPOSIÇÃO</text:p>
            </table:table-cell>
            <table:table-cell table:style-name="ce18" office:value-type="string" calcext:value-type="string">
              <text:p>MERCADO</text:p>
            </table:table-cell>
            <table:table-cell table:style-name="ce43" office:value-type="string" calcext:value-type="string">
              <text:p>Peças de apoio para deficientes em aço inox, 60cm reta NBR9050 JACKWAL nas portas PM3 e PM5 <text:s/>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4" calcext:value-type="float">
              <text:p><text:s/>14,00 </text:p>
            </table:table-cell>
            <table:table-cell table:style-name="ce101" table:formula="of:=(18.37+20.72)*0.2+((82.5+158+248.43)/3)" office:value-type="float" office:value="170.794666666667" calcext:value-type="float">
              <text:p><text:s/>170,79 </text:p>
            </table:table-cell>
            <table:table-cell table:style-name="ce101" table:formula="of:=ROUND([.H140]*(1+[.$G$7]);2)" office:value-type="float" office:value="213.49" calcext:value-type="float">
              <text:p><text:s/>213,49 </text:p>
            </table:table-cell>
            <table:table-cell table:style-name="ce101" table:formula="of:=ROUND([.G140]*[.I140];2)" office:value-type="float" office:value="2988.86" calcext:value-type="float">
              <text:p><text:s/>2.988,8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6.2</text:p>
            </table:table-cell>
            <table:table-cell table:style-name="ce18" table:number-columns-repeated="2"/>
            <table:table-cell table:style-name="ce45" office:value-type="string" calcext:value-type="string">
              <text:p>PORTAS EM ALUMÍNIO</text:p>
            </table:table-cell>
            <table:table-cell table:style-name="ce18"/>
            <table:table-cell table:style-name="ce81"/>
            <table:table-cell table:style-name="ce101" table:number-columns-repeated="3"/>
            <table:table-cell table:number-columns-repeated="1014"/>
          </table:table-row>
          <table:table-row table:style-name="ro29">
            <table:table-cell table:style-name="ce5"/>
            <table:table-cell table:style-name="ce18" office:value-type="string" calcext:value-type="string">
              <text:p>6.2.1</text:p>
            </table:table-cell>
            <table:table-cell table:style-name="ce18" office:value-type="float" office:value="91341" calcext:value-type="float">
              <text:p>9134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orta de abrir - PA1 - 100x210 em chapa de alumínio e veneziana- conforme projeto de esquadrias, inclusive ferragens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2.1" calcext:value-type="float">
              <text:p><text:s/>2,10 </text:p>
            </table:table-cell>
            <table:table-cell table:style-name="ce101" office:value-type="float" office:value="818.52" calcext:value-type="float">
              <text:p><text:s/>818,52 </text:p>
            </table:table-cell>
            <table:table-cell table:style-name="ce101" table:formula="of:=ROUND([.H142]*(1+[.$G$7]);2)" office:value-type="float" office:value="1023.15" calcext:value-type="float">
              <text:p><text:s/>1.023,15 </text:p>
            </table:table-cell>
            <table:table-cell table:style-name="ce101" table:formula="of:=ROUND([.G142]*[.I142];2)" office:value-type="float" office:value="2148.62" calcext:value-type="float">
              <text:p><text:s/>2.148,62 </text:p>
            </table:table-cell>
            <table:table-cell table:number-columns-repeated="1014"/>
          </table:table-row>
          <table:table-row table:style-name="ro29">
            <table:table-cell table:style-name="ce5"/>
            <table:table-cell table:style-name="ce18" office:value-type="string" calcext:value-type="string">
              <text:p>6.2.2</text:p>
            </table:table-cell>
            <table:table-cell table:style-name="ce18" office:value-type="float" office:value="91341" calcext:value-type="float">
              <text:p>9134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orta de abrir - PA2 - 80x210 em chapa de alumínio com veneziana- conforme projeto de esquadrias, inclusive ferragens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.68" calcext:value-type="float">
              <text:p><text:s/>1,68 </text:p>
            </table:table-cell>
            <table:table-cell table:style-name="ce101" office:value-type="float" office:value="818.52" calcext:value-type="float">
              <text:p><text:s/>818,52 </text:p>
            </table:table-cell>
            <table:table-cell table:style-name="ce101" table:formula="of:=ROUND([.H143]*(1+[.$G$7]);2)" office:value-type="float" office:value="1023.15" calcext:value-type="float">
              <text:p><text:s/>1.023,15 </text:p>
            </table:table-cell>
            <table:table-cell table:style-name="ce101" table:formula="of:=ROUND([.G143]*[.I143];2)" office:value-type="float" office:value="1718.89" calcext:value-type="float">
              <text:p><text:s/>1.718,89 </text:p>
            </table:table-cell>
            <table:table-cell table:number-columns-repeated="1014"/>
          </table:table-row>
          <table:table-row table:style-name="ro29">
            <table:table-cell table:style-name="ce5"/>
            <table:table-cell table:style-name="ce18" office:value-type="string" calcext:value-type="string">
              <text:p>6.2.3</text:p>
            </table:table-cell>
            <table:table-cell table:style-name="ce18" office:value-type="float" office:value="91341" calcext:value-type="float">
              <text:p>9134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orta de abrir - PA3 - 160x210 em chapa de alumínio com veneziana- conforme projeto de esquadrias, inclusive ferragens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6.72" calcext:value-type="float">
              <text:p><text:s/>6,72 </text:p>
            </table:table-cell>
            <table:table-cell table:style-name="ce101" office:value-type="float" office:value="818.52" calcext:value-type="float">
              <text:p><text:s/>818,52 </text:p>
            </table:table-cell>
            <table:table-cell table:style-name="ce101" table:formula="of:=ROUND([.H144]*(1+[.$G$7]);2)" office:value-type="float" office:value="1023.15" calcext:value-type="float">
              <text:p><text:s/>1.023,15 </text:p>
            </table:table-cell>
            <table:table-cell table:style-name="ce101" table:formula="of:=ROUND([.G144]*[.I144];2)" office:value-type="float" office:value="6875.57" calcext:value-type="float">
              <text:p><text:s/>6.875,57 </text:p>
            </table:table-cell>
            <table:table-cell table:number-columns-repeated="1014"/>
          </table:table-row>
          <table:table-row table:style-name="ro29">
            <table:table-cell table:style-name="ce5"/>
            <table:table-cell table:style-name="ce18" office:value-type="string" calcext:value-type="string">
              <text:p>6.2.4</text:p>
            </table:table-cell>
            <table:table-cell table:style-name="ce18" office:value-type="float" office:value="68050" calcext:value-type="float">
              <text:p>68050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orta de correr - PA4 - 450x210 <text:s/>conforme projeto de esquadrias, inclusive ferragens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43.1" calcext:value-type="float">
              <text:p><text:s/>143,10 </text:p>
            </table:table-cell>
            <table:table-cell table:style-name="ce101" office:value-type="float" office:value="732.45" calcext:value-type="float">
              <text:p><text:s/>732,45 </text:p>
            </table:table-cell>
            <table:table-cell table:style-name="ce101" table:formula="of:=ROUND([.H145]*(1+[.$G$7]);2)" office:value-type="float" office:value="915.56" calcext:value-type="float">
              <text:p><text:s/>915,56 </text:p>
            </table:table-cell>
            <table:table-cell table:style-name="ce101" table:formula="of:=ROUND([.G145]*[.I145];2)" office:value-type="float" office:value="131016.64" calcext:value-type="float">
              <text:p><text:s/>131.016,64 </text:p>
            </table:table-cell>
            <table:table-cell table:number-columns-repeated="1014"/>
          </table:table-row>
          <table:table-row table:style-name="ro29">
            <table:table-cell table:style-name="ce5"/>
            <table:table-cell table:style-name="ce18" office:value-type="string" calcext:value-type="string">
              <text:p>6.2.5</text:p>
            </table:table-cell>
            <table:table-cell table:style-name="ce18" office:value-type="float" office:value="68050" calcext:value-type="float">
              <text:p>68050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orta de correr - PA5 - 240x210 <text:s/>com vidro - conforme projeto de esquadrias, inclusive ferragens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5.04" calcext:value-type="float">
              <text:p><text:s/>5,04 </text:p>
            </table:table-cell>
            <table:table-cell table:style-name="ce101" office:value-type="float" office:value="732.45" calcext:value-type="float">
              <text:p><text:s/>732,45 </text:p>
            </table:table-cell>
            <table:table-cell table:style-name="ce101" table:formula="of:=ROUND([.H146]*(1+[.$G$7]);2)" office:value-type="float" office:value="915.56" calcext:value-type="float">
              <text:p><text:s/>915,56 </text:p>
            </table:table-cell>
            <table:table-cell table:style-name="ce101" table:formula="of:=ROUND([.G146]*[.I146];2)" office:value-type="float" office:value="4614.42" calcext:value-type="float">
              <text:p><text:s/>4.614,42 </text:p>
            </table:table-cell>
            <table:table-cell table:number-columns-repeated="1014"/>
          </table:table-row>
          <table:table-row table:style-name="ro29">
            <table:table-cell table:style-name="ce5"/>
            <table:table-cell table:style-name="ce18" office:value-type="string" calcext:value-type="string">
              <text:p>6.2.6</text:p>
            </table:table-cell>
            <table:table-cell table:style-name="ce18" office:value-type="float" office:value="91341" calcext:value-type="float">
              <text:p>9134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orta de abrir - PA6 - 120x185 - veneziana- conforme projeto de esquadrias, inclusive ferragens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4.44" calcext:value-type="float">
              <text:p><text:s/>4,44 </text:p>
            </table:table-cell>
            <table:table-cell table:style-name="ce101" office:value-type="float" office:value="818.52" calcext:value-type="float">
              <text:p><text:s/>818,52 </text:p>
            </table:table-cell>
            <table:table-cell table:style-name="ce101" table:formula="of:=ROUND([.H147]*(1+[.$G$7]);2)" office:value-type="float" office:value="1023.15" calcext:value-type="float">
              <text:p><text:s/>1.023,15 </text:p>
            </table:table-cell>
            <table:table-cell table:style-name="ce101" table:formula="of:=ROUND([.G147]*[.I147];2)" office:value-type="float" office:value="4542.79" calcext:value-type="float">
              <text:p><text:s/>4.542,79 </text:p>
            </table:table-cell>
            <table:table-cell table:number-columns-repeated="1014"/>
          </table:table-row>
          <table:table-row table:style-name="ro29">
            <table:table-cell table:style-name="ce5"/>
            <table:table-cell table:style-name="ce18" office:value-type="string" calcext:value-type="string">
              <text:p>6.2.7</text:p>
            </table:table-cell>
            <table:table-cell table:style-name="ce18" office:value-type="float" office:value="91341" calcext:value-type="float">
              <text:p>9134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orta de abrir - PA7 - 160+90x210 - veneziana- conforme projeto de esquadrias, inclusive ferragens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5.25" calcext:value-type="float">
              <text:p><text:s/>5,25 </text:p>
            </table:table-cell>
            <table:table-cell table:style-name="ce101" office:value-type="float" office:value="818.52" calcext:value-type="float">
              <text:p><text:s/>818,52 </text:p>
            </table:table-cell>
            <table:table-cell table:style-name="ce101" table:formula="of:=ROUND([.H148]*(1+[.$G$7]);2)" office:value-type="float" office:value="1023.15" calcext:value-type="float">
              <text:p><text:s/>1.023,15 </text:p>
            </table:table-cell>
            <table:table-cell table:style-name="ce101" table:formula="of:=ROUND([.G148]*[.I148];2)" office:value-type="float" office:value="5371.54" calcext:value-type="float">
              <text:p><text:s/>5.371,5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3" office:value-type="string" calcext:value-type="string">
              <text:p>6.3</text:p>
            </table:table-cell>
            <table:table-cell table:style-name="ce13" table:number-columns-repeated="2"/>
            <table:table-cell table:style-name="ce50" office:value-type="string" calcext:value-type="string">
              <text:p>PORTAS DE VIDRO - PV</text:p>
            </table:table-cell>
            <table:table-cell table:style-name="ce50"/>
            <table:table-cell table:style-name="ce81"/>
            <table:table-cell table:style-name="ce101" table:number-columns-repeated="3"/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6.3.1</text:p>
            </table:table-cell>
            <table:table-cell table:style-name="ce18" office:value-type="string" calcext:value-type="string">
              <text:p>73838/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orta de Vidro temperado - PV1 - 175x230, com ferragens, conforme projeto de esquadrias</text:p>
            </table:table-cell>
            <table:table-cell table:style-name="ce16" office:value-type="string" calcext:value-type="string">
              <text:p>M2</text:p>
            </table:table-cell>
            <table:table-cell table:style-name="ce81" table:formula="of:=2.3*1.75" office:value-type="float" office:value="4.025" calcext:value-type="float">
              <text:p><text:s/>4,03 </text:p>
            </table:table-cell>
            <table:table-cell table:style-name="ce101" table:formula="of:=1762.03/(0.9*2.1)" office:value-type="float" office:value="932.291005291005" calcext:value-type="float">
              <text:p><text:s/>932,29 </text:p>
            </table:table-cell>
            <table:table-cell table:style-name="ce101" table:formula="of:=ROUND([.H150]*(1+[.$G$7]);2)" office:value-type="float" office:value="1165.36" calcext:value-type="float">
              <text:p><text:s/>1.165,36 </text:p>
            </table:table-cell>
            <table:table-cell table:style-name="ce101" table:formula="of:=ROUND([.G150]*[.I150];2)" office:value-type="float" office:value="4690.57" calcext:value-type="float">
              <text:p><text:s/>4.690,57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6.3.2</text:p>
            </table:table-cell>
            <table:table-cell table:style-name="ce18" office:value-type="string" calcext:value-type="string">
              <text:p>73838/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orta de Vidro temperado - PV2 – 175x230, de abir,com ferragens, conforme projeto de esquadrias</text:p>
            </table:table-cell>
            <table:table-cell table:style-name="ce16" office:value-type="string" calcext:value-type="string">
              <text:p>M2</text:p>
            </table:table-cell>
            <table:table-cell table:style-name="ce81" table:formula="of:=2.3*1.75" office:value-type="float" office:value="4.025" calcext:value-type="float">
              <text:p><text:s/>4,03 </text:p>
            </table:table-cell>
            <table:table-cell table:style-name="ce101" table:formula="of:=1762.03/(0.9*2.1)" office:value-type="float" office:value="932.291005291005" calcext:value-type="float">
              <text:p><text:s/>932,29 </text:p>
            </table:table-cell>
            <table:table-cell table:style-name="ce101" table:formula="of:=ROUND([.H151]*(1+[.$G$7]);2)" office:value-type="float" office:value="1165.36" calcext:value-type="float">
              <text:p><text:s/>1.165,36 </text:p>
            </table:table-cell>
            <table:table-cell table:style-name="ce101" table:formula="of:=ROUND([.G151]*[.I151];2)" office:value-type="float" office:value="4690.57" calcext:value-type="float">
              <text:p><text:s/>4.690,5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6.3.3</text:p>
            </table:table-cell>
            <table:table-cell table:style-name="ce18" office:value-type="float" office:value="72120" calcext:value-type="float">
              <text:p>72120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Bandeiras fixas de vidro para porta PV2, conforme projeto 115x35</text:p>
            </table:table-cell>
            <table:table-cell table:style-name="ce16" office:value-type="string" calcext:value-type="string">
              <text:p>m²</text:p>
            </table:table-cell>
            <table:table-cell table:style-name="ce81" office:value-type="float" office:value="3.53" calcext:value-type="float">
              <text:p><text:s/>3,53 </text:p>
            </table:table-cell>
            <table:table-cell table:style-name="ce101" office:value-type="float" office:value="249.3" calcext:value-type="float">
              <text:p><text:s/>249,30 </text:p>
            </table:table-cell>
            <table:table-cell table:style-name="ce101" table:formula="of:=ROUND([.H152]*(1+[.$G$7]);2)" office:value-type="float" office:value="311.63" calcext:value-type="float">
              <text:p><text:s/>311,63 </text:p>
            </table:table-cell>
            <table:table-cell table:style-name="ce101" table:formula="of:=ROUND([.G152]*[.I152];2)" office:value-type="float" office:value="1100.05" calcext:value-type="float">
              <text:p><text:s/>1.100,0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3" office:value-type="string" calcext:value-type="string">
              <text:p>6.4</text:p>
            </table:table-cell>
            <table:table-cell table:style-name="ce13" table:number-columns-repeated="2"/>
            <table:table-cell table:style-name="ce50" office:value-type="string" calcext:value-type="string">
              <text:p>JANELAS DE ALUMÍNIO - JA</text:p>
            </table:table-cell>
            <table:table-cell table:style-name="ce50"/>
            <table:table-cell table:style-name="ce81" office:value-type="float" office:value="0" calcext:value-type="float">
              <text:p><text:s/>- <text:s text:c="2"/></text:p>
            </table:table-cell>
            <table:table-cell table:style-name="ce101"/>
            <table:table-cell table:style-name="ce101" table:formula="of:=ROUND([.H153]*(1+[.$G$7]);2)" office:value-type="float" office:value="0" calcext:value-type="float">
              <text:p><text:s/>- <text:s text:c="2"/></text:p>
            </table:table-cell>
            <table:table-cell table:style-name="ce101" table:formula="of:=ROUND([.G153]*[.I153];2)" office:value-type="float" office:value="0" calcext:value-type="float">
              <text:p><text:s/>- <text:s text:c="2"/>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6.4.1</text:p>
            </table:table-cell>
            <table:table-cell table:style-name="ce18" office:value-type="float" office:value="94575" calcext:value-type="float">
              <text:p>9457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Janela de Alumínio - JA-01, 70x125, completa conforme projeto de esquadrias - Guilhotina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.75" calcext:value-type="float">
              <text:p><text:s/>1,75 </text:p>
            </table:table-cell>
            <table:table-cell table:style-name="ce101" office:value-type="float" office:value="445.55" calcext:value-type="float">
              <text:p><text:s/>445,55 </text:p>
            </table:table-cell>
            <table:table-cell table:style-name="ce101" table:formula="of:=ROUND([.H154]*(1+[.$G$7]);2)" office:value-type="float" office:value="556.94" calcext:value-type="float">
              <text:p><text:s/>556,94 </text:p>
            </table:table-cell>
            <table:table-cell table:style-name="ce101" table:formula="of:=ROUND([.G154]*[.I154];2)" office:value-type="float" office:value="974.65" calcext:value-type="float">
              <text:p><text:s/>974,65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6.4.2</text:p>
            </table:table-cell>
            <table:table-cell table:style-name="ce18" office:value-type="float" office:value="94575" calcext:value-type="float">
              <text:p>9457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Janela de Alumínio - JA-02, 110x145, completa conforme projeto de esquadrias - Guilhotina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.6" calcext:value-type="float">
              <text:p><text:s/>1,60 </text:p>
            </table:table-cell>
            <table:table-cell table:style-name="ce101" office:value-type="float" office:value="445.55" calcext:value-type="float">
              <text:p><text:s/>445,55 </text:p>
            </table:table-cell>
            <table:table-cell table:style-name="ce101" table:formula="of:=ROUND([.H155]*(1+[.$G$7]);2)" office:value-type="float" office:value="556.94" calcext:value-type="float">
              <text:p><text:s/>556,94 </text:p>
            </table:table-cell>
            <table:table-cell table:style-name="ce101" table:formula="of:=ROUND([.G155]*[.I155];2)" office:value-type="float" office:value="891.1" calcext:value-type="float">
              <text:p><text:s/>891,1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6.4.3</text:p>
            </table:table-cell>
            <table:table-cell table:style-name="ce18" office:value-type="float" office:value="85014" calcext:value-type="float">
              <text:p>85014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Vidro fixo - JA-03, 140x115, completa conforme projeto de esquadrias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3.22" calcext:value-type="float">
              <text:p><text:s/>3,22 </text:p>
            </table:table-cell>
            <table:table-cell table:style-name="ce101" office:value-type="float" office:value="395.88" calcext:value-type="float">
              <text:p><text:s/>395,88 </text:p>
            </table:table-cell>
            <table:table-cell table:style-name="ce101" table:formula="of:=ROUND([.H156]*(1+[.$G$7]);2)" office:value-type="float" office:value="494.85" calcext:value-type="float">
              <text:p><text:s/>494,85 </text:p>
            </table:table-cell>
            <table:table-cell table:style-name="ce101" table:formula="of:=ROUND([.G156]*[.I156];2)" office:value-type="float" office:value="1593.42" calcext:value-type="float">
              <text:p><text:s/>1.593,4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6.4.4</text:p>
            </table:table-cell>
            <table:table-cell table:style-name="ce18" office:value-type="float" office:value="94575" calcext:value-type="float">
              <text:p>9457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Janela de Alumínio - JA-04, 140x145, completa conforme projeto de esquadrias - Guilhotina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2.03" calcext:value-type="float">
              <text:p><text:s/>2,03 </text:p>
            </table:table-cell>
            <table:table-cell table:style-name="ce101" office:value-type="float" office:value="445.55" calcext:value-type="float">
              <text:p><text:s/>445,55 </text:p>
            </table:table-cell>
            <table:table-cell table:style-name="ce101" table:formula="of:=ROUND([.H157]*(1+[.$G$7]);2)" office:value-type="float" office:value="556.94" calcext:value-type="float">
              <text:p><text:s/>556,94 </text:p>
            </table:table-cell>
            <table:table-cell table:style-name="ce101" table:formula="of:=ROUND([.G157]*[.I157];2)" office:value-type="float" office:value="1130.59" calcext:value-type="float">
              <text:p><text:s/>1.130,5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6.4.5</text:p>
            </table:table-cell>
            <table:table-cell table:style-name="ce18" office:value-type="float" office:value="85010" calcext:value-type="float">
              <text:p>85010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Janela de Alumínio - JA-05, 200x105, completa conforme projeto de esquadrias - Fixa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2.16" calcext:value-type="float">
              <text:p><text:s/>2,16 </text:p>
            </table:table-cell>
            <table:table-cell table:style-name="ce101" office:value-type="float" office:value="294.56" calcext:value-type="float">
              <text:p><text:s/>294,56 </text:p>
            </table:table-cell>
            <table:table-cell table:style-name="ce101" table:formula="of:=ROUND([.H158]*(1+[.$G$7]);2)" office:value-type="float" office:value="368.2" calcext:value-type="float">
              <text:p><text:s/>368,20 </text:p>
            </table:table-cell>
            <table:table-cell table:style-name="ce101" table:formula="of:=ROUND([.G158]*[.I158];2)" office:value-type="float" office:value="795.31" calcext:value-type="float">
              <text:p><text:s/>795,31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6.4.6</text:p>
            </table:table-cell>
            <table:table-cell table:style-name="ce18" office:value-type="float" office:value="94575" calcext:value-type="float">
              <text:p>9457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Janela de Alumínio - JA-06, 210x50, completa conforme projeto de esquadrias - Maxim-ar - incluso vidro liso incolor, espessura 6mm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2.1" calcext:value-type="float">
              <text:p><text:s/>2,10 </text:p>
            </table:table-cell>
            <table:table-cell table:style-name="ce101" office:value-type="float" office:value="445.55" calcext:value-type="float">
              <text:p><text:s/>445,55 </text:p>
            </table:table-cell>
            <table:table-cell table:style-name="ce101" table:formula="of:=ROUND([.H159]*(1+[.$G$7]);2)" office:value-type="float" office:value="556.94" calcext:value-type="float">
              <text:p><text:s/>556,94 </text:p>
            </table:table-cell>
            <table:table-cell table:style-name="ce101" table:formula="of:=ROUND([.G159]*[.I159];2)" office:value-type="float" office:value="1169.57" calcext:value-type="float">
              <text:p><text:s/>1.169,57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6.4.7</text:p>
            </table:table-cell>
            <table:table-cell table:style-name="ce18" office:value-type="float" office:value="94575" calcext:value-type="float">
              <text:p>9457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Janela de Alumínio - JA-07, 210x75, completa conforme projeto de esquadrias - Maxim-ar - incluso vidro liso incolor, espessura 6mm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2.6" calcext:value-type="float">
              <text:p><text:s/>12,60 </text:p>
            </table:table-cell>
            <table:table-cell table:style-name="ce101" office:value-type="float" office:value="445.55" calcext:value-type="float">
              <text:p><text:s/>445,55 </text:p>
            </table:table-cell>
            <table:table-cell table:style-name="ce101" table:formula="of:=ROUND([.H160]*(1+[.$G$7]);2)" office:value-type="float" office:value="556.94" calcext:value-type="float">
              <text:p><text:s/>556,94 </text:p>
            </table:table-cell>
            <table:table-cell table:style-name="ce101" table:formula="of:=ROUND([.G160]*[.I160];2)" office:value-type="float" office:value="7017.44" calcext:value-type="float">
              <text:p><text:s/>7.017,44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6.4.8</text:p>
            </table:table-cell>
            <table:table-cell table:style-name="ce18" office:value-type="float" office:value="94575" calcext:value-type="float">
              <text:p>9457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Janela de Alumínio - JA-08, 210x100, completa conforme projeto de esquadrias - Maxim-ar - incluso vidro liso incolor, espessura 6mm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6.3" calcext:value-type="float">
              <text:p><text:s/>6,30 </text:p>
            </table:table-cell>
            <table:table-cell table:style-name="ce101" office:value-type="float" office:value="445.55" calcext:value-type="float">
              <text:p><text:s/>445,55 </text:p>
            </table:table-cell>
            <table:table-cell table:style-name="ce101" table:formula="of:=ROUND([.H161]*(1+[.$G$7]);2)" office:value-type="float" office:value="556.94" calcext:value-type="float">
              <text:p><text:s/>556,94 </text:p>
            </table:table-cell>
            <table:table-cell table:style-name="ce101" table:formula="of:=ROUND([.G161]*[.I161];2)" office:value-type="float" office:value="3508.72" calcext:value-type="float">
              <text:p><text:s/>3.508,7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6.4.9</text:p>
            </table:table-cell>
            <table:table-cell table:style-name="ce18" office:value-type="float" office:value="94575" calcext:value-type="float">
              <text:p>9457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Janela de Alumínio - JA-09, 210x150, completa conforme projeto de esquadrias - Maxim-ar - incluso vidro liso incolor, espessura 6mm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8.9" calcext:value-type="float">
              <text:p><text:s/>18,90 </text:p>
            </table:table-cell>
            <table:table-cell table:style-name="ce101" office:value-type="float" office:value="445.55" calcext:value-type="float">
              <text:p><text:s/>445,55 </text:p>
            </table:table-cell>
            <table:table-cell table:style-name="ce101" table:formula="of:=ROUND([.H162]*(1+[.$G$7]);2)" office:value-type="float" office:value="556.94" calcext:value-type="float">
              <text:p><text:s/>556,94 </text:p>
            </table:table-cell>
            <table:table-cell table:style-name="ce101" table:formula="of:=ROUND([.G162]*[.I162];2)" office:value-type="float" office:value="10526.17" calcext:value-type="float">
              <text:p><text:s/>10.526,17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6.4.10</text:p>
            </table:table-cell>
            <table:table-cell table:style-name="ce18" office:value-type="float" office:value="94575" calcext:value-type="float">
              <text:p>9457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Janela de Alumínio - JA-10, 140x150, completa conforme projeto de esquadrias - Maxim-ar - incluso vidro liso incolor, espessura 6mm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2.1" calcext:value-type="float">
              <text:p><text:s/>2,10 </text:p>
            </table:table-cell>
            <table:table-cell table:style-name="ce101" office:value-type="float" office:value="445.55" calcext:value-type="float">
              <text:p><text:s/>445,55 </text:p>
            </table:table-cell>
            <table:table-cell table:style-name="ce101" table:formula="of:=ROUND([.H163]*(1+[.$G$7]);2)" office:value-type="float" office:value="556.94" calcext:value-type="float">
              <text:p><text:s/>556,94 </text:p>
            </table:table-cell>
            <table:table-cell table:style-name="ce101" table:formula="of:=ROUND([.G163]*[.I163];2)" office:value-type="float" office:value="1169.57" calcext:value-type="float">
              <text:p><text:s/>1.169,57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6.4.11</text:p>
            </table:table-cell>
            <table:table-cell table:style-name="ce18" office:value-type="float" office:value="94575" calcext:value-type="float">
              <text:p>9457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Janela de Alumínio - JA-11, 140x75, completa conforme projeto de esquadrias - Maxim-ar - incluso vidro liso incolor, espessura 6mm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6.3" calcext:value-type="float">
              <text:p><text:s/>6,30 </text:p>
            </table:table-cell>
            <table:table-cell table:style-name="ce101" office:value-type="float" office:value="445.55" calcext:value-type="float">
              <text:p><text:s/>445,55 </text:p>
            </table:table-cell>
            <table:table-cell table:style-name="ce101" table:formula="of:=ROUND([.H164]*(1+[.$G$7]);2)" office:value-type="float" office:value="556.94" calcext:value-type="float">
              <text:p><text:s/>556,94 </text:p>
            </table:table-cell>
            <table:table-cell table:style-name="ce101" table:formula="of:=ROUND([.G164]*[.I164];2)" office:value-type="float" office:value="3508.72" calcext:value-type="float">
              <text:p><text:s/>3.508,7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6.4.12</text:p>
            </table:table-cell>
            <table:table-cell table:style-name="ce18" office:value-type="float" office:value="94575" calcext:value-type="float">
              <text:p>9457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Janela de Alumínio - JA-12, 420x50, completa conforme projeto de esquadrias - Maxim-ar - incluso vidro liso incolor, espessura 6mm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8.4" calcext:value-type="float">
              <text:p><text:s/>8,40 </text:p>
            </table:table-cell>
            <table:table-cell table:style-name="ce101" office:value-type="float" office:value="445.55" calcext:value-type="float">
              <text:p><text:s/>445,55 </text:p>
            </table:table-cell>
            <table:table-cell table:style-name="ce101" table:formula="of:=ROUND([.H165]*(1+[.$G$7]);2)" office:value-type="float" office:value="556.94" calcext:value-type="float">
              <text:p><text:s/>556,94 </text:p>
            </table:table-cell>
            <table:table-cell table:style-name="ce101" table:formula="of:=ROUND([.G165]*[.I165];2)" office:value-type="float" office:value="4678.3" calcext:value-type="float">
              <text:p><text:s/>4.678,3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6.4.13</text:p>
            </table:table-cell>
            <table:table-cell table:style-name="ce18" office:value-type="float" office:value="94575" calcext:value-type="float">
              <text:p>9457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Janela de Alumínio - JA-13, 420x150, completa conforme projeto de esquadrias - Maxim-ar - incluso vidro liso incolor, espessura 6mm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2.6" calcext:value-type="float">
              <text:p><text:s/>12,60 </text:p>
            </table:table-cell>
            <table:table-cell table:style-name="ce101" office:value-type="float" office:value="445.55" calcext:value-type="float">
              <text:p><text:s/>445,55 </text:p>
            </table:table-cell>
            <table:table-cell table:style-name="ce101" table:formula="of:=ROUND([.H166]*(1+[.$G$7]);2)" office:value-type="float" office:value="556.94" calcext:value-type="float">
              <text:p><text:s/>556,94 </text:p>
            </table:table-cell>
            <table:table-cell table:style-name="ce101" table:formula="of:=ROUND([.G166]*[.I166];2)" office:value-type="float" office:value="7017.44" calcext:value-type="float">
              <text:p><text:s/>7.017,44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6.4.14</text:p>
            </table:table-cell>
            <table:table-cell table:style-name="ce18" office:value-type="float" office:value="94575" calcext:value-type="float">
              <text:p>9457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Janela de Alumínio - JA-14, 560x100, completa conforme projeto de esquadrias - Maxim-ar - incluso vidro liso incolor, espessura 6mm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33.6" calcext:value-type="float">
              <text:p><text:s/>33,60 </text:p>
            </table:table-cell>
            <table:table-cell table:style-name="ce101" office:value-type="float" office:value="445.55" calcext:value-type="float">
              <text:p><text:s/>445,55 </text:p>
            </table:table-cell>
            <table:table-cell table:style-name="ce101" table:formula="of:=ROUND([.H167]*(1+[.$G$7]);2)" office:value-type="float" office:value="556.94" calcext:value-type="float">
              <text:p><text:s/>556,94 </text:p>
            </table:table-cell>
            <table:table-cell table:style-name="ce101" table:formula="of:=ROUND([.G167]*[.I167];2)" office:value-type="float" office:value="18713.18" calcext:value-type="float">
              <text:p><text:s/>18.713,18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6.4.15</text:p>
            </table:table-cell>
            <table:table-cell table:style-name="ce18" office:value-type="float" office:value="94575" calcext:value-type="float">
              <text:p>9457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Janela de Alumínio - JA-15, 560x150, completa conforme projeto de esquadrias - Maxim-ar -incluso vidro liso incolor, espessura 6mm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6.8" calcext:value-type="float">
              <text:p><text:s/>16,80 </text:p>
            </table:table-cell>
            <table:table-cell table:style-name="ce101" office:value-type="float" office:value="445.55" calcext:value-type="float">
              <text:p><text:s/>445,55 </text:p>
            </table:table-cell>
            <table:table-cell table:style-name="ce101" table:formula="of:=ROUND([.H168]*(1+[.$G$7]);2)" office:value-type="float" office:value="556.94" calcext:value-type="float">
              <text:p><text:s/>556,94 </text:p>
            </table:table-cell>
            <table:table-cell table:style-name="ce101" table:formula="of:=ROUND([.G168]*[.I168];2)" office:value-type="float" office:value="9356.59" calcext:value-type="float">
              <text:p><text:s/>9.356,59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6.4.16</text:p>
            </table:table-cell>
            <table:table-cell table:style-name="ce18" office:value-type="float" office:value="85010" calcext:value-type="float">
              <text:p>85010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Janela de Alumínio - JA-16, 160x0,85, completa conforme projeto de esquadrias - Fixa</text:p>
            </table:table-cell>
            <table:table-cell table:style-name="ce18" office:value-type="string" calcext:value-type="string">
              <text:p>M2</text:p>
            </table:table-cell>
            <table:table-cell table:style-name="ce81" office:value-type="float" office:value="5.44" calcext:value-type="float">
              <text:p><text:s/>5,44 </text:p>
            </table:table-cell>
            <table:table-cell table:style-name="ce101" office:value-type="float" office:value="294.56" calcext:value-type="float">
              <text:p><text:s/>294,56 </text:p>
            </table:table-cell>
            <table:table-cell table:style-name="ce101" table:formula="of:=ROUND([.H169]*(1+[.$G$7]);2)" office:value-type="float" office:value="368.2" calcext:value-type="float">
              <text:p><text:s/>368,20 </text:p>
            </table:table-cell>
            <table:table-cell table:style-name="ce101" table:formula="of:=ROUND([.G169]*[.I169];2)" office:value-type="float" office:value="2003.01" calcext:value-type="float">
              <text:p><text:s/>2.003,0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6.4.17</text:p>
            </table:table-cell>
            <table:table-cell table:style-name="ce18" office:value-type="float" office:value="8970" calcext:value-type="float">
              <text:p>8970</text:p>
            </table:table-cell>
            <table:table-cell table:style-name="ce18" office:value-type="string" calcext:value-type="string">
              <text:p>ORSE</text:p>
            </table:table-cell>
            <table:table-cell table:style-name="ce43" office:value-type="string" calcext:value-type="string">
              <text:p>Tela de nylon tipo mosquiteiro com moldura em aluminio anodizado natural 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9.38" calcext:value-type="float">
              <text:p><text:s/>19,38 </text:p>
            </table:table-cell>
            <table:table-cell table:style-name="ce101" office:value-type="float" office:value="56.98" calcext:value-type="float">
              <text:p><text:s/>56,98 </text:p>
            </table:table-cell>
            <table:table-cell table:style-name="ce101" table:formula="of:=ROUND([.H170]*(1+[.$G$7]);2)" office:value-type="float" office:value="71.23" calcext:value-type="float">
              <text:p><text:s/>71,23 </text:p>
            </table:table-cell>
            <table:table-cell table:style-name="ce101" table:formula="of:=ROUND([.G170]*[.I170];2)" office:value-type="float" office:value="1380.44" calcext:value-type="float">
              <text:p><text:s/>1.380,4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6.5</text:p>
            </table:table-cell>
            <table:table-cell table:style-name="ce19" table:number-columns-repeated="2"/>
            <table:table-cell table:style-name="ce45" office:value-type="string" calcext:value-type="string">
              <text:p>VIDROS</text:p>
            </table:table-cell>
            <table:table-cell table:style-name="ce18"/>
            <table:table-cell table:style-name="ce81"/>
            <table:table-cell table:style-name="ce101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6.5.1</text:p>
            </table:table-cell>
            <table:table-cell table:style-name="ce18" office:value-type="float" office:value="72118" calcext:value-type="float">
              <text:p>72118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Vidro liso temperado incolor, espessura 6mm- fornecimento e instalação (JANELAS E PORTAS)</text:p>
            </table:table-cell>
            <table:table-cell table:style-name="ce18" office:value-type="string" calcext:value-type="string">
              <text:p>m²</text:p>
            </table:table-cell>
            <table:table-cell table:style-name="ce81" table:formula="of:=16.2+2.18" office:value-type="float" office:value="18.38" calcext:value-type="float">
              <text:p><text:s/>18,38 </text:p>
            </table:table-cell>
            <table:table-cell table:style-name="ce101" office:value-type="float" office:value="160.23" calcext:value-type="float">
              <text:p><text:s/>160,23 </text:p>
            </table:table-cell>
            <table:table-cell table:style-name="ce101" table:formula="of:=ROUND([.H172]*(1+[.$G$7]);2)" office:value-type="float" office:value="200.29" calcext:value-type="float">
              <text:p><text:s/>200,29 </text:p>
            </table:table-cell>
            <table:table-cell table:style-name="ce101" table:formula="of:=ROUND([.G172]*[.I172];2)" office:value-type="float" office:value="3681.33" calcext:value-type="float">
              <text:p><text:s/>3.681,3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6.5.2</text:p>
            </table:table-cell>
            <table:table-cell table:style-name="ce16" office:value-type="float" office:value="72120" calcext:value-type="float">
              <text:p>72120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Vidro liso temperado incolor, espessura 10mm- fornecimento e instalação (BOX E DIVISÓRIA)</text:p>
            </table:table-cell>
            <table:table-cell table:style-name="ce18" office:value-type="string" calcext:value-type="string">
              <text:p>m²</text:p>
            </table:table-cell>
            <table:table-cell table:style-name="ce81" table:formula="of:=7.2+3.57" office:value-type="float" office:value="10.77" calcext:value-type="float">
              <text:p><text:s/>10,77 </text:p>
            </table:table-cell>
            <table:table-cell table:style-name="ce101" office:value-type="float" office:value="249.3" calcext:value-type="float">
              <text:p><text:s/>249,30 </text:p>
            </table:table-cell>
            <table:table-cell table:style-name="ce101" table:formula="of:=ROUND([.H173]*(1+[.$G$7]);2)" office:value-type="float" office:value="311.63" calcext:value-type="float">
              <text:p><text:s/>311,63 </text:p>
            </table:table-cell>
            <table:table-cell table:style-name="ce101" table:formula="of:=ROUND([.G173]*[.I173];2)" office:value-type="float" office:value="3356.26" calcext:value-type="float">
              <text:p><text:s/>3.356,2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6.5.3</text:p>
            </table:table-cell>
            <table:table-cell table:style-name="ce18" office:value-type="float" office:value="85005" calcext:value-type="float">
              <text:p>8500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Espelho cristal esp. 4mm sem moldura de madeira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6.9" calcext:value-type="float">
              <text:p><text:s/>16,90 </text:p>
            </table:table-cell>
            <table:table-cell table:style-name="ce101" office:value-type="float" office:value="349.39" calcext:value-type="float">
              <text:p><text:s/>349,39 </text:p>
            </table:table-cell>
            <table:table-cell table:style-name="ce101" table:formula="of:=ROUND([.H174]*(1+[.$G$7]);2)" office:value-type="float" office:value="436.74" calcext:value-type="float">
              <text:p><text:s/>436,74 </text:p>
            </table:table-cell>
            <table:table-cell table:style-name="ce101" table:formula="of:=ROUND([.G174]*[.I174];2)" office:value-type="float" office:value="7380.91" calcext:value-type="float">
              <text:p><text:s/>7.380,9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6.6</text:p>
            </table:table-cell>
            <table:table-cell table:style-name="ce18" table:number-columns-repeated="2"/>
            <table:table-cell table:style-name="ce45" office:value-type="string" calcext:value-type="string">
              <text:p>ESQUADRIA - GRADIL METÁLICO</text:p>
            </table:table-cell>
            <table:table-cell table:style-name="ce18"/>
            <table:table-cell table:style-name="ce81"/>
            <table:table-cell table:style-name="ce101" table:number-columns-repeated="3"/>
            <table:table-cell table:number-columns-repeated="1014"/>
          </table:table-row>
          <table:table-row table:style-name="ro28">
            <table:table-cell table:style-name="ce5"/>
            <table:table-cell table:style-name="ce18" office:value-type="string" calcext:value-type="string">
              <text:p>6.6.1</text:p>
            </table:table-cell>
            <table:table-cell table:style-name="ce18" office:value-type="string" calcext:value-type="string">
              <text:p>74244 – COMPOSIÇÃO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Gradil metalico e tela de aço galvanizado , inclusive pintura - fornecimento e instalação (GR1, GR2, GR3, GR4)</text:p>
            </table:table-cell>
            <table:table-cell table:style-name="ce18" office:value-type="string" calcext:value-type="string">
              <text:p>m²</text:p>
            </table:table-cell>
            <table:table-cell table:style-name="ce83" office:value-type="float" office:value="69.79" calcext:value-type="float">
              <text:p><text:s/>69,79 </text:p>
            </table:table-cell>
            <table:table-cell table:style-name="ce101" table:formula="of:=((440/(2.5*1.53))+(481.13/(2.5*2.03))+(295.24/(2.5*1.03)))/3" office:value-type="float" office:value="108.164310434958" calcext:value-type="float">
              <text:p><text:s/>108,16 </text:p>
            </table:table-cell>
            <table:table-cell table:style-name="ce101" table:formula="of:=ROUND([.H176]*(1+[.$G$7]);2)" office:value-type="float" office:value="135.21" calcext:value-type="float">
              <text:p><text:s/>135,21 </text:p>
            </table:table-cell>
            <table:table-cell table:style-name="ce101" table:formula="of:=ROUND([.G176]*[.I176];2)" office:value-type="float" office:value="9436.31" calcext:value-type="float">
              <text:p><text:s/>9.436,31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6.6.2</text:p>
            </table:table-cell>
            <table:table-cell table:style-name="ce18" office:value-type="string" calcext:value-type="string">
              <text:p>68054-composição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ortão de abrir em chapa de aço perfurada, inclusive pintura - fornecimento e instalação (PF1 e PF2)</text:p>
            </table:table-cell>
            <table:table-cell table:style-name="ce18" office:value-type="string" calcext:value-type="string">
              <text:p>m²</text:p>
            </table:table-cell>
            <table:table-cell table:style-name="ce83" office:value-type="float" office:value="20.52" calcext:value-type="float">
              <text:p><text:s/>20,52 </text:p>
            </table:table-cell>
            <table:table-cell table:style-name="ce101" table:formula="of:=251.3-(7.32*15.28)+(36.54*4.87)" office:value-type="float" office:value="317.4002" calcext:value-type="float">
              <text:p><text:s/>317,40 </text:p>
            </table:table-cell>
            <table:table-cell table:style-name="ce101" table:formula="of:=ROUND([.H177]*(1+[.$G$7]);2)" office:value-type="float" office:value="396.75" calcext:value-type="float">
              <text:p><text:s/>396,75 </text:p>
            </table:table-cell>
            <table:table-cell table:style-name="ce101" table:formula="of:=ROUND([.G177]*[.I177];2)" office:value-type="float" office:value="8141.31" calcext:value-type="float">
              <text:p><text:s/>8.141,31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6.6.3</text:p>
            </table:table-cell>
            <table:table-cell table:style-name="ce18" office:value-type="string" calcext:value-type="string">
              <text:p>73932- composição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Fechamento com chapa de aço perfurada, inclusive perfis metálicos para suporte e pintura - fornecimento e instalação</text:p>
            </table:table-cell>
            <table:table-cell table:style-name="ce18" office:value-type="string" calcext:value-type="string">
              <text:p>m²</text:p>
            </table:table-cell>
            <table:table-cell table:style-name="ce83" office:value-type="float" office:value="164.44" calcext:value-type="float">
              <text:p><text:s/>164,44 </text:p>
            </table:table-cell>
            <table:table-cell table:style-name="ce101" table:formula="of:=262.97-(42*4.4)+(4.87*37.29)" office:value-type="float" office:value="259.7723" calcext:value-type="float">
              <text:p><text:s/>259,77 </text:p>
            </table:table-cell>
            <table:table-cell table:style-name="ce101" table:formula="of:=ROUND([.H178]*(1+[.$G$7]);2)" office:value-type="float" office:value="324.72" calcext:value-type="float">
              <text:p><text:s/>324,72 </text:p>
            </table:table-cell>
            <table:table-cell table:style-name="ce101" table:formula="of:=ROUND([.G178]*[.I178];2)" office:value-type="float" office:value="53396.96" calcext:value-type="float">
              <text:p><text:s/>53.396,96 </text:p>
            </table:table-cell>
            <table:table-cell table:number-columns-repeated="1014"/>
          </table:table-row>
          <table:table-row table:style-name="ro30">
            <table:table-cell table:style-name="ce5"/>
            <table:table-cell table:style-name="ce18" office:value-type="string" calcext:value-type="string">
              <text:p>6.6.4</text:p>
            </table:table-cell>
            <table:table-cell table:style-name="ce18" office:value-type="string" calcext:value-type="string">
              <text:p>68054- composição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ortão de abrir com gradil metálico e tela de aço galvanizado, inclusive pintura - fornecimento e instalação</text:p>
            </table:table-cell>
            <table:table-cell table:style-name="ce18" office:value-type="string" calcext:value-type="string">
              <text:p>m²</text:p>
            </table:table-cell>
            <table:table-cell table:style-name="ce83" table:formula="of:=13.5+(3.2*1.8)" office:value-type="float" office:value="19.26" calcext:value-type="float">
              <text:p><text:s/>19,26 </text:p>
            </table:table-cell>
            <table:table-cell table:style-name="ce101" table:formula="of:=251.3-(7.32*15.28)+[.H176]" office:value-type="float" office:value="247.614710434958" calcext:value-type="float">
              <text:p><text:s/>247,61 </text:p>
            </table:table-cell>
            <table:table-cell table:style-name="ce101" table:formula="of:=ROUND([.H179]*(1+[.$G$7]);2)" office:value-type="float" office:value="309.52" calcext:value-type="float">
              <text:p><text:s/>309,52 </text:p>
            </table:table-cell>
            <table:table-cell table:style-name="ce101" table:formula="of:=ROUND([.G179]*[.I179];2)" office:value-type="float" office:value="5961.36" calcext:value-type="float">
              <text:p><text:s/>5.961,3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2"/>
            <table:table-cell table:style-name="ce102" office:value-type="string" office:string-value="Subtotal" calcext:value-type="string">
              <text:p><text:s/>Subtotal </text:p>
            </table:table-cell>
            <table:table-cell table:style-name="ce112"/>
            <table:table-cell table:style-name="ce111" table:formula="of:=SUM([.J133:.J179])" office:value-type="float" office:value="392012.73" calcext:value-type="float">
              <text:p><text:s/>392.012,73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1"/>
          <table:table-cell table:style-name="ce5"/>
          <table:table-cell table:style-name="ce79"/>
          <table:table-cell table:style-name="ce98"/>
          <table:table-cell table:style-name="ce5"/>
          <table:table-cell table:style-name="ce9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7" calcext:value-type="float">
            <text:p>7</text:p>
          </table:table-cell>
          <table:table-cell table:style-name="ce15" table:number-columns-repeated="2"/>
          <table:table-cell table:style-name="ce42" office:value-type="string" calcext:value-type="string">
            <text:p>SISTEMAS DE COBERTURA</text:p>
          </table:table-cell>
          <table:table-cell table:style-name="ce42"/>
          <table:table-cell table:style-name="ce86" table:number-columns-repeated="3"/>
          <table:table-cell table:style-name="ce87" table:formula="of:=[.J189]" office:value-type="float" office:value="442754.19" calcext:value-type="float">
            <text:p><text:s/>442.754,19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8" office:value-type="string" calcext:value-type="string">
              <text:p>7.1</text:p>
            </table:table-cell>
            <table:table-cell table:style-name="ce18" office:value-type="float" office:value="72111" calcext:value-type="float">
              <text:p>7211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Estrutura metalica em tesouras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451.75" calcext:value-type="float">
              <text:p><text:s/>1.451,75 </text:p>
            </table:table-cell>
            <table:table-cell table:style-name="ce101" office:value-type="float" office:value="123.95" calcext:value-type="float">
              <text:p><text:s/>123,95 </text:p>
            </table:table-cell>
            <table:table-cell table:style-name="ce101" table:formula="of:=ROUND([.H183]*(1+[.$G$7]);2)" office:value-type="float" office:value="154.94" calcext:value-type="float">
              <text:p><text:s/>154,94 </text:p>
            </table:table-cell>
            <table:table-cell table:style-name="ce101" table:formula="of:=ROUND([.G183]*[.I183];2)" office:value-type="float" office:value="224934.15" calcext:value-type="float">
              <text:p><text:s/>224.934,1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7.2</text:p>
            </table:table-cell>
            <table:table-cell table:style-name="ce18" office:value-type="float" office:value="94216" calcext:value-type="float">
              <text:p>94216</text:p>
            </table:table-cell>
            <table:table-cell table:style-name="ce18" office:value-type="string" calcext:value-type="string">
              <text:p>SINAPI</text:p>
            </table:table-cell>
            <table:table-cell table:style-name="ce51" office:value-type="string" calcext:value-type="string">
              <text:p>TELHAMENTO COM TELHA METÁLICA TERMOACÚSTICA E = 30 MM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402.03" calcext:value-type="float">
              <text:p><text:s/>1.402,03 </text:p>
            </table:table-cell>
            <table:table-cell table:style-name="ce101" office:value-type="float" office:value="106.18" calcext:value-type="float">
              <text:p><text:s/>106,18 </text:p>
            </table:table-cell>
            <table:table-cell table:style-name="ce101" table:formula="of:=ROUND([.H184]*(1+[.$G$7]);2)" office:value-type="float" office:value="132.73" calcext:value-type="float">
              <text:p><text:s/>132,73 </text:p>
            </table:table-cell>
            <table:table-cell table:style-name="ce101" table:formula="of:=ROUND([.G184]*[.I184];2)" office:value-type="float" office:value="186091.44" calcext:value-type="float">
              <text:p><text:s/>186.091,4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7.3</text:p>
            </table:table-cell>
            <table:table-cell table:style-name="ce18" office:value-type="float" office:value="75220" calcext:value-type="float">
              <text:p>75220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Cumeeira em perfil ondulado de aço zincado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83.13" calcext:value-type="float">
              <text:p><text:s/>83,13 </text:p>
            </table:table-cell>
            <table:table-cell table:style-name="ce101" office:value-type="float" office:value="34.84" calcext:value-type="float">
              <text:p><text:s/>34,84 </text:p>
            </table:table-cell>
            <table:table-cell table:style-name="ce101" table:formula="of:=ROUND([.H185]*(1+[.$G$7]);2)" office:value-type="float" office:value="43.55" calcext:value-type="float">
              <text:p><text:s/>43,55 </text:p>
            </table:table-cell>
            <table:table-cell table:style-name="ce101" table:formula="of:=ROUND([.G185]*[.I185];2)" office:value-type="float" office:value="3620.31" calcext:value-type="float">
              <text:p><text:s/>3.620,3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7.4</text:p>
            </table:table-cell>
            <table:table-cell table:style-name="ce18" office:value-type="float" office:value="94228" calcext:value-type="float">
              <text:p>94228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Calha em chapa metalica Nº 24 desenvolvimento de 50 cm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15.14" calcext:value-type="float">
              <text:p><text:s/>115,14 </text:p>
            </table:table-cell>
            <table:table-cell table:style-name="ce101" office:value-type="float" office:value="53.83" calcext:value-type="float">
              <text:p><text:s/>53,83 </text:p>
            </table:table-cell>
            <table:table-cell table:style-name="ce101" table:formula="of:=ROUND([.H186]*(1+[.$G$7]);2)" office:value-type="float" office:value="67.29" calcext:value-type="float">
              <text:p><text:s/>67,29 </text:p>
            </table:table-cell>
            <table:table-cell table:style-name="ce101" table:formula="of:=ROUND([.G186]*[.I186];2)" office:value-type="float" office:value="7747.77" calcext:value-type="float">
              <text:p><text:s/>7.747,7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7.5</text:p>
            </table:table-cell>
            <table:table-cell table:style-name="ce18" office:value-type="float" office:value="94231" calcext:value-type="float">
              <text:p>9423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Rufo em chapa de aço galvanizado nr. 24, desenvolvimento 25 cm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314.75" calcext:value-type="float">
              <text:p><text:s/>314,75 </text:p>
            </table:table-cell>
            <table:table-cell table:style-name="ce101" office:value-type="float" office:value="27.86" calcext:value-type="float">
              <text:p><text:s/>27,86 </text:p>
            </table:table-cell>
            <table:table-cell table:style-name="ce101" table:formula="of:=ROUND([.H187]*(1+[.$G$7]);2)" office:value-type="float" office:value="34.83" calcext:value-type="float">
              <text:p><text:s/>34,83 </text:p>
            </table:table-cell>
            <table:table-cell table:style-name="ce101" table:formula="of:=ROUND([.G187]*[.I187];2)" office:value-type="float" office:value="10962.74" calcext:value-type="float">
              <text:p><text:s/>10.962,7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7.6</text:p>
            </table:table-cell>
            <table:table-cell table:style-name="ce18" office:value-type="float" office:value="71623" calcext:value-type="float">
              <text:p>71623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ingadeira (chapim) em concreto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266" calcext:value-type="float">
              <text:p><text:s/>266,00 </text:p>
            </table:table-cell>
            <table:table-cell table:style-name="ce101" office:value-type="float" office:value="28.26" calcext:value-type="float">
              <text:p><text:s/>28,26 </text:p>
            </table:table-cell>
            <table:table-cell table:style-name="ce101" table:formula="of:=ROUND([.H188]*(1+[.$G$7]);2)" office:value-type="float" office:value="35.33" calcext:value-type="float">
              <text:p><text:s/>35,33 </text:p>
            </table:table-cell>
            <table:table-cell table:style-name="ce101" table:formula="of:=ROUND([.G188]*[.I188];2)" office:value-type="float" office:value="9397.78" calcext:value-type="float">
              <text:p><text:s/>9.397,7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2"/>
            <table:table-cell table:style-name="ce102" office:value-type="string" office:string-value="Subtotal" calcext:value-type="string">
              <text:p><text:s/>Subtotal </text:p>
            </table:table-cell>
            <table:table-cell table:style-name="ce112"/>
            <table:table-cell table:style-name="ce111" table:formula="of:=SUM([.J183:.J188])" office:value-type="float" office:value="442754.19" calcext:value-type="float">
              <text:p><text:s/>442.754,19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1"/>
          <table:table-cell table:style-name="ce5"/>
          <table:table-cell table:style-name="ce79"/>
          <table:table-cell table:style-name="ce98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8" calcext:value-type="float">
            <text:p>8</text:p>
          </table:table-cell>
          <table:table-cell table:style-name="ce15" table:number-columns-repeated="2"/>
          <table:table-cell table:style-name="ce42" office:value-type="string" calcext:value-type="string">
            <text:p>IMPERMEABILIZAÇÃO</text:p>
          </table:table-cell>
          <table:table-cell table:style-name="ce42"/>
          <table:table-cell table:style-name="ce86" table:number-columns-repeated="3"/>
          <table:table-cell table:style-name="ce87" table:formula="of:=[.J194]" office:value-type="float" office:value="20072.36" calcext:value-type="float">
            <text:p><text:s/>20.072,36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8" office:value-type="string" calcext:value-type="string">
            <text:p>8.1</text:p>
          </table:table-cell>
          <table:table-cell table:style-name="ce18" office:value-type="string" calcext:value-type="string">
            <text:p>74106/1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Impermeabilização com tinta betuminosa em fundações, baldrames</text:p>
          </table:table-cell>
          <table:table-cell table:style-name="ce18" office:value-type="string" calcext:value-type="string">
            <text:p>m²</text:p>
          </table:table-cell>
          <table:table-cell table:style-name="ce81" office:value-type="float" office:value="797.7" calcext:value-type="float">
            <text:p><text:s/>797,70 </text:p>
          </table:table-cell>
          <table:table-cell table:style-name="ce101" office:value-type="float" office:value="9.79" calcext:value-type="float">
            <text:p><text:s/>9,79 </text:p>
          </table:table-cell>
          <table:table-cell table:style-name="ce101" table:formula="of:=ROUND([.H192]*(1+[.$G$7]);2)" office:value-type="float" office:value="12.24" calcext:value-type="float">
            <text:p><text:s/>12,24 </text:p>
          </table:table-cell>
          <table:table-cell table:style-name="ce101" table:formula="of:=ROUND([.G192]*[.I192];2)" office:value-type="float" office:value="9763.85" calcext:value-type="float">
            <text:p><text:s/>9.763,85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8" office:value-type="string" calcext:value-type="string">
              <text:p>8.2</text:p>
            </table:table-cell>
            <table:table-cell table:style-name="ce18" office:value-type="float" office:value="98560" calcext:value-type="float">
              <text:p>98560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Impermeabilização com argamassa e aditivo impermeabilizante e=2cm em áreas molhadas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211.5" calcext:value-type="float">
              <text:p><text:s/>211,50 </text:p>
            </table:table-cell>
            <table:table-cell table:style-name="ce101" office:value-type="float" office:value="38.99" calcext:value-type="float">
              <text:p><text:s/>38,99 </text:p>
            </table:table-cell>
            <table:table-cell table:style-name="ce101" table:formula="of:=ROUND([.H193]*(1+[.$G$7]);2)" office:value-type="float" office:value="48.74" calcext:value-type="float">
              <text:p><text:s/>48,74 </text:p>
            </table:table-cell>
            <table:table-cell table:style-name="ce101" table:formula="of:=ROUND([.G193]*[.I193];2)" office:value-type="float" office:value="10308.51" calcext:value-type="float">
              <text:p><text:s/>10.308,5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2"/>
            <table:table-cell table:style-name="ce102" office:value-type="string" office:string-value="Subtotal" calcext:value-type="string">
              <text:p><text:s/>Subtotal </text:p>
            </table:table-cell>
            <table:table-cell table:style-name="ce112"/>
            <table:table-cell table:style-name="ce111" table:formula="of:=SUM([.J192:.J193])" office:value-type="float" office:value="20072.36" calcext:value-type="float">
              <text:p><text:s/>20.072,36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1"/>
          <table:table-cell table:style-name="ce5"/>
          <table:table-cell table:style-name="ce79"/>
          <table:table-cell table:style-name="ce98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9" calcext:value-type="float">
            <text:p>9</text:p>
          </table:table-cell>
          <table:table-cell table:style-name="ce15" table:number-columns-repeated="2"/>
          <table:table-cell table:style-name="ce42" office:value-type="string" calcext:value-type="string">
            <text:p>REVESTIMENTOS INTERNOS E EXTERNOS</text:p>
          </table:table-cell>
          <table:table-cell table:style-name="ce42"/>
          <table:table-cell table:style-name="ce87"/>
          <table:table-cell table:style-name="ce86" table:number-columns-repeated="2"/>
          <table:table-cell table:style-name="ce87" table:formula="of:=[.J208]" office:value-type="float" office:value="378160.92" calcext:value-type="float">
            <text:p><text:s/>378.160,92 </text:p>
          </table:table-cell>
          <table:table-cell table:number-columns-repeated="1014"/>
        </table:table-row>
        <table:table-row-group>
          <table:table-row table:style-name="ro18">
            <table:table-cell table:style-name="ce5"/>
            <table:table-cell table:style-name="ce18" office:value-type="string" calcext:value-type="string">
              <text:p>9.1</text:p>
            </table:table-cell>
            <table:table-cell table:style-name="ce18" office:value-type="float" office:value="87878" calcext:value-type="float">
              <text:p>87878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Chapisco de aderência em paredes internas, externas, vigas, platibanda e calhas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4176.74" calcext:value-type="float">
              <text:p><text:s/>4.176,74 </text:p>
            </table:table-cell>
            <table:table-cell table:style-name="ce101" office:value-type="float" office:value="3.69" calcext:value-type="float">
              <text:p><text:s/>3,69 </text:p>
            </table:table-cell>
            <table:table-cell table:style-name="ce101" table:formula="of:=ROUND([.H197]*(1+[.$G$7]);2)" office:value-type="float" office:value="4.61" calcext:value-type="float">
              <text:p><text:s/>4,61 </text:p>
            </table:table-cell>
            <table:table-cell table:style-name="ce101" table:formula="of:=ROUND([.G197]*[.I197];2)" office:value-type="float" office:value="19254.77" calcext:value-type="float">
              <text:p><text:s/>19.254,77 </text:p>
            </table:table-cell>
            <table:table-cell table:number-columns-repeated="1014"/>
          </table:table-row>
          <table:table-row table:style-name="ro18">
            <table:table-cell table:style-name="ce5"/>
            <table:table-cell table:style-name="ce18" office:value-type="string" calcext:value-type="string">
              <text:p>9.2</text:p>
            </table:table-cell>
            <table:table-cell table:style-name="ce18" office:value-type="float" office:value="87535" calcext:value-type="float">
              <text:p>8753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Emboço para paredes internas traço 1:2:9 - preparo manual - espessura 2,0 cm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2783" calcext:value-type="float">
              <text:p><text:s/>2.783,00 </text:p>
            </table:table-cell>
            <table:table-cell table:style-name="ce101" office:value-type="float" office:value="21.16" calcext:value-type="float">
              <text:p><text:s/>21,16 </text:p>
            </table:table-cell>
            <table:table-cell table:style-name="ce101" table:formula="of:=ROUND([.H198]*(1+[.$G$7]);2)" office:value-type="float" office:value="26.45" calcext:value-type="float">
              <text:p><text:s/>26,45 </text:p>
            </table:table-cell>
            <table:table-cell table:style-name="ce101" table:formula="of:=ROUND([.G198]*[.I198];2)" office:value-type="float" office:value="73610.35" calcext:value-type="float">
              <text:p><text:s/>73.610,35 </text:p>
            </table:table-cell>
            <table:table-cell table:number-columns-repeated="1014"/>
          </table:table-row>
          <table:table-row table:style-name="ro18">
            <table:table-cell table:style-name="ce5"/>
            <table:table-cell table:style-name="ce18" office:value-type="string" calcext:value-type="string">
              <text:p>9.3</text:p>
            </table:table-cell>
            <table:table-cell table:style-name="ce18" office:value-type="float" office:value="87777" calcext:value-type="float">
              <text:p>87777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Emboço ou massa única para paredes externas traço 1:2:8 - preparo manual - espessura 2,5 cm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393.74" calcext:value-type="float">
              <text:p><text:s/>1.393,74 </text:p>
            </table:table-cell>
            <table:table-cell table:style-name="ce101" office:value-type="float" office:value="47.41" calcext:value-type="float">
              <text:p><text:s/>47,41 </text:p>
            </table:table-cell>
            <table:table-cell table:style-name="ce101" table:formula="of:=ROUND([.H199]*(1+[.$G$7]);2)" office:value-type="float" office:value="59.26" calcext:value-type="float">
              <text:p><text:s/>59,26 </text:p>
            </table:table-cell>
            <table:table-cell table:style-name="ce101" table:formula="of:=ROUND([.G199]*[.I199];2)" office:value-type="float" office:value="82593.03" calcext:value-type="float">
              <text:p><text:s/>82.593,03 </text:p>
            </table:table-cell>
            <table:table-cell table:number-columns-repeated="1014"/>
          </table:table-row>
          <table:table-row table:style-name="ro18">
            <table:table-cell table:style-name="ce5"/>
            <table:table-cell table:style-name="ce18" office:value-type="string" calcext:value-type="string">
              <text:p>9.4</text:p>
            </table:table-cell>
            <table:table-cell table:style-name="ce18" office:value-type="float" office:value="87543" calcext:value-type="float">
              <text:p>87543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Reboco para paredes internas, externas, pórticos, vigas, traço 1:4,5 <text:s/>- espessura 0,5 cm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2028.45" calcext:value-type="float">
              <text:p><text:s/>2.028,45 </text:p>
            </table:table-cell>
            <table:table-cell table:style-name="ce101" office:value-type="float" office:value="14.78" calcext:value-type="float">
              <text:p><text:s/>14,78 </text:p>
            </table:table-cell>
            <table:table-cell table:style-name="ce101" table:formula="of:=ROUND([.H200]*(1+[.$G$7]);2)" office:value-type="float" office:value="18.48" calcext:value-type="float">
              <text:p><text:s/>18,48 </text:p>
            </table:table-cell>
            <table:table-cell table:style-name="ce101" table:formula="of:=ROUND([.G200]*[.I200];2)" office:value-type="float" office:value="37485.76" calcext:value-type="float">
              <text:p><text:s/>37.485,76 </text:p>
            </table:table-cell>
            <table:table-cell table:number-columns-repeated="1014"/>
          </table:table-row>
          <table:table-row table:style-name="ro18">
            <table:table-cell table:style-name="ce5"/>
            <table:table-cell table:style-name="ce18" office:value-type="string" calcext:value-type="string">
              <text:p>9.5</text:p>
            </table:table-cell>
            <table:table-cell table:style-name="ce18" office:value-type="float" office:value="87272" calcext:value-type="float">
              <text:p>87272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Revestimento cerâmico de paredes PEI IV- cerâmica 30 x 40 cm - incl. rejunte - conforme projeto - branca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671.71" calcext:value-type="float">
              <text:p><text:s/>671,71 </text:p>
            </table:table-cell>
            <table:table-cell table:style-name="ce101" office:value-type="float" office:value="56.5" calcext:value-type="float">
              <text:p><text:s/>56,50 </text:p>
            </table:table-cell>
            <table:table-cell table:style-name="ce101" table:formula="of:=ROUND([.H201]*(1+[.$G$7]);2)" office:value-type="float" office:value="70.63" calcext:value-type="float">
              <text:p><text:s/>70,63 </text:p>
            </table:table-cell>
            <table:table-cell table:style-name="ce101" table:formula="of:=ROUND([.G201]*[.I201];2)" office:value-type="float" office:value="47442.88" calcext:value-type="float">
              <text:p><text:s/>47.442,88 </text:p>
            </table:table-cell>
            <table:table-cell table:number-columns-repeated="1014"/>
          </table:table-row>
          <table:table-row table:style-name="ro18">
            <table:table-cell table:style-name="ce5"/>
            <table:table-cell table:style-name="ce18" office:value-type="string" calcext:value-type="string">
              <text:p>9.6</text:p>
            </table:table-cell>
            <table:table-cell table:style-name="ce18" office:value-type="float" office:value="87267" calcext:value-type="float">
              <text:p>87267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Revestimento cerâmico de paredes PEI IV - cerâmica 10 x 10 cm - incl. rejunte - conforme projeto - azul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4.23" calcext:value-type="float">
              <text:p><text:s/>14,23 </text:p>
            </table:table-cell>
            <table:table-cell table:style-name="ce101" office:value-type="float" office:value="47.47" calcext:value-type="float">
              <text:p><text:s/>47,47 </text:p>
            </table:table-cell>
            <table:table-cell table:style-name="ce101" table:formula="of:=ROUND([.H202]*(1+[.$G$7]);2)" office:value-type="float" office:value="59.34" calcext:value-type="float">
              <text:p><text:s/>59,34 </text:p>
            </table:table-cell>
            <table:table-cell table:style-name="ce101" table:formula="of:=ROUND([.G202]*[.I202];2)" office:value-type="float" office:value="844.41" calcext:value-type="float">
              <text:p><text:s/>844,41 </text:p>
            </table:table-cell>
            <table:table-cell table:number-columns-repeated="1014"/>
          </table:table-row>
          <table:table-row table:style-name="ro18">
            <table:table-cell table:style-name="ce5"/>
            <table:table-cell table:style-name="ce18" office:value-type="string" calcext:value-type="string">
              <text:p>9.7</text:p>
            </table:table-cell>
            <table:table-cell table:style-name="ce18" office:value-type="float" office:value="87267" calcext:value-type="float">
              <text:p>87267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Revestimento cerâmico de paredes PEI IV - cerâmica 10 x 10 cm - incl. rejunte - conforme projeto – branco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7.25" calcext:value-type="float">
              <text:p><text:s/>17,25 </text:p>
            </table:table-cell>
            <table:table-cell table:style-name="ce101" office:value-type="float" office:value="47.47" calcext:value-type="float">
              <text:p><text:s/>47,47 </text:p>
            </table:table-cell>
            <table:table-cell table:style-name="ce101" table:formula="of:=ROUND([.H203]*(1+[.$G$7]);2)" office:value-type="float" office:value="59.34" calcext:value-type="float">
              <text:p><text:s/>59,34 </text:p>
            </table:table-cell>
            <table:table-cell table:style-name="ce101" table:formula="of:=ROUND([.G203]*[.I203];2)" office:value-type="float" office:value="1023.62" calcext:value-type="float">
              <text:p><text:s/>1.023,62 </text:p>
            </table:table-cell>
            <table:table-cell table:number-columns-repeated="1014"/>
          </table:table-row>
          <table:table-row table:style-name="ro18">
            <table:table-cell table:style-name="ce5"/>
            <table:table-cell table:style-name="ce18" office:value-type="string" calcext:value-type="string">
              <text:p>9.8</text:p>
            </table:table-cell>
            <table:table-cell table:style-name="ce18" office:value-type="float" office:value="87267" calcext:value-type="float">
              <text:p>87267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Revestimento cerâmico de paredes PEI IV - cerâmica 10 x 10 cm - incl. rejunte - conforme projeto – amarelo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66.07" calcext:value-type="float">
              <text:p><text:s/>166,07 </text:p>
            </table:table-cell>
            <table:table-cell table:style-name="ce101" office:value-type="float" office:value="47.47" calcext:value-type="float">
              <text:p><text:s/>47,47 </text:p>
            </table:table-cell>
            <table:table-cell table:style-name="ce101" table:formula="of:=ROUND([.H204]*(1+[.$G$7]);2)" office:value-type="float" office:value="59.34" calcext:value-type="float">
              <text:p><text:s/>59,34 </text:p>
            </table:table-cell>
            <table:table-cell table:style-name="ce101" table:formula="of:=ROUND([.G204]*[.I204];2)" office:value-type="float" office:value="9854.59" calcext:value-type="float">
              <text:p><text:s/>9.854,5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9.9</text:p>
            </table:table-cell>
            <table:table-cell table:style-name="ce18" office:value-type="string" calcext:value-type="string">
              <text:p>73886/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Roda meio em madeira (largura=7cm)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166.07" calcext:value-type="float">
              <text:p><text:s/>166,07 </text:p>
            </table:table-cell>
            <table:table-cell table:style-name="ce101" office:value-type="float" office:value="12.94" calcext:value-type="float">
              <text:p><text:s/>12,94 </text:p>
            </table:table-cell>
            <table:table-cell table:style-name="ce101" table:formula="of:=ROUND([.H205]*(1+[.$G$7]);2)" office:value-type="float" office:value="16.18" calcext:value-type="float">
              <text:p><text:s/>16,18 </text:p>
            </table:table-cell>
            <table:table-cell table:style-name="ce101" table:formula="of:=ROUND([.G205]*[.I205];2)" office:value-type="float" office:value="2687.01" calcext:value-type="float">
              <text:p><text:s/>2.687,01 </text:p>
            </table:table-cell>
            <table:table-cell table:number-columns-repeated="1014"/>
          </table:table-row>
          <table:table-row table:style-name="ro31">
            <table:table-cell table:style-name="ce5"/>
            <table:table-cell table:style-name="ce18" office:value-type="string" calcext:value-type="string">
              <text:p>9.10</text:p>
            </table:table-cell>
            <table:table-cell table:style-name="ce18" office:value-type="float" office:value="96114" calcext:value-type="float">
              <text:p>96114</text:p>
            </table:table-cell>
            <table:table-cell table:style-name="ce18" office:value-type="string" calcext:value-type="string">
              <text:p>SINAPI</text:p>
            </table:table-cell>
            <table:table-cell table:style-name="ce51" office:value-type="string" calcext:value-type="string">
              <text:p>FORRO EM DRYWALL, PARA AMBIENTES COMERCIAIS, INCLUSIVE ESTRUTURA DE FIXAÇÃO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495.39" calcext:value-type="float">
              <text:p><text:s/>495,39 </text:p>
            </table:table-cell>
            <table:table-cell table:style-name="ce101" office:value-type="float" office:value="58.03" calcext:value-type="float">
              <text:p><text:s/>58,03 </text:p>
            </table:table-cell>
            <table:table-cell table:style-name="ce101" table:formula="of:=ROUND([.H206]*(1+[.$G$7]);2)" office:value-type="float" office:value="72.54" calcext:value-type="float">
              <text:p><text:s/>72,54 </text:p>
            </table:table-cell>
            <table:table-cell table:style-name="ce101" table:formula="of:=ROUND([.G206]*[.I206];2)" office:value-type="float" office:value="35935.59" calcext:value-type="float">
              <text:p><text:s/>35.935,59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9.11</text:p>
            </table:table-cell>
            <table:table-cell table:style-name="ce18" office:value-type="float" office:value="39511" calcext:value-type="float">
              <text:p>3951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FORRO DE FIBRA MINERAL, PARA AMBIENTES COMERCIAIS, INCLUSIVE ESTRUTURA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734.92" calcext:value-type="float">
              <text:p><text:s/>734,92 </text:p>
            </table:table-cell>
            <table:table-cell table:style-name="ce101" office:value-type="float" office:value="73.4" calcext:value-type="float">
              <text:p><text:s/>73,40 </text:p>
            </table:table-cell>
            <table:table-cell table:style-name="ce101" table:formula="of:=ROUND([.H207]*(1+[.$G$7]);2)" office:value-type="float" office:value="91.75" calcext:value-type="float">
              <text:p><text:s/>91,75 </text:p>
            </table:table-cell>
            <table:table-cell table:style-name="ce101" table:formula="of:=ROUND([.G207]*[.I207];2)" office:value-type="float" office:value="67428.91" calcext:value-type="float">
              <text:p><text:s/>67.428,9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2"/>
            <table:table-cell table:style-name="ce99" office:value-type="string" office:string-value="Subtotal" calcext:value-type="string">
              <text:p><text:s/>Subtotal </text:p>
            </table:table-cell>
            <table:table-cell table:style-name="ce112"/>
            <table:table-cell table:style-name="ce111" table:formula="of:=SUM([.J197:.J207])" office:value-type="float" office:value="378160.92" calcext:value-type="float">
              <text:p><text:s/>378.160,92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1"/>
          <table:table-cell table:style-name="ce5"/>
          <table:table-cell table:style-name="ce79"/>
          <table:table-cell table:style-name="ce98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10" calcext:value-type="float">
            <text:p>10</text:p>
          </table:table-cell>
          <table:table-cell table:style-name="ce15" table:number-columns-repeated="2"/>
          <table:table-cell table:style-name="ce42" office:value-type="string" calcext:value-type="string">
            <text:p>SISTEMAS DE PISOS INTERNOS E EXTERNOS (PAVIMENTAÇÃO)</text:p>
          </table:table-cell>
          <table:table-cell table:style-name="ce42"/>
          <table:table-cell table:style-name="ce86" table:number-columns-repeated="3"/>
          <table:table-cell table:style-name="ce87" table:formula="of:=[.J233]" office:value-type="float" office:value="307985.79" calcext:value-type="float">
            <text:p><text:s/>307.985,79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8" office:value-type="string" calcext:value-type="string">
              <text:p>10.1</text:p>
            </table:table-cell>
            <table:table-cell table:style-name="ce18" office:value-type="float" office:value="87690" calcext:value-type="float">
              <text:p>87690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Contrapiso e=5,0cm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954.7" calcext:value-type="float">
              <text:p><text:s/>954,70 </text:p>
            </table:table-cell>
            <table:table-cell table:style-name="ce101" office:value-type="float" office:value="35.08" calcext:value-type="float">
              <text:p><text:s/>35,08 </text:p>
            </table:table-cell>
            <table:table-cell table:style-name="ce101" table:formula="of:=ROUND([.H211]*(1+[.$G$7]);2)" office:value-type="float" office:value="43.85" calcext:value-type="float">
              <text:p><text:s/>43,85 </text:p>
            </table:table-cell>
            <table:table-cell table:style-name="ce101" table:formula="of:=ROUND([.G211]*[.I211];2)" office:value-type="float" office:value="41863.6" calcext:value-type="float">
              <text:p><text:s/>41.863,6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0.2</text:p>
            </table:table-cell>
            <table:table-cell table:style-name="ce18" office:value-type="float" office:value="87622" calcext:value-type="float">
              <text:p>87622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Camada regularizadora e=2,0cm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954.7" calcext:value-type="float">
              <text:p><text:s/>954,70 </text:p>
            </table:table-cell>
            <table:table-cell table:style-name="ce101" office:value-type="float" office:value="28.65" calcext:value-type="float">
              <text:p><text:s/>28,65 </text:p>
            </table:table-cell>
            <table:table-cell table:style-name="ce101" table:formula="of:=ROUND([.H212]*(1+[.$G$7]);2)" office:value-type="float" office:value="35.81" calcext:value-type="float">
              <text:p><text:s/>35,81 </text:p>
            </table:table-cell>
            <table:table-cell table:style-name="ce101" table:formula="of:=ROUND([.G212]*[.I212];2)" office:value-type="float" office:value="34187.81" calcext:value-type="float">
              <text:p><text:s/>34.187,81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10.3</text:p>
            </table:table-cell>
            <table:table-cell table:style-name="ce18" office:value-type="float" office:value="94997" calcext:value-type="float">
              <text:p>94997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iso cimentado desempenado com acabamento liso e=10,0cm com junta plastica acabada 1,2m - solários, varandas e pátio coberto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382.52" calcext:value-type="float">
              <text:p><text:s/>382,52 </text:p>
            </table:table-cell>
            <table:table-cell table:style-name="ce101" office:value-type="float" office:value="60.47" calcext:value-type="float">
              <text:p><text:s/>60,47 </text:p>
            </table:table-cell>
            <table:table-cell table:style-name="ce101" table:formula="of:=ROUND([.H213]*(1+[.$G$7]);2)" office:value-type="float" office:value="75.59" calcext:value-type="float">
              <text:p><text:s/>75,59 </text:p>
            </table:table-cell>
            <table:table-cell table:style-name="ce101" table:formula="of:=ROUND([.G213]*[.I213];2)" office:value-type="float" office:value="28914.69" calcext:value-type="float">
              <text:p><text:s/>28.914,6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0.4</text:p>
            </table:table-cell>
            <table:table-cell table:style-name="ce18" office:value-type="float" office:value="72815" calcext:value-type="float">
              <text:p>7281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intura de base epoxi sobre piso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23.72" calcext:value-type="float">
              <text:p><text:s/>23,72 </text:p>
            </table:table-cell>
            <table:table-cell table:style-name="ce101" office:value-type="float" office:value="47.69" calcext:value-type="float">
              <text:p><text:s/>47,69 </text:p>
            </table:table-cell>
            <table:table-cell table:style-name="ce101" table:formula="of:=ROUND([.H214]*(1+[.$G$7]);2)" office:value-type="float" office:value="59.61" calcext:value-type="float">
              <text:p><text:s/>59,61 </text:p>
            </table:table-cell>
            <table:table-cell table:style-name="ce101" table:formula="of:=ROUND([.G214]*[.I214];2)" office:value-type="float" office:value="1413.95" calcext:value-type="float">
              <text:p><text:s/>1.413,9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0.5</text:p>
            </table:table-cell>
            <table:table-cell table:style-name="ce18" office:value-type="float" office:value="87251" calcext:value-type="float">
              <text:p>8725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iso cerâmico antiderrapante PEI V - 40 x 40 cm - incl. rejunte - conforme projeto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228.05" calcext:value-type="float">
              <text:p><text:s/>228,05 </text:p>
            </table:table-cell>
            <table:table-cell table:style-name="ce101" office:value-type="float" office:value="28.67" calcext:value-type="float">
              <text:p><text:s/>28,67 </text:p>
            </table:table-cell>
            <table:table-cell table:style-name="ce101" table:formula="of:=ROUND([.H215]*(1+[.$G$7]);2)" office:value-type="float" office:value="35.84" calcext:value-type="float">
              <text:p><text:s/>35,84 </text:p>
            </table:table-cell>
            <table:table-cell table:style-name="ce101" table:formula="of:=ROUND([.G215]*[.I215];2)" office:value-type="float" office:value="8173.31" calcext:value-type="float">
              <text:p><text:s/>8.173,3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0.6</text:p>
            </table:table-cell>
            <table:table-cell table:style-name="ce18" office:value-type="float" office:value="87257" calcext:value-type="float">
              <text:p>87257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iso cerâmico antiderrapante PEI V - 60 x 60 cm - incl. rejunte - conforme projeto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347.46" calcext:value-type="float">
              <text:p><text:s/>347,46 </text:p>
            </table:table-cell>
            <table:table-cell table:style-name="ce101" office:value-type="float" office:value="48.58" calcext:value-type="float">
              <text:p><text:s/>48,58 </text:p>
            </table:table-cell>
            <table:table-cell table:style-name="ce101" table:formula="of:=ROUND([.H216]*(1+[.$G$7]);2)" office:value-type="float" office:value="60.73" calcext:value-type="float">
              <text:p><text:s/>60,73 </text:p>
            </table:table-cell>
            <table:table-cell table:style-name="ce101" table:formula="of:=ROUND([.G216]*[.I216];2)" office:value-type="float" office:value="21101.25" calcext:value-type="float">
              <text:p><text:s/>21.101,2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0.7</text:p>
            </table:table-cell>
            <table:table-cell table:style-name="ce16" office:value-type="float" office:value="98673" calcext:value-type="float">
              <text:p>98673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iso vinílico semi-flexível em placas e=3,2mm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394.65" calcext:value-type="float">
              <text:p><text:s/>394,65 </text:p>
            </table:table-cell>
            <table:table-cell table:style-name="ce101" office:value-type="float" office:value="171.21" calcext:value-type="float">
              <text:p><text:s/>171,21 </text:p>
            </table:table-cell>
            <table:table-cell table:style-name="ce101" table:formula="of:=ROUND([.H217]*(1+[.$G$7]);2)" office:value-type="float" office:value="214.01" calcext:value-type="float">
              <text:p><text:s/>214,01 </text:p>
            </table:table-cell>
            <table:table-cell table:style-name="ce101" table:formula="of:=ROUND([.G217]*[.I217];2)" office:value-type="float" office:value="84459.05" calcext:value-type="float">
              <text:p><text:s/>84.459,05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10.8</text:p>
            </table:table-cell>
            <table:table-cell table:style-name="ce18" office:value-type="string" calcext:value-type="string">
              <text:p>C4623</text:p>
            </table:table-cell>
            <table:table-cell table:style-name="ce18" office:value-type="string" calcext:value-type="string">
              <text:p>SEINFRA</text:p>
            </table:table-cell>
            <table:table-cell table:style-name="ce43" office:value-type="string" calcext:value-type="string">
              <text:p>Piso podotátil de alerta em borracha integrado 30x30cm, assentamento com argamassa (fornecimento e assentamento)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3.06" calcext:value-type="float">
              <text:p><text:s/>3,06 </text:p>
            </table:table-cell>
            <table:table-cell table:style-name="ce101" office:value-type="float" office:value="113.94" calcext:value-type="float">
              <text:p><text:s/>113,94 </text:p>
            </table:table-cell>
            <table:table-cell table:style-name="ce101" table:formula="of:=ROUND([.H218]*(1+[.$G$7]);2)" office:value-type="float" office:value="142.43" calcext:value-type="float">
              <text:p><text:s/>142,43 </text:p>
            </table:table-cell>
            <table:table-cell table:style-name="ce101" table:formula="of:=ROUND([.G218]*[.I218];2)" office:value-type="float" office:value="435.84" calcext:value-type="float">
              <text:p><text:s/>435,84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10.9</text:p>
            </table:table-cell>
            <table:table-cell table:style-name="ce18" office:value-type="string" calcext:value-type="string">
              <text:p>C4623</text:p>
            </table:table-cell>
            <table:table-cell table:style-name="ce18" office:value-type="string" calcext:value-type="string">
              <text:p>SEINFRA</text:p>
            </table:table-cell>
            <table:table-cell table:style-name="ce43" office:value-type="string" calcext:value-type="string">
              <text:p>Piso podotátil direcional em borracha integrado 30x30cm, assentamento com argamassa (fornecimento e assentamento)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0.99" calcext:value-type="float">
              <text:p><text:s/>0,99 </text:p>
            </table:table-cell>
            <table:table-cell table:style-name="ce101" office:value-type="float" office:value="113.94" calcext:value-type="float">
              <text:p><text:s/>113,94 </text:p>
            </table:table-cell>
            <table:table-cell table:style-name="ce101" table:formula="of:=ROUND([.H219]*(1+[.$G$7]);2)" office:value-type="float" office:value="142.43" calcext:value-type="float">
              <text:p><text:s/>142,43 </text:p>
            </table:table-cell>
            <table:table-cell table:style-name="ce101" table:formula="of:=ROUND([.G219]*[.I219];2)" office:value-type="float" office:value="141.01" calcext:value-type="float">
              <text:p><text:s/>141,01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10.10</text:p>
            </table:table-cell>
            <table:table-cell table:style-name="ce18" office:value-type="float" office:value="88650" calcext:value-type="float">
              <text:p>88650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Rodapé cerâmico de 7cm de altura com placas de dimensões 60x60cm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132.1" calcext:value-type="float">
              <text:p><text:s/>132,10 </text:p>
            </table:table-cell>
            <table:table-cell table:style-name="ce101" office:value-type="float" office:value="9.03" calcext:value-type="float">
              <text:p><text:s/>9,03 </text:p>
            </table:table-cell>
            <table:table-cell table:style-name="ce101" table:formula="of:=ROUND([.H220]*(1+[.$G$7]);2)" office:value-type="float" office:value="11.29" calcext:value-type="float">
              <text:p><text:s/>11,29 </text:p>
            </table:table-cell>
            <table:table-cell table:style-name="ce101" table:formula="of:=ROUND([.G220]*[.I220];2)" office:value-type="float" office:value="1491.41" calcext:value-type="float">
              <text:p><text:s/>1.491,4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0.11</text:p>
            </table:table-cell>
            <table:table-cell table:style-name="ce18" office:value-type="float" office:value="98689" calcext:value-type="float">
              <text:p>98689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Soleira em granito cinza andorinha, L=15cm, E=2cm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99.15" calcext:value-type="float">
              <text:p><text:s/>99,15 </text:p>
            </table:table-cell>
            <table:table-cell table:style-name="ce101" office:value-type="float" office:value="66.17" calcext:value-type="float">
              <text:p><text:s/>66,17 </text:p>
            </table:table-cell>
            <table:table-cell table:style-name="ce101" table:formula="of:=ROUND([.H221]*(1+[.$G$7]);2)" office:value-type="float" office:value="82.71" calcext:value-type="float">
              <text:p><text:s/>82,71 </text:p>
            </table:table-cell>
            <table:table-cell table:style-name="ce101" table:formula="of:=ROUND([.G221]*[.I221];2)" office:value-type="float" office:value="8200.7" calcext:value-type="float">
              <text:p><text:s/>8.200,70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8" office:value-type="string" calcext:value-type="string">
              <text:p>10.12</text:p>
            </table:table-cell>
            <table:table-cell table:style-name="ce18" office:value-type="float" office:value="98689" calcext:value-type="float">
              <text:p>98689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Soleira em granito cinza andorinha, L=30cm, E=2cm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1.75" calcext:value-type="float">
              <text:p><text:s/>1,75 </text:p>
            </table:table-cell>
            <table:table-cell table:style-name="ce101" table:formula="of:=[.H221]*2" office:value-type="float" office:value="132.34" calcext:value-type="float">
              <text:p><text:s/>132,34 </text:p>
            </table:table-cell>
            <table:table-cell table:style-name="ce101" table:formula="of:=ROUND([.H222]*(1+[.$G$7]);2)" office:value-type="float" office:value="165.43" calcext:value-type="float">
              <text:p><text:s/>165,43 </text:p>
            </table:table-cell>
            <table:table-cell table:style-name="ce101" table:formula="of:=ROUND([.G222]*[.I222];2)" office:value-type="float" office:value="289.5" calcext:value-type="float">
              <text:p><text:s/>289,50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9" office:value-type="string" calcext:value-type="string">
              <text:p>10.13</text:p>
            </table:table-cell>
            <table:table-cell table:style-name="ce18" table:number-columns-repeated="2"/>
            <table:table-cell table:style-name="ce45" office:value-type="string" calcext:value-type="string">
              <text:p>PAVIMENTAÇÃO EXTERNA</text:p>
            </table:table-cell>
            <table:table-cell table:style-name="ce18"/>
            <table:table-cell table:style-name="ce81" table:number-columns-repeated="2"/>
            <table:table-cell table:style-name="ce101" table:number-columns-repeated="2"/>
            <table:table-cell table:number-columns-repeated="1014"/>
          </table:table-row>
          <table:table-row table:style-name="ro26">
            <table:table-cell table:style-name="ce5"/>
            <table:table-cell table:style-name="ce18" office:value-type="string" calcext:value-type="string">
              <text:p>10.13.1</text:p>
            </table:table-cell>
            <table:table-cell table:style-name="ce18" office:value-type="float" office:value="72183" calcext:value-type="float">
              <text:p>72183</text:p>
            </table:table-cell>
            <table:table-cell table:style-name="ce18" office:value-type="string" calcext:value-type="string">
              <text:p>SINAPI</text:p>
            </table:table-cell>
            <table:table-cell table:style-name="ce52" office:value-type="string" calcext:value-type="string">
              <text:p>PISO EM CONCRETO 20MPA PREPARO MECANICO, ESPESSURA 7 CM, COM ARMACAO EM TELA SOLDADA</text:p>
            </table:table-cell>
            <table:table-cell table:style-name="ce18" office:value-type="string" calcext:value-type="string">
              <text:p>m²</text:p>
            </table:table-cell>
            <table:table-cell table:style-name="ce83" table:formula="of:=106.26+33.39+30.01+2.9+7.32+72.92+60.79" office:value-type="float" office:value="313.59" calcext:value-type="float">
              <text:p><text:s/>313,59 </text:p>
            </table:table-cell>
            <table:table-cell table:style-name="ce81" office:value-type="float" office:value="78.64" calcext:value-type="float">
              <text:p><text:s/>78,64 </text:p>
            </table:table-cell>
            <table:table-cell table:style-name="ce101" table:formula="of:=ROUND([.H224]*(1+[.$G$7]);2)" office:value-type="float" office:value="98.3" calcext:value-type="float">
              <text:p><text:s/>98,30 </text:p>
            </table:table-cell>
            <table:table-cell table:style-name="ce101" table:formula="of:=ROUND([.G224]*[.I224];2)" office:value-type="float" office:value="30825.9" calcext:value-type="float">
              <text:p><text:s/>30.825,90 </text:p>
            </table:table-cell>
            <table:table-cell table:number-columns-repeated="1014"/>
          </table:table-row>
          <table:table-row table:style-name="ro29">
            <table:table-cell table:style-name="ce5"/>
            <table:table-cell table:style-name="ce18" office:value-type="string" calcext:value-type="string">
              <text:p>10.13.2</text:p>
            </table:table-cell>
            <table:table-cell table:style-name="ce18" office:value-type="float" office:value="94990" calcext:value-type="float">
              <text:p>94990</text:p>
            </table:table-cell>
            <table:table-cell table:style-name="ce18" office:value-type="string" calcext:value-type="string">
              <text:p>SINAPI</text:p>
            </table:table-cell>
            <table:table-cell table:style-name="ce52" office:value-type="string" calcext:value-type="string">
              <text:p>EXECUÇÃO DE PASSEIO (CALÇADA) OU PISO DE CONCRETO COM CONCRETO MOLDADO IN LOCO, FEITO EM OBRA, ACABAMENTO CONVENCIONAL</text:p>
            </table:table-cell>
            <table:table-cell table:style-name="ce18" office:value-type="string" calcext:value-type="string">
              <text:p>m²</text:p>
            </table:table-cell>
            <table:table-cell table:style-name="ce83" table:formula="of:=73.41*0.07" office:value-type="float" office:value="5.1387" calcext:value-type="float">
              <text:p><text:s/>5,14 </text:p>
            </table:table-cell>
            <table:table-cell table:style-name="ce81" office:value-type="float" office:value="552.92" calcext:value-type="float">
              <text:p><text:s/>552,92 </text:p>
            </table:table-cell>
            <table:table-cell table:style-name="ce101" table:formula="of:=ROUND([.H225]*(1+[.$G$7]);2)" office:value-type="float" office:value="691.15" calcext:value-type="float">
              <text:p><text:s/>691,15 </text:p>
            </table:table-cell>
            <table:table-cell table:style-name="ce101" table:formula="of:=ROUND([.G225]*[.I225];2)" office:value-type="float" office:value="3551.61" calcext:value-type="float">
              <text:p><text:s/>3.551,61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10.13.3</text:p>
            </table:table-cell>
            <table:table-cell table:style-name="ce18" office:value-type="float" office:value="94106" calcext:value-type="float">
              <text:p>94106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LASTRO COM PREPARO DE FUNDO, LARGURA MAIOR OU IGUAL A 1,5m, COM CAMADA DE AREIA, LANÇAMENTO MANUAL</text:p>
            </table:table-cell>
            <table:table-cell table:style-name="ce18" office:value-type="string" calcext:value-type="string">
              <text:p>m³</text:p>
            </table:table-cell>
            <table:table-cell table:style-name="ce83" table:formula="of:=76.7*0.3" office:value-type="float" office:value="23.01" calcext:value-type="float">
              <text:p><text:s/>23,01 </text:p>
            </table:table-cell>
            <table:table-cell table:style-name="ce81" office:value-type="float" office:value="148.13" calcext:value-type="float">
              <text:p><text:s/>148,13 </text:p>
            </table:table-cell>
            <table:table-cell table:style-name="ce101" table:formula="of:=ROUND([.H226]*(1+[.$G$7]);2)" office:value-type="float" office:value="185.16" calcext:value-type="float">
              <text:p><text:s/>185,16 </text:p>
            </table:table-cell>
            <table:table-cell table:style-name="ce101" table:formula="of:=ROUND([.G226]*[.I226];2)" office:value-type="float" office:value="4260.53" calcext:value-type="float">
              <text:p><text:s/>4.260,5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0.13.4</text:p>
            </table:table-cell>
            <table:table-cell table:style-name="ce18" office:value-type="float" office:value="72961" calcext:value-type="float">
              <text:p>7296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REGULARIZACAO E COMPACTACAO DE SUBLEITO ATE 20 CM DE ESPESSURA</text:p>
            </table:table-cell>
            <table:table-cell table:style-name="ce18" office:value-type="string" calcext:value-type="string">
              <text:p>m²</text:p>
            </table:table-cell>
            <table:table-cell table:style-name="ce83" table:formula="of:=290.42/10*11" office:value-type="float" office:value="319.462" calcext:value-type="float">
              <text:p><text:s/>319,46 </text:p>
            </table:table-cell>
            <table:table-cell table:style-name="ce81" office:value-type="float" office:value="1.26" calcext:value-type="float">
              <text:p><text:s/>1,26 </text:p>
            </table:table-cell>
            <table:table-cell table:style-name="ce101" table:formula="of:=ROUND([.H227]*(1+[.$G$7]);2)" office:value-type="float" office:value="1.58" calcext:value-type="float">
              <text:p><text:s/>1,58 </text:p>
            </table:table-cell>
            <table:table-cell table:style-name="ce101" table:formula="of:=ROUND([.G227]*[.I227];2)" office:value-type="float" office:value="504.75" calcext:value-type="float">
              <text:p><text:s/>504,7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0.13.5</text:p>
            </table:table-cell>
            <table:table-cell table:style-name="ce18" office:value-type="float" office:value="96396" calcext:value-type="float">
              <text:p>96396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EXECUÇÃO E COMPACTAÇÃO DE BASE E OU SUB BASE COM BRITA GRADUADA SIMPLES</text:p>
            </table:table-cell>
            <table:table-cell table:style-name="ce18" office:value-type="string" calcext:value-type="string">
              <text:p>m³</text:p>
            </table:table-cell>
            <table:table-cell table:style-name="ce83" table:formula="of:=[.G227]*0.15" office:value-type="float" office:value="47.9193" calcext:value-type="float">
              <text:p><text:s/>47,92 </text:p>
            </table:table-cell>
            <table:table-cell table:style-name="ce81" office:value-type="float" office:value="70.79" calcext:value-type="float">
              <text:p><text:s/>70,79 </text:p>
            </table:table-cell>
            <table:table-cell table:style-name="ce101" table:formula="of:=ROUND([.H228]*(1+[.$G$7]);2)" office:value-type="float" office:value="88.49" calcext:value-type="float">
              <text:p><text:s/>88,49 </text:p>
            </table:table-cell>
            <table:table-cell table:style-name="ce101" table:formula="of:=ROUND([.G228]*[.I228];2)" office:value-type="float" office:value="4240.38" calcext:value-type="float">
              <text:p><text:s/>4.240,3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0.13.6</text:p>
            </table:table-cell>
            <table:table-cell table:style-name="ce18" office:value-type="float" office:value="93593" calcext:value-type="float">
              <text:p>93593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TRANSPORTE COM CAMINHÃO BASCULANTE DE 14 M3, EM VIA URBANA PAVIMENTADA</text:p>
            </table:table-cell>
            <table:table-cell table:style-name="ce18" office:value-type="string" calcext:value-type="string">
              <text:p>M3xKM</text:p>
            </table:table-cell>
            <table:table-cell table:style-name="ce83" table:formula="of:=[.G228]*50" office:value-type="float" office:value="2395.965" calcext:value-type="float">
              <text:p><text:s/>2.395,97 </text:p>
            </table:table-cell>
            <table:table-cell table:style-name="ce81" office:value-type="float" office:value="0.62" calcext:value-type="float">
              <text:p><text:s/>0,62 </text:p>
            </table:table-cell>
            <table:table-cell table:style-name="ce101" table:formula="of:=ROUND([.H229]*(1+[.$G$7]);2)" office:value-type="float" office:value="0.78" calcext:value-type="float">
              <text:p><text:s/>0,78 </text:p>
            </table:table-cell>
            <table:table-cell table:style-name="ce101" table:formula="of:=ROUND([.G229]*[.I229];2)" office:value-type="float" office:value="1868.85" calcext:value-type="float">
              <text:p><text:s/>1.868,8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0.13.7</text:p>
            </table:table-cell>
            <table:table-cell table:style-name="ce18" office:value-type="float" office:value="92396" calcext:value-type="float">
              <text:p>92396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EXECUÇÃO DE PASSEIO EM PISO INTERTRAVADO, COM BLOCO RETANGULAR COR NATURAL, 20X10, ESPESSURA 6 CM</text:p>
            </table:table-cell>
            <table:table-cell table:style-name="ce18" office:value-type="string" calcext:value-type="string">
              <text:p>M2</text:p>
            </table:table-cell>
            <table:table-cell table:style-name="ce83" office:value-type="float" office:value="290.42" calcext:value-type="float">
              <text:p><text:s/>290,42 </text:p>
            </table:table-cell>
            <table:table-cell table:style-name="ce81" office:value-type="float" office:value="56.93" calcext:value-type="float">
              <text:p><text:s/>56,93 </text:p>
            </table:table-cell>
            <table:table-cell table:style-name="ce101" table:formula="of:=ROUND([.H230]*(1+[.$G$7]);2)" office:value-type="float" office:value="71.16" calcext:value-type="float">
              <text:p><text:s/>71,16 </text:p>
            </table:table-cell>
            <table:table-cell table:style-name="ce101" table:formula="of:=ROUND([.G230]*[.I230];2)" office:value-type="float" office:value="20666.29" calcext:value-type="float">
              <text:p><text:s/>20.666,29 </text:p>
            </table:table-cell>
            <table:table-cell table:number-columns-repeated="1014"/>
          </table:table-row>
          <table:table-row table:style-name="ro12">
            <table:table-cell table:style-name="ce5"/>
            <table:table-cell table:style-name="ce18" office:value-type="string" calcext:value-type="string">
              <text:p>10.13.8</text:p>
            </table:table-cell>
            <table:table-cell table:style-name="ce18" office:value-type="string" calcext:value-type="string">
              <text:p>74223/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Meio -fio (guia) de concreto pré-moldado, rejuntado com argamassa, incluindo escavação e reaterro</text:p>
            </table:table-cell>
            <table:table-cell table:style-name="ce18" office:value-type="string" calcext:value-type="string">
              <text:p>m</text:p>
            </table:table-cell>
            <table:table-cell table:style-name="ce83" table:formula="of:=16+2.6+5.1+5.4+5.1+24+5.1+0.5" office:value-type="float" office:value="63.8" calcext:value-type="float">
              <text:p><text:s/>63,80 </text:p>
            </table:table-cell>
            <table:table-cell table:style-name="ce81" office:value-type="float" office:value="33.9" calcext:value-type="float">
              <text:p><text:s/>33,90 </text:p>
            </table:table-cell>
            <table:table-cell table:style-name="ce101" table:formula="of:=ROUND([.H231]*(1+[.$G$7]);2)" office:value-type="float" office:value="42.38" calcext:value-type="float">
              <text:p><text:s/>42,38 </text:p>
            </table:table-cell>
            <table:table-cell table:style-name="ce101" table:formula="of:=ROUND([.G231]*[.I231];2)" office:value-type="float" office:value="2703.84" calcext:value-type="float">
              <text:p><text:s/>2.703,8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0.13.9</text:p>
            </table:table-cell>
            <table:table-cell table:style-name="ce18" office:value-type="float" office:value="98504" calcext:value-type="float">
              <text:p>98504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lantio de grama em placas. AF_05/2018</text:p>
            </table:table-cell>
            <table:table-cell table:style-name="ce18" office:value-type="string" calcext:value-type="string">
              <text:p>m²</text:p>
            </table:table-cell>
            <table:table-cell table:style-name="ce83" table:formula="of:=431.46+294.27+6.42+5.06+14.47+298.02" office:value-type="float" office:value="1049.7" calcext:value-type="float">
              <text:p><text:s/>1.049,70 </text:p>
            </table:table-cell>
            <table:table-cell table:style-name="ce101" office:value-type="float" office:value="6.62" calcext:value-type="float">
              <text:p><text:s/>6,62 </text:p>
            </table:table-cell>
            <table:table-cell table:style-name="ce101" table:formula="of:=ROUND([.H232]*(1+[.$G$7]);2)" office:value-type="float" office:value="8.28" calcext:value-type="float">
              <text:p><text:s/>8,28 </text:p>
            </table:table-cell>
            <table:table-cell table:style-name="ce101" table:formula="of:=ROUND([.G232]*[.I232];2)" office:value-type="float" office:value="8691.52" calcext:value-type="float">
              <text:p><text:s/>8.691,52 </text:p>
            </table:table-cell>
            <table:table-cell table:style-name="ce51"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2"/>
            <table:table-cell table:style-name="ce99" office:value-type="string" office:string-value="Subtotal" calcext:value-type="string">
              <text:p><text:s/>Subtotal </text:p>
            </table:table-cell>
            <table:table-cell table:style-name="ce112"/>
            <table:table-cell table:style-name="ce111" table:formula="of:=SUM([.J211:.J232])" office:value-type="float" office:value="307985.79" calcext:value-type="float">
              <text:p><text:s/>307.985,79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1"/>
          <table:table-cell table:style-name="ce5"/>
          <table:table-cell table:style-name="ce79"/>
          <table:table-cell table:style-name="ce98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11" calcext:value-type="float">
            <text:p>11</text:p>
          </table:table-cell>
          <table:table-cell table:style-name="ce15" table:number-columns-repeated="2"/>
          <table:table-cell table:style-name="ce42" office:value-type="string" calcext:value-type="string">
            <text:p>PINTURA</text:p>
          </table:table-cell>
          <table:table-cell table:style-name="ce42"/>
          <table:table-cell table:style-name="ce86" table:number-columns-repeated="3"/>
          <table:table-cell table:style-name="ce87" table:formula="of:=[.J245]" office:value-type="float" office:value="194923.19" calcext:value-type="float">
            <text:p><text:s/>194.923,19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8" office:value-type="string" calcext:value-type="string">
              <text:p>11.1</text:p>
            </table:table-cell>
            <table:table-cell table:style-name="ce18" office:value-type="float" office:value="96135" calcext:value-type="float">
              <text:p>9613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Emassamento de paredes internas com massa acrílica - 02 demãos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3308.63" calcext:value-type="float">
              <text:p><text:s/>3.308,63 </text:p>
            </table:table-cell>
            <table:table-cell table:style-name="ce81" office:value-type="float" office:value="24.08" calcext:value-type="float">
              <text:p><text:s/>24,08 </text:p>
            </table:table-cell>
            <table:table-cell table:style-name="ce101" table:formula="of:=ROUND([.H236]*(1+[.$G$7]);2)" office:value-type="float" office:value="30.1" calcext:value-type="float">
              <text:p><text:s/>30,10 </text:p>
            </table:table-cell>
            <table:table-cell table:style-name="ce101" table:formula="of:=ROUND([.G236]*[.I236];2)" office:value-type="float" office:value="99589.76" calcext:value-type="float">
              <text:p><text:s/>99.589,7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1.2</text:p>
            </table:table-cell>
            <table:table-cell table:style-name="ce18" office:value-type="float" office:value="88489" calcext:value-type="float">
              <text:p>88489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intura em latex acrílico 02 demãos sobre paredes internas, externas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3119.59" calcext:value-type="float">
              <text:p><text:s/>3.119,59 </text:p>
            </table:table-cell>
            <table:table-cell table:style-name="ce81" office:value-type="float" office:value="11.07" calcext:value-type="float">
              <text:p><text:s/>11,07 </text:p>
            </table:table-cell>
            <table:table-cell table:style-name="ce101" table:formula="of:=ROUND([.H237]*(1+[.$G$7]);2)" office:value-type="float" office:value="13.84" calcext:value-type="float">
              <text:p><text:s/>13,84 </text:p>
            </table:table-cell>
            <table:table-cell table:style-name="ce101" table:formula="of:=ROUND([.G237]*[.I237];2)" office:value-type="float" office:value="43175.13" calcext:value-type="float">
              <text:p><text:s/>43.175,1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1.3</text:p>
            </table:table-cell>
            <table:table-cell table:style-name="ce18" office:value-type="float" office:value="5998" calcext:value-type="float">
              <text:p>5998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ASTA DE CIMENTO PORTLAND, ESPESSURA 1MM – emassamento do forro</text:p>
            </table:table-cell>
            <table:table-cell table:style-name="ce18" office:value-type="string" calcext:value-type="string">
              <text:p>m2</text:p>
            </table:table-cell>
            <table:table-cell table:style-name="ce81" office:value-type="float" office:value="500.86" calcext:value-type="float">
              <text:p><text:s/>500,86 </text:p>
            </table:table-cell>
            <table:table-cell table:style-name="ce81" office:value-type="float" office:value="0.79" calcext:value-type="float">
              <text:p><text:s/>0,79 </text:p>
            </table:table-cell>
            <table:table-cell table:style-name="ce101" table:formula="of:=ROUND([.H238]*(1+[.$G$7]);2)" office:value-type="float" office:value="0.99" calcext:value-type="float">
              <text:p><text:s/>0,99 </text:p>
            </table:table-cell>
            <table:table-cell table:style-name="ce101" table:formula="of:=ROUND([.G238]*[.I238];2)" office:value-type="float" office:value="495.85" calcext:value-type="float">
              <text:p><text:s/>495,8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1.4</text:p>
            </table:table-cell>
            <table:table-cell table:style-name="ce18" office:value-type="float" office:value="88486" calcext:value-type="float">
              <text:p>88486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intura em latex PVA 02 demãos sobre teto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500.86" calcext:value-type="float">
              <text:p><text:s/>500,86 </text:p>
            </table:table-cell>
            <table:table-cell table:style-name="ce81" office:value-type="float" office:value="9.81" calcext:value-type="float">
              <text:p><text:s/>9,81 </text:p>
            </table:table-cell>
            <table:table-cell table:style-name="ce101" table:formula="of:=ROUND([.H239]*(1+[.$G$7]);2)" office:value-type="float" office:value="12.26" calcext:value-type="float">
              <text:p><text:s/>12,26 </text:p>
            </table:table-cell>
            <table:table-cell table:style-name="ce101" table:formula="of:=ROUND([.G239]*[.I239];2)" office:value-type="float" office:value="6140.54" calcext:value-type="float">
              <text:p><text:s/>6.140,5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1.5</text:p>
            </table:table-cell>
            <table:table-cell table:style-name="ce18" office:value-type="string" calcext:value-type="string">
              <text:p>74065/2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intura em esmalte sintético 02 demãos em esquadrias de madeira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86.9" calcext:value-type="float">
              <text:p><text:s/>186,90 </text:p>
            </table:table-cell>
            <table:table-cell table:style-name="ce81" office:value-type="float" office:value="24.56" calcext:value-type="float">
              <text:p><text:s/>24,56 </text:p>
            </table:table-cell>
            <table:table-cell table:style-name="ce101" table:formula="of:=ROUND([.H240]*(1+[.$G$7]);2)" office:value-type="float" office:value="30.7" calcext:value-type="float">
              <text:p><text:s/>30,70 </text:p>
            </table:table-cell>
            <table:table-cell table:style-name="ce101" table:formula="of:=ROUND([.G240]*[.I240];2)" office:value-type="float" office:value="5737.83" calcext:value-type="float">
              <text:p><text:s/>5.737,8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1.6</text:p>
            </table:table-cell>
            <table:table-cell table:style-name="ce18" office:value-type="string" calcext:value-type="string">
              <text:p>74065/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intura em esmalte sintético 02 demãos em rodameio de madeira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23.86" calcext:value-type="float">
              <text:p><text:s/>23,86 </text:p>
            </table:table-cell>
            <table:table-cell table:style-name="ce81" office:value-type="float" office:value="24.91" calcext:value-type="float">
              <text:p><text:s/>24,91 </text:p>
            </table:table-cell>
            <table:table-cell table:style-name="ce101" table:formula="of:=ROUND([.H241]*(1+[.$G$7]);2)" office:value-type="float" office:value="31.14" calcext:value-type="float">
              <text:p><text:s/>31,14 </text:p>
            </table:table-cell>
            <table:table-cell table:style-name="ce101" table:formula="of:=ROUND([.G241]*[.I241];2)" office:value-type="float" office:value="743" calcext:value-type="float">
              <text:p><text:s/>743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1.7</text:p>
            </table:table-cell>
            <table:table-cell table:style-name="ce18" office:value-type="string" calcext:value-type="string">
              <text:p>73924/2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intura em esmalte sintético 02 demaões em esquadria de ferro, 2 demãos</text:p>
            </table:table-cell>
            <table:table-cell table:style-name="ce18" office:value-type="string" calcext:value-type="string">
              <text:p>m²</text:p>
            </table:table-cell>
            <table:table-cell table:style-name="ce81" table:formula="of:=515.99+[.G607]+[.G608]" office:value-type="float" office:value="615.49" calcext:value-type="float">
              <text:p><text:s/>615,49 </text:p>
            </table:table-cell>
            <table:table-cell table:style-name="ce81" office:value-type="float" office:value="27.06" calcext:value-type="float">
              <text:p><text:s/>27,06 </text:p>
            </table:table-cell>
            <table:table-cell table:style-name="ce101" table:formula="of:=ROUND([.H242]*(1+[.$G$7]);2)" office:value-type="float" office:value="33.83" calcext:value-type="float">
              <text:p><text:s/>33,83 </text:p>
            </table:table-cell>
            <table:table-cell table:style-name="ce101" table:formula="of:=ROUND([.G242]*[.I242];2)" office:value-type="float" office:value="20822.03" calcext:value-type="float">
              <text:p><text:s/>20.822,0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1.8</text:p>
            </table:table-cell>
            <table:table-cell table:style-name="ce18" office:value-type="float" office:value="79460" calcext:value-type="float">
              <text:p>79460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intura epoxi - 02 demãos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89.04" calcext:value-type="float">
              <text:p><text:s/>189,04 </text:p>
            </table:table-cell>
            <table:table-cell table:style-name="ce81" office:value-type="float" office:value="41.73" calcext:value-type="float">
              <text:p><text:s/>41,73 </text:p>
            </table:table-cell>
            <table:table-cell table:style-name="ce101" table:formula="of:=ROUND([.H243]*(1+[.$G$7]);2)" office:value-type="float" office:value="52.16" calcext:value-type="float">
              <text:p><text:s/>52,16 </text:p>
            </table:table-cell>
            <table:table-cell table:style-name="ce101" table:formula="of:=ROUND([.G243]*[.I243];2)" office:value-type="float" office:value="9860.33" calcext:value-type="float">
              <text:p><text:s/>9.860,33 </text:p>
            </table:table-cell>
            <table:table-cell table:number-columns-repeated="1014"/>
          </table:table-row>
          <table:table-row table:style-name="ro4">
            <table:table-cell/>
            <table:table-cell table:style-name="ce18" office:value-type="string" calcext:value-type="string">
              <text:p>11.9</text:p>
            </table:table-cell>
            <table:table-cell table:style-name="ce18" office:value-type="string" calcext:value-type="string">
              <text:p>73924/2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Pintura de esmalte sintético 02 demãos para estrutura metalica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247.08" calcext:value-type="float">
              <text:p><text:s/>247,08 </text:p>
            </table:table-cell>
            <table:table-cell table:style-name="ce51" office:value-type="float" office:value="27.06" calcext:value-type="float">
              <text:p>27,06</text:p>
            </table:table-cell>
            <table:table-cell table:style-name="ce101" table:formula="of:=ROUND([.H244]*(1+[.$G$7]);2)" office:value-type="float" office:value="33.83" calcext:value-type="float">
              <text:p><text:s/>33,83 </text:p>
            </table:table-cell>
            <table:table-cell table:style-name="ce101" table:formula="of:=ROUND([.G244]*[.I244];2)" office:value-type="float" office:value="8358.72" calcext:value-type="float">
              <text:p><text:s/>8.358,7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2"/>
            <table:table-cell table:style-name="ce99" office:value-type="string" office:string-value="Subtotal" calcext:value-type="string">
              <text:p><text:s/>Subtotal </text:p>
            </table:table-cell>
            <table:table-cell table:style-name="ce112"/>
            <table:table-cell table:style-name="ce111" table:formula="of:=SUM([.J236:.J244])" office:value-type="float" office:value="194923.19" calcext:value-type="float">
              <text:p><text:s/>194.923,19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1"/>
          <table:table-cell table:style-name="ce5"/>
          <table:table-cell table:style-name="ce79"/>
          <table:table-cell table:style-name="ce98"/>
          <table:table-cell table:style-name="ce9" table:number-columns-repeated="2"/>
          <table:table-cell table:style-name="ce10"/>
          <table:table-cell table:style-name="ce127" table:number-columns-repeated="1013"/>
        </table:table-row>
        <table:table-row table:style-name="ro4">
          <table:table-cell table:style-name="ce5"/>
          <table:table-cell table:style-name="ce15" office:value-type="float" office:value="12" calcext:value-type="float">
            <text:p>12</text:p>
          </table:table-cell>
          <table:table-cell table:style-name="ce15" table:number-columns-repeated="2"/>
          <table:table-cell table:style-name="ce42" office:value-type="string" calcext:value-type="string">
            <text:p>INSTALAÇÃO HIDRÁULICA</text:p>
          </table:table-cell>
          <table:table-cell table:style-name="ce42"/>
          <table:table-cell table:style-name="ce86" table:number-columns-repeated="3"/>
          <table:table-cell table:style-name="ce87" table:formula="of:=[.J318]" office:value-type="float" office:value="35115.04" calcext:value-type="float">
            <text:p><text:s/>35.115,04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20" office:value-type="string" calcext:value-type="string">
              <text:p>12.1</text:p>
            </table:table-cell>
            <table:table-cell table:style-name="ce20"/>
            <table:table-cell table:style-name="ce16"/>
            <table:table-cell table:style-name="ce54" office:value-type="string" calcext:value-type="string">
              <text:p>TUBULAÇÕES E CONEXÕES DE PVC RÍGIDO</text:p>
            </table:table-cell>
            <table:table-cell table:style-name="ce69"/>
            <table:table-cell table:style-name="ce81" office:value-type="float" office:value="0" calcext:value-type="float">
              <text:p><text:s/>- <text:s text:c="2"/></text:p>
            </table:table-cell>
            <table:table-cell table:style-name="ce104"/>
            <table:table-cell table:style-name="ce101" table:number-columns-repeated="2"/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21" office:value-type="string" calcext:value-type="string">
              <text:p>12.1.1</text:p>
            </table:table-cell>
            <table:table-cell table:style-name="ce21" office:value-type="float" office:value="89401" calcext:value-type="float">
              <text:p>89401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ubo PVC soldável Ø 20 mm, fornecimento e instalação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49" calcext:value-type="float">
              <text:p><text:s/>49,00 </text:p>
            </table:table-cell>
            <table:table-cell table:style-name="ce101" office:value-type="float" office:value="5.81" calcext:value-type="float">
              <text:p><text:s/>5,81 </text:p>
            </table:table-cell>
            <table:table-cell table:style-name="ce101" table:formula="of:=ROUND([.H249]*(1+[.$G$7]);2)" office:value-type="float" office:value="7.26" calcext:value-type="float">
              <text:p><text:s/>7,26 </text:p>
            </table:table-cell>
            <table:table-cell table:style-name="ce101" table:formula="of:=ROUND([.G249]*[.I249];2)" office:value-type="float" office:value="355.74" calcext:value-type="float">
              <text:p><text:s/>355,7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2</text:p>
            </table:table-cell>
            <table:table-cell table:style-name="ce21" office:value-type="float" office:value="89446" calcext:value-type="float">
              <text:p>89446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ubo PVC soldável Ø 25 mm, fornecimento e instalação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285" calcext:value-type="float">
              <text:p><text:s/>285,00 </text:p>
            </table:table-cell>
            <table:table-cell table:style-name="ce101" office:value-type="float" office:value="2.9" calcext:value-type="float">
              <text:p><text:s/>2,90 </text:p>
            </table:table-cell>
            <table:table-cell table:style-name="ce101" table:formula="of:=ROUND([.H250]*(1+[.$G$7]);2)" office:value-type="float" office:value="3.63" calcext:value-type="float">
              <text:p><text:s/>3,63 </text:p>
            </table:table-cell>
            <table:table-cell table:style-name="ce101" table:formula="of:=ROUND([.G250]*[.I250];2)" office:value-type="float" office:value="1034.55" calcext:value-type="float">
              <text:p><text:s/>1.034,5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3</text:p>
            </table:table-cell>
            <table:table-cell table:style-name="ce21" office:value-type="float" office:value="89447" calcext:value-type="float">
              <text:p>89447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ubo PVC soldável Ø 32 mm, fornecimento e instalação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17" calcext:value-type="float">
              <text:p><text:s/>17,00 </text:p>
            </table:table-cell>
            <table:table-cell table:style-name="ce101" office:value-type="float" office:value="5.63" calcext:value-type="float">
              <text:p><text:s/>5,63 </text:p>
            </table:table-cell>
            <table:table-cell table:style-name="ce101" table:formula="of:=ROUND([.H251]*(1+[.$G$7]);2)" office:value-type="float" office:value="7.04" calcext:value-type="float">
              <text:p><text:s/>7,04 </text:p>
            </table:table-cell>
            <table:table-cell table:style-name="ce101" table:formula="of:=ROUND([.G251]*[.I251];2)" office:value-type="float" office:value="119.68" calcext:value-type="float">
              <text:p><text:s/>119,6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4</text:p>
            </table:table-cell>
            <table:table-cell table:style-name="ce21" office:value-type="float" office:value="89449" calcext:value-type="float">
              <text:p>89449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ubo PVC soldável Ø 50 mm, fornecimento e instalação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115" calcext:value-type="float">
              <text:p><text:s/>115,00 </text:p>
            </table:table-cell>
            <table:table-cell table:style-name="ce101" office:value-type="float" office:value="9.91" calcext:value-type="float">
              <text:p><text:s/>9,91 </text:p>
            </table:table-cell>
            <table:table-cell table:style-name="ce101" table:formula="of:=ROUND([.H252]*(1+[.$G$7]);2)" office:value-type="float" office:value="12.39" calcext:value-type="float">
              <text:p><text:s/>12,39 </text:p>
            </table:table-cell>
            <table:table-cell table:style-name="ce101" table:formula="of:=ROUND([.G252]*[.I252];2)" office:value-type="float" office:value="1424.85" calcext:value-type="float">
              <text:p><text:s/>1.424,8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5</text:p>
            </table:table-cell>
            <table:table-cell table:style-name="ce21" office:value-type="float" office:value="89450" calcext:value-type="float">
              <text:p>89450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ubo PVC soldável Ø 60 mm, fornecimento e instalação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26" calcext:value-type="float">
              <text:p><text:s/>26,00 </text:p>
            </table:table-cell>
            <table:table-cell table:style-name="ce101" office:value-type="float" office:value="14.97" calcext:value-type="float">
              <text:p><text:s/>14,97 </text:p>
            </table:table-cell>
            <table:table-cell table:style-name="ce101" table:formula="of:=ROUND([.H253]*(1+[.$G$7]);2)" office:value-type="float" office:value="18.71" calcext:value-type="float">
              <text:p><text:s/>18,71 </text:p>
            </table:table-cell>
            <table:table-cell table:style-name="ce101" table:formula="of:=ROUND([.G253]*[.I253];2)" office:value-type="float" office:value="486.46" calcext:value-type="float">
              <text:p><text:s/>486,4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6</text:p>
            </table:table-cell>
            <table:table-cell table:style-name="ce21" office:value-type="float" office:value="89451" calcext:value-type="float">
              <text:p>89451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ubo PVC soldável Ø 75mm, fornecimento e instalação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64" calcext:value-type="float">
              <text:p><text:s/>64,00 </text:p>
            </table:table-cell>
            <table:table-cell table:style-name="ce101" office:value-type="float" office:value="20.79" calcext:value-type="float">
              <text:p><text:s/>20,79 </text:p>
            </table:table-cell>
            <table:table-cell table:style-name="ce101" table:formula="of:=ROUND([.H254]*(1+[.$G$7]);2)" office:value-type="float" office:value="25.99" calcext:value-type="float">
              <text:p><text:s/>25,99 </text:p>
            </table:table-cell>
            <table:table-cell table:style-name="ce101" table:formula="of:=ROUND([.G254]*[.I254];2)" office:value-type="float" office:value="1663.36" calcext:value-type="float">
              <text:p><text:s/>1.663,3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7</text:p>
            </table:table-cell>
            <table:table-cell table:style-name="ce21" office:value-type="float" office:value="89452" calcext:value-type="float">
              <text:p>89452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ubo PVC soldável Ø 85mm, fornecimento e instalação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125" calcext:value-type="float">
              <text:p><text:s/>125,00 </text:p>
            </table:table-cell>
            <table:table-cell table:style-name="ce101" office:value-type="float" office:value="25.94" calcext:value-type="float">
              <text:p><text:s/>25,94 </text:p>
            </table:table-cell>
            <table:table-cell table:style-name="ce101" table:formula="of:=ROUND([.H255]*(1+[.$G$7]);2)" office:value-type="float" office:value="32.43" calcext:value-type="float">
              <text:p><text:s/>32,43 </text:p>
            </table:table-cell>
            <table:table-cell table:style-name="ce101" table:formula="of:=ROUND([.G255]*[.I255];2)" office:value-type="float" office:value="4053.75" calcext:value-type="float">
              <text:p><text:s/>4.053,7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8</text:p>
            </table:table-cell>
            <table:table-cell table:style-name="ce21" office:value-type="float" office:value="89714" calcext:value-type="float">
              <text:p>89714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ubo PVC soldável Ø 110mm, fornecimento e instalação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59" calcext:value-type="float">
              <text:p><text:s/>59,00 </text:p>
            </table:table-cell>
            <table:table-cell table:style-name="ce101" office:value-type="float" office:value="45.04" calcext:value-type="float">
              <text:p><text:s/>45,04 </text:p>
            </table:table-cell>
            <table:table-cell table:style-name="ce101" table:formula="of:=ROUND([.H256]*(1+[.$G$7]);2)" office:value-type="float" office:value="56.3" calcext:value-type="float">
              <text:p><text:s/>56,30 </text:p>
            </table:table-cell>
            <table:table-cell table:style-name="ce101" table:formula="of:=ROUND([.G256]*[.I256];2)" office:value-type="float" office:value="3321.7" calcext:value-type="float">
              <text:p><text:s/>3.321,70 </text:p>
            </table:table-cell>
            <table:table-cell table:number-columns-repeated="1014"/>
          </table:table-row>
          <table:table-row table:style-name="ro32">
            <table:table-cell table:style-name="ce5"/>
            <table:table-cell table:style-name="ce21" office:value-type="string" calcext:value-type="string">
              <text:p>12.1.9</text:p>
            </table:table-cell>
            <table:table-cell table:style-name="ce21" office:value-type="float" office:value="94715" calcext:value-type="float">
              <text:p>94715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Adaptador soldavel com flange livre para caixa d'agua - 110mm – 4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4" calcext:value-type="float">
              <text:p><text:s/>4,00 </text:p>
            </table:table-cell>
            <table:table-cell table:style-name="ce101" office:value-type="float" office:value="239.32" calcext:value-type="float">
              <text:p><text:s/>239,32 </text:p>
            </table:table-cell>
            <table:table-cell table:style-name="ce101" table:formula="of:=ROUND([.H257]*(1+[.$G$7]);2)" office:value-type="float" office:value="299.15" calcext:value-type="float">
              <text:p><text:s/>299,15 </text:p>
            </table:table-cell>
            <table:table-cell table:style-name="ce101" table:formula="of:=ROUND([.G257]*[.I257];2)" office:value-type="float" office:value="1196.6" calcext:value-type="float">
              <text:p><text:s/>1.196,6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1" office:value-type="string" calcext:value-type="string">
              <text:p>12.1.10</text:p>
            </table:table-cell>
            <table:table-cell table:style-name="ce21" office:value-type="float" office:value="94714" calcext:value-type="float">
              <text:p>94714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Adaptador soldavel com flange livre para caixa d'agua - 85mm - 3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4" calcext:value-type="float">
              <text:p><text:s/>4,00 </text:p>
            </table:table-cell>
            <table:table-cell table:style-name="ce101" office:value-type="float" office:value="172.63" calcext:value-type="float">
              <text:p><text:s/>172,63 </text:p>
            </table:table-cell>
            <table:table-cell table:style-name="ce101" table:formula="of:=ROUND([.H258]*(1+[.$G$7]);2)" office:value-type="float" office:value="215.79" calcext:value-type="float">
              <text:p><text:s/>215,79 </text:p>
            </table:table-cell>
            <table:table-cell table:style-name="ce101" table:formula="of:=ROUND([.G258]*[.I258];2)" office:value-type="float" office:value="863.16" calcext:value-type="float">
              <text:p><text:s/>863,16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1" office:value-type="string" calcext:value-type="string">
              <text:p>12.1.11</text:p>
            </table:table-cell>
            <table:table-cell table:style-name="ce21" office:value-type="float" office:value="94708" calcext:value-type="float">
              <text:p>94708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Adaptador soldavel com flange livre para caixa d'agua – 25mm - 1/2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3" calcext:value-type="float">
              <text:p><text:s/>3,00 </text:p>
            </table:table-cell>
            <table:table-cell table:style-name="ce101" office:value-type="float" office:value="19.61" calcext:value-type="float">
              <text:p><text:s/>19,61 </text:p>
            </table:table-cell>
            <table:table-cell table:style-name="ce101" table:formula="of:=ROUND([.H259]*(1+[.$G$7]);2)" office:value-type="float" office:value="24.51" calcext:value-type="float">
              <text:p><text:s/>24,51 </text:p>
            </table:table-cell>
            <table:table-cell table:style-name="ce101" table:formula="of:=ROUND([.G259]*[.I259];2)" office:value-type="float" office:value="73.53" calcext:value-type="float">
              <text:p><text:s/>73,53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1" office:value-type="string" calcext:value-type="string">
              <text:p>12.1.12</text:p>
            </table:table-cell>
            <table:table-cell table:style-name="ce21" office:value-type="float" office:value="94669" calcext:value-type="float">
              <text:p>94669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Adaptador sol. curto com bolsa-rosca para registro - 110mm - 4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4" calcext:value-type="float">
              <text:p><text:s/>4,00 </text:p>
            </table:table-cell>
            <table:table-cell table:style-name="ce101" office:value-type="float" office:value="51.83" calcext:value-type="float">
              <text:p><text:s/>51,83 </text:p>
            </table:table-cell>
            <table:table-cell table:style-name="ce101" table:formula="of:=ROUND([.H260]*(1+[.$G$7]);2)" office:value-type="float" office:value="64.79" calcext:value-type="float">
              <text:p><text:s/>64,79 </text:p>
            </table:table-cell>
            <table:table-cell table:style-name="ce101" table:formula="of:=ROUND([.G260]*[.I260];2)" office:value-type="float" office:value="259.16" calcext:value-type="float">
              <text:p><text:s/>259,16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1" office:value-type="string" calcext:value-type="string">
              <text:p>12.1.13</text:p>
            </table:table-cell>
            <table:table-cell table:style-name="ce21" office:value-type="float" office:value="89538" calcext:value-type="float">
              <text:p>89538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Adaptador sol. curto com bolsa-rosca para registro - 20mm - 1/2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4" calcext:value-type="float">
              <text:p><text:s/>4,00 </text:p>
            </table:table-cell>
            <table:table-cell table:style-name="ce101" office:value-type="float" office:value="2.98" calcext:value-type="float">
              <text:p><text:s/>2,98 </text:p>
            </table:table-cell>
            <table:table-cell table:style-name="ce101" table:formula="of:=ROUND([.H261]*(1+[.$G$7]);2)" office:value-type="float" office:value="3.73" calcext:value-type="float">
              <text:p><text:s/>3,73 </text:p>
            </table:table-cell>
            <table:table-cell table:style-name="ce101" table:formula="of:=ROUND([.G261]*[.I261];2)" office:value-type="float" office:value="14.92" calcext:value-type="float">
              <text:p><text:s/>14,9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1" office:value-type="string" calcext:value-type="string">
              <text:p>12.1.14</text:p>
            </table:table-cell>
            <table:table-cell table:style-name="ce21" office:value-type="float" office:value="89538" calcext:value-type="float">
              <text:p>89538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Adaptador sol. curto com bolsa-rosca para registro - 25mm - 3/4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92" calcext:value-type="float">
              <text:p><text:s/>92,00 </text:p>
            </table:table-cell>
            <table:table-cell table:style-name="ce101" office:value-type="float" office:value="2.98" calcext:value-type="float">
              <text:p><text:s/>2,98 </text:p>
            </table:table-cell>
            <table:table-cell table:style-name="ce101" table:formula="of:=ROUND([.H262]*(1+[.$G$7]);2)" office:value-type="float" office:value="3.73" calcext:value-type="float">
              <text:p><text:s/>3,73 </text:p>
            </table:table-cell>
            <table:table-cell table:style-name="ce101" table:formula="of:=ROUND([.G262]*[.I262];2)" office:value-type="float" office:value="343.16" calcext:value-type="float">
              <text:p><text:s/>343,16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1" office:value-type="string" calcext:value-type="string">
              <text:p>12.1.15</text:p>
            </table:table-cell>
            <table:table-cell table:style-name="ce21" office:value-type="float" office:value="89553" calcext:value-type="float">
              <text:p>89553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Adaptador sol. curto com bolsa-rosca para registro - 32mm - 1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4.21" calcext:value-type="float">
              <text:p><text:s/>4,21 </text:p>
            </table:table-cell>
            <table:table-cell table:style-name="ce101" table:formula="of:=ROUND([.H263]*(1+[.$G$7]);2)" office:value-type="float" office:value="5.26" calcext:value-type="float">
              <text:p><text:s/>5,26 </text:p>
            </table:table-cell>
            <table:table-cell table:style-name="ce101" table:formula="of:=ROUND([.G263]*[.I263];2)" office:value-type="float" office:value="10.52" calcext:value-type="float">
              <text:p><text:s/>10,5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1" office:value-type="string" calcext:value-type="string">
              <text:p>12.1.16</text:p>
            </table:table-cell>
            <table:table-cell table:style-name="ce21" office:value-type="float" office:value="89596" calcext:value-type="float">
              <text:p>89596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Adaptador sol. curto com bolsa-rosca para registro - 50mm - 1 1/2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72" calcext:value-type="float">
              <text:p><text:s/>72,00 </text:p>
            </table:table-cell>
            <table:table-cell table:style-name="ce101" office:value-type="float" office:value="7.61" calcext:value-type="float">
              <text:p><text:s/>7,61 </text:p>
            </table:table-cell>
            <table:table-cell table:style-name="ce101" table:formula="of:=ROUND([.H264]*(1+[.$G$7]);2)" office:value-type="float" office:value="9.51" calcext:value-type="float">
              <text:p><text:s/>9,51 </text:p>
            </table:table-cell>
            <table:table-cell table:style-name="ce101" table:formula="of:=ROUND([.G264]*[.I264];2)" office:value-type="float" office:value="684.72" calcext:value-type="float">
              <text:p><text:s/>684,7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1" office:value-type="string" calcext:value-type="string">
              <text:p>12.1.17</text:p>
            </table:table-cell>
            <table:table-cell table:style-name="ce21" office:value-type="float" office:value="89610" calcext:value-type="float">
              <text:p>89610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Adaptador sol. curto com bolsa-rosca para registro - 60mm - 2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4" calcext:value-type="float">
              <text:p><text:s/>4,00 </text:p>
            </table:table-cell>
            <table:table-cell table:style-name="ce101" office:value-type="float" office:value="13.18" calcext:value-type="float">
              <text:p><text:s/>13,18 </text:p>
            </table:table-cell>
            <table:table-cell table:style-name="ce101" table:formula="of:=ROUND([.H265]*(1+[.$G$7]);2)" office:value-type="float" office:value="16.48" calcext:value-type="float">
              <text:p><text:s/>16,48 </text:p>
            </table:table-cell>
            <table:table-cell table:style-name="ce101" table:formula="of:=ROUND([.G265]*[.I265];2)" office:value-type="float" office:value="65.92" calcext:value-type="float">
              <text:p><text:s/>65,9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1" office:value-type="string" calcext:value-type="string">
              <text:p>12.1.18</text:p>
            </table:table-cell>
            <table:table-cell table:style-name="ce21" office:value-type="float" office:value="89616" calcext:value-type="float">
              <text:p>89616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Adaptador sol. curto com bolsa-rosca para registro - 85mm - 3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4" calcext:value-type="float">
              <text:p><text:s/>4,00 </text:p>
            </table:table-cell>
            <table:table-cell table:style-name="ce101" office:value-type="float" office:value="28.37" calcext:value-type="float">
              <text:p><text:s/>28,37 </text:p>
            </table:table-cell>
            <table:table-cell table:style-name="ce101" table:formula="of:=ROUND([.H266]*(1+[.$G$7]);2)" office:value-type="float" office:value="35.46" calcext:value-type="float">
              <text:p><text:s/>35,46 </text:p>
            </table:table-cell>
            <table:table-cell table:style-name="ce101" table:formula="of:=ROUND([.G266]*[.I266];2)" office:value-type="float" office:value="141.84" calcext:value-type="float">
              <text:p><text:s/>141,8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19</text:p>
            </table:table-cell>
            <table:table-cell table:style-name="ce21" office:value-type="string" calcext:value-type="string">
              <text:p>C0497</text:p>
            </table:table-cell>
            <table:table-cell table:style-name="ce16" office:value-type="string" calcext:value-type="string">
              <text:p>SEINFRA</text:p>
            </table:table-cell>
            <table:table-cell table:style-name="ce55" office:value-type="string" calcext:value-type="string">
              <text:p>Bucha de redução sold. curta 32mm - 2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4" calcext:value-type="float">
              <text:p><text:s/>4,00 </text:p>
            </table:table-cell>
            <table:table-cell table:style-name="ce101" office:value-type="float" office:value="4.33" calcext:value-type="float">
              <text:p><text:s/>4,33 </text:p>
            </table:table-cell>
            <table:table-cell table:style-name="ce101" table:formula="of:=ROUND([.H267]*(1+[.$G$7]);2)" office:value-type="float" office:value="5.41" calcext:value-type="float">
              <text:p><text:s/>5,41 </text:p>
            </table:table-cell>
            <table:table-cell table:style-name="ce101" table:formula="of:=ROUND([.G267]*[.I267];2)" office:value-type="float" office:value="21.64" calcext:value-type="float">
              <text:p><text:s/>21,6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20</text:p>
            </table:table-cell>
            <table:table-cell table:style-name="ce21" office:value-type="string" calcext:value-type="string">
              <text:p>C0501</text:p>
            </table:table-cell>
            <table:table-cell table:style-name="ce16" office:value-type="string" calcext:value-type="string">
              <text:p>SEINFRA</text:p>
            </table:table-cell>
            <table:table-cell table:style-name="ce55" office:value-type="string" calcext:value-type="string">
              <text:p>Bucha de redução sold. curta 60mm - 5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3" calcext:value-type="float">
              <text:p><text:s/>23,00 </text:p>
            </table:table-cell>
            <table:table-cell table:style-name="ce101" office:value-type="float" office:value="13.03" calcext:value-type="float">
              <text:p><text:s/>13,03 </text:p>
            </table:table-cell>
            <table:table-cell table:style-name="ce101" table:formula="of:=ROUND([.H268]*(1+[.$G$7]);2)" office:value-type="float" office:value="16.29" calcext:value-type="float">
              <text:p><text:s/>16,29 </text:p>
            </table:table-cell>
            <table:table-cell table:style-name="ce101" table:formula="of:=ROUND([.G268]*[.I268];2)" office:value-type="float" office:value="374.67" calcext:value-type="float">
              <text:p><text:s/>374,6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21</text:p>
            </table:table-cell>
            <table:table-cell table:style-name="ce21" office:value-type="string" calcext:value-type="string">
              <text:p>C0500</text:p>
            </table:table-cell>
            <table:table-cell table:style-name="ce16" office:value-type="string" calcext:value-type="string">
              <text:p>SEINFRA</text:p>
            </table:table-cell>
            <table:table-cell table:style-name="ce55" office:value-type="string" calcext:value-type="string">
              <text:p>Bucha de redução sold. curta 75mm - 6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2" calcext:value-type="float">
              <text:p><text:s/>12,00 </text:p>
            </table:table-cell>
            <table:table-cell table:style-name="ce101" office:value-type="float" office:value="29.97" calcext:value-type="float">
              <text:p><text:s/>29,97 </text:p>
            </table:table-cell>
            <table:table-cell table:style-name="ce101" table:formula="of:=ROUND([.H269]*(1+[.$G$7]);2)" office:value-type="float" office:value="37.46" calcext:value-type="float">
              <text:p><text:s/>37,46 </text:p>
            </table:table-cell>
            <table:table-cell table:style-name="ce101" table:formula="of:=ROUND([.G269]*[.I269];2)" office:value-type="float" office:value="449.52" calcext:value-type="float">
              <text:p><text:s/>449,5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22</text:p>
            </table:table-cell>
            <table:table-cell table:style-name="ce21" office:value-type="string" calcext:value-type="string">
              <text:p>C0505</text:p>
            </table:table-cell>
            <table:table-cell table:style-name="ce16" office:value-type="string" calcext:value-type="string">
              <text:p>SEINFRA</text:p>
            </table:table-cell>
            <table:table-cell table:style-name="ce55" office:value-type="string" calcext:value-type="string">
              <text:p>Bucha de redução sold. curta 85mm - 7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4" calcext:value-type="float">
              <text:p><text:s/>4,00 </text:p>
            </table:table-cell>
            <table:table-cell table:style-name="ce101" office:value-type="float" office:value="32.93" calcext:value-type="float">
              <text:p><text:s/>32,93 </text:p>
            </table:table-cell>
            <table:table-cell table:style-name="ce101" table:formula="of:=ROUND([.H270]*(1+[.$G$7]);2)" office:value-type="float" office:value="41.16" calcext:value-type="float">
              <text:p><text:s/>41,16 </text:p>
            </table:table-cell>
            <table:table-cell table:style-name="ce101" table:formula="of:=ROUND([.G270]*[.I270];2)" office:value-type="float" office:value="164.64" calcext:value-type="float">
              <text:p><text:s/>164,64 </text:p>
            </table:table-cell>
            <table:table-cell table:number-columns-repeated="1014"/>
          </table:table-row>
          <table:table-row table:style-name="ro33">
            <table:table-cell table:style-name="ce5"/>
            <table:table-cell table:style-name="ce21" office:value-type="string" calcext:value-type="string">
              <text:p>12.1.23</text:p>
            </table:table-cell>
            <table:table-cell table:style-name="ce31" office:value-type="string" calcext:value-type="string">
              <text:p>C0508</text:p>
            </table:table-cell>
            <table:table-cell table:style-name="ce16" office:value-type="string" calcext:value-type="string">
              <text:p>SEINFRA</text:p>
            </table:table-cell>
            <table:table-cell table:style-name="ce55" office:value-type="string" calcext:value-type="string">
              <text:p>Bucha de redução sold. curta 110mm - 8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75.34" calcext:value-type="float">
              <text:p><text:s/>75,34 </text:p>
            </table:table-cell>
            <table:table-cell table:style-name="ce101" table:formula="of:=ROUND([.H271]*(1+[.$G$7]);2)" office:value-type="float" office:value="94.18" calcext:value-type="float">
              <text:p><text:s/>94,18 </text:p>
            </table:table-cell>
            <table:table-cell table:style-name="ce101" table:formula="of:=ROUND([.G271]*[.I271];2)" office:value-type="float" office:value="188.36" calcext:value-type="float">
              <text:p><text:s/>188,3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24</text:p>
            </table:table-cell>
            <table:table-cell table:style-name="ce21" office:value-type="string" calcext:value-type="string">
              <text:p>C0492</text:p>
            </table:table-cell>
            <table:table-cell table:style-name="ce16" office:value-type="string" calcext:value-type="string">
              <text:p>SEINFRA</text:p>
            </table:table-cell>
            <table:table-cell table:style-name="ce55" office:value-type="string" calcext:value-type="string">
              <text:p>Bucha de redução sold. longa 50mm-2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35" calcext:value-type="float">
              <text:p><text:s/>35,00 </text:p>
            </table:table-cell>
            <table:table-cell table:style-name="ce101" office:value-type="float" office:value="8.07" calcext:value-type="float">
              <text:p><text:s/>8,07 </text:p>
            </table:table-cell>
            <table:table-cell table:style-name="ce101" table:formula="of:=ROUND([.H272]*(1+[.$G$7]);2)" office:value-type="float" office:value="10.09" calcext:value-type="float">
              <text:p><text:s/>10,09 </text:p>
            </table:table-cell>
            <table:table-cell table:style-name="ce101" table:formula="of:=ROUND([.G272]*[.I272];2)" office:value-type="float" office:value="353.15" calcext:value-type="float">
              <text:p><text:s/>353,1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25</text:p>
            </table:table-cell>
            <table:table-cell table:style-name="ce21" office:value-type="string" calcext:value-type="string">
              <text:p>C0490</text:p>
            </table:table-cell>
            <table:table-cell table:style-name="ce16" office:value-type="string" calcext:value-type="string">
              <text:p>SEINFRA</text:p>
            </table:table-cell>
            <table:table-cell table:style-name="ce55" office:value-type="string" calcext:value-type="string">
              <text:p>Bucha de redução sold. longa 50mm-32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8.17" calcext:value-type="float">
              <text:p><text:s/>8,17 </text:p>
            </table:table-cell>
            <table:table-cell table:style-name="ce101" table:formula="of:=ROUND([.H273]*(1+[.$G$7]);2)" office:value-type="float" office:value="10.21" calcext:value-type="float">
              <text:p><text:s/>10,21 </text:p>
            </table:table-cell>
            <table:table-cell table:style-name="ce101" table:formula="of:=ROUND([.G273]*[.I273];2)" office:value-type="float" office:value="20.42" calcext:value-type="float">
              <text:p><text:s/>20,4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26</text:p>
            </table:table-cell>
            <table:table-cell table:style-name="ce21" office:value-type="string" calcext:value-type="string">
              <text:p>C0503</text:p>
            </table:table-cell>
            <table:table-cell table:style-name="ce16" office:value-type="string" calcext:value-type="string">
              <text:p>SEINFRA</text:p>
            </table:table-cell>
            <table:table-cell table:style-name="ce55" office:value-type="string" calcext:value-type="string">
              <text:p>Bucha de redução sold. longa 60mm-2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4" calcext:value-type="float">
              <text:p><text:s/>4,00 </text:p>
            </table:table-cell>
            <table:table-cell table:style-name="ce101" office:value-type="float" office:value="14.02" calcext:value-type="float">
              <text:p><text:s/>14,02 </text:p>
            </table:table-cell>
            <table:table-cell table:style-name="ce101" table:formula="of:=ROUND([.H274]*(1+[.$G$7]);2)" office:value-type="float" office:value="17.53" calcext:value-type="float">
              <text:p><text:s/>17,53 </text:p>
            </table:table-cell>
            <table:table-cell table:style-name="ce101" table:formula="of:=ROUND([.G274]*[.I274];2)" office:value-type="float" office:value="70.12" calcext:value-type="float">
              <text:p><text:s/>70,1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27</text:p>
            </table:table-cell>
            <table:table-cell table:style-name="ce21" office:value-type="string" calcext:value-type="string">
              <text:p>C0498</text:p>
            </table:table-cell>
            <table:table-cell table:style-name="ce16" office:value-type="string" calcext:value-type="string">
              <text:p>SEINFRA</text:p>
            </table:table-cell>
            <table:table-cell table:style-name="ce55" office:value-type="string" calcext:value-type="string">
              <text:p>Bucha de redução sold. longa 75mm-5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25.11" calcext:value-type="float">
              <text:p><text:s/>25,11 </text:p>
            </table:table-cell>
            <table:table-cell table:style-name="ce101" table:formula="of:=ROUND([.H275]*(1+[.$G$7]);2)" office:value-type="float" office:value="31.39" calcext:value-type="float">
              <text:p><text:s/>31,39 </text:p>
            </table:table-cell>
            <table:table-cell table:style-name="ce101" table:formula="of:=ROUND([.G275]*[.I275];2)" office:value-type="float" office:value="62.78" calcext:value-type="float">
              <text:p><text:s/>62,7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28</text:p>
            </table:table-cell>
            <table:table-cell table:style-name="ce21" office:value-type="string" calcext:value-type="string">
              <text:p>C0504</text:p>
            </table:table-cell>
            <table:table-cell table:style-name="ce16" office:value-type="string" calcext:value-type="string">
              <text:p>SEINFRA</text:p>
            </table:table-cell>
            <table:table-cell table:style-name="ce55" office:value-type="string" calcext:value-type="string">
              <text:p>Bucha de redução sold. longa 85mm-6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6" calcext:value-type="float">
              <text:p><text:s/>6,00 </text:p>
            </table:table-cell>
            <table:table-cell table:style-name="ce101" office:value-type="float" office:value="24.62" calcext:value-type="float">
              <text:p><text:s/>24,62 </text:p>
            </table:table-cell>
            <table:table-cell table:style-name="ce101" table:formula="of:=ROUND([.H276]*(1+[.$G$7]);2)" office:value-type="float" office:value="30.78" calcext:value-type="float">
              <text:p><text:s/>30,78 </text:p>
            </table:table-cell>
            <table:table-cell table:style-name="ce101" table:formula="of:=ROUND([.G276]*[.I276];2)" office:value-type="float" office:value="184.68" calcext:value-type="float">
              <text:p><text:s/>184,6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29</text:p>
            </table:table-cell>
            <table:table-cell table:style-name="ce21" office:value-type="float" office:value="89485" calcext:value-type="float">
              <text:p>89485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45 soldável - 2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6" calcext:value-type="float">
              <text:p><text:s/>6,00 </text:p>
            </table:table-cell>
            <table:table-cell table:style-name="ce101" office:value-type="float" office:value="4.12" calcext:value-type="float">
              <text:p><text:s/>4,12 </text:p>
            </table:table-cell>
            <table:table-cell table:style-name="ce101" table:formula="of:=ROUND([.H277]*(1+[.$G$7]);2)" office:value-type="float" office:value="5.15" calcext:value-type="float">
              <text:p><text:s/>5,15 </text:p>
            </table:table-cell>
            <table:table-cell table:style-name="ce101" table:formula="of:=ROUND([.G277]*[.I277];2)" office:value-type="float" office:value="30.9" calcext:value-type="float">
              <text:p><text:s/>30,9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30</text:p>
            </table:table-cell>
            <table:table-cell table:style-name="ce21" office:value-type="float" office:value="89493" calcext:value-type="float">
              <text:p>89493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45 soldável - 32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6.47" calcext:value-type="float">
              <text:p><text:s/>6,47 </text:p>
            </table:table-cell>
            <table:table-cell table:style-name="ce101" table:formula="of:=ROUND([.H278]*(1+[.$G$7]);2)" office:value-type="float" office:value="8.09" calcext:value-type="float">
              <text:p><text:s/>8,09 </text:p>
            </table:table-cell>
            <table:table-cell table:style-name="ce101" table:formula="of:=ROUND([.G278]*[.I278];2)" office:value-type="float" office:value="16.18" calcext:value-type="float">
              <text:p><text:s/>16,1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31</text:p>
            </table:table-cell>
            <table:table-cell table:style-name="ce21" office:value-type="float" office:value="89502" calcext:value-type="float">
              <text:p>89502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45 soldável - 5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6" calcext:value-type="float">
              <text:p><text:s/>6,00 </text:p>
            </table:table-cell>
            <table:table-cell table:style-name="ce101" office:value-type="float" office:value="10.84" calcext:value-type="float">
              <text:p><text:s/>10,84 </text:p>
            </table:table-cell>
            <table:table-cell table:style-name="ce101" table:formula="of:=ROUND([.H279]*(1+[.$G$7]);2)" office:value-type="float" office:value="13.55" calcext:value-type="float">
              <text:p><text:s/>13,55 </text:p>
            </table:table-cell>
            <table:table-cell table:style-name="ce101" table:formula="of:=ROUND([.G279]*[.I279];2)" office:value-type="float" office:value="81.3" calcext:value-type="float">
              <text:p><text:s/>81,3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32</text:p>
            </table:table-cell>
            <table:table-cell table:style-name="ce21" office:value-type="float" office:value="89515" calcext:value-type="float">
              <text:p>89515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45 soldável - 7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5" calcext:value-type="float">
              <text:p><text:s/>5,00 </text:p>
            </table:table-cell>
            <table:table-cell table:style-name="ce101" office:value-type="float" office:value="50.36" calcext:value-type="float">
              <text:p><text:s/>50,36 </text:p>
            </table:table-cell>
            <table:table-cell table:style-name="ce101" table:formula="of:=ROUND([.H280]*(1+[.$G$7]);2)" office:value-type="float" office:value="62.95" calcext:value-type="float">
              <text:p><text:s/>62,95 </text:p>
            </table:table-cell>
            <table:table-cell table:style-name="ce101" table:formula="of:=ROUND([.G280]*[.I280];2)" office:value-type="float" office:value="314.75" calcext:value-type="float">
              <text:p><text:s/>314,7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33</text:p>
            </table:table-cell>
            <table:table-cell table:style-name="ce21" office:value-type="float" office:value="89523" calcext:value-type="float">
              <text:p>89523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45 soldável - 8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1" office:value-type="float" office:value="57.08" calcext:value-type="float">
              <text:p><text:s/>57,08 </text:p>
            </table:table-cell>
            <table:table-cell table:style-name="ce101" table:formula="of:=ROUND([.H281]*(1+[.$G$7]);2)" office:value-type="float" office:value="71.35" calcext:value-type="float">
              <text:p><text:s/>71,35 </text:p>
            </table:table-cell>
            <table:table-cell table:style-name="ce101" table:formula="of:=ROUND([.G281]*[.I281];2)" office:value-type="float" office:value="71.35" calcext:value-type="float">
              <text:p><text:s/>71,3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34</text:p>
            </table:table-cell>
            <table:table-cell table:style-name="ce21" office:value-type="float" office:value="89358" calcext:value-type="float">
              <text:p>89358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90 soldável - 2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4" calcext:value-type="float">
              <text:p><text:s/>4,00 </text:p>
            </table:table-cell>
            <table:table-cell table:style-name="ce101" office:value-type="float" office:value="6.36" calcext:value-type="float">
              <text:p><text:s/>6,36 </text:p>
            </table:table-cell>
            <table:table-cell table:style-name="ce101" table:formula="of:=ROUND([.H282]*(1+[.$G$7]);2)" office:value-type="float" office:value="7.95" calcext:value-type="float">
              <text:p><text:s/>7,95 </text:p>
            </table:table-cell>
            <table:table-cell table:style-name="ce101" table:formula="of:=ROUND([.G282]*[.I282];2)" office:value-type="float" office:value="31.8" calcext:value-type="float">
              <text:p><text:s/>31,8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35</text:p>
            </table:table-cell>
            <table:table-cell table:style-name="ce21" office:value-type="float" office:value="89362" calcext:value-type="float">
              <text:p>89362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90 soldável - 2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55" calcext:value-type="float">
              <text:p><text:s/>155,00 </text:p>
            </table:table-cell>
            <table:table-cell table:style-name="ce101" office:value-type="float" office:value="7.56" calcext:value-type="float">
              <text:p><text:s/>7,56 </text:p>
            </table:table-cell>
            <table:table-cell table:style-name="ce101" table:formula="of:=ROUND([.H283]*(1+[.$G$7]);2)" office:value-type="float" office:value="9.45" calcext:value-type="float">
              <text:p><text:s/>9,45 </text:p>
            </table:table-cell>
            <table:table-cell table:style-name="ce101" table:formula="of:=ROUND([.G283]*[.I283];2)" office:value-type="float" office:value="1464.75" calcext:value-type="float">
              <text:p><text:s/>1.464,7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36</text:p>
            </table:table-cell>
            <table:table-cell table:style-name="ce21" office:value-type="float" office:value="89367" calcext:value-type="float">
              <text:p>89367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90 soldável - 32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3" calcext:value-type="float">
              <text:p><text:s/>3,00 </text:p>
            </table:table-cell>
            <table:table-cell table:style-name="ce101" office:value-type="float" office:value="9.85" calcext:value-type="float">
              <text:p><text:s/>9,85 </text:p>
            </table:table-cell>
            <table:table-cell table:style-name="ce101" table:formula="of:=ROUND([.H284]*(1+[.$G$7]);2)" office:value-type="float" office:value="12.31" calcext:value-type="float">
              <text:p><text:s/>12,31 </text:p>
            </table:table-cell>
            <table:table-cell table:style-name="ce101" table:formula="of:=ROUND([.G284]*[.I284];2)" office:value-type="float" office:value="36.93" calcext:value-type="float">
              <text:p><text:s/>36,9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37</text:p>
            </table:table-cell>
            <table:table-cell table:style-name="ce21" office:value-type="float" office:value="89501" calcext:value-type="float">
              <text:p>89501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90 soldável - 5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30" calcext:value-type="float">
              <text:p><text:s/>30,00 </text:p>
            </table:table-cell>
            <table:table-cell table:style-name="ce101" office:value-type="float" office:value="10" calcext:value-type="float">
              <text:p><text:s/>10,00 </text:p>
            </table:table-cell>
            <table:table-cell table:style-name="ce101" table:formula="of:=ROUND([.H285]*(1+[.$G$7]);2)" office:value-type="float" office:value="12.5" calcext:value-type="float">
              <text:p><text:s/>12,50 </text:p>
            </table:table-cell>
            <table:table-cell table:style-name="ce101" table:formula="of:=ROUND([.G285]*[.I285];2)" office:value-type="float" office:value="375" calcext:value-type="float">
              <text:p><text:s/>375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38</text:p>
            </table:table-cell>
            <table:table-cell table:style-name="ce21" office:value-type="float" office:value="89505" calcext:value-type="float">
              <text:p>89505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90 soldável - 6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5" calcext:value-type="float">
              <text:p><text:s/>15,00 </text:p>
            </table:table-cell>
            <table:table-cell table:style-name="ce101" office:value-type="float" office:value="24.75" calcext:value-type="float">
              <text:p><text:s/>24,75 </text:p>
            </table:table-cell>
            <table:table-cell table:style-name="ce101" table:formula="of:=ROUND([.H286]*(1+[.$G$7]);2)" office:value-type="float" office:value="30.94" calcext:value-type="float">
              <text:p><text:s/>30,94 </text:p>
            </table:table-cell>
            <table:table-cell table:style-name="ce101" table:formula="of:=ROUND([.G286]*[.I286];2)" office:value-type="float" office:value="464.1" calcext:value-type="float">
              <text:p><text:s/>464,1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39</text:p>
            </table:table-cell>
            <table:table-cell table:style-name="ce21" office:value-type="float" office:value="89521" calcext:value-type="float">
              <text:p>89521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90 soldável - 7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7" calcext:value-type="float">
              <text:p><text:s/>7,00 </text:p>
            </table:table-cell>
            <table:table-cell table:style-name="ce101" office:value-type="float" office:value="72.77" calcext:value-type="float">
              <text:p><text:s/>72,77 </text:p>
            </table:table-cell>
            <table:table-cell table:style-name="ce101" table:formula="of:=ROUND([.H287]*(1+[.$G$7]);2)" office:value-type="float" office:value="90.96" calcext:value-type="float">
              <text:p><text:s/>90,96 </text:p>
            </table:table-cell>
            <table:table-cell table:style-name="ce101" table:formula="of:=ROUND([.G287]*[.I287];2)" office:value-type="float" office:value="636.72" calcext:value-type="float">
              <text:p><text:s/>636,7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40</text:p>
            </table:table-cell>
            <table:table-cell table:style-name="ce21" office:value-type="float" office:value="89521" calcext:value-type="float">
              <text:p>89521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90 soldável - 8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4" calcext:value-type="float">
              <text:p><text:s/>14,00 </text:p>
            </table:table-cell>
            <table:table-cell table:style-name="ce101" office:value-type="float" office:value="72.77" calcext:value-type="float">
              <text:p><text:s/>72,77 </text:p>
            </table:table-cell>
            <table:table-cell table:style-name="ce101" table:formula="of:=ROUND([.H288]*(1+[.$G$7]);2)" office:value-type="float" office:value="90.96" calcext:value-type="float">
              <text:p><text:s/>90,96 </text:p>
            </table:table-cell>
            <table:table-cell table:style-name="ce101" table:formula="of:=ROUND([.G288]*[.I288];2)" office:value-type="float" office:value="1273.44" calcext:value-type="float">
              <text:p><text:s/>1.273,4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41</text:p>
            </table:table-cell>
            <table:table-cell table:style-name="ce21" office:value-type="float" office:value="89529" calcext:value-type="float">
              <text:p>89529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90 soldável - 11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8" calcext:value-type="float">
              <text:p><text:s/>8,00 </text:p>
            </table:table-cell>
            <table:table-cell table:style-name="ce101" office:value-type="float" office:value="27.86" calcext:value-type="float">
              <text:p><text:s/>27,86 </text:p>
            </table:table-cell>
            <table:table-cell table:style-name="ce101" table:formula="of:=ROUND([.H289]*(1+[.$G$7]);2)" office:value-type="float" office:value="34.83" calcext:value-type="float">
              <text:p><text:s/>34,83 </text:p>
            </table:table-cell>
            <table:table-cell table:style-name="ce101" table:formula="of:=ROUND([.G289]*[.I289];2)" office:value-type="float" office:value="278.64" calcext:value-type="float">
              <text:p><text:s/>278,6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42</text:p>
            </table:table-cell>
            <table:table-cell table:style-name="ce21" office:value-type="float" office:value="89645" calcext:value-type="float">
              <text:p>89645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de redução 90º soldavel 32mm-2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15.52" calcext:value-type="float">
              <text:p><text:s/>15,52 </text:p>
            </table:table-cell>
            <table:table-cell table:style-name="ce101" table:formula="of:=ROUND([.H290]*(1+[.$G$7]);2)" office:value-type="float" office:value="19.4" calcext:value-type="float">
              <text:p><text:s/>19,40 </text:p>
            </table:table-cell>
            <table:table-cell table:style-name="ce101" table:formula="of:=ROUND([.G290]*[.I290];2)" office:value-type="float" office:value="38.8" calcext:value-type="float">
              <text:p><text:s/>38,8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1" office:value-type="string" calcext:value-type="string">
              <text:p>12.1.43</text:p>
            </table:table-cell>
            <table:table-cell table:style-name="ce21" office:value-type="float" office:value="90373" calcext:value-type="float">
              <text:p>90373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90º soldavel com bucha de latão - 25mm - 3/4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0" calcext:value-type="float">
              <text:p><text:s/>20,00 </text:p>
            </table:table-cell>
            <table:table-cell table:style-name="ce101" office:value-type="float" office:value="11.08" calcext:value-type="float">
              <text:p><text:s/>11,08 </text:p>
            </table:table-cell>
            <table:table-cell table:style-name="ce101" table:formula="of:=ROUND([.H291]*(1+[.$G$7]);2)" office:value-type="float" office:value="13.85" calcext:value-type="float">
              <text:p><text:s/>13,85 </text:p>
            </table:table-cell>
            <table:table-cell table:style-name="ce101" table:formula="of:=ROUND([.G291]*[.I291];2)" office:value-type="float" office:value="277" calcext:value-type="float">
              <text:p><text:s/>277,0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1" office:value-type="string" calcext:value-type="string">
              <text:p>12.1.44</text:p>
            </table:table-cell>
            <table:table-cell table:style-name="ce21" office:value-type="float" office:value="89645" calcext:value-type="float">
              <text:p>89645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de redução 90º soldavel com bucha latão - 25mm - 1/2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86" calcext:value-type="float">
              <text:p><text:s/>86,00 </text:p>
            </table:table-cell>
            <table:table-cell table:style-name="ce101" office:value-type="float" office:value="15.52" calcext:value-type="float">
              <text:p><text:s/>15,52 </text:p>
            </table:table-cell>
            <table:table-cell table:style-name="ce101" table:formula="of:=ROUND([.H292]*(1+[.$G$7]);2)" office:value-type="float" office:value="19.4" calcext:value-type="float">
              <text:p><text:s/>19,40 </text:p>
            </table:table-cell>
            <table:table-cell table:style-name="ce101" table:formula="of:=ROUND([.G292]*[.I292];2)" office:value-type="float" office:value="1668.4" calcext:value-type="float">
              <text:p><text:s/>1.668,4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45</text:p>
            </table:table-cell>
            <table:table-cell table:style-name="ce21" office:value-type="float" office:value="89395" calcext:value-type="float">
              <text:p>89395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ê 90 soldável - 2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38" calcext:value-type="float">
              <text:p><text:s/>38,00 </text:p>
            </table:table-cell>
            <table:table-cell table:style-name="ce101" office:value-type="float" office:value="10.4" calcext:value-type="float">
              <text:p><text:s/>10,40 </text:p>
            </table:table-cell>
            <table:table-cell table:style-name="ce101" table:formula="of:=ROUND([.H293]*(1+[.$G$7]);2)" office:value-type="float" office:value="13" calcext:value-type="float">
              <text:p><text:s/>13,00 </text:p>
            </table:table-cell>
            <table:table-cell table:style-name="ce101" table:formula="of:=ROUND([.G293]*[.I293];2)" office:value-type="float" office:value="494" calcext:value-type="float">
              <text:p><text:s/>494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46</text:p>
            </table:table-cell>
            <table:table-cell table:style-name="ce21" office:value-type="float" office:value="89443" calcext:value-type="float">
              <text:p>89443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ê 90 soldável - 32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3" calcext:value-type="float">
              <text:p><text:s/>3,00 </text:p>
            </table:table-cell>
            <table:table-cell table:style-name="ce101" office:value-type="float" office:value="9.61" calcext:value-type="float">
              <text:p><text:s/>9,61 </text:p>
            </table:table-cell>
            <table:table-cell table:style-name="ce101" table:formula="of:=ROUND([.H294]*(1+[.$G$7]);2)" office:value-type="float" office:value="12.01" calcext:value-type="float">
              <text:p><text:s/>12,01 </text:p>
            </table:table-cell>
            <table:table-cell table:style-name="ce101" table:formula="of:=ROUND([.G294]*[.I294];2)" office:value-type="float" office:value="36.03" calcext:value-type="float">
              <text:p><text:s/>36,0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47</text:p>
            </table:table-cell>
            <table:table-cell table:style-name="ce21" office:value-type="float" office:value="89625" calcext:value-type="float">
              <text:p>89625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ê 90 soldável - 5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9" calcext:value-type="float">
              <text:p><text:s/>19,00 </text:p>
            </table:table-cell>
            <table:table-cell table:style-name="ce101" office:value-type="float" office:value="15.06" calcext:value-type="float">
              <text:p><text:s/>15,06 </text:p>
            </table:table-cell>
            <table:table-cell table:style-name="ce101" table:formula="of:=ROUND([.H295]*(1+[.$G$7]);2)" office:value-type="float" office:value="18.83" calcext:value-type="float">
              <text:p><text:s/>18,83 </text:p>
            </table:table-cell>
            <table:table-cell table:style-name="ce101" table:formula="of:=ROUND([.G295]*[.I295];2)" office:value-type="float" office:value="357.77" calcext:value-type="float">
              <text:p><text:s/>357,7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48</text:p>
            </table:table-cell>
            <table:table-cell table:style-name="ce21" office:value-type="float" office:value="89628" calcext:value-type="float">
              <text:p>89628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ê 90 soldável - 6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6" calcext:value-type="float">
              <text:p><text:s/>6,00 </text:p>
            </table:table-cell>
            <table:table-cell table:style-name="ce101" office:value-type="float" office:value="29.07" calcext:value-type="float">
              <text:p><text:s/>29,07 </text:p>
            </table:table-cell>
            <table:table-cell table:style-name="ce101" table:formula="of:=ROUND([.H296]*(1+[.$G$7]);2)" office:value-type="float" office:value="36.34" calcext:value-type="float">
              <text:p><text:s/>36,34 </text:p>
            </table:table-cell>
            <table:table-cell table:style-name="ce101" table:formula="of:=ROUND([.G296]*[.I296];2)" office:value-type="float" office:value="218.04" calcext:value-type="float">
              <text:p><text:s/>218,0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49</text:p>
            </table:table-cell>
            <table:table-cell table:style-name="ce21" office:value-type="float" office:value="89566" calcext:value-type="float">
              <text:p>89566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ê 90 soldável - 7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0" calcext:value-type="float">
              <text:p><text:s/>10,00 </text:p>
            </table:table-cell>
            <table:table-cell table:style-name="ce101" office:value-type="float" office:value="27.08" calcext:value-type="float">
              <text:p><text:s/>27,08 </text:p>
            </table:table-cell>
            <table:table-cell table:style-name="ce101" table:formula="of:=ROUND([.H297]*(1+[.$G$7]);2)" office:value-type="float" office:value="33.85" calcext:value-type="float">
              <text:p><text:s/>33,85 </text:p>
            </table:table-cell>
            <table:table-cell table:style-name="ce101" table:formula="of:=ROUND([.G297]*[.I297];2)" office:value-type="float" office:value="338.5" calcext:value-type="float">
              <text:p><text:s/>338,5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50</text:p>
            </table:table-cell>
            <table:table-cell table:style-name="ce21" office:value-type="float" office:value="89566" calcext:value-type="float">
              <text:p>89566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ê 90 soldável - 8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27.08" calcext:value-type="float">
              <text:p><text:s/>27,08 </text:p>
            </table:table-cell>
            <table:table-cell table:style-name="ce101" table:formula="of:=ROUND([.H298]*(1+[.$G$7]);2)" office:value-type="float" office:value="33.85" calcext:value-type="float">
              <text:p><text:s/>33,85 </text:p>
            </table:table-cell>
            <table:table-cell table:style-name="ce101" table:formula="of:=ROUND([.G298]*[.I298];2)" office:value-type="float" office:value="67.7" calcext:value-type="float">
              <text:p><text:s/>67,7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51</text:p>
            </table:table-cell>
            <table:table-cell table:style-name="ce21" office:value-type="float" office:value="89559" calcext:value-type="float">
              <text:p>89559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ê 90 soldável - 11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1" office:value-type="float" office:value="35.81" calcext:value-type="float">
              <text:p><text:s/>35,81 </text:p>
            </table:table-cell>
            <table:table-cell table:style-name="ce101" table:formula="of:=ROUND([.H299]*(1+[.$G$7]);2)" office:value-type="float" office:value="44.76" calcext:value-type="float">
              <text:p><text:s/>44,76 </text:p>
            </table:table-cell>
            <table:table-cell table:style-name="ce101" table:formula="of:=ROUND([.G299]*[.I299];2)" office:value-type="float" office:value="44.76" calcext:value-type="float">
              <text:p><text:s/>44,7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52</text:p>
            </table:table-cell>
            <table:table-cell table:style-name="ce21" office:value-type="float" office:value="89622" calcext:value-type="float">
              <text:p>89622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ê de redução 90 soldavel - 32mm - 2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1" office:value-type="float" office:value="9.57" calcext:value-type="float">
              <text:p><text:s/>9,57 </text:p>
            </table:table-cell>
            <table:table-cell table:style-name="ce101" table:formula="of:=ROUND([.H300]*(1+[.$G$7]);2)" office:value-type="float" office:value="11.96" calcext:value-type="float">
              <text:p><text:s/>11,96 </text:p>
            </table:table-cell>
            <table:table-cell table:style-name="ce101" table:formula="of:=ROUND([.G300]*[.I300];2)" office:value-type="float" office:value="11.96" calcext:value-type="float">
              <text:p><text:s/>11,9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53</text:p>
            </table:table-cell>
            <table:table-cell table:style-name="ce21" office:value-type="float" office:value="89627" calcext:value-type="float">
              <text:p>89627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ê de redução 90 soldavel - 50mm - 2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3" calcext:value-type="float">
              <text:p><text:s/>23,00 </text:p>
            </table:table-cell>
            <table:table-cell table:style-name="ce101" office:value-type="float" office:value="14.84" calcext:value-type="float">
              <text:p><text:s/>14,84 </text:p>
            </table:table-cell>
            <table:table-cell table:style-name="ce101" table:formula="of:=ROUND([.H301]*(1+[.$G$7]);2)" office:value-type="float" office:value="18.55" calcext:value-type="float">
              <text:p><text:s/>18,55 </text:p>
            </table:table-cell>
            <table:table-cell table:style-name="ce101" table:formula="of:=ROUND([.G301]*[.I301];2)" office:value-type="float" office:value="426.65" calcext:value-type="float">
              <text:p><text:s/>426,6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54</text:p>
            </table:table-cell>
            <table:table-cell table:style-name="ce21" office:value-type="float" office:value="89626" calcext:value-type="float">
              <text:p>89626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ê de redução 90 soldavel - 50mm - 32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1" office:value-type="float" office:value="18.31" calcext:value-type="float">
              <text:p><text:s/>18,31 </text:p>
            </table:table-cell>
            <table:table-cell table:style-name="ce101" table:formula="of:=ROUND([.H302]*(1+[.$G$7]);2)" office:value-type="float" office:value="22.89" calcext:value-type="float">
              <text:p><text:s/>22,89 </text:p>
            </table:table-cell>
            <table:table-cell table:style-name="ce101" table:formula="of:=ROUND([.G302]*[.I302];2)" office:value-type="float" office:value="22.89" calcext:value-type="float">
              <text:p><text:s/>22,8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55</text:p>
            </table:table-cell>
            <table:table-cell table:style-name="ce21" office:value-type="float" office:value="89630" calcext:value-type="float">
              <text:p>89630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ê de redução 90 soldavel - 75mm - 5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7" calcext:value-type="float">
              <text:p><text:s/>7,00 </text:p>
            </table:table-cell>
            <table:table-cell table:style-name="ce101" office:value-type="float" office:value="43.61" calcext:value-type="float">
              <text:p><text:s/>43,61 </text:p>
            </table:table-cell>
            <table:table-cell table:style-name="ce101" table:formula="of:=ROUND([.H303]*(1+[.$G$7]);2)" office:value-type="float" office:value="54.51" calcext:value-type="float">
              <text:p><text:s/>54,51 </text:p>
            </table:table-cell>
            <table:table-cell table:style-name="ce101" table:formula="of:=ROUND([.G303]*[.I303];2)" office:value-type="float" office:value="381.57" calcext:value-type="float">
              <text:p><text:s/>381,5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56</text:p>
            </table:table-cell>
            <table:table-cell table:style-name="ce21" office:value-type="float" office:value="89630" calcext:value-type="float">
              <text:p>89630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ê de redução 90 soldavel - 75mm - 6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0" calcext:value-type="float">
              <text:p><text:s/>10,00 </text:p>
            </table:table-cell>
            <table:table-cell table:style-name="ce101" office:value-type="float" office:value="43.61" calcext:value-type="float">
              <text:p><text:s/>43,61 </text:p>
            </table:table-cell>
            <table:table-cell table:style-name="ce101" table:formula="of:=ROUND([.H304]*(1+[.$G$7]);2)" office:value-type="float" office:value="54.51" calcext:value-type="float">
              <text:p><text:s/>54,51 </text:p>
            </table:table-cell>
            <table:table-cell table:style-name="ce101" table:formula="of:=ROUND([.G304]*[.I304];2)" office:value-type="float" office:value="545.1" calcext:value-type="float">
              <text:p><text:s/>545,1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57</text:p>
            </table:table-cell>
            <table:table-cell table:style-name="ce21" office:value-type="float" office:value="89632" calcext:value-type="float">
              <text:p>89632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ê de redução 90 soldavel - 85mm - 6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4" calcext:value-type="float">
              <text:p><text:s/>4,00 </text:p>
            </table:table-cell>
            <table:table-cell table:style-name="ce101" office:value-type="float" office:value="62.64" calcext:value-type="float">
              <text:p><text:s/>62,64 </text:p>
            </table:table-cell>
            <table:table-cell table:style-name="ce101" table:formula="of:=ROUND([.H305]*(1+[.$G$7]);2)" office:value-type="float" office:value="78.3" calcext:value-type="float">
              <text:p><text:s/>78,30 </text:p>
            </table:table-cell>
            <table:table-cell table:style-name="ce101" table:formula="of:=ROUND([.G305]*[.I305];2)" office:value-type="float" office:value="313.2" calcext:value-type="float">
              <text:p><text:s/>313,2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1" office:value-type="string" calcext:value-type="string">
              <text:p>12.1.58</text:p>
            </table:table-cell>
            <table:table-cell table:style-name="ce21" office:value-type="float" office:value="89632" calcext:value-type="float">
              <text:p>89632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ê de redução 90 soldavel - 85mm - 7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62.64" calcext:value-type="float">
              <text:p><text:s/>62,64 </text:p>
            </table:table-cell>
            <table:table-cell table:style-name="ce101" table:formula="of:=ROUND([.H306]*(1+[.$G$7]);2)" office:value-type="float" office:value="78.3" calcext:value-type="float">
              <text:p><text:s/>78,30 </text:p>
            </table:table-cell>
            <table:table-cell table:style-name="ce101" table:formula="of:=ROUND([.G306]*[.I306];2)" office:value-type="float" office:value="156.6" calcext:value-type="float">
              <text:p><text:s/>156,6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59</text:p>
            </table:table-cell>
            <table:table-cell table:style-name="ce16" office:value-type="float" office:value="89394" calcext:value-type="float">
              <text:p>89394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ê redução 90º soldavel com bucha latão B central - 25mm - 1/2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0" calcext:value-type="float">
              <text:p><text:s/>20,00 </text:p>
            </table:table-cell>
            <table:table-cell table:style-name="ce101" office:value-type="float" office:value="14.22" calcext:value-type="float">
              <text:p><text:s/>14,22 </text:p>
            </table:table-cell>
            <table:table-cell table:style-name="ce101" table:formula="of:=ROUND([.H307]*(1+[.$G$7]);2)" office:value-type="float" office:value="17.78" calcext:value-type="float">
              <text:p><text:s/>17,78 </text:p>
            </table:table-cell>
            <table:table-cell table:style-name="ce101" table:formula="of:=ROUND([.G307]*[.I307];2)" office:value-type="float" office:value="355.6" calcext:value-type="float">
              <text:p><text:s/>355,6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60</text:p>
            </table:table-cell>
            <table:table-cell table:style-name="ce21" office:value-type="float" office:value="90374" calcext:value-type="float">
              <text:p>90374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ê soldavel com bucha latão bolsa central - 25mm - 3/4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16.39" calcext:value-type="float">
              <text:p><text:s/>16,39 </text:p>
            </table:table-cell>
            <table:table-cell table:style-name="ce101" table:formula="of:=ROUND([.H308]*(1+[.$G$7]);2)" office:value-type="float" office:value="20.49" calcext:value-type="float">
              <text:p><text:s/>20,49 </text:p>
            </table:table-cell>
            <table:table-cell table:style-name="ce101" table:formula="of:=ROUND([.G308]*[.I308];2)" office:value-type="float" office:value="40.98" calcext:value-type="float">
              <text:p><text:s/>40,9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0" office:value-type="string" calcext:value-type="string">
              <text:p>12.2</text:p>
            </table:table-cell>
            <table:table-cell table:style-name="ce21"/>
            <table:table-cell table:style-name="ce13"/>
            <table:table-cell table:style-name="ce46" office:value-type="string" calcext:value-type="string">
              <text:p>TUBULAÇÕES E CONEXÕES - METAIS</text:p>
            </table:table-cell>
            <table:table-cell table:style-name="ce56"/>
            <table:table-cell table:style-name="ce81" office:value-type="float" office:value="0" calcext:value-type="float">
              <text:p><text:s/>- <text:s text:c="2"/></text:p>
            </table:table-cell>
            <table:table-cell table:style-name="ce101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2.1</text:p>
            </table:table-cell>
            <table:table-cell table:style-name="ce21" office:value-type="float" office:value="95248" calcext:value-type="float">
              <text:p>95248</text:p>
            </table:table-cell>
            <table:table-cell table:style-name="ce16" office:value-type="string" calcext:value-type="string">
              <text:p>SINAPI</text:p>
            </table:table-cell>
            <table:table-cell table:style-name="ce56" office:value-type="string" calcext:value-type="string">
              <text:p>Registro de esfera 1/2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57.72" calcext:value-type="float">
              <text:p><text:s/>57,72 </text:p>
            </table:table-cell>
            <table:table-cell table:style-name="ce101" table:formula="of:=ROUND([.H310]*(1+[.$G$7]);2)" office:value-type="float" office:value="72.15" calcext:value-type="float">
              <text:p><text:s/>72,15 </text:p>
            </table:table-cell>
            <table:table-cell table:style-name="ce101" table:formula="of:=ROUND([.G310]*[.I310];2)" office:value-type="float" office:value="144.3" calcext:value-type="float">
              <text:p><text:s/>144,3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2.2</text:p>
            </table:table-cell>
            <table:table-cell table:style-name="ce21" office:value-type="float" office:value="94498" calcext:value-type="float">
              <text:p>94498</text:p>
            </table:table-cell>
            <table:table-cell table:style-name="ce16" office:value-type="string" calcext:value-type="string">
              <text:p>SINAPI</text:p>
            </table:table-cell>
            <table:table-cell table:style-name="ce56" office:value-type="string" calcext:value-type="string">
              <text:p>Registro bruto de gaveta 2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101.31" calcext:value-type="float">
              <text:p><text:s/>101,31 </text:p>
            </table:table-cell>
            <table:table-cell table:style-name="ce101" table:formula="of:=ROUND([.H311]*(1+[.$G$7]);2)" office:value-type="float" office:value="126.64" calcext:value-type="float">
              <text:p><text:s/>126,64 </text:p>
            </table:table-cell>
            <table:table-cell table:style-name="ce101" table:formula="of:=ROUND([.G311]*[.I311];2)" office:value-type="float" office:value="253.28" calcext:value-type="float">
              <text:p><text:s/>253,2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2.3</text:p>
            </table:table-cell>
            <table:table-cell table:style-name="ce21" office:value-type="float" office:value="94500" calcext:value-type="float">
              <text:p>94500</text:p>
            </table:table-cell>
            <table:table-cell table:style-name="ce16" office:value-type="string" calcext:value-type="string">
              <text:p>SINAPI</text:p>
            </table:table-cell>
            <table:table-cell table:style-name="ce56" office:value-type="string" calcext:value-type="string">
              <text:p>Registro bruto de gaveta 3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202.99" calcext:value-type="float">
              <text:p><text:s/>202,99 </text:p>
            </table:table-cell>
            <table:table-cell table:style-name="ce101" table:formula="of:=ROUND([.H312]*(1+[.$G$7]);2)" office:value-type="float" office:value="253.74" calcext:value-type="float">
              <text:p><text:s/>253,74 </text:p>
            </table:table-cell>
            <table:table-cell table:style-name="ce101" table:formula="of:=ROUND([.G312]*[.I312];2)" office:value-type="float" office:value="507.48" calcext:value-type="float">
              <text:p><text:s/>507,4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2.4</text:p>
            </table:table-cell>
            <table:table-cell table:style-name="ce21" office:value-type="float" office:value="94501" calcext:value-type="float">
              <text:p>94501</text:p>
            </table:table-cell>
            <table:table-cell table:style-name="ce16" office:value-type="string" calcext:value-type="string">
              <text:p>SINAPI</text:p>
            </table:table-cell>
            <table:table-cell table:style-name="ce56" office:value-type="string" calcext:value-type="string">
              <text:p>Registro bruto de gaveta 4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383.57" calcext:value-type="float">
              <text:p><text:s/>383,57 </text:p>
            </table:table-cell>
            <table:table-cell table:style-name="ce101" table:formula="of:=ROUND([.H313]*(1+[.$G$7]);2)" office:value-type="float" office:value="479.46" calcext:value-type="float">
              <text:p><text:s/>479,46 </text:p>
            </table:table-cell>
            <table:table-cell table:style-name="ce101" table:formula="of:=ROUND([.G313]*[.I313];2)" office:value-type="float" office:value="958.92" calcext:value-type="float">
              <text:p><text:s/>958,9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2.5</text:p>
            </table:table-cell>
            <table:table-cell table:style-name="ce21" office:value-type="float" office:value="94495" calcext:value-type="float">
              <text:p>94495</text:p>
            </table:table-cell>
            <table:table-cell table:style-name="ce16" office:value-type="string" calcext:value-type="string">
              <text:p>SINAPI</text:p>
            </table:table-cell>
            <table:table-cell table:style-name="ce56" office:value-type="string" calcext:value-type="string">
              <text:p>Registro de gaveta com canopla cromada 1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1" office:value-type="float" office:value="60.48" calcext:value-type="float">
              <text:p><text:s/>60,48 </text:p>
            </table:table-cell>
            <table:table-cell table:style-name="ce101" table:formula="of:=ROUND([.H314]*(1+[.$G$7]);2)" office:value-type="float" office:value="75.6" calcext:value-type="float">
              <text:p><text:s/>75,60 </text:p>
            </table:table-cell>
            <table:table-cell table:style-name="ce101" table:formula="of:=ROUND([.G314]*[.I314];2)" office:value-type="float" office:value="75.6" calcext:value-type="float">
              <text:p><text:s/>75,6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2.6</text:p>
            </table:table-cell>
            <table:table-cell table:style-name="ce21" office:value-type="float" office:value="94497" calcext:value-type="float">
              <text:p>94497</text:p>
            </table:table-cell>
            <table:table-cell table:style-name="ce16" office:value-type="string" calcext:value-type="string">
              <text:p>SINAPI</text:p>
            </table:table-cell>
            <table:table-cell table:style-name="ce56" office:value-type="string" calcext:value-type="string">
              <text:p>Registro de gaveta com canopla cromada 1 1/2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2" calcext:value-type="float">
              <text:p><text:s/>12,00 </text:p>
            </table:table-cell>
            <table:table-cell table:style-name="ce101" office:value-type="float" office:value="81.14" calcext:value-type="float">
              <text:p><text:s/>81,14 </text:p>
            </table:table-cell>
            <table:table-cell table:style-name="ce101" table:formula="of:=ROUND([.H315]*(1+[.$G$7]);2)" office:value-type="float" office:value="101.43" calcext:value-type="float">
              <text:p><text:s/>101,43 </text:p>
            </table:table-cell>
            <table:table-cell table:style-name="ce101" table:formula="of:=ROUND([.G315]*[.I315];2)" office:value-type="float" office:value="1217.16" calcext:value-type="float">
              <text:p><text:s/>1.217,1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2.7</text:p>
            </table:table-cell>
            <table:table-cell table:style-name="ce21" office:value-type="float" office:value="89987" calcext:value-type="float">
              <text:p>89987</text:p>
            </table:table-cell>
            <table:table-cell table:style-name="ce16" office:value-type="string" calcext:value-type="string">
              <text:p>SINAPI</text:p>
            </table:table-cell>
            <table:table-cell table:style-name="ce56" office:value-type="string" calcext:value-type="string">
              <text:p>Registro de gaveta com canopla cromada 3/4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33" calcext:value-type="float">
              <text:p><text:s/>33,00 </text:p>
            </table:table-cell>
            <table:table-cell table:style-name="ce101" office:value-type="float" office:value="54.31" calcext:value-type="float">
              <text:p><text:s/>54,31 </text:p>
            </table:table-cell>
            <table:table-cell table:style-name="ce101" table:formula="of:=ROUND([.H316]*(1+[.$G$7]);2)" office:value-type="float" office:value="67.89" calcext:value-type="float">
              <text:p><text:s/>67,89 </text:p>
            </table:table-cell>
            <table:table-cell table:style-name="ce101" table:formula="of:=ROUND([.G316]*[.I316];2)" office:value-type="float" office:value="2240.37" calcext:value-type="float">
              <text:p><text:s/>2.240,3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2.8</text:p>
            </table:table-cell>
            <table:table-cell table:style-name="ce21" office:value-type="float" office:value="89985" calcext:value-type="float">
              <text:p>89985</text:p>
            </table:table-cell>
            <table:table-cell table:style-name="ce16" office:value-type="string" calcext:value-type="string">
              <text:p>SINAPI</text:p>
            </table:table-cell>
            <table:table-cell table:style-name="ce56" office:value-type="string" calcext:value-type="string">
              <text:p>Registro de pressão com canopla cromada 3/4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3" calcext:value-type="float">
              <text:p><text:s/>13,00 </text:p>
            </table:table-cell>
            <table:table-cell table:style-name="ce101" office:value-type="float" office:value="51.87" calcext:value-type="float">
              <text:p><text:s/>51,87 </text:p>
            </table:table-cell>
            <table:table-cell table:style-name="ce101" table:formula="of:=ROUND([.H317]*(1+[.$G$7]);2)" office:value-type="float" office:value="64.84" calcext:value-type="float">
              <text:p><text:s/>64,84 </text:p>
            </table:table-cell>
            <table:table-cell table:style-name="ce101" table:formula="of:=ROUND([.G317]*[.I317];2)" office:value-type="float" office:value="842.92" calcext:value-type="float">
              <text:p><text:s/>842,9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2"/>
            <table:table-cell table:style-name="ce102" office:value-type="string" office:string-value="Subtotal" calcext:value-type="string">
              <text:p><text:s/>Subtotal </text:p>
            </table:table-cell>
            <table:table-cell table:style-name="ce112"/>
            <table:table-cell table:style-name="ce111" table:formula="of:=SUM([.J248:.J317])" office:value-type="float" office:value="35115.04" calcext:value-type="float">
              <text:p><text:s/>35.115,04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1"/>
          <table:table-cell table:style-name="ce5"/>
          <table:table-cell table:style-name="ce79"/>
          <table:table-cell table:style-name="ce98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22" office:value-type="float" office:value="13" calcext:value-type="float">
            <text:p>13</text:p>
          </table:table-cell>
          <table:table-cell table:style-name="ce22" table:number-columns-repeated="2"/>
          <table:table-cell table:style-name="ce57" office:value-type="string" calcext:value-type="string">
            <text:p>DRENAGEM DE ÁGUAS PLUVIAIS</text:p>
          </table:table-cell>
          <table:table-cell table:style-name="ce70"/>
          <table:table-cell table:style-name="ce88" table:number-columns-repeated="3"/>
          <table:table-cell table:style-name="ce87" table:formula="of:=[.J332]" office:value-type="float" office:value="29744.2" calcext:value-type="float">
            <text:p><text:s/>29.744,20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20" office:value-type="string" calcext:value-type="string">
              <text:p>13.1</text:p>
            </table:table-cell>
            <table:table-cell table:style-name="ce13" table:number-columns-repeated="2"/>
            <table:table-cell table:style-name="ce46" office:value-type="string" calcext:value-type="string">
              <text:p>TUBULAÇÕES E CONEXÕES DE PVC</text:p>
            </table:table-cell>
            <table:table-cell table:style-name="ce56"/>
            <table:table-cell table:style-name="ce81"/>
            <table:table-cell table:style-name="ce101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3.1.1</text:p>
            </table:table-cell>
            <table:table-cell table:style-name="ce16" office:value-type="float" office:value="89578" calcext:value-type="float">
              <text:p>89578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UBO PVC, SÉRIE R, ÁGUA PLUVIAL, DN 100 MM, FORNECIDO E INSTALADO</text:p>
            </table:table-cell>
            <table:table-cell table:style-name="ce16" office:value-type="string" calcext:value-type="string">
              <text:p>m</text:p>
            </table:table-cell>
            <table:table-cell table:style-name="ce83" office:value-type="float" office:value="296" calcext:value-type="float">
              <text:p><text:s/>296,00 </text:p>
            </table:table-cell>
            <table:table-cell table:style-name="ce101" office:value-type="float" office:value="23.1" calcext:value-type="float">
              <text:p><text:s/>23,10 </text:p>
            </table:table-cell>
            <table:table-cell table:style-name="ce101" table:formula="of:=ROUND([.H322]*(1+[.$G$7]);2)" office:value-type="float" office:value="28.88" calcext:value-type="float">
              <text:p><text:s/>28,88 </text:p>
            </table:table-cell>
            <table:table-cell table:style-name="ce101" table:formula="of:=ROUND([.G322]*[.I322];2)" office:value-type="float" office:value="8548.48" calcext:value-type="float">
              <text:p><text:s/>8.548,4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3.1.2</text:p>
            </table:table-cell>
            <table:table-cell table:style-name="ce16" office:value-type="float" office:value="89580" calcext:value-type="float">
              <text:p>89580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UBO PVC, SÉRIE R, ÁGUA PLUVIAL, DN 150 MM, FORNECIDO E INSTALADO</text:p>
            </table:table-cell>
            <table:table-cell table:style-name="ce16" office:value-type="string" calcext:value-type="string">
              <text:p>m</text:p>
            </table:table-cell>
            <table:table-cell table:style-name="ce83" office:value-type="float" office:value="98" calcext:value-type="float">
              <text:p><text:s/>98,00 </text:p>
            </table:table-cell>
            <table:table-cell table:style-name="ce101" office:value-type="float" office:value="45.52" calcext:value-type="float">
              <text:p><text:s/>45,52 </text:p>
            </table:table-cell>
            <table:table-cell table:style-name="ce101" table:formula="of:=ROUND([.H323]*(1+[.$G$7]);2)" office:value-type="float" office:value="56.9" calcext:value-type="float">
              <text:p><text:s/>56,90 </text:p>
            </table:table-cell>
            <table:table-cell table:style-name="ce101" table:formula="of:=ROUND([.G323]*[.I323];2)" office:value-type="float" office:value="5576.2" calcext:value-type="float">
              <text:p><text:s/>5.576,2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3.1.3</text:p>
            </table:table-cell>
            <table:table-cell table:style-name="ce16" office:value-type="float" office:value="90696" calcext:value-type="float">
              <text:p>90696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UBO PVC PARA REDE COLETORA DN 200 MM, FORNECIDO E INSTALADO</text:p>
            </table:table-cell>
            <table:table-cell table:style-name="ce16" office:value-type="string" calcext:value-type="string">
              <text:p>m</text:p>
            </table:table-cell>
            <table:table-cell table:style-name="ce83" table:formula="of:=18+7.5+13.7+13.7+13+2" office:value-type="float" office:value="67.9" calcext:value-type="float">
              <text:p><text:s/>67,90 </text:p>
            </table:table-cell>
            <table:table-cell table:style-name="ce101" office:value-type="float" office:value="68.44" calcext:value-type="float">
              <text:p><text:s/>68,44 </text:p>
            </table:table-cell>
            <table:table-cell table:style-name="ce101" table:formula="of:=ROUND([.H324]*(1+[.$G$7]);2)" office:value-type="float" office:value="85.55" calcext:value-type="float">
              <text:p><text:s/>85,55 </text:p>
            </table:table-cell>
            <table:table-cell table:style-name="ce101" table:formula="of:=ROUND([.G324]*[.I324];2)" office:value-type="float" office:value="5808.85" calcext:value-type="float">
              <text:p><text:s/>5.808,8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3.1.4</text:p>
            </table:table-cell>
            <table:table-cell table:style-name="ce16" office:value-type="float" office:value="90697" calcext:value-type="float">
              <text:p>90697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UBO PVC PARA REDE COLETORA DN 250 MM, FORNECIDO E INSTALADO</text:p>
            </table:table-cell>
            <table:table-cell table:style-name="ce16" office:value-type="string" calcext:value-type="string">
              <text:p>m</text:p>
            </table:table-cell>
            <table:table-cell table:style-name="ce83" table:formula="of:=15" office:value-type="float" office:value="15" calcext:value-type="float">
              <text:p><text:s/>15,00 </text:p>
            </table:table-cell>
            <table:table-cell table:style-name="ce101" office:value-type="float" office:value="113.99" calcext:value-type="float">
              <text:p><text:s/>113,99 </text:p>
            </table:table-cell>
            <table:table-cell table:style-name="ce101" table:formula="of:=ROUND([.H325]*(1+[.$G$7]);2)" office:value-type="float" office:value="142.49" calcext:value-type="float">
              <text:p><text:s/>142,49 </text:p>
            </table:table-cell>
            <table:table-cell table:style-name="ce101" table:formula="of:=ROUND([.G325]*[.I325];2)" office:value-type="float" office:value="2137.35" calcext:value-type="float">
              <text:p><text:s/>2.137,3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3.1.5</text:p>
            </table:table-cell>
            <table:table-cell table:style-name="ce16" office:value-type="float" office:value="89746" calcext:value-type="float">
              <text:p>89746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45 - 10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3" office:value-type="float" office:value="20" calcext:value-type="float">
              <text:p><text:s/>20,00 </text:p>
            </table:table-cell>
            <table:table-cell table:style-name="ce101" office:value-type="float" office:value="18.11" calcext:value-type="float">
              <text:p><text:s/>18,11 </text:p>
            </table:table-cell>
            <table:table-cell table:style-name="ce101" table:formula="of:=ROUND([.H326]*(1+[.$G$7]);2)" office:value-type="float" office:value="22.64" calcext:value-type="float">
              <text:p><text:s/>22,64 </text:p>
            </table:table-cell>
            <table:table-cell table:style-name="ce101" table:formula="of:=ROUND([.G326]*[.I326];2)" office:value-type="float" office:value="452.8" calcext:value-type="float">
              <text:p><text:s/>452,8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3.1.6</text:p>
            </table:table-cell>
            <table:table-cell table:style-name="ce16" office:value-type="float" office:value="89744" calcext:value-type="float">
              <text:p>89744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90 - 10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3" office:value-type="float" office:value="71" calcext:value-type="float">
              <text:p><text:s/>71,00 </text:p>
            </table:table-cell>
            <table:table-cell table:style-name="ce101" office:value-type="float" office:value="18.05" calcext:value-type="float">
              <text:p><text:s/>18,05 </text:p>
            </table:table-cell>
            <table:table-cell table:style-name="ce101" table:formula="of:=ROUND([.H327]*(1+[.$G$7]);2)" office:value-type="float" office:value="22.56" calcext:value-type="float">
              <text:p><text:s/>22,56 </text:p>
            </table:table-cell>
            <table:table-cell table:style-name="ce101" table:formula="of:=ROUND([.G327]*[.I327];2)" office:value-type="float" office:value="1601.76" calcext:value-type="float">
              <text:p><text:s/>1.601,7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3.1.7</text:p>
            </table:table-cell>
            <table:table-cell table:style-name="ce16" office:value-type="float" office:value="89567" calcext:value-type="float">
              <text:p>89567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unção simples - 100mm - 10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3" office:value-type="float" office:value="7" calcext:value-type="float">
              <text:p><text:s/>7,00 </text:p>
            </table:table-cell>
            <table:table-cell table:style-name="ce101" office:value-type="float" office:value="48.5" calcext:value-type="float">
              <text:p><text:s/>48,50 </text:p>
            </table:table-cell>
            <table:table-cell table:style-name="ce101" table:formula="of:=ROUND([.H328]*(1+[.$G$7]);2)" office:value-type="float" office:value="60.63" calcext:value-type="float">
              <text:p><text:s/>60,63 </text:p>
            </table:table-cell>
            <table:table-cell table:style-name="ce101" table:formula="of:=ROUND([.G328]*[.I328];2)" office:value-type="float" office:value="424.41" calcext:value-type="float">
              <text:p><text:s/>424,4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3" office:value-type="string" calcext:value-type="string">
              <text:p>13.2</text:p>
            </table:table-cell>
            <table:table-cell table:style-name="ce13" table:number-columns-repeated="2"/>
            <table:table-cell table:style-name="ce46" office:value-type="string" calcext:value-type="string">
              <text:p>ACESSÓRIOS</text:p>
            </table:table-cell>
            <table:table-cell table:style-name="ce56"/>
            <table:table-cell table:style-name="ce83"/>
            <table:table-cell table:style-name="ce101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3.2.1</text:p>
            </table:table-cell>
            <table:table-cell table:style-name="ce16" office:value-type="string" calcext:value-type="string">
              <text:p>89495-21059</text:p>
            </table:table-cell>
            <table:table-cell table:style-name="ce16" office:value-type="string" calcext:value-type="string">
              <text:p>SINAPI</text:p>
            </table:table-cell>
            <table:table-cell table:style-name="ce51" office:value-type="string" calcext:value-type="string">
              <text:p>RALO SIFONADO, PVC, DN 100 X 40 MM, JUNTA SOLDÁVEL, FORNECIDO E INSTALADO</text:p>
            </table:table-cell>
            <table:table-cell table:style-name="ce16" office:value-type="string" calcext:value-type="string">
              <text:p>un</text:p>
            </table:table-cell>
            <table:table-cell table:style-name="ce83" office:value-type="float" office:value="23" calcext:value-type="float">
              <text:p><text:s/>23,00 </text:p>
            </table:table-cell>
            <table:table-cell table:style-name="ce101" table:formula="of:=8.22+36.37-6.22" office:value-type="float" office:value="38.37" calcext:value-type="float">
              <text:p><text:s/>38,37 </text:p>
            </table:table-cell>
            <table:table-cell table:style-name="ce101" table:formula="of:=ROUND([.H330]*(1+[.$G$7]);2)" office:value-type="float" office:value="47.96" calcext:value-type="float">
              <text:p><text:s/>47,96 </text:p>
            </table:table-cell>
            <table:table-cell table:style-name="ce101" table:formula="of:=ROUND([.G330]*[.I330];2)" office:value-type="float" office:value="1103.08" calcext:value-type="float">
              <text:p><text:s/>1.103,08 </text:p>
            </table:table-cell>
            <table:table-cell table:style-name="ce125"/>
            <table:table-cell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3.2.2</text:p>
            </table:table-cell>
            <table:table-cell table:style-name="ce16" office:value-type="float" office:value="72285" calcext:value-type="float">
              <text:p>72285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CAIXA DE AREIA 80X80X80CM EM ALVENARIA - EXECUÇÃO</text:p>
            </table:table-cell>
            <table:table-cell table:style-name="ce16" office:value-type="string" calcext:value-type="string">
              <text:p>un</text:p>
            </table:table-cell>
            <table:table-cell table:style-name="ce83" office:value-type="float" office:value="19" calcext:value-type="float">
              <text:p><text:s/>19,00 </text:p>
            </table:table-cell>
            <table:table-cell table:style-name="ce101" table:formula="of:=86.13*2" office:value-type="float" office:value="172.26" calcext:value-type="float">
              <text:p><text:s/>172,26 </text:p>
            </table:table-cell>
            <table:table-cell table:style-name="ce101" table:formula="of:=ROUND([.H331]*(1+[.$G$7]);2)" office:value-type="float" office:value="215.33" calcext:value-type="float">
              <text:p><text:s/>215,33 </text:p>
            </table:table-cell>
            <table:table-cell table:style-name="ce101" table:formula="of:=ROUND([.G331]*[.I331];2)" office:value-type="float" office:value="4091.27" calcext:value-type="float">
              <text:p><text:s/>4.091,2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2"/>
            <table:table-cell table:style-name="ce102" office:value-type="string" office:string-value="Subtotal" calcext:value-type="string">
              <text:p><text:s/>Subtotal </text:p>
            </table:table-cell>
            <table:table-cell table:style-name="ce112"/>
            <table:table-cell table:style-name="ce111" table:formula="of:=SUM([.J322:.J331])" office:value-type="float" office:value="29744.2" calcext:value-type="float">
              <text:p><text:s/>29.744,20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1"/>
          <table:table-cell table:style-name="ce5"/>
          <table:table-cell table:style-name="ce79"/>
          <table:table-cell table:style-name="ce98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14" calcext:value-type="float">
            <text:p>14</text:p>
          </table:table-cell>
          <table:table-cell table:style-name="ce15" table:number-columns-repeated="2"/>
          <table:table-cell table:style-name="ce42" office:value-type="string" calcext:value-type="string">
            <text:p>INSTALAÇÃO SANITÁRIA</text:p>
          </table:table-cell>
          <table:table-cell table:style-name="ce42"/>
          <table:table-cell table:style-name="ce86" table:number-columns-repeated="3"/>
          <table:table-cell table:style-name="ce87" table:formula="of:=[.J375]" office:value-type="float" office:value="45156.99" calcext:value-type="float">
            <text:p><text:s/>45.156,99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6" office:value-type="string" calcext:value-type="string">
              <text:p>14.1</text:p>
            </table:table-cell>
            <table:table-cell table:style-name="ce16" office:value-type="float" office:value="89714" calcext:value-type="float">
              <text:p>89714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ubo de PVC rígido 100mm, fornec. e instalação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226" calcext:value-type="float">
              <text:p><text:s/>226,00 </text:p>
            </table:table-cell>
            <table:table-cell table:style-name="ce101" office:value-type="float" office:value="45.04" calcext:value-type="float">
              <text:p><text:s/>45,04 </text:p>
            </table:table-cell>
            <table:table-cell table:style-name="ce101" table:formula="of:=ROUND([.H335]*(1+[.$G$7]);2)" office:value-type="float" office:value="56.3" calcext:value-type="float">
              <text:p><text:s/>56,30 </text:p>
            </table:table-cell>
            <table:table-cell table:style-name="ce101" table:formula="of:=ROUND([.G335]*[.I335];2)" office:value-type="float" office:value="12723.8" calcext:value-type="float">
              <text:p><text:s/>12.723,80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2</text:p>
            </table:table-cell>
            <table:table-cell table:style-name="ce16" office:value-type="float" office:value="89711" calcext:value-type="float">
              <text:p>89711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ubo de PVC rígido 40mm, fornec. e instalação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185" calcext:value-type="float">
              <text:p><text:s/>185,00 </text:p>
            </table:table-cell>
            <table:table-cell table:style-name="ce101" office:value-type="float" office:value="16.35" calcext:value-type="float">
              <text:p><text:s/>16,35 </text:p>
            </table:table-cell>
            <table:table-cell table:style-name="ce101" table:formula="of:=ROUND([.H336]*(1+[.$G$7]);2)" office:value-type="float" office:value="20.44" calcext:value-type="float">
              <text:p><text:s/>20,44 </text:p>
            </table:table-cell>
            <table:table-cell table:style-name="ce101" table:formula="of:=ROUND([.G336]*[.I336];2)" office:value-type="float" office:value="3781.4" calcext:value-type="float">
              <text:p><text:s/>3.781,40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3</text:p>
            </table:table-cell>
            <table:table-cell table:style-name="ce16" office:value-type="float" office:value="89712" calcext:value-type="float">
              <text:p>89712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ubo de PVC rígido 50mm, fornec. e instalação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163" calcext:value-type="float">
              <text:p><text:s/>163,00 </text:p>
            </table:table-cell>
            <table:table-cell table:style-name="ce101" office:value-type="float" office:value="23.47" calcext:value-type="float">
              <text:p><text:s/>23,47 </text:p>
            </table:table-cell>
            <table:table-cell table:style-name="ce101" table:formula="of:=ROUND([.H337]*(1+[.$G$7]);2)" office:value-type="float" office:value="29.34" calcext:value-type="float">
              <text:p><text:s/>29,34 </text:p>
            </table:table-cell>
            <table:table-cell table:style-name="ce101" table:formula="of:=ROUND([.G337]*[.I337];2)" office:value-type="float" office:value="4782.42" calcext:value-type="float">
              <text:p><text:s/>4.782,42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4</text:p>
            </table:table-cell>
            <table:table-cell table:style-name="ce16" office:value-type="float" office:value="89511" calcext:value-type="float">
              <text:p>89511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ubo de PVC rígido 75mm, fornec. e instalação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152" calcext:value-type="float">
              <text:p><text:s/>152,00 </text:p>
            </table:table-cell>
            <table:table-cell table:style-name="ce101" office:value-type="float" office:value="27.88" calcext:value-type="float">
              <text:p><text:s/>27,88 </text:p>
            </table:table-cell>
            <table:table-cell table:style-name="ce101" table:formula="of:=ROUND([.H338]*(1+[.$G$7]);2)" office:value-type="float" office:value="34.85" calcext:value-type="float">
              <text:p><text:s/>34,85 </text:p>
            </table:table-cell>
            <table:table-cell table:style-name="ce101" table:formula="of:=ROUND([.G338]*[.I338];2)" office:value-type="float" office:value="5297.2" calcext:value-type="float">
              <text:p><text:s/>5.297,20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5</text:p>
            </table:table-cell>
            <table:table-cell table:style-name="ce16" office:value-type="float" office:value="89849" calcext:value-type="float">
              <text:p>89849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ubo de PVC rígido 150mm, fornec. e instalação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45" calcext:value-type="float">
              <text:p><text:s/>45,00 </text:p>
            </table:table-cell>
            <table:table-cell table:style-name="ce101" office:value-type="float" office:value="40.02" calcext:value-type="float">
              <text:p><text:s/>40,02 </text:p>
            </table:table-cell>
            <table:table-cell table:style-name="ce101" table:formula="of:=ROUND([.H339]*(1+[.$G$7]);2)" office:value-type="float" office:value="50.03" calcext:value-type="float">
              <text:p><text:s/>50,03 </text:p>
            </table:table-cell>
            <table:table-cell table:style-name="ce101" table:formula="of:=ROUND([.G339]*[.I339];2)" office:value-type="float" office:value="2251.35" calcext:value-type="float">
              <text:p><text:s/>2.251,35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6</text:p>
            </table:table-cell>
            <table:table-cell table:style-name="ce16" office:value-type="float" office:value="90375" calcext:value-type="float">
              <text:p>90375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Bucha de redução PVC longa 50mm-40mm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31" calcext:value-type="float">
              <text:p><text:s/>31,00 </text:p>
            </table:table-cell>
            <table:table-cell table:style-name="ce101" office:value-type="float" office:value="7.25" calcext:value-type="float">
              <text:p><text:s/>7,25 </text:p>
            </table:table-cell>
            <table:table-cell table:style-name="ce101" table:formula="of:=ROUND([.H340]*(1+[.$G$7]);2)" office:value-type="float" office:value="9.06" calcext:value-type="float">
              <text:p><text:s/>9,06 </text:p>
            </table:table-cell>
            <table:table-cell table:style-name="ce101" table:formula="of:=ROUND([.G340]*[.I340];2)" office:value-type="float" office:value="280.86" calcext:value-type="float">
              <text:p><text:s/>280,86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7</text:p>
            </table:table-cell>
            <table:table-cell table:style-name="ce16" office:value-type="float" office:value="89746" calcext:value-type="float">
              <text:p>89746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PVC 45º 10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6" calcext:value-type="float">
              <text:p><text:s/>6,00 </text:p>
            </table:table-cell>
            <table:table-cell table:style-name="ce101" office:value-type="float" office:value="18.11" calcext:value-type="float">
              <text:p><text:s/>18,11 </text:p>
            </table:table-cell>
            <table:table-cell table:style-name="ce101" table:formula="of:=ROUND([.H341]*(1+[.$G$7]);2)" office:value-type="float" office:value="22.64" calcext:value-type="float">
              <text:p><text:s/>22,64 </text:p>
            </table:table-cell>
            <table:table-cell table:style-name="ce101" table:formula="of:=ROUND([.G341]*[.I341];2)" office:value-type="float" office:value="135.84" calcext:value-type="float">
              <text:p><text:s/>135,84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8</text:p>
            </table:table-cell>
            <table:table-cell table:style-name="ce16" office:value-type="float" office:value="89739" calcext:value-type="float">
              <text:p>89739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PVC 45º 75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2" calcext:value-type="float">
              <text:p><text:s/>22,00 </text:p>
            </table:table-cell>
            <table:table-cell table:style-name="ce101" office:value-type="float" office:value="14.4" calcext:value-type="float">
              <text:p><text:s/>14,40 </text:p>
            </table:table-cell>
            <table:table-cell table:style-name="ce101" table:formula="of:=ROUND([.H342]*(1+[.$G$7]);2)" office:value-type="float" office:value="18" calcext:value-type="float">
              <text:p><text:s/>18,00 </text:p>
            </table:table-cell>
            <table:table-cell table:style-name="ce101" table:formula="of:=ROUND([.G342]*[.I342];2)" office:value-type="float" office:value="396" calcext:value-type="float">
              <text:p><text:s/>396,00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9</text:p>
            </table:table-cell>
            <table:table-cell table:style-name="ce16" office:value-type="float" office:value="89732" calcext:value-type="float">
              <text:p>89732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PVC 45º 5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8" calcext:value-type="float">
              <text:p><text:s/>28,00 </text:p>
            </table:table-cell>
            <table:table-cell table:style-name="ce101" office:value-type="float" office:value="8.64" calcext:value-type="float">
              <text:p><text:s/>8,64 </text:p>
            </table:table-cell>
            <table:table-cell table:style-name="ce101" table:formula="of:=ROUND([.H343]*(1+[.$G$7]);2)" office:value-type="float" office:value="10.8" calcext:value-type="float">
              <text:p><text:s/>10,80 </text:p>
            </table:table-cell>
            <table:table-cell table:style-name="ce101" table:formula="of:=ROUND([.G343]*[.I343];2)" office:value-type="float" office:value="302.4" calcext:value-type="float">
              <text:p><text:s/>302,40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10</text:p>
            </table:table-cell>
            <table:table-cell table:style-name="ce16" office:value-type="float" office:value="89726" calcext:value-type="float">
              <text:p>89726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PVC 45º 4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54" calcext:value-type="float">
              <text:p><text:s/>54,00 </text:p>
            </table:table-cell>
            <table:table-cell table:style-name="ce101" office:value-type="float" office:value="7.03" calcext:value-type="float">
              <text:p><text:s/>7,03 </text:p>
            </table:table-cell>
            <table:table-cell table:style-name="ce101" table:formula="of:=ROUND([.H344]*(1+[.$G$7]);2)" office:value-type="float" office:value="8.79" calcext:value-type="float">
              <text:p><text:s/>8,79 </text:p>
            </table:table-cell>
            <table:table-cell table:style-name="ce101" table:formula="of:=ROUND([.G344]*[.I344];2)" office:value-type="float" office:value="474.66" calcext:value-type="float">
              <text:p><text:s/>474,66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11</text:p>
            </table:table-cell>
            <table:table-cell table:style-name="ce16" office:value-type="float" office:value="89744" calcext:value-type="float">
              <text:p>89744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PVC 90º 10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4" calcext:value-type="float">
              <text:p><text:s/>24,00 </text:p>
            </table:table-cell>
            <table:table-cell table:style-name="ce101" office:value-type="float" office:value="18.05" calcext:value-type="float">
              <text:p><text:s/>18,05 </text:p>
            </table:table-cell>
            <table:table-cell table:style-name="ce101" table:formula="of:=ROUND([.H345]*(1+[.$G$7]);2)" office:value-type="float" office:value="22.56" calcext:value-type="float">
              <text:p><text:s/>22,56 </text:p>
            </table:table-cell>
            <table:table-cell table:style-name="ce101" table:formula="of:=ROUND([.G345]*[.I345];2)" office:value-type="float" office:value="541.44" calcext:value-type="float">
              <text:p><text:s/>541,44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12</text:p>
            </table:table-cell>
            <table:table-cell table:style-name="ce16" office:value-type="float" office:value="89522" calcext:value-type="float">
              <text:p>89522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PVC 90º 75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48" calcext:value-type="float">
              <text:p><text:s/>48,00 </text:p>
            </table:table-cell>
            <table:table-cell table:style-name="ce101" office:value-type="float" office:value="17.95" calcext:value-type="float">
              <text:p><text:s/>17,95 </text:p>
            </table:table-cell>
            <table:table-cell table:style-name="ce101" table:formula="of:=ROUND([.H346]*(1+[.$G$7]);2)" office:value-type="float" office:value="22.44" calcext:value-type="float">
              <text:p><text:s/>22,44 </text:p>
            </table:table-cell>
            <table:table-cell table:style-name="ce101" table:formula="of:=ROUND([.G346]*[.I346];2)" office:value-type="float" office:value="1077.12" calcext:value-type="float">
              <text:p><text:s/>1.077,12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13</text:p>
            </table:table-cell>
            <table:table-cell table:style-name="ce16" office:value-type="float" office:value="89731" calcext:value-type="float">
              <text:p>89731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PVC 90º 5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38" calcext:value-type="float">
              <text:p><text:s/>38,00 </text:p>
            </table:table-cell>
            <table:table-cell table:style-name="ce101" office:value-type="float" office:value="8.15" calcext:value-type="float">
              <text:p><text:s/>8,15 </text:p>
            </table:table-cell>
            <table:table-cell table:style-name="ce101" table:formula="of:=ROUND([.H347]*(1+[.$G$7]);2)" office:value-type="float" office:value="10.19" calcext:value-type="float">
              <text:p><text:s/>10,19 </text:p>
            </table:table-cell>
            <table:table-cell table:style-name="ce101" table:formula="of:=ROUND([.G347]*[.I347];2)" office:value-type="float" office:value="387.22" calcext:value-type="float">
              <text:p><text:s/>387,22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14</text:p>
            </table:table-cell>
            <table:table-cell table:style-name="ce16" office:value-type="float" office:value="89724" calcext:value-type="float">
              <text:p>89724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PVC 90º 4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65" calcext:value-type="float">
              <text:p><text:s/>165,00 </text:p>
            </table:table-cell>
            <table:table-cell table:style-name="ce101" office:value-type="float" office:value="6.35" calcext:value-type="float">
              <text:p><text:s/>6,35 </text:p>
            </table:table-cell>
            <table:table-cell table:style-name="ce101" table:formula="of:=ROUND([.H348]*(1+[.$G$7]);2)" office:value-type="float" office:value="7.94" calcext:value-type="float">
              <text:p><text:s/>7,94 </text:p>
            </table:table-cell>
            <table:table-cell table:style-name="ce101" table:formula="of:=ROUND([.G348]*[.I348];2)" office:value-type="float" office:value="1310.1" calcext:value-type="float">
              <text:p><text:s/>1.310,10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15</text:p>
            </table:table-cell>
            <table:table-cell table:style-name="ce16" office:value-type="float" office:value="89569" calcext:value-type="float">
              <text:p>89569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unção PVC simples 100mm-5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2" calcext:value-type="float">
              <text:p><text:s/>22,00 </text:p>
            </table:table-cell>
            <table:table-cell table:style-name="ce101" office:value-type="float" office:value="47.01" calcext:value-type="float">
              <text:p><text:s/>47,01 </text:p>
            </table:table-cell>
            <table:table-cell table:style-name="ce101" table:formula="of:=ROUND([.H349]*(1+[.$G$7]);2)" office:value-type="float" office:value="58.76" calcext:value-type="float">
              <text:p><text:s/>58,76 </text:p>
            </table:table-cell>
            <table:table-cell table:style-name="ce101" table:formula="of:=ROUND([.G349]*[.I349];2)" office:value-type="float" office:value="1292.72" calcext:value-type="float">
              <text:p><text:s/>1.292,72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16</text:p>
            </table:table-cell>
            <table:table-cell table:style-name="ce16" office:value-type="float" office:value="89569" calcext:value-type="float">
              <text:p>89569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unção PVC simples 100mm-75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3" calcext:value-type="float">
              <text:p><text:s/>3,00 </text:p>
            </table:table-cell>
            <table:table-cell table:style-name="ce101" office:value-type="float" office:value="47.01" calcext:value-type="float">
              <text:p><text:s/>47,01 </text:p>
            </table:table-cell>
            <table:table-cell table:style-name="ce101" table:formula="of:=ROUND([.H350]*(1+[.$G$7]);2)" office:value-type="float" office:value="58.76" calcext:value-type="float">
              <text:p><text:s/>58,76 </text:p>
            </table:table-cell>
            <table:table-cell table:style-name="ce101" table:formula="of:=ROUND([.G350]*[.I350];2)" office:value-type="float" office:value="176.28" calcext:value-type="float">
              <text:p><text:s/>176,28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17</text:p>
            </table:table-cell>
            <table:table-cell table:style-name="ce16" office:value-type="float" office:value="89690" calcext:value-type="float">
              <text:p>89690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unção PVC simples 100mm-10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6" calcext:value-type="float">
              <text:p><text:s/>16,00 </text:p>
            </table:table-cell>
            <table:table-cell table:style-name="ce101" office:value-type="float" office:value="46.16" calcext:value-type="float">
              <text:p><text:s/>46,16 </text:p>
            </table:table-cell>
            <table:table-cell table:style-name="ce101" table:formula="of:=ROUND([.H351]*(1+[.$G$7]);2)" office:value-type="float" office:value="57.7" calcext:value-type="float">
              <text:p><text:s/>57,70 </text:p>
            </table:table-cell>
            <table:table-cell table:style-name="ce101" table:formula="of:=ROUND([.G351]*[.I351];2)" office:value-type="float" office:value="923.2" calcext:value-type="float">
              <text:p><text:s/>923,20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18</text:p>
            </table:table-cell>
            <table:table-cell table:style-name="ce16" office:value-type="float" office:value="89685" calcext:value-type="float">
              <text:p>89685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unção PVC simples 75mm-5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6" calcext:value-type="float">
              <text:p><text:s/>6,00 </text:p>
            </table:table-cell>
            <table:table-cell table:style-name="ce101" office:value-type="float" office:value="29.92" calcext:value-type="float">
              <text:p><text:s/>29,92 </text:p>
            </table:table-cell>
            <table:table-cell table:style-name="ce101" table:formula="of:=ROUND([.H352]*(1+[.$G$7]);2)" office:value-type="float" office:value="37.4" calcext:value-type="float">
              <text:p><text:s/>37,40 </text:p>
            </table:table-cell>
            <table:table-cell table:style-name="ce101" table:formula="of:=ROUND([.G352]*[.I352];2)" office:value-type="float" office:value="224.4" calcext:value-type="float">
              <text:p><text:s/>224,40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19</text:p>
            </table:table-cell>
            <table:table-cell table:style-name="ce16" office:value-type="float" office:value="89685" calcext:value-type="float">
              <text:p>89685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unção PVC simples 75mm-75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29.92" calcext:value-type="float">
              <text:p><text:s/>29,92 </text:p>
            </table:table-cell>
            <table:table-cell table:style-name="ce101" table:formula="of:=ROUND([.H353]*(1+[.$G$7]);2)" office:value-type="float" office:value="37.4" calcext:value-type="float">
              <text:p><text:s/>37,40 </text:p>
            </table:table-cell>
            <table:table-cell table:style-name="ce101" table:formula="of:=ROUND([.G353]*[.I353];2)" office:value-type="float" office:value="74.8" calcext:value-type="float">
              <text:p><text:s/>74,80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20</text:p>
            </table:table-cell>
            <table:table-cell table:style-name="ce16" office:value-type="float" office:value="89561" calcext:value-type="float">
              <text:p>89561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unção PVC simples 40mm-4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1" office:value-type="float" office:value="10.64" calcext:value-type="float">
              <text:p><text:s/>10,64 </text:p>
            </table:table-cell>
            <table:table-cell table:style-name="ce101" table:formula="of:=ROUND([.H354]*(1+[.$G$7]);2)" office:value-type="float" office:value="13.3" calcext:value-type="float">
              <text:p><text:s/>13,30 </text:p>
            </table:table-cell>
            <table:table-cell table:style-name="ce101" table:formula="of:=ROUND([.G354]*[.I354];2)" office:value-type="float" office:value="13.3" calcext:value-type="float">
              <text:p><text:s/>13,30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21</text:p>
            </table:table-cell>
            <table:table-cell table:style-name="ce16" office:value-type="float" office:value="89557" calcext:value-type="float">
              <text:p>89557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Redução excêntrica PVC 100mm-5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6" calcext:value-type="float">
              <text:p><text:s/>6,00 </text:p>
            </table:table-cell>
            <table:table-cell table:style-name="ce101" office:value-type="float" office:value="16.96" calcext:value-type="float">
              <text:p><text:s/>16,96 </text:p>
            </table:table-cell>
            <table:table-cell table:style-name="ce101" table:formula="of:=ROUND([.H355]*(1+[.$G$7]);2)" office:value-type="float" office:value="21.2" calcext:value-type="float">
              <text:p><text:s/>21,20 </text:p>
            </table:table-cell>
            <table:table-cell table:style-name="ce101" table:formula="of:=ROUND([.G355]*[.I355];2)" office:value-type="float" office:value="127.2" calcext:value-type="float">
              <text:p><text:s/>127,20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22</text:p>
            </table:table-cell>
            <table:table-cell table:style-name="ce16" office:value-type="float" office:value="89549" calcext:value-type="float">
              <text:p>89549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Redução excêntrica PVC 75mm-5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5" calcext:value-type="float">
              <text:p><text:s/>5,00 </text:p>
            </table:table-cell>
            <table:table-cell table:style-name="ce101" office:value-type="float" office:value="9.78" calcext:value-type="float">
              <text:p><text:s/>9,78 </text:p>
            </table:table-cell>
            <table:table-cell table:style-name="ce101" table:formula="of:=ROUND([.H356]*(1+[.$G$7]);2)" office:value-type="float" office:value="12.23" calcext:value-type="float">
              <text:p><text:s/>12,23 </text:p>
            </table:table-cell>
            <table:table-cell table:style-name="ce101" table:formula="of:=ROUND([.G356]*[.I356];2)" office:value-type="float" office:value="61.15" calcext:value-type="float">
              <text:p><text:s/>61,15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23</text:p>
            </table:table-cell>
            <table:table-cell table:style-name="ce16" office:value-type="float" office:value="89623" calcext:value-type="float">
              <text:p>89623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ê PVC 90º - 4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1" calcext:value-type="float">
              <text:p><text:s/>21,00 </text:p>
            </table:table-cell>
            <table:table-cell table:style-name="ce101" office:value-type="float" office:value="12.39" calcext:value-type="float">
              <text:p><text:s/>12,39 </text:p>
            </table:table-cell>
            <table:table-cell table:style-name="ce101" table:formula="of:=ROUND([.H357]*(1+[.$G$7]);2)" office:value-type="float" office:value="15.49" calcext:value-type="float">
              <text:p><text:s/>15,49 </text:p>
            </table:table-cell>
            <table:table-cell table:style-name="ce101" table:formula="of:=ROUND([.G357]*[.I357];2)" office:value-type="float" office:value="325.29" calcext:value-type="float">
              <text:p><text:s/>325,29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24</text:p>
            </table:table-cell>
            <table:table-cell table:style-name="ce16" office:value-type="float" office:value="89696" calcext:value-type="float">
              <text:p>89696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ê PVC sanitario 100mm-5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2" calcext:value-type="float">
              <text:p><text:s/>12,00 </text:p>
            </table:table-cell>
            <table:table-cell table:style-name="ce101" office:value-type="float" office:value="32.26" calcext:value-type="float">
              <text:p><text:s/>32,26 </text:p>
            </table:table-cell>
            <table:table-cell table:style-name="ce101" table:formula="of:=ROUND([.H358]*(1+[.$G$7]);2)" office:value-type="float" office:value="40.33" calcext:value-type="float">
              <text:p><text:s/>40,33 </text:p>
            </table:table-cell>
            <table:table-cell table:style-name="ce101" table:formula="of:=ROUND([.G358]*[.I358];2)" office:value-type="float" office:value="483.96" calcext:value-type="float">
              <text:p><text:s/>483,96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25</text:p>
            </table:table-cell>
            <table:table-cell table:style-name="ce16" office:value-type="float" office:value="89696" calcext:value-type="float">
              <text:p>89696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ê PVC sanitario 100mm-75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7" calcext:value-type="float">
              <text:p><text:s/>17,00 </text:p>
            </table:table-cell>
            <table:table-cell table:style-name="ce101" office:value-type="float" office:value="32.26" calcext:value-type="float">
              <text:p><text:s/>32,26 </text:p>
            </table:table-cell>
            <table:table-cell table:style-name="ce101" table:formula="of:=ROUND([.H359]*(1+[.$G$7]);2)" office:value-type="float" office:value="40.33" calcext:value-type="float">
              <text:p><text:s/>40,33 </text:p>
            </table:table-cell>
            <table:table-cell table:style-name="ce101" table:formula="of:=ROUND([.G359]*[.I359];2)" office:value-type="float" office:value="685.61" calcext:value-type="float">
              <text:p><text:s/>685,61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26</text:p>
            </table:table-cell>
            <table:table-cell table:style-name="ce16" office:value-type="float" office:value="89704" calcext:value-type="float">
              <text:p>89704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ê PVC sanitario 150mm-10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72.29" calcext:value-type="float">
              <text:p><text:s/>72,29 </text:p>
            </table:table-cell>
            <table:table-cell table:style-name="ce101" table:formula="of:=ROUND([.H360]*(1+[.$G$7]);2)" office:value-type="float" office:value="90.36" calcext:value-type="float">
              <text:p><text:s/>90,36 </text:p>
            </table:table-cell>
            <table:table-cell table:style-name="ce101" table:formula="of:=ROUND([.G360]*[.I360];2)" office:value-type="float" office:value="180.72" calcext:value-type="float">
              <text:p><text:s/>180,72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27</text:p>
            </table:table-cell>
            <table:table-cell table:style-name="ce16" office:value-type="float" office:value="89784" calcext:value-type="float">
              <text:p>89784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ê PVC sanitario 50mm-5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7" calcext:value-type="float">
              <text:p><text:s/>17,00 </text:p>
            </table:table-cell>
            <table:table-cell table:style-name="ce101" office:value-type="float" office:value="13.87" calcext:value-type="float">
              <text:p><text:s/>13,87 </text:p>
            </table:table-cell>
            <table:table-cell table:style-name="ce101" table:formula="of:=ROUND([.H361]*(1+[.$G$7]);2)" office:value-type="float" office:value="17.34" calcext:value-type="float">
              <text:p><text:s/>17,34 </text:p>
            </table:table-cell>
            <table:table-cell table:style-name="ce101" table:formula="of:=ROUND([.G361]*[.I361];2)" office:value-type="float" office:value="294.78" calcext:value-type="float">
              <text:p><text:s/>294,78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28</text:p>
            </table:table-cell>
            <table:table-cell table:style-name="ce16" office:value-type="float" office:value="89687" calcext:value-type="float">
              <text:p>89687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ê PVC sanitario 75mm-75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3" calcext:value-type="float">
              <text:p><text:s/>3,00 </text:p>
            </table:table-cell>
            <table:table-cell table:style-name="ce101" office:value-type="float" office:value="24.76" calcext:value-type="float">
              <text:p><text:s/>24,76 </text:p>
            </table:table-cell>
            <table:table-cell table:style-name="ce101" table:formula="of:=ROUND([.H362]*(1+[.$G$7]);2)" office:value-type="float" office:value="30.95" calcext:value-type="float">
              <text:p><text:s/>30,95 </text:p>
            </table:table-cell>
            <table:table-cell table:style-name="ce101" table:formula="of:=ROUND([.G362]*[.I362];2)" office:value-type="float" office:value="92.85" calcext:value-type="float">
              <text:p><text:s/>92,85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29</text:p>
            </table:table-cell>
            <table:table-cell table:style-name="ce16" office:value-type="float" office:value="89687" calcext:value-type="float">
              <text:p>89687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ê PVC sanitário 75mm-5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24.76" calcext:value-type="float">
              <text:p><text:s/>24,76 </text:p>
            </table:table-cell>
            <table:table-cell table:style-name="ce101" table:formula="of:=ROUND([.H363]*(1+[.$G$7]);2)" office:value-type="float" office:value="30.95" calcext:value-type="float">
              <text:p><text:s/>30,95 </text:p>
            </table:table-cell>
            <table:table-cell table:style-name="ce101" table:formula="of:=ROUND([.G363]*[.I363];2)" office:value-type="float" office:value="61.9" calcext:value-type="float">
              <text:p><text:s/>61,90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30</text:p>
            </table:table-cell>
            <table:table-cell table:style-name="ce16" office:value-type="float" office:value="89693" calcext:value-type="float">
              <text:p>89693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ê PVC sanitário 100mm-10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1" office:value-type="float" office:value="40.96" calcext:value-type="float">
              <text:p><text:s/>40,96 </text:p>
            </table:table-cell>
            <table:table-cell table:style-name="ce101" table:formula="of:=ROUND([.H364]*(1+[.$G$7]);2)" office:value-type="float" office:value="51.2" calcext:value-type="float">
              <text:p><text:s/>51,20 </text:p>
            </table:table-cell>
            <table:table-cell table:style-name="ce101" table:formula="of:=ROUND([.G364]*[.I364];2)" office:value-type="float" office:value="51.2" calcext:value-type="float">
              <text:p><text:s/>51,20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31</text:p>
            </table:table-cell>
            <table:table-cell table:style-name="ce16" office:value-type="float" office:value="89707" calcext:value-type="float">
              <text:p>89707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Caixa sifonada 150x150x50mm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1" calcext:value-type="float">
              <text:p><text:s/>21,00 </text:p>
            </table:table-cell>
            <table:table-cell table:style-name="ce101" office:value-type="float" office:value="25.33" calcext:value-type="float">
              <text:p><text:s/>25,33 </text:p>
            </table:table-cell>
            <table:table-cell table:style-name="ce101" table:formula="of:=ROUND([.H365]*(1+[.$G$7]);2)" office:value-type="float" office:value="31.66" calcext:value-type="float">
              <text:p><text:s/>31,66 </text:p>
            </table:table-cell>
            <table:table-cell table:style-name="ce101" table:formula="of:=ROUND([.G365]*[.I365];2)" office:value-type="float" office:value="664.86" calcext:value-type="float">
              <text:p><text:s/>664,86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32</text:p>
            </table:table-cell>
            <table:table-cell table:style-name="ce16" office:value-type="float" office:value="89708" calcext:value-type="float">
              <text:p>89708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Caixa sifonada 150x185x75mm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57.2" calcext:value-type="float">
              <text:p><text:s/>57,20 </text:p>
            </table:table-cell>
            <table:table-cell table:style-name="ce101" table:formula="of:=ROUND([.H366]*(1+[.$G$7]);2)" office:value-type="float" office:value="71.5" calcext:value-type="float">
              <text:p><text:s/>71,50 </text:p>
            </table:table-cell>
            <table:table-cell table:style-name="ce101" table:formula="of:=ROUND([.G366]*[.I366];2)" office:value-type="float" office:value="143" calcext:value-type="float">
              <text:p><text:s/>143,00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33</text:p>
            </table:table-cell>
            <table:table-cell table:style-name="ce16" office:value-type="float" office:value="98102" calcext:value-type="float">
              <text:p>98102</text:p>
            </table:table-cell>
            <table:table-cell table:style-name="ce34" office:value-type="string" calcext:value-type="string">
              <text:p>SINAPI</text:p>
            </table:table-cell>
            <table:table-cell table:style-name="ce55" office:value-type="string" calcext:value-type="string">
              <text:p>Caixa de gordura simples - CG 37cm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7" calcext:value-type="float">
              <text:p><text:s/>7,00 </text:p>
            </table:table-cell>
            <table:table-cell table:style-name="ce101" office:value-type="float" office:value="52.62" calcext:value-type="float">
              <text:p><text:s/>52,62 </text:p>
            </table:table-cell>
            <table:table-cell table:style-name="ce101" table:formula="of:=ROUND([.H367]*(1+[.$G$7]);2)" office:value-type="float" office:value="65.78" calcext:value-type="float">
              <text:p><text:s/>65,78 </text:p>
            </table:table-cell>
            <table:table-cell table:style-name="ce101" table:formula="of:=ROUND([.G367]*[.I367];2)" office:value-type="float" office:value="460.46" calcext:value-type="float">
              <text:p><text:s/>460,4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4.34</text:p>
            </table:table-cell>
            <table:table-cell table:style-name="ce16" office:value-type="float" office:value="74166" calcext:value-type="float">
              <text:p>74166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Caixa de inspeção DN 60cm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6" calcext:value-type="float">
              <text:p><text:s/>16,00 </text:p>
            </table:table-cell>
            <table:table-cell table:style-name="ce101" office:value-type="float" office:value="188.24" calcext:value-type="float">
              <text:p><text:s/>188,24 </text:p>
            </table:table-cell>
            <table:table-cell table:style-name="ce101" table:formula="of:=ROUND([.H368]*(1+[.$G$7]);2)" office:value-type="float" office:value="235.3" calcext:value-type="float">
              <text:p><text:s/>235,30 </text:p>
            </table:table-cell>
            <table:table-cell table:style-name="ce101" table:formula="of:=ROUND([.G368]*[.I368];2)" office:value-type="float" office:value="3764.8" calcext:value-type="float">
              <text:p><text:s/>3.764,8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4.35</text:p>
            </table:table-cell>
            <table:table-cell table:style-name="ce16" office:value-type="float" office:value="83446" calcext:value-type="float">
              <text:p>83446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Caixa de passagem modulada 30x30x40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1" office:value-type="float" office:value="162.52" calcext:value-type="float">
              <text:p><text:s/>162,52 </text:p>
            </table:table-cell>
            <table:table-cell table:style-name="ce101" table:formula="of:=ROUND([.H369]*(1+[.$G$7]);2)" office:value-type="float" office:value="203.15" calcext:value-type="float">
              <text:p><text:s/>203,15 </text:p>
            </table:table-cell>
            <table:table-cell table:style-name="ce101" table:formula="of:=ROUND([.G369]*[.I369];2)" office:value-type="float" office:value="203.15" calcext:value-type="float">
              <text:p><text:s/>203,1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4.36</text:p>
            </table:table-cell>
            <table:table-cell table:style-name="ce16" office:value-type="float" office:value="89709" calcext:value-type="float">
              <text:p>89709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Ralo sifonado, PVC 100x100X40mm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8" calcext:value-type="float">
              <text:p><text:s/>18,00 </text:p>
            </table:table-cell>
            <table:table-cell table:style-name="ce101" office:value-type="float" office:value="9.7" calcext:value-type="float">
              <text:p><text:s/>9,70 </text:p>
            </table:table-cell>
            <table:table-cell table:style-name="ce101" table:formula="of:=ROUND([.H370]*(1+[.$G$7]);2)" office:value-type="float" office:value="12.13" calcext:value-type="float">
              <text:p><text:s/>12,13 </text:p>
            </table:table-cell>
            <table:table-cell table:style-name="ce101" table:formula="of:=ROUND([.G370]*[.I370];2)" office:value-type="float" office:value="218.34" calcext:value-type="float">
              <text:p><text:s/>218,3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4.37</text:p>
            </table:table-cell>
            <table:table-cell table:style-name="ce16" office:value-type="float" office:value="89710" calcext:value-type="float">
              <text:p>89710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Ralo seco PVC 100mm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3" calcext:value-type="float">
              <text:p><text:s/>3,00 </text:p>
            </table:table-cell>
            <table:table-cell table:style-name="ce101" office:value-type="float" office:value="9.51" calcext:value-type="float">
              <text:p><text:s/>9,51 </text:p>
            </table:table-cell>
            <table:table-cell table:style-name="ce101" table:formula="of:=ROUND([.H371]*(1+[.$G$7]);2)" office:value-type="float" office:value="11.89" calcext:value-type="float">
              <text:p><text:s/>11,89 </text:p>
            </table:table-cell>
            <table:table-cell table:style-name="ce101" table:formula="of:=ROUND([.G371]*[.I371];2)" office:value-type="float" office:value="35.67" calcext:value-type="float">
              <text:p><text:s/>35,67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14.38</text:p>
            </table:table-cell>
            <table:table-cell table:style-name="ce18" office:value-type="string" calcext:value-type="string">
              <text:p>89709- composição</text:p>
            </table:table-cell>
            <table:table-cell table:style-name="ce16" office:value-type="string" calcext:value-type="string">
              <text:p>MERCADO</text:p>
            </table:table-cell>
            <table:table-cell table:style-name="ce55" office:value-type="string" calcext:value-type="string">
              <text:p>Ralo linear 50cm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6" calcext:value-type="float">
              <text:p><text:s/>6,00 </text:p>
            </table:table-cell>
            <table:table-cell table:style-name="ce101" table:formula="of:=9.7-6.22+((34.6+38.64+51.55)/3)" office:value-type="float" office:value="45.0766666666667" calcext:value-type="float">
              <text:p><text:s/>45,08 </text:p>
            </table:table-cell>
            <table:table-cell table:style-name="ce101" table:formula="of:=ROUND([.H372]*(1+[.$G$7]);2)" office:value-type="float" office:value="56.35" calcext:value-type="float">
              <text:p><text:s/>56,35 </text:p>
            </table:table-cell>
            <table:table-cell table:style-name="ce101" table:formula="of:=ROUND([.G372]*[.I372];2)" office:value-type="float" office:value="338.1" calcext:value-type="float">
              <text:p><text:s/>338,1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4.39</text:p>
            </table:table-cell>
            <table:table-cell table:style-name="ce18" office:value-type="float" office:value="89798" calcext:value-type="float">
              <text:p>89798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erminal de Ventilação 50mm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6" calcext:value-type="float">
              <text:p><text:s/>16,00 </text:p>
            </table:table-cell>
            <table:table-cell table:style-name="ce101" office:value-type="float" office:value="8.59" calcext:value-type="float">
              <text:p><text:s/>8,59 </text:p>
            </table:table-cell>
            <table:table-cell table:style-name="ce101" table:formula="of:=ROUND([.H373]*(1+[.$G$7]);2)" office:value-type="float" office:value="10.74" calcext:value-type="float">
              <text:p><text:s/>10,74 </text:p>
            </table:table-cell>
            <table:table-cell table:style-name="ce101" table:formula="of:=ROUND([.G373]*[.I373];2)" office:value-type="float" office:value="171.84" calcext:value-type="float">
              <text:p><text:s/>171,8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4.40</text:p>
            </table:table-cell>
            <table:table-cell table:style-name="ce16" office:value-type="float" office:value="89799" calcext:value-type="float">
              <text:p>89799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erminal de Ventilação 75mm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0" calcext:value-type="float">
              <text:p><text:s/>20,00 </text:p>
            </table:table-cell>
            <table:table-cell table:style-name="ce101" office:value-type="float" office:value="13.82" calcext:value-type="float">
              <text:p><text:s/>13,82 </text:p>
            </table:table-cell>
            <table:table-cell table:style-name="ce101" table:formula="of:=ROUND([.H374]*(1+[.$G$7]);2)" office:value-type="float" office:value="17.28" calcext:value-type="float">
              <text:p><text:s/>17,28 </text:p>
            </table:table-cell>
            <table:table-cell table:style-name="ce101" table:formula="of:=ROUND([.G374]*[.I374];2)" office:value-type="float" office:value="345.6" calcext:value-type="float">
              <text:p><text:s/>345,6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2"/>
            <table:table-cell table:style-name="ce102" office:value-type="string" office:string-value="Subtotal" calcext:value-type="string">
              <text:p><text:s/>Subtotal </text:p>
            </table:table-cell>
            <table:table-cell table:style-name="ce112"/>
            <table:table-cell table:style-name="ce111" table:formula="of:=SUM([.J335:.J374])" office:value-type="float" office:value="45156.99" calcext:value-type="float">
              <text:p><text:s/>45.156,99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1"/>
          <table:table-cell table:style-name="ce5"/>
          <table:table-cell table:style-name="ce79"/>
          <table:table-cell table:style-name="ce98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15" calcext:value-type="float">
            <text:p>15</text:p>
          </table:table-cell>
          <table:table-cell table:style-name="ce15" table:number-columns-repeated="2"/>
          <table:table-cell table:style-name="ce42" office:value-type="string" calcext:value-type="string">
            <text:p>LOUÇAS E METAIS</text:p>
          </table:table-cell>
          <table:table-cell table:style-name="ce42"/>
          <table:table-cell table:style-name="ce86" table:number-columns-repeated="3"/>
          <table:table-cell table:style-name="ce87" table:formula="of:=[.J402]" office:value-type="float" office:value="66049.27" calcext:value-type="float">
            <text:p><text:s/>66.049,27 </text:p>
          </table:table-cell>
          <table:table-cell table:number-columns-repeated="1014"/>
        </table:table-row>
        <table:table-row-group>
          <table:table-row table:style-name="ro34">
            <table:table-cell table:style-name="ce5"/>
            <table:table-cell table:style-name="ce16" office:value-type="string" calcext:value-type="string">
              <text:p>15.1</text:p>
            </table:table-cell>
            <table:table-cell table:style-name="ce16" office:value-type="float" office:value="95471" calcext:value-type="float">
              <text:p>95471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VASO SANITARIO SIFONADO CONVENCIONAL PARA PCD SEM FURO FRONTAL COM LOUÇA BRANCA SEM ASSENT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743.29" calcext:value-type="float">
              <text:p><text:s/>743,29 </text:p>
            </table:table-cell>
            <table:table-cell table:style-name="ce101" table:formula="of:=ROUND([.H378]*(1+[.$G$7]);2)" office:value-type="float" office:value="929.11" calcext:value-type="float">
              <text:p><text:s/>929,11 </text:p>
            </table:table-cell>
            <table:table-cell table:style-name="ce101" table:formula="of:=ROUND([.G378]*[.I378];2)" office:value-type="float" office:value="1858.22" calcext:value-type="float">
              <text:p><text:s/>1.858,2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15.2</text:p>
            </table:table-cell>
            <table:table-cell table:style-name="ce16" office:value-type="float" office:value="95470" calcext:value-type="float">
              <text:p>95470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VASO SANITARIO SIFONADO CONVENCIONAL COM LOUÇA BRANCA, INCLUSO CONJUNTO DE LIGAÇÃO PARA BACIA SANITÁRIA AJUSTÁVEL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4" calcext:value-type="float">
              <text:p><text:s/>4,00 </text:p>
            </table:table-cell>
            <table:table-cell table:style-name="ce101" office:value-type="float" office:value="201.44" calcext:value-type="float">
              <text:p><text:s/>201,44 </text:p>
            </table:table-cell>
            <table:table-cell table:style-name="ce101" table:formula="of:=ROUND([.H379]*(1+[.$G$7]);2)" office:value-type="float" office:value="251.8" calcext:value-type="float">
              <text:p><text:s/>251,80 </text:p>
            </table:table-cell>
            <table:table-cell table:style-name="ce101" table:formula="of:=ROUND([.G379]*[.I379];2)" office:value-type="float" office:value="1007.2" calcext:value-type="float">
              <text:p><text:s/>1.007,20 </text:p>
            </table:table-cell>
            <table:table-cell table:number-columns-repeated="1014"/>
          </table:table-row>
          <table:table-row table:style-name="ro27">
            <table:table-cell table:style-name="ce5"/>
            <table:table-cell table:style-name="ce16" office:value-type="string" calcext:value-type="string">
              <text:p>15.3</text:p>
            </table:table-cell>
            <table:table-cell table:style-name="ce18" office:value-type="float" office:value="72739" calcext:value-type="float">
              <text:p>72739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VASO SANITARIO INFANTIL SIFONADO, PARA VALVULA DE DESCARGA, EM LOUCA BRANCA, COM ACESSORIOS, INCLUSIVE ASSENTO PLASTICO, BOLSA DE BORRACHA PARA LIGACAO, TUBO PVC LIGACAO - FORNECIMENTO E INSTALACA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8" calcext:value-type="float">
              <text:p><text:s/>18,00 </text:p>
            </table:table-cell>
            <table:table-cell table:style-name="ce101" office:value-type="float" office:value="516.45" calcext:value-type="float">
              <text:p><text:s/>516,45 </text:p>
            </table:table-cell>
            <table:table-cell table:style-name="ce101" table:formula="of:=ROUND([.H380]*(1+[.$G$7]);2)" office:value-type="float" office:value="645.56" calcext:value-type="float">
              <text:p><text:s/>645,56 </text:p>
            </table:table-cell>
            <table:table-cell table:style-name="ce101" table:formula="of:=ROUND([.G380]*[.I380];2)" office:value-type="float" office:value="11620.08" calcext:value-type="float">
              <text:p><text:s/>11.620,08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15.4</text:p>
            </table:table-cell>
            <table:table-cell table:style-name="ce18" office:value-type="float" office:value="40729" calcext:value-type="float">
              <text:p>40729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Valvula de descarga 1 1/2", com registro, acabamento em metal cromado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4" calcext:value-type="float">
              <text:p><text:s/>24,00 </text:p>
            </table:table-cell>
            <table:table-cell table:style-name="ce101" office:value-type="float" office:value="205.49" calcext:value-type="float">
              <text:p><text:s/>205,49 </text:p>
            </table:table-cell>
            <table:table-cell table:style-name="ce101" table:formula="of:=ROUND([.H381]*(1+[.$G$7]);2)" office:value-type="float" office:value="256.86" calcext:value-type="float">
              <text:p><text:s/>256,86 </text:p>
            </table:table-cell>
            <table:table-cell table:style-name="ce101" table:formula="of:=ROUND([.G381]*[.I381];2)" office:value-type="float" office:value="6164.64" calcext:value-type="float">
              <text:p><text:s/>6.164,64 </text:p>
            </table:table-cell>
            <table:table-cell table:number-columns-repeated="1014"/>
          </table:table-row>
          <table:table-row table:style-name="ro18">
            <table:table-cell table:style-name="ce5"/>
            <table:table-cell table:style-name="ce16" office:value-type="string" calcext:value-type="string">
              <text:p>15.5</text:p>
            </table:table-cell>
            <table:table-cell table:style-name="ce16" office:value-type="float" office:value="86901" calcext:value-type="float">
              <text:p>86901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Cuba de embutir oval em louça branca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2" calcext:value-type="float">
              <text:p><text:s/>22,00 </text:p>
            </table:table-cell>
            <table:table-cell table:style-name="ce101" office:value-type="float" office:value="128.49" calcext:value-type="float">
              <text:p><text:s/>128,49 </text:p>
            </table:table-cell>
            <table:table-cell table:style-name="ce101" table:formula="of:=ROUND([.H382]*(1+[.$G$7]);2)" office:value-type="float" office:value="160.61" calcext:value-type="float">
              <text:p><text:s/>160,61 </text:p>
            </table:table-cell>
            <table:table-cell table:style-name="ce101" table:formula="of:=ROUND([.G382]*[.I382];2)" office:value-type="float" office:value="3533.42" calcext:value-type="float">
              <text:p><text:s/>3.533,42 </text:p>
            </table:table-cell>
            <table:table-cell table:style-name="ce10"/>
            <table:table-cell table:style-name="ce127" table:number-columns-repeated="1013"/>
          </table:table-row>
          <table:table-row table:style-name="ro28">
            <table:table-cell table:style-name="ce5"/>
            <table:table-cell table:style-name="ce16" office:value-type="string" calcext:value-type="string">
              <text:p>15.6</text:p>
            </table:table-cell>
            <table:table-cell table:style-name="ce18" office:value-type="string" calcext:value-type="string">
              <text:p>86936- composição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Cuba em aço Inoxidável completa, dimensões 50x40x20cm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7" calcext:value-type="float">
              <text:p><text:s/>7,00 </text:p>
            </table:table-cell>
            <table:table-cell table:style-name="ce101" table:formula="of:=291.17-122.61+134.8" office:value-type="float" office:value="303.36" calcext:value-type="float">
              <text:p><text:s/>303,36 </text:p>
            </table:table-cell>
            <table:table-cell table:style-name="ce101" table:formula="of:=ROUND([.H383]*(1+[.$G$7]);2)" office:value-type="float" office:value="379.2" calcext:value-type="float">
              <text:p><text:s/>379,20 </text:p>
            </table:table-cell>
            <table:table-cell table:style-name="ce101" table:formula="of:=ROUND([.G383]*[.I383];2)" office:value-type="float" office:value="2654.4" calcext:value-type="float">
              <text:p><text:s/>2.654,40 </text:p>
            </table:table-cell>
            <table:table-cell table:number-columns-repeated="1014"/>
          </table:table-row>
          <table:table-row table:style-name="ro14">
            <table:table-cell table:style-name="ce5"/>
            <table:table-cell table:style-name="ce16" office:value-type="string" calcext:value-type="string">
              <text:p>15.7</text:p>
            </table:table-cell>
            <table:table-cell table:style-name="ce16" office:value-type="float" office:value="86936" calcext:value-type="float">
              <text:p>86936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Cuba de embutir em aço Inoxidável completa, dimensões 40x34x17cm</text:p>
            </table:table-cell>
            <table:table-cell table:style-name="ce16" office:value-type="string" calcext:value-type="string">
              <text:p>un.</text:p>
            </table:table-cell>
            <table:table-cell table:style-name="ce81" office:value-type="float" office:value="10" calcext:value-type="float">
              <text:p><text:s/>10,00 </text:p>
            </table:table-cell>
            <table:table-cell table:style-name="ce101" office:value-type="float" office:value="291.17" calcext:value-type="float">
              <text:p><text:s/>291,17 </text:p>
            </table:table-cell>
            <table:table-cell table:style-name="ce101" table:formula="of:=ROUND([.H384]*(1+[.$G$7]);2)" office:value-type="float" office:value="363.96" calcext:value-type="float">
              <text:p><text:s/>363,96 </text:p>
            </table:table-cell>
            <table:table-cell table:style-name="ce101" table:formula="of:=ROUND([.G384]*[.I384];2)" office:value-type="float" office:value="3639.6" calcext:value-type="float">
              <text:p><text:s/>3.639,60 </text:p>
            </table:table-cell>
            <table:table-cell table:number-columns-repeated="1014"/>
          </table:table-row>
          <table:table-row table:style-name="ro28">
            <table:table-cell table:style-name="ce5"/>
            <table:table-cell table:style-name="ce16" office:value-type="string" calcext:value-type="string">
              <text:p>15.8</text:p>
            </table:table-cell>
            <table:table-cell table:style-name="ce18" office:value-type="string" calcext:value-type="string">
              <text:p>86936- composição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Cuba industrial em aço Inoxidável completa, dimensões 60x50x40cm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1" table:formula="of:=291.17-122.61+((634.32+713+662.94))/3" office:value-type="float" office:value="838.646666666667" calcext:value-type="float">
              <text:p><text:s/>838,65 </text:p>
            </table:table-cell>
            <table:table-cell table:style-name="ce101" table:formula="of:=ROUND([.H385]*(1+[.$G$7]);2)" office:value-type="float" office:value="1048.31" calcext:value-type="float">
              <text:p><text:s/>1.048,31 </text:p>
            </table:table-cell>
            <table:table-cell table:style-name="ce101" table:formula="of:=ROUND([.G385]*[.I385];2)" office:value-type="float" office:value="1048.31" calcext:value-type="float">
              <text:p><text:s/>1.048,31 </text:p>
            </table:table-cell>
            <table:table-cell table:number-columns-repeated="1014"/>
          </table:table-row>
          <table:table-row table:style-name="ro35">
            <table:table-cell table:style-name="ce5"/>
            <table:table-cell table:style-name="ce16" office:value-type="string" calcext:value-type="string">
              <text:p>15.9</text:p>
            </table:table-cell>
            <table:table-cell table:style-name="ce18" office:value-type="string" calcext:value-type="string">
              <text:p>86937- composição</text:p>
            </table:table-cell>
            <table:table-cell table:style-name="ce16" office:value-type="string" calcext:value-type="string">
              <text:p>MERCADO</text:p>
            </table:table-cell>
            <table:table-cell table:style-name="ce55" office:value-type="string" calcext:value-type="string">
              <text:p>Banheira Embutir em plástico tipo PVC, 77x45x20cm, Burigotto ou equivalente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4" calcext:value-type="float">
              <text:p><text:s/>4,00 </text:p>
            </table:table-cell>
            <table:table-cell table:style-name="ce101" table:formula="of:=291.17-122.61+((49.98+49+58.9)/3)" office:value-type="float" office:value="221.186666666667" calcext:value-type="float">
              <text:p><text:s/>221,19 </text:p>
            </table:table-cell>
            <table:table-cell table:style-name="ce101" table:formula="of:=ROUND([.H386]*(1+[.$G$7]);2)" office:value-type="float" office:value="276.48" calcext:value-type="float">
              <text:p><text:s/>276,48 </text:p>
            </table:table-cell>
            <table:table-cell table:style-name="ce101" table:formula="of:=ROUND([.G386]*[.I386];2)" office:value-type="float" office:value="1105.92" calcext:value-type="float">
              <text:p><text:s/>1.105,9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15.10</text:p>
            </table:table-cell>
            <table:table-cell table:style-name="ce16" office:value-type="float" office:value="86904" calcext:value-type="float">
              <text:p>86904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Lavatório de canto suspenso com mesa, linha Izy código L101.17, DECA ou equivalente, com válvula, sifão e engate flexivel cromados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4" calcext:value-type="float">
              <text:p><text:s/>4,00 </text:p>
            </table:table-cell>
            <table:table-cell table:style-name="ce101" office:value-type="float" office:value="122.22" calcext:value-type="float">
              <text:p><text:s/>122,22 </text:p>
            </table:table-cell>
            <table:table-cell table:style-name="ce101" table:formula="of:=ROUND([.H387]*(1+[.$G$7]);2)" office:value-type="float" office:value="152.78" calcext:value-type="float">
              <text:p><text:s/>152,78 </text:p>
            </table:table-cell>
            <table:table-cell table:style-name="ce101" table:formula="of:=ROUND([.G387]*[.I387];2)" office:value-type="float" office:value="611.12" calcext:value-type="float">
              <text:p><text:s/>611,1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15.11</text:p>
            </table:table-cell>
            <table:table-cell table:style-name="ce16" office:value-type="float" office:value="86904" calcext:value-type="float">
              <text:p>86904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Lavatório pequeno Ravena/Izy cor branco gelo ou equivalente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6" calcext:value-type="float">
              <text:p><text:s/>6,00 </text:p>
            </table:table-cell>
            <table:table-cell table:style-name="ce101" office:value-type="float" office:value="122.22" calcext:value-type="float">
              <text:p><text:s/>122,22 </text:p>
            </table:table-cell>
            <table:table-cell table:style-name="ce101" table:formula="of:=ROUND([.H388]*(1+[.$G$7]);2)" office:value-type="float" office:value="152.78" calcext:value-type="float">
              <text:p><text:s/>152,78 </text:p>
            </table:table-cell>
            <table:table-cell table:style-name="ce101" table:formula="of:=ROUND([.G388]*[.I388];2)" office:value-type="float" office:value="916.68" calcext:value-type="float">
              <text:p><text:s/>916,68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15.12</text:p>
            </table:table-cell>
            <table:table-cell table:style-name="ce16" office:value-type="float" office:value="86919" calcext:value-type="float">
              <text:p>86919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anque Grande 30L cor Branco Gelo, código TQ.03; DECA ou equivalente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7" calcext:value-type="float">
              <text:p><text:s/>7,00 </text:p>
            </table:table-cell>
            <table:table-cell table:style-name="ce101" office:value-type="float" office:value="771.77" calcext:value-type="float">
              <text:p><text:s/>771,77 </text:p>
            </table:table-cell>
            <table:table-cell table:style-name="ce101" table:formula="of:=ROUND([.H389]*(1+[.$G$7]);2)" office:value-type="float" office:value="964.71" calcext:value-type="float">
              <text:p><text:s/>964,71 </text:p>
            </table:table-cell>
            <table:table-cell table:style-name="ce101" table:formula="of:=ROUND([.G389]*[.I389];2)" office:value-type="float" office:value="6752.97" calcext:value-type="float">
              <text:p><text:s/>6.752,97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15.13</text:p>
            </table:table-cell>
            <table:table-cell table:style-name="ce16" office:value-type="float" office:value="9535" calcext:value-type="float">
              <text:p>9535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Chuveiro Maxi Ducha com desviador para duchas elétricas, LORENZETTI ou equivalente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3" calcext:value-type="float">
              <text:p><text:s/>13,00 </text:p>
            </table:table-cell>
            <table:table-cell table:style-name="ce101" office:value-type="float" office:value="67.47" calcext:value-type="float">
              <text:p><text:s/>67,47 </text:p>
            </table:table-cell>
            <table:table-cell table:style-name="ce101" table:formula="of:=ROUND([.H390]*(1+[.$G$7]);2)" office:value-type="float" office:value="84.34" calcext:value-type="float">
              <text:p><text:s/>84,34 </text:p>
            </table:table-cell>
            <table:table-cell table:style-name="ce101" table:formula="of:=ROUND([.G390]*[.I390];2)" office:value-type="float" office:value="1096.42" calcext:value-type="float">
              <text:p><text:s/>1.096,4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5.14</text:p>
            </table:table-cell>
            <table:table-cell table:style-name="ce16" office:value-type="float" office:value="95544" calcext:value-type="float">
              <text:p>95544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Papeleira Metálica Linha Izy, código 2020.C37, DECA ou equivalente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2" calcext:value-type="float">
              <text:p><text:s/>22,00 </text:p>
            </table:table-cell>
            <table:table-cell table:style-name="ce101" office:value-type="float" office:value="45.75" calcext:value-type="float">
              <text:p><text:s/>45,75 </text:p>
            </table:table-cell>
            <table:table-cell table:style-name="ce101" table:formula="of:=ROUND([.H391]*(1+[.$G$7]);2)" office:value-type="float" office:value="57.19" calcext:value-type="float">
              <text:p><text:s/>57,19 </text:p>
            </table:table-cell>
            <table:table-cell table:style-name="ce101" table:formula="of:=ROUND([.G391]*[.I391];2)" office:value-type="float" office:value="1258.18" calcext:value-type="float">
              <text:p><text:s/>1.258,18 </text:p>
            </table:table-cell>
            <table:table-cell table:number-columns-repeated="1014"/>
          </table:table-row>
          <table:table-row table:style-name="ro28">
            <table:table-cell table:style-name="ce5"/>
            <table:table-cell table:style-name="ce16" office:value-type="string" calcext:value-type="string">
              <text:p>15.15</text:p>
            </table:table-cell>
            <table:table-cell table:style-name="ce18" office:value-type="string" calcext:value-type="string">
              <text:p>9535- composição</text:p>
            </table:table-cell>
            <table:table-cell table:style-name="ce32" office:value-type="string" calcext:value-type="string">
              <text:p>SINAPI</text:p>
            </table:table-cell>
            <table:table-cell table:style-name="ce55" office:value-type="string" calcext:value-type="string">
              <text:p>Ducha Higiênica com registro e derivação Izy, código 1984.C37. ACT.CR, DECA, ou equivalente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8" calcext:value-type="float">
              <text:p><text:s/>18,00 </text:p>
            </table:table-cell>
            <table:table-cell table:style-name="ce101" table:formula="of:=67.47-51.01+69.46" office:value-type="float" office:value="85.92" calcext:value-type="float">
              <text:p><text:s/>85,92 </text:p>
            </table:table-cell>
            <table:table-cell table:style-name="ce101" table:formula="of:=ROUND([.H392]*(1+[.$G$7]);2)" office:value-type="float" office:value="107.4" calcext:value-type="float">
              <text:p><text:s/>107,40 </text:p>
            </table:table-cell>
            <table:table-cell table:style-name="ce101" table:formula="of:=ROUND([.G392]*[.I392];2)" office:value-type="float" office:value="1933.2" calcext:value-type="float">
              <text:p><text:s/>1.933,20 </text:p>
            </table:table-cell>
            <table:table-cell table:number-columns-repeated="1014"/>
          </table:table-row>
          <table:table-row table:style-name="ro30">
            <table:table-cell table:style-name="ce5"/>
            <table:table-cell table:style-name="ce16" office:value-type="string" calcext:value-type="string">
              <text:p>15.16</text:p>
            </table:table-cell>
            <table:table-cell table:style-name="ce18" office:value-type="string" calcext:value-type="string">
              <text:p>9535- composição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orneira elétrica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6" calcext:value-type="float">
              <text:p><text:s/>6,00 </text:p>
            </table:table-cell>
            <table:table-cell table:style-name="ce101" table:formula="of:=67.47-51.01+110.61" office:value-type="float" office:value="127.07" calcext:value-type="float">
              <text:p><text:s/>127,07 </text:p>
            </table:table-cell>
            <table:table-cell table:style-name="ce101" table:formula="of:=ROUND([.H393]*(1+[.$G$7]);2)" office:value-type="float" office:value="158.84" calcext:value-type="float">
              <text:p><text:s/>158,84 </text:p>
            </table:table-cell>
            <table:table-cell table:style-name="ce101" table:formula="of:=ROUND([.G393]*[.I393];2)" office:value-type="float" office:value="953.04" calcext:value-type="float">
              <text:p><text:s/>953,04 </text:p>
            </table:table-cell>
            <table:table-cell table:number-columns-repeated="1014"/>
          </table:table-row>
          <table:table-row table:style-name="ro36">
            <table:table-cell table:style-name="ce5"/>
            <table:table-cell table:style-name="ce16" office:value-type="string" calcext:value-type="string">
              <text:p>15.17</text:p>
            </table:table-cell>
            <table:table-cell table:style-name="ce16" office:value-type="float" office:value="86909" calcext:value-type="float">
              <text:p>86909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orneira para cozinha de mesa bica móvel Izy, código 1167.C37, DECA, ou equivalente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5" calcext:value-type="float">
              <text:p><text:s/>15,00 </text:p>
            </table:table-cell>
            <table:table-cell table:style-name="ce101" office:value-type="float" office:value="71.58" calcext:value-type="float">
              <text:p><text:s/>71,58 </text:p>
            </table:table-cell>
            <table:table-cell table:style-name="ce101" table:formula="of:=ROUND([.H394]*(1+[.$G$7]);2)" office:value-type="float" office:value="89.48" calcext:value-type="float">
              <text:p><text:s/>89,48 </text:p>
            </table:table-cell>
            <table:table-cell table:style-name="ce101" table:formula="of:=ROUND([.G394]*[.I394];2)" office:value-type="float" office:value="1342.2" calcext:value-type="float">
              <text:p><text:s/>1.342,20 </text:p>
            </table:table-cell>
            <table:table-cell table:number-columns-repeated="1014"/>
          </table:table-row>
          <table:table-row table:style-name="ro18">
            <table:table-cell table:style-name="ce5"/>
            <table:table-cell table:style-name="ce16" office:value-type="string" calcext:value-type="string">
              <text:p>15.18</text:p>
            </table:table-cell>
            <table:table-cell table:style-name="ce16" office:value-type="float" office:value="86916" calcext:value-type="float">
              <text:p>86916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orneira de parede de uso geral para jardim ou tanque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1" calcext:value-type="float">
              <text:p><text:s/>21,00 </text:p>
            </table:table-cell>
            <table:table-cell table:style-name="ce101" office:value-type="float" office:value="25.44" calcext:value-type="float">
              <text:p><text:s/>25,44 </text:p>
            </table:table-cell>
            <table:table-cell table:style-name="ce101" table:formula="of:=ROUND([.H395]*(1+[.$G$7]);2)" office:value-type="float" office:value="31.8" calcext:value-type="float">
              <text:p><text:s/>31,80 </text:p>
            </table:table-cell>
            <table:table-cell table:style-name="ce101" table:formula="of:=ROUND([.G395]*[.I395];2)" office:value-type="float" office:value="667.8" calcext:value-type="float">
              <text:p><text:s/>667,80 </text:p>
            </table:table-cell>
            <table:table-cell table:number-columns-repeated="1014"/>
          </table:table-row>
          <table:table-row table:style-name="ro30">
            <table:table-cell table:style-name="ce5"/>
            <table:table-cell table:style-name="ce16" office:value-type="string" calcext:value-type="string">
              <text:p>15.19</text:p>
            </table:table-cell>
            <table:table-cell table:style-name="ce16" office:value-type="float" office:value="86906" calcext:value-type="float">
              <text:p>86906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orneira para lavatório de mesa bica baixa Izy, código 1193.C37, Deca ou equivalente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32" calcext:value-type="float">
              <text:p><text:s/>32,00 </text:p>
            </table:table-cell>
            <table:table-cell table:style-name="ce101" office:value-type="float" office:value="36.01" calcext:value-type="float">
              <text:p><text:s/>36,01 </text:p>
            </table:table-cell>
            <table:table-cell table:style-name="ce101" table:formula="of:=ROUND([.H396]*(1+[.$G$7]);2)" office:value-type="float" office:value="45.01" calcext:value-type="float">
              <text:p><text:s/>45,01 </text:p>
            </table:table-cell>
            <table:table-cell table:style-name="ce101" table:formula="of:=ROUND([.G396]*[.I396];2)" office:value-type="float" office:value="1440.32" calcext:value-type="float">
              <text:p><text:s/>1.440,32 </text:p>
            </table:table-cell>
            <table:table-cell table:number-columns-repeated="1014"/>
          </table:table-row>
          <table:table-row table:style-name="ro15">
            <table:table-cell table:style-name="ce5"/>
            <table:table-cell table:style-name="ce16" office:value-type="string" calcext:value-type="string">
              <text:p>15.20</text:p>
            </table:table-cell>
            <table:table-cell table:style-name="ce16" office:value-type="float" office:value="95545" calcext:value-type="float">
              <text:p>95545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SABONETEIRA DE PAREDE EM METAL CROMADO, INCLUSO FIXAÇÃO. AF_10/2016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3" calcext:value-type="float">
              <text:p><text:s/>23,00 </text:p>
            </table:table-cell>
            <table:table-cell table:style-name="ce101" office:value-type="float" office:value="44.71" calcext:value-type="float">
              <text:p><text:s/>44,71 </text:p>
            </table:table-cell>
            <table:table-cell table:style-name="ce101" table:formula="of:=ROUND([.H397]*(1+[.$G$7]);2)" office:value-type="float" office:value="55.89" calcext:value-type="float">
              <text:p><text:s/>55,89 </text:p>
            </table:table-cell>
            <table:table-cell table:style-name="ce101" table:formula="of:=ROUND([.G397]*[.I397];2)" office:value-type="float" office:value="1285.47" calcext:value-type="float">
              <text:p><text:s/>1.285,47 </text:p>
            </table:table-cell>
            <table:table-cell table:number-columns-repeated="1014"/>
          </table:table-row>
          <table:table-row table:style-name="ro15">
            <table:table-cell table:style-name="ce5"/>
            <table:table-cell table:style-name="ce16" office:value-type="string" calcext:value-type="string">
              <text:p>15.21</text:p>
            </table:table-cell>
            <table:table-cell table:style-name="ce32" office:value-type="string" calcext:value-type="string">
              <text:p>95542</text:p>
            </table:table-cell>
            <table:table-cell table:style-name="ce32" office:value-type="string" calcext:value-type="string">
              <text:p>SINAPI</text:p>
            </table:table-cell>
            <table:table-cell table:style-name="ce51" office:value-type="string" calcext:value-type="string">
              <text:p>PORTA TOALHA ROSTO EM METAL CROMADO, TIPO ARGOLA, INCLUSO FIX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3" calcext:value-type="float">
              <text:p><text:s/>23,00 </text:p>
            </table:table-cell>
            <table:table-cell table:style-name="ce101" office:value-type="float" office:value="35.96" calcext:value-type="float">
              <text:p><text:s/>35,96 </text:p>
            </table:table-cell>
            <table:table-cell table:style-name="ce101" table:formula="of:=ROUND([.H398]*(1+[.$G$7]);2)" office:value-type="float" office:value="44.95" calcext:value-type="float">
              <text:p><text:s/>44,95 </text:p>
            </table:table-cell>
            <table:table-cell table:style-name="ce101" table:formula="of:=ROUND([.G398]*[.I398];2)" office:value-type="float" office:value="1033.85" calcext:value-type="float">
              <text:p><text:s/>1.033,85 </text:p>
            </table:table-cell>
            <table:table-cell table:number-columns-repeated="1014"/>
          </table:table-row>
          <table:table-row table:style-name="ro6">
            <table:table-cell table:style-name="ce5"/>
            <table:table-cell table:style-name="ce16" office:value-type="string" calcext:value-type="string">
              <text:p>15.22</text:p>
            </table:table-cell>
            <table:table-cell table:style-name="ce16" office:value-type="float" office:value="37399" calcext:value-type="float">
              <text:p>37399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Cabide metálico Izy, código 2060.C37, Deca ou equivalente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11" calcext:value-type="float">
              <text:p><text:s/>211,00 </text:p>
            </table:table-cell>
            <table:table-cell table:style-name="ce101" office:value-type="float" office:value="27.47" calcext:value-type="float">
              <text:p><text:s/>27,47 </text:p>
            </table:table-cell>
            <table:table-cell table:style-name="ce101" table:formula="of:=ROUND([.H399]*(1+[.$G$7]);2)" office:value-type="float" office:value="34.34" calcext:value-type="float">
              <text:p><text:s/>34,34 </text:p>
            </table:table-cell>
            <table:table-cell table:style-name="ce101" table:formula="of:=ROUND([.G399]*[.I399];2)" office:value-type="float" office:value="7245.74" calcext:value-type="float">
              <text:p><text:s/>7.245,74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15.23</text:p>
            </table:table-cell>
            <table:table-cell table:style-name="ce18" office:value-type="string" calcext:value-type="string">
              <text:p>84889 – COMPOSIÇÃO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Barra de apoio, Linha conforto, código 2310.C.080.POL, aço inox polido, DECA ou equivalente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9" calcext:value-type="float">
              <text:p><text:s/>29,00 </text:p>
            </table:table-cell>
            <table:table-cell table:style-name="ce101" office:value-type="float" office:value="170.79" calcext:value-type="float">
              <text:p><text:s/>170,79 </text:p>
            </table:table-cell>
            <table:table-cell table:style-name="ce101" table:formula="of:=ROUND([.H400]*(1+[.$G$7]);2)" office:value-type="float" office:value="213.49" calcext:value-type="float">
              <text:p><text:s/>213,49 </text:p>
            </table:table-cell>
            <table:table-cell table:style-name="ce101" table:formula="of:=ROUND([.G400]*[.I400];2)" office:value-type="float" office:value="6191.21" calcext:value-type="float">
              <text:p><text:s/>6.191,2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5.24</text:p>
            </table:table-cell>
            <table:table-cell table:style-name="ce16" office:value-type="string" calcext:value-type="string">
              <text:p>C4642</text:p>
            </table:table-cell>
            <table:table-cell table:style-name="ce16" office:value-type="string" calcext:value-type="string">
              <text:p>SEINFRA</text:p>
            </table:table-cell>
            <table:table-cell table:style-name="ce43" office:value-type="string" calcext:value-type="string">
              <text:p>Cadeira articulada para banho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1" office:value-type="float" office:value="551.42" calcext:value-type="float">
              <text:p><text:s/>551,42 </text:p>
            </table:table-cell>
            <table:table-cell table:style-name="ce101" table:formula="of:=ROUND([.H401]*(1+[.$G$7]);2)" office:value-type="float" office:value="689.28" calcext:value-type="float">
              <text:p><text:s/>689,28 </text:p>
            </table:table-cell>
            <table:table-cell table:style-name="ce101" table:formula="of:=ROUND([.G401]*[.I401];2)" office:value-type="float" office:value="689.28" calcext:value-type="float">
              <text:p><text:s/>689,2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2"/>
            <table:table-cell table:style-name="ce102" office:value-type="string" office:string-value="Subtotal" calcext:value-type="string">
              <text:p><text:s/>Subtotal </text:p>
            </table:table-cell>
            <table:table-cell table:style-name="ce112"/>
            <table:table-cell table:style-name="ce111" table:formula="of:=SUM([.J378:.J401])" office:value-type="float" office:value="66049.27" calcext:value-type="float">
              <text:p><text:s/>66.049,27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1"/>
          <table:table-cell table:style-name="ce5"/>
          <table:table-cell table:style-name="ce79"/>
          <table:table-cell table:style-name="ce98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16" calcext:value-type="float">
            <text:p>16</text:p>
          </table:table-cell>
          <table:table-cell table:style-name="ce33" table:number-columns-repeated="2"/>
          <table:table-cell table:style-name="ce42" office:value-type="string" calcext:value-type="string">
            <text:p>INSTALAÇÃO DE GÁS COMBUSTÍVEL E ABRIGO DE LIXO</text:p>
          </table:table-cell>
          <table:table-cell table:style-name="ce42"/>
          <table:table-cell table:style-name="ce86" table:number-columns-repeated="3"/>
          <table:table-cell table:style-name="ce87" table:formula="of:=[.J419]" office:value-type="float" office:value="10558.77" calcext:value-type="float">
            <text:p><text:s/>10.558,77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6" office:value-type="string" calcext:value-type="string">
              <text:p>16.1</text:p>
            </table:table-cell>
            <table:table-cell table:style-name="ce16" office:value-type="float" office:value="96555" calcext:value-type="float">
              <text:p>96555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Abrigo para Central de GLP, em concreto</text:p>
            </table:table-cell>
            <table:table-cell table:style-name="ce16" office:value-type="string" calcext:value-type="string">
              <text:p>m³</text:p>
            </table:table-cell>
            <table:table-cell table:style-name="ce81" office:value-type="float" office:value="1.42" calcext:value-type="float">
              <text:p><text:s/>1,42 </text:p>
            </table:table-cell>
            <table:table-cell table:style-name="ce101" office:value-type="float" office:value="460.18" calcext:value-type="float">
              <text:p><text:s/>460,18 </text:p>
            </table:table-cell>
            <table:table-cell table:style-name="ce101" table:formula="of:=ROUND([.H405]*(1+[.$G$7]);2)" office:value-type="float" office:value="575.23" calcext:value-type="float">
              <text:p><text:s/>575,23 </text:p>
            </table:table-cell>
            <table:table-cell table:style-name="ce101" table:formula="of:=ROUND([.G405]*[.I405];2)" office:value-type="float" office:value="816.83" calcext:value-type="float">
              <text:p><text:s/>816,8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6.2</text:p>
            </table:table-cell>
            <table:table-cell table:style-name="ce16" office:value-type="float" office:value="97086" calcext:value-type="float">
              <text:p>97086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FABRICAÇÃO, MONTAGEM E DESMONTAGEM DE FORMA PARA RADIER, EM MADEIRA SERRADA</text:p>
            </table:table-cell>
            <table:table-cell table:style-name="ce16" office:value-type="string" calcext:value-type="string">
              <text:p>M2</text:p>
            </table:table-cell>
            <table:table-cell table:style-name="ce89" table:formula="of:=(2.8*2+1.05*2)*0.15" office:value-type="float" office:value="1.155" calcext:value-type="float">
              <text:p>1,16</text:p>
            </table:table-cell>
            <table:table-cell table:style-name="ce89" office:value-type="float" office:value="94.99" calcext:value-type="float">
              <text:p>94,99</text:p>
            </table:table-cell>
            <table:table-cell table:style-name="ce101" table:formula="of:=ROUND([.H406]*(1+[.$G$7]);2)" office:value-type="float" office:value="118.74" calcext:value-type="float">
              <text:p><text:s/>118,74 </text:p>
            </table:table-cell>
            <table:table-cell table:style-name="ce101" table:formula="of:=ROUND([.G406]*[.I406];2)" office:value-type="float" office:value="137.14" calcext:value-type="float">
              <text:p><text:s/>137,14 </text:p>
            </table:table-cell>
            <table:table-cell table:style-name="ce10" table:number-columns-repeated="247"/>
            <table:table-cell table:number-columns-repeated="767"/>
          </table:table-row>
          <table:table-row table:style-name="ro36">
            <table:table-cell table:style-name="ce5"/>
            <table:table-cell table:style-name="ce16" office:value-type="string" calcext:value-type="string">
              <text:p>16.3</text:p>
            </table:table-cell>
            <table:table-cell table:style-name="ce16" office:value-type="float" office:value="97094" calcext:value-type="float">
              <text:p>97094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CONCRETAGEM DE RADIER, PISO OU LAJE SOBRE SOLO, FCK 30 MPA, PARA ESPESSURA DE 10 CM – LANÇAMENTO, ADENSAMENTO E ACABAMENTO</text:p>
            </table:table-cell>
            <table:table-cell table:style-name="ce16" office:value-type="string" calcext:value-type="string">
              <text:p>M3</text:p>
            </table:table-cell>
            <table:table-cell table:style-name="ce89" table:formula="of:=2.8*1.05*0.15" office:value-type="float" office:value="0.441" calcext:value-type="float">
              <text:p>0,44</text:p>
            </table:table-cell>
            <table:table-cell table:style-name="ce89" office:value-type="float" office:value="309.5" calcext:value-type="float">
              <text:p>309,50</text:p>
            </table:table-cell>
            <table:table-cell table:style-name="ce101" table:formula="of:=ROUND([.H407]*(1+[.$G$7]);2)" office:value-type="float" office:value="386.88" calcext:value-type="float">
              <text:p><text:s/>386,88 </text:p>
            </table:table-cell>
            <table:table-cell table:style-name="ce101" table:formula="of:=ROUND([.G407]*[.I407];2)" office:value-type="float" office:value="170.61" calcext:value-type="float">
              <text:p><text:s/>170,61 </text:p>
            </table:table-cell>
            <table:table-cell table:style-name="ce10" table:number-columns-repeated="247"/>
            <table:table-cell table:number-columns-repeated="767"/>
          </table:table-row>
          <table:table-row table:style-name="ro36">
            <table:table-cell table:style-name="ce5"/>
            <table:table-cell table:style-name="ce16" office:value-type="string" calcext:value-type="string">
              <text:p>16.4</text:p>
            </table:table-cell>
            <table:table-cell table:style-name="ce16" office:value-type="string" calcext:value-type="string">
              <text:p>74202-1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LAJE PRE-MOLDADA P/FORRO, SOBRECARGA 100KG/M2, VAOS ATE 3,50M/E=8CM, LAJOTAS E CAPEAMENTO COM CONCRETO FCK=20MPA, 3CM, COM ESCORAMENTO E FERRAGEM NEGATIVA</text:p>
            </table:table-cell>
            <table:table-cell table:style-name="ce16" office:value-type="string" calcext:value-type="string">
              <text:p>M2</text:p>
            </table:table-cell>
            <table:table-cell table:style-name="ce89" table:formula="of:=5.1*1.25" office:value-type="float" office:value="6.375" calcext:value-type="float">
              <text:p>6,38</text:p>
            </table:table-cell>
            <table:table-cell table:style-name="ce89" office:value-type="float" office:value="66.54" calcext:value-type="float">
              <text:p>66,54</text:p>
            </table:table-cell>
            <table:table-cell table:style-name="ce101" table:formula="of:=ROUND([.H408]*(1+[.$G$7]);2)" office:value-type="float" office:value="83.18" calcext:value-type="float">
              <text:p><text:s/>83,18 </text:p>
            </table:table-cell>
            <table:table-cell table:style-name="ce101" table:formula="of:=ROUND([.G408]*[.I408];2)" office:value-type="float" office:value="530.27" calcext:value-type="float">
              <text:p><text:s/>530,27 </text:p>
            </table:table-cell>
            <table:table-cell table:style-name="ce10" table:number-columns-repeated="247"/>
            <table:table-cell table:number-columns-repeated="767"/>
          </table:table-row>
          <table:table-row table:style-name="ro4">
            <table:table-cell table:style-name="ce5"/>
            <table:table-cell table:style-name="ce16" office:value-type="string" calcext:value-type="string">
              <text:p>16.5</text:p>
            </table:table-cell>
            <table:table-cell table:style-name="ce16" office:value-type="float" office:value="89453" calcext:value-type="float">
              <text:p>89453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ALVENARIA DE BLOCOS DE CONCRETO ESTRUTURAL 14X19X39 CM</text:p>
            </table:table-cell>
            <table:table-cell table:style-name="ce16" office:value-type="string" calcext:value-type="string">
              <text:p>m2</text:p>
            </table:table-cell>
            <table:table-cell table:style-name="ce89" table:formula="of:=(2.8+2.1)*2.5" office:value-type="float" office:value="12.25" calcext:value-type="float">
              <text:p>12,25</text:p>
            </table:table-cell>
            <table:table-cell table:style-name="ce89" office:value-type="float" office:value="57.06" calcext:value-type="float">
              <text:p>57,06</text:p>
            </table:table-cell>
            <table:table-cell table:style-name="ce101" table:formula="of:=ROUND([.H409]*(1+[.$G$7]);2)" office:value-type="float" office:value="71.33" calcext:value-type="float">
              <text:p><text:s/>71,33 </text:p>
            </table:table-cell>
            <table:table-cell table:style-name="ce101" table:formula="of:=ROUND([.G409]*[.I409];2)" office:value-type="float" office:value="873.79" calcext:value-type="float">
              <text:p><text:s/>873,79 </text:p>
            </table:table-cell>
            <table:table-cell table:style-name="ce10" table:number-columns-repeated="247"/>
            <table:table-cell table:number-columns-repeated="767"/>
          </table:table-row>
          <table:table-row table:style-name="ro4">
            <table:table-cell table:style-name="ce5"/>
            <table:table-cell table:style-name="ce16" office:value-type="string" calcext:value-type="string">
              <text:p>16.6</text:p>
            </table:table-cell>
            <table:table-cell table:style-name="ce16" office:value-type="float" office:value="92718" calcext:value-type="float">
              <text:p>92718</text:p>
            </table:table-cell>
            <table:table-cell table:style-name="ce16" office:value-type="string" calcext:value-type="string">
              <text:p>SINAPI</text:p>
            </table:table-cell>
            <table:table-cell table:style-name="ce10" office:value-type="string" calcext:value-type="string">
              <text:p>CONCRETAGEM DE PILARES, FCK = 25 MPA, COM USO DE BALDES EM EDIFICAÇÃO</text:p>
            </table:table-cell>
            <table:table-cell table:style-name="ce16" office:value-type="string" calcext:value-type="string">
              <text:p>M3</text:p>
            </table:table-cell>
            <table:table-cell table:style-name="ce89" table:formula="of:=0.6*2.5" office:value-type="float" office:value="1.5" calcext:value-type="float">
              <text:p>1,50</text:p>
            </table:table-cell>
            <table:table-cell table:style-name="ce89" office:value-type="float" office:value="417.3" calcext:value-type="float">
              <text:p>417,30</text:p>
            </table:table-cell>
            <table:table-cell table:style-name="ce101" table:formula="of:=ROUND([.H410]*(1+[.$G$7]);2)" office:value-type="float" office:value="521.63" calcext:value-type="float">
              <text:p><text:s/>521,63 </text:p>
            </table:table-cell>
            <table:table-cell table:style-name="ce101" table:formula="of:=ROUND([.G410]*[.I410];2)" office:value-type="float" office:value="782.45" calcext:value-type="float">
              <text:p><text:s/>782,45 </text:p>
            </table:table-cell>
            <table:table-cell table:style-name="ce10" table:number-columns-repeated="247"/>
            <table:table-cell table:number-columns-repeated="767"/>
          </table:table-row>
          <table:table-row table:style-name="ro4">
            <table:table-cell table:style-name="ce5"/>
            <table:table-cell table:style-name="ce16" office:value-type="string" calcext:value-type="string">
              <text:p>16.7</text:p>
            </table:table-cell>
            <table:table-cell table:style-name="ce16" office:value-type="float" office:value="73932" calcext:value-type="float">
              <text:p>73932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GRADE DE FERRO EM BARRA CHATA 3/16"</text:p>
            </table:table-cell>
            <table:table-cell table:style-name="ce16" office:value-type="string" calcext:value-type="string">
              <text:p>m2</text:p>
            </table:table-cell>
            <table:table-cell table:style-name="ce89" table:formula="of:=0.4*0.6" office:value-type="float" office:value="0.24" calcext:value-type="float">
              <text:p>0,24</text:p>
            </table:table-cell>
            <table:table-cell table:style-name="ce89" office:value-type="float" office:value="262.97" calcext:value-type="float">
              <text:p>262,97</text:p>
            </table:table-cell>
            <table:table-cell table:style-name="ce101" table:formula="of:=ROUND([.H411]*(1+[.$G$7]);2)" office:value-type="float" office:value="328.71" calcext:value-type="float">
              <text:p><text:s/>328,71 </text:p>
            </table:table-cell>
            <table:table-cell table:style-name="ce101" table:formula="of:=ROUND([.G411]*[.I411];2)" office:value-type="float" office:value="78.89" calcext:value-type="float">
              <text:p><text:s/>78,89 </text:p>
            </table:table-cell>
            <table:table-cell table:style-name="ce10" table:number-columns-repeated="247"/>
            <table:table-cell table:number-columns-repeated="767"/>
          </table:table-row>
          <table:table-row table:style-name="ro37">
            <table:table-cell table:style-name="ce5"/>
            <table:table-cell table:style-name="ce16" office:value-type="string" calcext:value-type="string">
              <text:p>16.8</text:p>
            </table:table-cell>
            <table:table-cell table:style-name="ce16" office:value-type="string" calcext:value-type="string">
              <text:p>74100/001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PORTAO DE FERRO COM VARA 1/2", COM REQUADRO</text:p>
            </table:table-cell>
            <table:table-cell table:style-name="ce16" office:value-type="string" calcext:value-type="string">
              <text:p>M2</text:p>
            </table:table-cell>
            <table:table-cell table:style-name="ce89" table:formula="of:=1.2*1.7*2" office:value-type="float" office:value="4.08" calcext:value-type="float">
              <text:p>4,08</text:p>
            </table:table-cell>
            <table:table-cell table:style-name="ce89" office:value-type="float" office:value="421.88" calcext:value-type="float">
              <text:p>421,88</text:p>
            </table:table-cell>
            <table:table-cell table:style-name="ce101" table:formula="of:=ROUND([.H412]*(1+[.$G$7]);2)" office:value-type="float" office:value="527.35" calcext:value-type="float">
              <text:p><text:s/>527,35 </text:p>
            </table:table-cell>
            <table:table-cell table:style-name="ce101" table:formula="of:=ROUND([.G412]*[.I412];2)" office:value-type="float" office:value="2151.59" calcext:value-type="float">
              <text:p><text:s/>2.151,59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6.9</text:p>
            </table:table-cell>
            <table:table-cell table:style-name="ce34" office:value-type="float" office:value="92688" calcext:value-type="float">
              <text:p>92688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Tubo de Aço Galvanizado Ø 3/4", inclusive conexões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45.8" calcext:value-type="float">
              <text:p><text:s/>45,80 </text:p>
            </table:table-cell>
            <table:table-cell table:style-name="ce105" office:value-type="float" office:value="26.49" calcext:value-type="float">
              <text:p>26,49</text:p>
            </table:table-cell>
            <table:table-cell table:style-name="ce101" table:formula="of:=ROUND([.H413]*(1+[.$G$7]);2)" office:value-type="float" office:value="33.11" calcext:value-type="float">
              <text:p><text:s/>33,11 </text:p>
            </table:table-cell>
            <table:table-cell table:style-name="ce101" table:formula="of:=ROUND([.G413]*[.I413];2)" office:value-type="float" office:value="1516.44" calcext:value-type="float">
              <text:p><text:s/>1.516,44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6.10</text:p>
            </table:table-cell>
            <table:table-cell table:style-name="ce16" office:value-type="string" calcext:value-type="string">
              <text:p>C1250</text:p>
            </table:table-cell>
            <table:table-cell table:style-name="ce16" office:value-type="string" calcext:value-type="string">
              <text:p>SEINFRA</text:p>
            </table:table-cell>
            <table:table-cell table:style-name="ce43" office:value-type="string" calcext:value-type="string">
              <text:p>Envelopamento de concreto - 3cm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45.8" calcext:value-type="float">
              <text:p><text:s/>45,80 </text:p>
            </table:table-cell>
            <table:table-cell table:style-name="ce101" office:value-type="float" office:value="12" calcext:value-type="float">
              <text:p><text:s/>12,00 </text:p>
            </table:table-cell>
            <table:table-cell table:style-name="ce101" table:formula="of:=ROUND([.H414]*(1+[.$G$7]);2)" office:value-type="float" office:value="15" calcext:value-type="float">
              <text:p><text:s/>15,00 </text:p>
            </table:table-cell>
            <table:table-cell table:style-name="ce101" table:formula="of:=ROUND([.G414]*[.I414];2)" office:value-type="float" office:value="687" calcext:value-type="float">
              <text:p><text:s/>687,00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6.11</text:p>
            </table:table-cell>
            <table:table-cell table:style-name="ce16" office:value-type="float" office:value="85120" calcext:value-type="float">
              <text:p>85120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Regulador 1º E 2º estÁgio com manometro, MANOMETRO NPT 1/4”, 0 A 200 PSI – D=50mm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3" calcext:value-type="float">
              <text:p><text:s/>3,00 </text:p>
            </table:table-cell>
            <table:table-cell table:style-name="ce101" office:value-type="float" office:value="118.45" calcext:value-type="float">
              <text:p><text:s/>118,45 </text:p>
            </table:table-cell>
            <table:table-cell table:style-name="ce101" table:formula="of:=ROUND([.H415]*(1+[.$G$7]);2)" office:value-type="float" office:value="148.06" calcext:value-type="float">
              <text:p><text:s/>148,06 </text:p>
            </table:table-cell>
            <table:table-cell table:style-name="ce101" table:formula="of:=ROUND([.G415]*[.I415];2)" office:value-type="float" office:value="444.18" calcext:value-type="float">
              <text:p><text:s/>444,18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6.12</text:p>
            </table:table-cell>
            <table:table-cell table:style-name="ce16"/>
            <table:table-cell table:style-name="ce16" office:value-type="string" calcext:value-type="string">
              <text:p>MERCADO</text:p>
            </table:table-cell>
            <table:table-cell table:style-name="ce43" office:value-type="string" calcext:value-type="string">
              <text:p>Instalação básica para abrigo de gás (capacidade 4 cilindros GLP de 45 kg)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4" calcext:value-type="float">
              <text:p><text:s/>4,00 </text:p>
            </table:table-cell>
            <table:table-cell table:style-name="ce101" table:formula="of:=(429+350+590)/3" office:value-type="float" office:value="456.333333333333" calcext:value-type="float">
              <text:p><text:s/>456,33 </text:p>
            </table:table-cell>
            <table:table-cell table:style-name="ce101" table:formula="of:=ROUND([.H416]*(1+[.$G$7]);2)" office:value-type="float" office:value="570.42" calcext:value-type="float">
              <text:p><text:s/>570,42 </text:p>
            </table:table-cell>
            <table:table-cell table:style-name="ce101" table:formula="of:=ROUND([.G416]*[.I416];2)" office:value-type="float" office:value="2281.68" calcext:value-type="float">
              <text:p><text:s/>2.281,68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6.13</text:p>
            </table:table-cell>
            <table:table-cell table:style-name="ce32" office:value-type="string" calcext:value-type="string">
              <text:p>37558</text:p>
            </table:table-cell>
            <table:table-cell table:style-name="ce32" office:value-type="string" calcext:value-type="string">
              <text:p>SINAPI</text:p>
            </table:table-cell>
            <table:table-cell table:style-name="ce43" office:value-type="string" calcext:value-type="string">
              <text:p>Placa de sinalização em pvc cod 1 – (200x400) Proibido fumar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1" office:value-type="float" office:value="35.16" calcext:value-type="float">
              <text:p><text:s/>35,16 </text:p>
            </table:table-cell>
            <table:table-cell table:style-name="ce101" table:formula="of:=ROUND([.H417]*(1+[.$G$7]);2)" office:value-type="float" office:value="43.95" calcext:value-type="float">
              <text:p><text:s/>43,95 </text:p>
            </table:table-cell>
            <table:table-cell table:style-name="ce101" table:formula="of:=ROUND([.G417]*[.I417];2)" office:value-type="float" office:value="43.95" calcext:value-type="float">
              <text:p><text:s/>43,9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6.14</text:p>
            </table:table-cell>
            <table:table-cell table:style-name="ce32" office:value-type="string" calcext:value-type="string">
              <text:p>37558</text:p>
            </table:table-cell>
            <table:table-cell table:style-name="ce32" office:value-type="string" calcext:value-type="string">
              <text:p>SINAPI</text:p>
            </table:table-cell>
            <table:table-cell table:style-name="ce43" office:value-type="string" calcext:value-type="string">
              <text:p>Placa de sinalização em pvc cod 6 – (200x400) Perigo Inflamável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1" office:value-type="float" office:value="35.16" calcext:value-type="float">
              <text:p><text:s/>35,16 </text:p>
            </table:table-cell>
            <table:table-cell table:style-name="ce101" table:formula="of:=ROUND([.H418]*(1+[.$G$7]);2)" office:value-type="float" office:value="43.95" calcext:value-type="float">
              <text:p><text:s/>43,95 </text:p>
            </table:table-cell>
            <table:table-cell table:style-name="ce101" table:formula="of:=ROUND([.G418]*[.I418];2)" office:value-type="float" office:value="43.95" calcext:value-type="float">
              <text:p><text:s/>43,9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2"/>
            <table:table-cell table:style-name="ce102" office:value-type="string" office:string-value="Subtotal" calcext:value-type="string">
              <text:p><text:s/>Subtotal </text:p>
            </table:table-cell>
            <table:table-cell table:style-name="ce112"/>
            <table:table-cell table:style-name="ce111" table:formula="of:=SUM([.J405:.J418])" office:value-type="float" office:value="10558.77" calcext:value-type="float">
              <text:p><text:s/>10.558,77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1"/>
          <table:table-cell table:style-name="ce5"/>
          <table:table-cell table:style-name="ce79"/>
          <table:table-cell table:style-name="ce98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17" calcext:value-type="float">
            <text:p>17</text:p>
          </table:table-cell>
          <table:table-cell table:style-name="ce15" table:number-columns-repeated="2"/>
          <table:table-cell table:style-name="ce42" office:value-type="string" calcext:value-type="string">
            <text:p>SISTEMA DE PROTEÇÃO CONTRA INCÊNDIO</text:p>
          </table:table-cell>
          <table:table-cell table:style-name="ce42"/>
          <table:table-cell table:style-name="ce86" table:number-columns-repeated="3"/>
          <table:table-cell table:style-name="ce87" table:formula="of:=[.J438]" office:value-type="float" office:value="40594.96" calcext:value-type="float">
            <text:p><text:s/>40.594,96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6" office:value-type="string" calcext:value-type="string">
              <text:p>17.1</text:p>
            </table:table-cell>
            <table:table-cell table:style-name="ce16" office:value-type="float" office:value="83635" calcext:value-type="float">
              <text:p>83635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Extintor ABC - 6KG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8" calcext:value-type="float">
              <text:p><text:s/>8,00 </text:p>
            </table:table-cell>
            <table:table-cell table:style-name="ce101" office:value-type="float" office:value="169.12" calcext:value-type="float">
              <text:p><text:s/>169,12 </text:p>
            </table:table-cell>
            <table:table-cell table:style-name="ce101" table:formula="of:=ROUND([.H422]*(1+[.$G$7]);2)" office:value-type="float" office:value="211.4" calcext:value-type="float">
              <text:p><text:s/>211,40 </text:p>
            </table:table-cell>
            <table:table-cell table:style-name="ce101" table:formula="of:=ROUND([.G422]*[.I422];2)" office:value-type="float" office:value="1691.2" calcext:value-type="float">
              <text:p><text:s/>1.691,20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7.2</text:p>
            </table:table-cell>
            <table:table-cell table:style-name="ce16" office:value-type="float" office:value="72554" calcext:value-type="float">
              <text:p>72554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Extintor CO2 - 6KG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457" calcext:value-type="float">
              <text:p><text:s/>457,00 </text:p>
            </table:table-cell>
            <table:table-cell table:style-name="ce101" table:formula="of:=ROUND([.H423]*(1+[.$G$7]);2)" office:value-type="float" office:value="571.25" calcext:value-type="float">
              <text:p><text:s/>571,25 </text:p>
            </table:table-cell>
            <table:table-cell table:style-name="ce101" table:formula="of:=ROUND([.G423]*[.I423];2)" office:value-type="float" office:value="1142.5" calcext:value-type="float">
              <text:p><text:s/>1.142,50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7.3</text:p>
            </table:table-cell>
            <table:table-cell table:style-name="ce16" office:value-type="float" office:value="92353" calcext:value-type="float">
              <text:p>92353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Cotovelo 90º galvanizado 2 1/2"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0" calcext:value-type="float">
              <text:p><text:s/>10,00 </text:p>
            </table:table-cell>
            <table:table-cell table:style-name="ce101" office:value-type="float" office:value="95.05" calcext:value-type="float">
              <text:p><text:s/>95,05 </text:p>
            </table:table-cell>
            <table:table-cell table:style-name="ce101" table:formula="of:=ROUND([.H424]*(1+[.$G$7]);2)" office:value-type="float" office:value="118.81" calcext:value-type="float">
              <text:p><text:s/>118,81 </text:p>
            </table:table-cell>
            <table:table-cell table:style-name="ce101" table:formula="of:=ROUND([.G424]*[.I424];2)" office:value-type="float" office:value="1188.1" calcext:value-type="float">
              <text:p><text:s/>1.188,10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7.4</text:p>
            </table:table-cell>
            <table:table-cell table:style-name="ce16" office:value-type="float" office:value="92367" calcext:value-type="float">
              <text:p>92367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Tubo aço carbono 2 1/2"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65" calcext:value-type="float">
              <text:p><text:s/>65,00 </text:p>
            </table:table-cell>
            <table:table-cell table:style-name="ce101" office:value-type="float" office:value="64.69" calcext:value-type="float">
              <text:p><text:s/>64,69 </text:p>
            </table:table-cell>
            <table:table-cell table:style-name="ce101" table:formula="of:=ROUND([.H425]*(1+[.$G$7]);2)" office:value-type="float" office:value="80.86" calcext:value-type="float">
              <text:p><text:s/>80,86 </text:p>
            </table:table-cell>
            <table:table-cell table:style-name="ce101" table:formula="of:=ROUND([.G425]*[.I425];2)" office:value-type="float" office:value="5255.9" calcext:value-type="float">
              <text:p><text:s/>5.255,90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7.5</text:p>
            </table:table-cell>
            <table:table-cell table:style-name="ce16" office:value-type="float" office:value="92346" calcext:value-type="float">
              <text:p>92346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Niple duplo aço galvanizado 2 1/2"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59.83" calcext:value-type="float">
              <text:p><text:s/>59,83 </text:p>
            </table:table-cell>
            <table:table-cell table:style-name="ce101" table:formula="of:=ROUND([.H426]*(1+[.$G$7]);2)" office:value-type="float" office:value="74.79" calcext:value-type="float">
              <text:p><text:s/>74,79 </text:p>
            </table:table-cell>
            <table:table-cell table:style-name="ce101" table:formula="of:=ROUND([.G426]*[.I426];2)" office:value-type="float" office:value="149.58" calcext:value-type="float">
              <text:p><text:s/>149,58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7.6</text:p>
            </table:table-cell>
            <table:table-cell table:style-name="ce16" office:value-type="float" office:value="92357" calcext:value-type="float">
              <text:p>92357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Tê aço galvanizado 2 1/2"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4" calcext:value-type="float">
              <text:p><text:s/>4,00 </text:p>
            </table:table-cell>
            <table:table-cell table:style-name="ce101" office:value-type="float" office:value="129.55" calcext:value-type="float">
              <text:p><text:s/>129,55 </text:p>
            </table:table-cell>
            <table:table-cell table:style-name="ce101" table:formula="of:=ROUND([.H427]*(1+[.$G$7]);2)" office:value-type="float" office:value="161.94" calcext:value-type="float">
              <text:p><text:s/>161,94 </text:p>
            </table:table-cell>
            <table:table-cell table:style-name="ce101" table:formula="of:=ROUND([.G427]*[.I427];2)" office:value-type="float" office:value="647.76" calcext:value-type="float">
              <text:p><text:s/>647,76 </text:p>
            </table:table-cell>
            <table:table-cell table:style-name="ce10"/>
            <table:table-cell table:style-name="ce127" table:number-columns-repeated="1013"/>
          </table:table-row>
          <table:table-row table:style-name="ro38">
            <table:table-cell table:style-name="ce5"/>
            <table:table-cell table:style-name="ce16" office:value-type="string" calcext:value-type="string">
              <text:p>17.7</text:p>
            </table:table-cell>
            <table:table-cell table:style-name="ce16" office:value-type="float" office:value="72283" calcext:value-type="float">
              <text:p>72283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ABRIGO PARA HIDRANTE, 90X60X17CM, COM REGISTRO GLOBO ANGULAR 45º 2.1/2", ADAPTADOR STORZ 2.1/2", MANGUEIRA DE INCÊNDIO 20M, REDUÇÃO 2.1/2X1.1/2" E ESGUICHO EM LATÃO 1.1/2"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1035.32" calcext:value-type="float">
              <text:p><text:s/>1.035,32 </text:p>
            </table:table-cell>
            <table:table-cell table:style-name="ce101" table:formula="of:=ROUND([.H428]*(1+[.$G$7]);2)" office:value-type="float" office:value="1294.15" calcext:value-type="float">
              <text:p><text:s/>1.294,15 </text:p>
            </table:table-cell>
            <table:table-cell table:style-name="ce101" table:formula="of:=ROUND([.G428]*[.I428];2)" office:value-type="float" office:value="2588.3" calcext:value-type="float">
              <text:p><text:s/>2.588,30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7.8</text:p>
            </table:table-cell>
            <table:table-cell table:style-name="ce16" office:value-type="float" office:value="84798" calcext:value-type="float">
              <text:p>84798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Tampão de FoFo 50x50cm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1" office:value-type="float" office:value="256.11" calcext:value-type="float">
              <text:p><text:s/>256,11 </text:p>
            </table:table-cell>
            <table:table-cell table:style-name="ce101" table:formula="of:=ROUND([.H429]*(1+[.$G$7]);2)" office:value-type="float" office:value="320.14" calcext:value-type="float">
              <text:p><text:s/>320,14 </text:p>
            </table:table-cell>
            <table:table-cell table:style-name="ce101" table:formula="of:=ROUND([.G429]*[.I429];2)" office:value-type="float" office:value="320.14" calcext:value-type="float">
              <text:p><text:s/>320,1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7.9</text:p>
            </table:table-cell>
            <table:table-cell table:style-name="ce16" office:value-type="float" office:value="94499" calcext:value-type="float">
              <text:p>94499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Registro bruto de gaveta insutrial 2 1/2"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5" calcext:value-type="float">
              <text:p><text:s/>5,00 </text:p>
            </table:table-cell>
            <table:table-cell table:style-name="ce101" office:value-type="float" office:value="172.58" calcext:value-type="float">
              <text:p><text:s/>172,58 </text:p>
            </table:table-cell>
            <table:table-cell table:style-name="ce101" table:formula="of:=ROUND([.H430]*(1+[.$G$7]);2)" office:value-type="float" office:value="215.73" calcext:value-type="float">
              <text:p><text:s/>215,73 </text:p>
            </table:table-cell>
            <table:table-cell table:style-name="ce101" table:formula="of:=ROUND([.G430]*[.I430];2)" office:value-type="float" office:value="1078.65" calcext:value-type="float">
              <text:p><text:s/>1.078,6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7.10</text:p>
            </table:table-cell>
            <table:table-cell table:style-name="ce16" office:value-type="string" calcext:value-type="string">
              <text:p>73795/6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Válvula de retenção vertical 2 1/2"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3" calcext:value-type="float">
              <text:p><text:s/>3,00 </text:p>
            </table:table-cell>
            <table:table-cell table:style-name="ce101" office:value-type="float" office:value="281.85" calcext:value-type="float">
              <text:p><text:s/>281,85 </text:p>
            </table:table-cell>
            <table:table-cell table:style-name="ce101" table:formula="of:=ROUND([.H431]*(1+[.$G$7]);2)" office:value-type="float" office:value="352.31" calcext:value-type="float">
              <text:p><text:s/>352,31 </text:p>
            </table:table-cell>
            <table:table-cell table:style-name="ce101" table:formula="of:=ROUND([.G431]*[.I431];2)" office:value-type="float" office:value="1056.93" calcext:value-type="float">
              <text:p><text:s/>1.056,9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7.11</text:p>
            </table:table-cell>
            <table:table-cell table:style-name="ce16" office:value-type="float" office:value="92890" calcext:value-type="float">
              <text:p>92890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União de ferro conico macho-femea <text:s/>2 1/2"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4" calcext:value-type="float">
              <text:p><text:s/>4,00 </text:p>
            </table:table-cell>
            <table:table-cell table:style-name="ce101" office:value-type="float" office:value="123.23" calcext:value-type="float">
              <text:p><text:s/>123,23 </text:p>
            </table:table-cell>
            <table:table-cell table:style-name="ce101" table:formula="of:=ROUND([.H432]*(1+[.$G$7]);2)" office:value-type="float" office:value="154.04" calcext:value-type="float">
              <text:p><text:s/>154,04 </text:p>
            </table:table-cell>
            <table:table-cell table:style-name="ce101" table:formula="of:=ROUND([.G432]*[.I432];2)" office:value-type="float" office:value="616.16" calcext:value-type="float">
              <text:p><text:s/>616,1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7.12</text:p>
            </table:table-cell>
            <table:table-cell table:style-name="ce32" office:value-type="string" calcext:value-type="string">
              <text:p>C4394</text:p>
            </table:table-cell>
            <table:table-cell table:style-name="ce32" office:value-type="string" calcext:value-type="string">
              <text:p>SEINFRA</text:p>
            </table:table-cell>
            <table:table-cell table:style-name="ce43" office:value-type="string" calcext:value-type="string">
              <text:p>Luminária de emergência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56" calcext:value-type="float">
              <text:p><text:s/>56,00 </text:p>
            </table:table-cell>
            <table:table-cell table:style-name="ce101" office:value-type="float" office:value="265.85" calcext:value-type="float">
              <text:p><text:s/>265,85 </text:p>
            </table:table-cell>
            <table:table-cell table:style-name="ce101" table:formula="of:=ROUND([.H433]*(1+[.$G$7]);2)" office:value-type="float" office:value="332.31" calcext:value-type="float">
              <text:p><text:s/>332,31 </text:p>
            </table:table-cell>
            <table:table-cell table:style-name="ce101" table:formula="of:=ROUND([.G433]*[.I433];2)" office:value-type="float" office:value="18609.36" calcext:value-type="float">
              <text:p><text:s/>18.609,3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7.13</text:p>
            </table:table-cell>
            <table:table-cell table:style-name="ce18" office:value-type="float" office:value="72947" calcext:value-type="float">
              <text:p>72947</text:p>
            </table:table-cell>
            <table:table-cell table:style-name="ce32" office:value-type="string" calcext:value-type="string">
              <text:p>SINAPI</text:p>
            </table:table-cell>
            <table:table-cell table:style-name="ce43" office:value-type="string" calcext:value-type="string">
              <text:p>Marcação no Piso - 1 x 1m para extintor</text:p>
            </table:table-cell>
            <table:table-cell table:style-name="ce16" office:value-type="string" calcext:value-type="string">
              <text:p>m²</text:p>
            </table:table-cell>
            <table:table-cell table:style-name="ce81" office:value-type="float" office:value="10" calcext:value-type="float">
              <text:p><text:s/>10,00 </text:p>
            </table:table-cell>
            <table:table-cell table:style-name="ce101" office:value-type="float" office:value="26.56" calcext:value-type="float">
              <text:p><text:s/>26,56 </text:p>
            </table:table-cell>
            <table:table-cell table:style-name="ce101" table:formula="of:=ROUND([.H434]*(1+[.$G$7]);2)" office:value-type="float" office:value="33.2" calcext:value-type="float">
              <text:p><text:s/>33,20 </text:p>
            </table:table-cell>
            <table:table-cell table:style-name="ce101" table:formula="of:=ROUND([.G434]*[.I434];2)" office:value-type="float" office:value="332" calcext:value-type="float">
              <text:p><text:s/>332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7.14</text:p>
            </table:table-cell>
            <table:table-cell table:style-name="ce18" office:value-type="float" office:value="72947" calcext:value-type="float">
              <text:p>72947</text:p>
            </table:table-cell>
            <table:table-cell table:style-name="ce32" office:value-type="string" calcext:value-type="string">
              <text:p>SINAPI</text:p>
            </table:table-cell>
            <table:table-cell table:style-name="ce43" office:value-type="string" calcext:value-type="string">
              <text:p>Marcação no Piso - 1 x 1m para hidrante</text:p>
            </table:table-cell>
            <table:table-cell table:style-name="ce16" office:value-type="string" calcext:value-type="string">
              <text:p>m²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26.56" calcext:value-type="float">
              <text:p><text:s/>26,56 </text:p>
            </table:table-cell>
            <table:table-cell table:style-name="ce101" table:formula="of:=ROUND([.H435]*(1+[.$G$7]);2)" office:value-type="float" office:value="33.2" calcext:value-type="float">
              <text:p><text:s/>33,20 </text:p>
            </table:table-cell>
            <table:table-cell table:style-name="ce101" table:formula="of:=ROUND([.G435]*[.I435];2)" office:value-type="float" office:value="66.4" calcext:value-type="float">
              <text:p><text:s/>66,4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7.15</text:p>
            </table:table-cell>
            <table:table-cell table:style-name="ce18" office:value-type="float" office:value="83643" calcext:value-type="float">
              <text:p>83643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Bomba hidraulioca 3 cv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1" office:value-type="float" office:value="3169.7" calcext:value-type="float">
              <text:p><text:s/>3.169,70 </text:p>
            </table:table-cell>
            <table:table-cell table:style-name="ce101" table:formula="of:=ROUND([.H436]*(1+[.$G$7]);2)" office:value-type="float" office:value="3962.13" calcext:value-type="float">
              <text:p><text:s/>3.962,13 </text:p>
            </table:table-cell>
            <table:table-cell table:style-name="ce101" table:formula="of:=ROUND([.G436]*[.I436];2)" office:value-type="float" office:value="3962.13" calcext:value-type="float">
              <text:p><text:s/>3.962,1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7.16</text:p>
            </table:table-cell>
            <table:table-cell table:style-name="ce32" office:value-type="string" calcext:value-type="string">
              <text:p>37558</text:p>
            </table:table-cell>
            <table:table-cell table:style-name="ce32" office:value-type="string" calcext:value-type="string">
              <text:p>SINAPI</text:p>
            </table:table-cell>
            <table:table-cell table:style-name="ce43" office:value-type="string" calcext:value-type="string">
              <text:p>Placa de sinalização de segurança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43" calcext:value-type="float">
              <text:p><text:s/>43,00 </text:p>
            </table:table-cell>
            <table:table-cell table:style-name="ce101" office:value-type="float" office:value="35.16" calcext:value-type="float">
              <text:p><text:s/>35,16 </text:p>
            </table:table-cell>
            <table:table-cell table:style-name="ce101" table:formula="of:=ROUND([.H437]*(1+[.$G$7]);2)" office:value-type="float" office:value="43.95" calcext:value-type="float">
              <text:p><text:s/>43,95 </text:p>
            </table:table-cell>
            <table:table-cell table:style-name="ce101" table:formula="of:=ROUND([.G437]*[.I437];2)" office:value-type="float" office:value="1889.85" calcext:value-type="float">
              <text:p><text:s/>1.889,8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2"/>
            <table:table-cell table:style-name="ce102" office:value-type="string" office:string-value="Subtotal" calcext:value-type="string">
              <text:p><text:s/>Subtotal </text:p>
            </table:table-cell>
            <table:table-cell table:style-name="ce112"/>
            <table:table-cell table:style-name="ce111" table:formula="of:=SUM([.J422:.J437])" office:value-type="float" office:value="40594.96" calcext:value-type="float">
              <text:p><text:s/>40.594,96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1"/>
          <table:table-cell table:style-name="ce5"/>
          <table:table-cell table:style-name="ce79"/>
          <table:table-cell table:style-name="ce98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18" calcext:value-type="float">
            <text:p>18</text:p>
          </table:table-cell>
          <table:table-cell table:style-name="ce15" table:number-columns-repeated="2"/>
          <table:table-cell table:style-name="ce42" office:value-type="string" calcext:value-type="string">
            <text:p>INSTALAÇÕES ELÉTRICAS – 110V</text:p>
          </table:table-cell>
          <table:table-cell table:style-name="ce42"/>
          <table:table-cell table:style-name="ce86" table:number-columns-repeated="3"/>
          <table:table-cell table:style-name="ce87" table:formula="of:=[.J538]" office:value-type="float" office:value="286514.98" calcext:value-type="float">
            <text:p><text:s/>286.514,98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23" office:value-type="string" calcext:value-type="string">
            <text:p>18.1</text:p>
          </table:table-cell>
          <table:table-cell table:style-name="ce23" table:number-columns-repeated="2"/>
          <table:table-cell table:style-name="ce58" office:value-type="string" calcext:value-type="string">
            <text:p>ENTRADA</text:p>
          </table:table-cell>
          <table:table-cell table:style-name="ce69"/>
          <table:table-cell table:style-name="ce81"/>
          <table:table-cell table:style-name="ce104"/>
          <table:table-cell table:style-name="ce101" table:number-columns-repeated="2"/>
          <table:table-cell table:style-name="ce10"/>
          <table:table-cell table:style-name="ce127"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1</text:p>
          </table:table-cell>
          <table:table-cell table:style-name="ce18" office:value-type="float" office:value="83394" calcext:value-type="float">
            <text:p>83394</text:p>
          </table:table-cell>
          <table:table-cell table:style-name="ce18" office:value-type="string" calcext:value-type="string">
            <text:p>SINAPI</text:p>
          </table:table-cell>
          <table:table-cell table:style-name="ce59" office:value-type="string" calcext:value-type="string">
            <text:p>Poste de concreto armado, seção duplo “T” 10,5m tipo B/600 daN</text:p>
          </table:table-cell>
          <table:table-cell table:style-name="ce16" office:value-type="string" calcext:value-type="string">
            <text:p>un</text:p>
          </table:table-cell>
          <table:table-cell table:style-name="ce81" office:value-type="float" office:value="1" calcext:value-type="float">
            <text:p><text:s/>1,00 </text:p>
          </table:table-cell>
          <table:table-cell table:style-name="ce101" office:value-type="float" office:value="951.16" calcext:value-type="float">
            <text:p><text:s/>951,16 </text:p>
          </table:table-cell>
          <table:table-cell table:style-name="ce101" table:formula="of:=ROUND([.H442]*(1+[.$G$7]);2)" office:value-type="float" office:value="1188.95" calcext:value-type="float">
            <text:p><text:s/>1.188,95 </text:p>
          </table:table-cell>
          <table:table-cell table:style-name="ce101" table:formula="of:=ROUND([.G442]*[.I442];2)" office:value-type="float" office:value="1188.95" calcext:value-type="float">
            <text:p><text:s/>1.188,95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2</text:p>
          </table:table-cell>
          <table:table-cell table:style-name="ce18" office:value-type="float" office:value="91934" calcext:value-type="float">
            <text:p>91934</text:p>
          </table:table-cell>
          <table:table-cell table:style-name="ce18" office:value-type="string" calcext:value-type="string">
            <text:p>SINAPI</text:p>
          </table:table-cell>
          <table:table-cell table:style-name="ce59" office:value-type="string" calcext:value-type="string">
            <text:p>Cabo de cobre XLPE-16 mm² de interligação (jump), isolamento para 15 kV</text:p>
          </table:table-cell>
          <table:table-cell table:style-name="ce16" office:value-type="string" calcext:value-type="string">
            <text:p>m</text:p>
          </table:table-cell>
          <table:table-cell table:style-name="ce81" office:value-type="float" office:value="2" calcext:value-type="float">
            <text:p><text:s/>2,00 </text:p>
          </table:table-cell>
          <table:table-cell table:style-name="ce101" office:value-type="float" office:value="14.45" calcext:value-type="float">
            <text:p><text:s/>14,45 </text:p>
          </table:table-cell>
          <table:table-cell table:style-name="ce101" table:formula="of:=ROUND([.H443]*(1+[.$G$7]);2)" office:value-type="float" office:value="18.06" calcext:value-type="float">
            <text:p><text:s/>18,06 </text:p>
          </table:table-cell>
          <table:table-cell table:style-name="ce101" table:formula="of:=ROUND([.G443]*[.I443];2)" office:value-type="float" office:value="36.12" calcext:value-type="float">
            <text:p><text:s/>36,12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3</text:p>
          </table:table-cell>
          <table:table-cell table:style-name="ce18" office:value-type="float" office:value="72252" calcext:value-type="float">
            <text:p>72252</text:p>
          </table:table-cell>
          <table:table-cell table:style-name="ce18" office:value-type="string" calcext:value-type="string">
            <text:p>SINAPI</text:p>
          </table:table-cell>
          <table:table-cell table:style-name="ce59" office:value-type="string" calcext:value-type="string">
            <text:p>Condutor nu de cobre para aterramento de pára raios e carcaça de transformadores, seção 25mm²</text:p>
          </table:table-cell>
          <table:table-cell table:style-name="ce16" office:value-type="string" calcext:value-type="string">
            <text:p>m</text:p>
          </table:table-cell>
          <table:table-cell table:style-name="ce81" office:value-type="float" office:value="12" calcext:value-type="float">
            <text:p><text:s/>12,00 </text:p>
          </table:table-cell>
          <table:table-cell table:style-name="ce101" office:value-type="float" office:value="18.97" calcext:value-type="float">
            <text:p><text:s/>18,97 </text:p>
          </table:table-cell>
          <table:table-cell table:style-name="ce101" table:formula="of:=ROUND([.H444]*(1+[.$G$7]);2)" office:value-type="float" office:value="23.71" calcext:value-type="float">
            <text:p><text:s/>23,71 </text:p>
          </table:table-cell>
          <table:table-cell table:style-name="ce101" table:formula="of:=ROUND([.G444]*[.I444];2)" office:value-type="float" office:value="284.52" calcext:value-type="float">
            <text:p><text:s/>284,52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4</text:p>
          </table:table-cell>
          <table:table-cell table:style-name="ce18" office:value-type="float" office:value="72256" calcext:value-type="float">
            <text:p>72256</text:p>
          </table:table-cell>
          <table:table-cell table:style-name="ce18" office:value-type="string" calcext:value-type="string">
            <text:p>SINAPI</text:p>
          </table:table-cell>
          <table:table-cell table:style-name="ce59" office:value-type="string" calcext:value-type="string">
            <text:p>Condutor nu de cobre para aterramento do neutro, 95,0 mm²</text:p>
          </table:table-cell>
          <table:table-cell table:style-name="ce16" office:value-type="string" calcext:value-type="string">
            <text:p>m</text:p>
          </table:table-cell>
          <table:table-cell table:style-name="ce81" office:value-type="float" office:value="10" calcext:value-type="float">
            <text:p><text:s/>10,00 </text:p>
          </table:table-cell>
          <table:table-cell table:style-name="ce101" office:value-type="float" office:value="60.13" calcext:value-type="float">
            <text:p><text:s/>60,13 </text:p>
          </table:table-cell>
          <table:table-cell table:style-name="ce101" table:formula="of:=ROUND([.H445]*(1+[.$G$7]);2)" office:value-type="float" office:value="75.16" calcext:value-type="float">
            <text:p><text:s/>75,16 </text:p>
          </table:table-cell>
          <table:table-cell table:style-name="ce101" table:formula="of:=ROUND([.G445]*[.I445];2)" office:value-type="float" office:value="751.6" calcext:value-type="float">
            <text:p><text:s/>751,60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5</text:p>
          </table:table-cell>
          <table:table-cell table:style-name="ce18" office:value-type="float" office:value="92992" calcext:value-type="float">
            <text:p>92992</text:p>
          </table:table-cell>
          <table:table-cell table:style-name="ce18" office:value-type="string" calcext:value-type="string">
            <text:p>SINAPI</text:p>
          </table:table-cell>
          <table:table-cell table:style-name="ce59" office:value-type="string" calcext:value-type="string">
            <text:p>Condutor de cobre ou alumínio para ramal de entrada BT, 2x95,0 mm²</text:p>
          </table:table-cell>
          <table:table-cell table:style-name="ce16" office:value-type="string" calcext:value-type="string">
            <text:p>m</text:p>
          </table:table-cell>
          <table:table-cell table:style-name="ce81" office:value-type="float" office:value="285" calcext:value-type="float">
            <text:p><text:s/>285,00 </text:p>
          </table:table-cell>
          <table:table-cell table:style-name="ce101" office:value-type="float" office:value="54.07" calcext:value-type="float">
            <text:p><text:s/>54,07 </text:p>
          </table:table-cell>
          <table:table-cell table:style-name="ce101" table:formula="of:=ROUND([.H446]*(1+[.$G$7]);2)" office:value-type="float" office:value="67.59" calcext:value-type="float">
            <text:p><text:s/>67,59 </text:p>
          </table:table-cell>
          <table:table-cell table:style-name="ce101" table:formula="of:=ROUND([.G446]*[.I446];2)" office:value-type="float" office:value="19263.15" calcext:value-type="float">
            <text:p><text:s/>19.263,15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6</text:p>
          </table:table-cell>
          <table:table-cell table:style-name="ce18" office:value-type="string" calcext:value-type="string">
            <text:p>73767/2</text:p>
          </table:table-cell>
          <table:table-cell table:style-name="ce18" office:value-type="string" calcext:value-type="string">
            <text:p>SINAPI</text:p>
          </table:table-cell>
          <table:table-cell table:style-name="ce59" office:value-type="string" calcext:value-type="string">
            <text:p>Alça pré formada para condutores de cobre para condutor de 2x95 mm²</text:p>
          </table:table-cell>
          <table:table-cell table:style-name="ce16" office:value-type="string" calcext:value-type="string">
            <text:p>un</text:p>
          </table:table-cell>
          <table:table-cell table:style-name="ce81" office:value-type="float" office:value="6" calcext:value-type="float">
            <text:p><text:s/>6,00 </text:p>
          </table:table-cell>
          <table:table-cell table:style-name="ce101" office:value-type="float" office:value="9.59" calcext:value-type="float">
            <text:p><text:s/>9,59 </text:p>
          </table:table-cell>
          <table:table-cell table:style-name="ce101" table:formula="of:=ROUND([.H447]*(1+[.$G$7]);2)" office:value-type="float" office:value="11.99" calcext:value-type="float">
            <text:p><text:s/>11,99 </text:p>
          </table:table-cell>
          <table:table-cell table:style-name="ce101" table:formula="of:=ROUND([.G447]*[.I447];2)" office:value-type="float" office:value="71.94" calcext:value-type="float">
            <text:p><text:s/>71,94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7</text:p>
          </table:table-cell>
          <table:table-cell table:style-name="ce18" office:value-type="string" calcext:value-type="string">
            <text:p>73782/3</text:p>
          </table:table-cell>
          <table:table-cell table:style-name="ce18" office:value-type="string" calcext:value-type="string">
            <text:p>SINAPI</text:p>
          </table:table-cell>
          <table:table-cell table:style-name="ce59" office:value-type="string" calcext:value-type="string">
            <text:p>Conector derivação cunha para condutores de cobre, 95 mm²</text:p>
          </table:table-cell>
          <table:table-cell table:style-name="ce16" office:value-type="string" calcext:value-type="string">
            <text:p>un</text:p>
          </table:table-cell>
          <table:table-cell table:style-name="ce81" office:value-type="float" office:value="4" calcext:value-type="float">
            <text:p><text:s/>4,00 </text:p>
          </table:table-cell>
          <table:table-cell table:style-name="ce101" office:value-type="float" office:value="59.33" calcext:value-type="float">
            <text:p><text:s/>59,33 </text:p>
          </table:table-cell>
          <table:table-cell table:style-name="ce101" table:formula="of:=ROUND([.H448]*(1+[.$G$7]);2)" office:value-type="float" office:value="74.16" calcext:value-type="float">
            <text:p><text:s/>74,16 </text:p>
          </table:table-cell>
          <table:table-cell table:style-name="ce101" table:formula="of:=ROUND([.G448]*[.I448];2)" office:value-type="float" office:value="296.64" calcext:value-type="float">
            <text:p><text:s/>296,64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8</text:p>
          </table:table-cell>
          <table:table-cell table:style-name="ce18" office:value-type="string" calcext:value-type="string">
            <text:p>73782/2</text:p>
          </table:table-cell>
          <table:table-cell table:style-name="ce18" office:value-type="string" calcext:value-type="string">
            <text:p>SINAPI</text:p>
          </table:table-cell>
          <table:table-cell table:style-name="ce59" office:value-type="string" calcext:value-type="string">
            <text:p>Conector derivação cunha para condutores de cobre, seção 16 mm² ou de alumínio 2AWG</text:p>
          </table:table-cell>
          <table:table-cell table:style-name="ce16" office:value-type="string" calcext:value-type="string">
            <text:p>un</text:p>
          </table:table-cell>
          <table:table-cell table:style-name="ce81" office:value-type="float" office:value="4" calcext:value-type="float">
            <text:p><text:s/>4,00 </text:p>
          </table:table-cell>
          <table:table-cell table:style-name="ce101" office:value-type="float" office:value="38.58" calcext:value-type="float">
            <text:p><text:s/>38,58 </text:p>
          </table:table-cell>
          <table:table-cell table:style-name="ce101" table:formula="of:=ROUND([.H449]*(1+[.$G$7]);2)" office:value-type="float" office:value="48.23" calcext:value-type="float">
            <text:p><text:s/>48,23 </text:p>
          </table:table-cell>
          <table:table-cell table:style-name="ce101" table:formula="of:=ROUND([.G449]*[.I449];2)" office:value-type="float" office:value="192.92" calcext:value-type="float">
            <text:p><text:s/>192,92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9</text:p>
          </table:table-cell>
          <table:table-cell table:style-name="ce18" office:value-type="float" office:value="72272" calcext:value-type="float">
            <text:p>72272</text:p>
          </table:table-cell>
          <table:table-cell table:style-name="ce18" office:value-type="string" calcext:value-type="string">
            <text:p>SINAPI</text:p>
          </table:table-cell>
          <table:table-cell table:style-name="ce59" office:value-type="string" calcext:value-type="string">
            <text:p>Conector tipo cabo-chapa para cabo de cobre seção 25 mm²</text:p>
          </table:table-cell>
          <table:table-cell table:style-name="ce16" office:value-type="string" calcext:value-type="string">
            <text:p>un</text:p>
          </table:table-cell>
          <table:table-cell table:style-name="ce81" office:value-type="float" office:value="1" calcext:value-type="float">
            <text:p><text:s/>1,00 </text:p>
          </table:table-cell>
          <table:table-cell table:style-name="ce101" office:value-type="float" office:value="13.42" calcext:value-type="float">
            <text:p><text:s/>13,42 </text:p>
          </table:table-cell>
          <table:table-cell table:style-name="ce101" table:formula="of:=ROUND([.H450]*(1+[.$G$7]);2)" office:value-type="float" office:value="16.78" calcext:value-type="float">
            <text:p><text:s/>16,78 </text:p>
          </table:table-cell>
          <table:table-cell table:style-name="ce101" table:formula="of:=ROUND([.G450]*[.I450];2)" office:value-type="float" office:value="16.78" calcext:value-type="float">
            <text:p><text:s/>16,78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10</text:p>
          </table:table-cell>
          <table:table-cell table:style-name="ce18" office:value-type="float" office:value="96985" calcext:value-type="float">
            <text:p>96985</text:p>
          </table:table-cell>
          <table:table-cell table:style-name="ce18" office:value-type="string" calcext:value-type="string">
            <text:p>SINAPI</text:p>
          </table:table-cell>
          <table:table-cell table:style-name="ce59" office:value-type="string" calcext:value-type="string">
            <text:p>Haste de aterraento com 2400 mm de comprimento e diâmetromínimo de 12,8 mm (1/2”) c/ conector</text:p>
          </table:table-cell>
          <table:table-cell table:style-name="ce16" office:value-type="string" calcext:value-type="string">
            <text:p>un</text:p>
          </table:table-cell>
          <table:table-cell table:style-name="ce81" office:value-type="float" office:value="1" calcext:value-type="float">
            <text:p><text:s/>1,00 </text:p>
          </table:table-cell>
          <table:table-cell table:style-name="ce101" office:value-type="float" office:value="39.69" calcext:value-type="float">
            <text:p><text:s/>39,69 </text:p>
          </table:table-cell>
          <table:table-cell table:style-name="ce101" table:formula="of:=ROUND([.H451]*(1+[.$G$7]);2)" office:value-type="float" office:value="49.61" calcext:value-type="float">
            <text:p><text:s/>49,61 </text:p>
          </table:table-cell>
          <table:table-cell table:style-name="ce101" table:formula="of:=ROUND([.G451]*[.I451];2)" office:value-type="float" office:value="49.61" calcext:value-type="float">
            <text:p><text:s/>49,61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11</text:p>
          </table:table-cell>
          <table:table-cell table:style-name="ce18" office:value-type="float" office:value="3405" calcext:value-type="float">
            <text:p>3405</text:p>
          </table:table-cell>
          <table:table-cell table:style-name="ce18" office:value-type="string" calcext:value-type="string">
            <text:p>SINAPI</text:p>
          </table:table-cell>
          <table:table-cell table:style-name="ce59" office:value-type="string" calcext:value-type="string">
            <text:p>Isolador de ancoragem disco porcelana - NI 110 kv</text:p>
          </table:table-cell>
          <table:table-cell table:style-name="ce16" office:value-type="string" calcext:value-type="string">
            <text:p>un</text:p>
          </table:table-cell>
          <table:table-cell table:style-name="ce81" office:value-type="float" office:value="3" calcext:value-type="float">
            <text:p><text:s/>3,00 </text:p>
          </table:table-cell>
          <table:table-cell table:style-name="ce101" office:value-type="float" office:value="67.23" calcext:value-type="float">
            <text:p><text:s/>67,23 </text:p>
          </table:table-cell>
          <table:table-cell table:style-name="ce101" table:formula="of:=ROUND([.H452]*(1+[.$G$7]);2)" office:value-type="float" office:value="84.04" calcext:value-type="float">
            <text:p><text:s/>84,04 </text:p>
          </table:table-cell>
          <table:table-cell table:style-name="ce101" table:formula="of:=ROUND([.G452]*[.I452];2)" office:value-type="float" office:value="252.12" calcext:value-type="float">
            <text:p><text:s/>252,12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12</text:p>
          </table:table-cell>
          <table:table-cell table:style-name="ce18" office:value-type="string" calcext:value-type="string">
            <text:p>73781/3</text:p>
          </table:table-cell>
          <table:table-cell table:style-name="ce18" office:value-type="string" calcext:value-type="string">
            <text:p>SINAPI</text:p>
          </table:table-cell>
          <table:table-cell table:style-name="ce59" office:value-type="string" calcext:value-type="string">
            <text:p>Isolador pilar porcelana - NI 110 kv</text:p>
          </table:table-cell>
          <table:table-cell table:style-name="ce16" office:value-type="string" calcext:value-type="string">
            <text:p>un</text:p>
          </table:table-cell>
          <table:table-cell table:style-name="ce81" office:value-type="float" office:value="1" calcext:value-type="float">
            <text:p><text:s/>1,00 </text:p>
          </table:table-cell>
          <table:table-cell table:style-name="ce101" office:value-type="float" office:value="88.47" calcext:value-type="float">
            <text:p><text:s/>88,47 </text:p>
          </table:table-cell>
          <table:table-cell table:style-name="ce101" table:formula="of:=ROUND([.H453]*(1+[.$G$7]);2)" office:value-type="float" office:value="110.59" calcext:value-type="float">
            <text:p><text:s/>110,59 </text:p>
          </table:table-cell>
          <table:table-cell table:style-name="ce101" table:formula="of:=ROUND([.G453]*[.I453];2)" office:value-type="float" office:value="110.59" calcext:value-type="float">
            <text:p><text:s/>110,59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13</text:p>
          </table:table-cell>
          <table:table-cell table:style-name="ce18" office:value-type="string" calcext:value-type="string">
            <text:p>74130/8</text:p>
          </table:table-cell>
          <table:table-cell table:style-name="ce18" office:value-type="string" calcext:value-type="string">
            <text:p>SINAPI</text:p>
          </table:table-cell>
          <table:table-cell table:style-name="ce59" office:value-type="string" calcext:value-type="string">
            <text:p>Disjuntor termomagnético, corrente nominal 400 A</text:p>
          </table:table-cell>
          <table:table-cell table:style-name="ce16" office:value-type="string" calcext:value-type="string">
            <text:p>un</text:p>
          </table:table-cell>
          <table:table-cell table:style-name="ce81" office:value-type="float" office:value="3" calcext:value-type="float">
            <text:p><text:s/>3,00 </text:p>
          </table:table-cell>
          <table:table-cell table:style-name="ce101" office:value-type="float" office:value="1181.53" calcext:value-type="float">
            <text:p><text:s/>1.181,53 </text:p>
          </table:table-cell>
          <table:table-cell table:style-name="ce101" table:formula="of:=ROUND([.H454]*(1+[.$G$7]);2)" office:value-type="float" office:value="1476.91" calcext:value-type="float">
            <text:p><text:s/>1.476,91 </text:p>
          </table:table-cell>
          <table:table-cell table:style-name="ce101" table:formula="of:=ROUND([.G454]*[.I454];2)" office:value-type="float" office:value="4430.73" calcext:value-type="float">
            <text:p><text:s/>4.430,73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14</text:p>
          </table:table-cell>
          <table:table-cell table:style-name="ce18" office:value-type="float" office:value="7614" calcext:value-type="float">
            <text:p>7614</text:p>
          </table:table-cell>
          <table:table-cell table:style-name="ce18" office:value-type="string" calcext:value-type="string">
            <text:p>SINAPI</text:p>
          </table:table-cell>
          <table:table-cell table:style-name="ce59" office:value-type="string" calcext:value-type="string">
            <text:p>Transformador de distribuição envolvido primário - Tensão nominal 13,8 kv</text:p>
          </table:table-cell>
          <table:table-cell table:style-name="ce16" office:value-type="string" calcext:value-type="string">
            <text:p>un</text:p>
          </table:table-cell>
          <table:table-cell table:style-name="ce90" office:value-type="float" office:value="1" calcext:value-type="float">
            <text:p><text:s/>1,00 </text:p>
          </table:table-cell>
          <table:table-cell table:style-name="ce101" office:value-type="float" office:value="9974.29" calcext:value-type="float">
            <text:p><text:s/>9.974,29 </text:p>
          </table:table-cell>
          <table:table-cell table:style-name="ce101" table:formula="of:=ROUND([.H455]*(1+[.$G$7]);2)" office:value-type="float" office:value="12467.86" calcext:value-type="float">
            <text:p><text:s/>12.467,86 </text:p>
          </table:table-cell>
          <table:table-cell table:style-name="ce101" table:formula="of:=ROUND([.G455]*[.I455];2)" office:value-type="float" office:value="12467.86" calcext:value-type="float">
            <text:p><text:s/>12.467,86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15</text:p>
          </table:table-cell>
          <table:table-cell table:style-name="ce18" office:value-type="float" office:value="83446" calcext:value-type="float">
            <text:p>83446</text:p>
          </table:table-cell>
          <table:table-cell table:style-name="ce18" office:value-type="string" calcext:value-type="string">
            <text:p>SINAPI</text:p>
          </table:table-cell>
          <table:table-cell table:style-name="ce59" office:value-type="string" calcext:value-type="string">
            <text:p>Caixa de concreto armado medindo (30x30x40)cm, para proteção de etrodo de terra</text:p>
          </table:table-cell>
          <table:table-cell table:style-name="ce16" office:value-type="string" calcext:value-type="string">
            <text:p>un</text:p>
          </table:table-cell>
          <table:table-cell table:style-name="ce90" office:value-type="float" office:value="1" calcext:value-type="float">
            <text:p><text:s/>1,00 </text:p>
          </table:table-cell>
          <table:table-cell table:style-name="ce101" office:value-type="float" office:value="162.52" calcext:value-type="float">
            <text:p><text:s/>162,52 </text:p>
          </table:table-cell>
          <table:table-cell table:style-name="ce101" table:formula="of:=ROUND([.H456]*(1+[.$G$7]);2)" office:value-type="float" office:value="203.15" calcext:value-type="float">
            <text:p><text:s/>203,15 </text:p>
          </table:table-cell>
          <table:table-cell table:style-name="ce101" table:formula="of:=ROUND([.G456]*[.I456];2)" office:value-type="float" office:value="203.15" calcext:value-type="float">
            <text:p><text:s/>203,15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16</text:p>
          </table:table-cell>
          <table:table-cell table:style-name="ce18" office:value-type="float" office:value="95573" calcext:value-type="float">
            <text:p>95573</text:p>
          </table:table-cell>
          <table:table-cell table:style-name="ce18" office:value-type="string" calcext:value-type="string">
            <text:p>SINAPI</text:p>
          </table:table-cell>
          <table:table-cell table:style-name="ce59" office:value-type="string" calcext:value-type="string">
            <text:p>Mão francesa plana com 619 mm de comprimento</text:p>
          </table:table-cell>
          <table:table-cell table:style-name="ce16" office:value-type="string" calcext:value-type="string">
            <text:p>un</text:p>
          </table:table-cell>
          <table:table-cell table:style-name="ce90" office:value-type="float" office:value="2" calcext:value-type="float">
            <text:p><text:s/>2,00 </text:p>
          </table:table-cell>
          <table:table-cell table:style-name="ce101" office:value-type="float" office:value="33.3" calcext:value-type="float">
            <text:p><text:s/>33,30 </text:p>
          </table:table-cell>
          <table:table-cell table:style-name="ce101" table:formula="of:=ROUND([.H457]*(1+[.$G$7]);2)" office:value-type="float" office:value="41.63" calcext:value-type="float">
            <text:p><text:s/>41,63 </text:p>
          </table:table-cell>
          <table:table-cell table:style-name="ce101" table:formula="of:=ROUND([.G457]*[.I457];2)" office:value-type="float" office:value="83.26" calcext:value-type="float">
            <text:p><text:s/>83,26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17</text:p>
          </table:table-cell>
          <table:table-cell table:style-name="ce18" office:value-type="float" office:value="73624" calcext:value-type="float">
            <text:p>73624</text:p>
          </table:table-cell>
          <table:table-cell table:style-name="ce18" office:value-type="string" calcext:value-type="string">
            <text:p>SINAPI</text:p>
          </table:table-cell>
          <table:table-cell table:style-name="ce59" office:value-type="string" calcext:value-type="string">
            <text:p>Suporte de transformador em poste seção duplo “T” com dimensão a = 185 mm, b = 95 mm</text:p>
          </table:table-cell>
          <table:table-cell table:style-name="ce16" office:value-type="string" calcext:value-type="string">
            <text:p>un</text:p>
          </table:table-cell>
          <table:table-cell table:style-name="ce90" office:value-type="float" office:value="1" calcext:value-type="float">
            <text:p><text:s/>1,00 </text:p>
          </table:table-cell>
          <table:table-cell table:style-name="ce101" office:value-type="float" office:value="84.97" calcext:value-type="float">
            <text:p><text:s/>84,97 </text:p>
          </table:table-cell>
          <table:table-cell table:style-name="ce101" table:formula="of:=ROUND([.H458]*(1+[.$G$7]);2)" office:value-type="float" office:value="106.21" calcext:value-type="float">
            <text:p><text:s/>106,21 </text:p>
          </table:table-cell>
          <table:table-cell table:style-name="ce101" table:formula="of:=ROUND([.G458]*[.I458];2)" office:value-type="float" office:value="106.21" calcext:value-type="float">
            <text:p><text:s/>106,21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18</text:p>
          </table:table-cell>
          <table:table-cell table:style-name="ce18" office:value-type="float" office:value="39693" calcext:value-type="float">
            <text:p>39693</text:p>
          </table:table-cell>
          <table:table-cell table:style-name="ce18" office:value-type="string" calcext:value-type="string">
            <text:p>SINAPI</text:p>
          </table:table-cell>
          <table:table-cell table:style-name="ce59" office:value-type="string" calcext:value-type="string">
            <text:p>Caixa para medidor, disjuntor e transformador de corrente</text:p>
          </table:table-cell>
          <table:table-cell table:style-name="ce16" office:value-type="string" calcext:value-type="string">
            <text:p>un</text:p>
          </table:table-cell>
          <table:table-cell table:style-name="ce90" office:value-type="float" office:value="1" calcext:value-type="float">
            <text:p><text:s/>1,00 </text:p>
          </table:table-cell>
          <table:table-cell table:style-name="ce101" office:value-type="float" office:value="1337.77" calcext:value-type="float">
            <text:p><text:s/>1.337,77 </text:p>
          </table:table-cell>
          <table:table-cell table:style-name="ce101" table:formula="of:=ROUND([.H459]*(1+[.$G$7]);2)" office:value-type="float" office:value="1672.21" calcext:value-type="float">
            <text:p><text:s/>1.672,21 </text:p>
          </table:table-cell>
          <table:table-cell table:style-name="ce101" table:formula="of:=ROUND([.G459]*[.I459];2)" office:value-type="float" office:value="1672.21" calcext:value-type="float">
            <text:p><text:s/>1.672,21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19</text:p>
          </table:table-cell>
          <table:table-cell table:style-name="ce18" office:value-type="float" office:value="95728" calcext:value-type="float">
            <text:p>95728</text:p>
          </table:table-cell>
          <table:table-cell table:style-name="ce18" office:value-type="string" calcext:value-type="string">
            <text:p>SINAPI</text:p>
          </table:table-cell>
          <table:table-cell table:style-name="ce59" office:value-type="string" calcext:value-type="string">
            <text:p>Eletroduto de PVC rígido, diâmetro 32 mm</text:p>
          </table:table-cell>
          <table:table-cell table:style-name="ce16" office:value-type="string" calcext:value-type="string">
            <text:p>m</text:p>
          </table:table-cell>
          <table:table-cell table:style-name="ce90" office:value-type="float" office:value="1.5" calcext:value-type="float">
            <text:p><text:s/>1,50 </text:p>
          </table:table-cell>
          <table:table-cell table:style-name="ce101" office:value-type="float" office:value="7.17" calcext:value-type="float">
            <text:p><text:s/>7,17 </text:p>
          </table:table-cell>
          <table:table-cell table:style-name="ce101" table:formula="of:=ROUND([.H460]*(1+[.$G$7]);2)" office:value-type="float" office:value="8.96" calcext:value-type="float">
            <text:p><text:s/>8,96 </text:p>
          </table:table-cell>
          <table:table-cell table:style-name="ce101" table:formula="of:=ROUND([.G460]*[.I460];2)" office:value-type="float" office:value="13.44" calcext:value-type="float">
            <text:p><text:s/>13,44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20</text:p>
          </table:table-cell>
          <table:table-cell table:style-name="ce18" office:value-type="float" office:value="93012" calcext:value-type="float">
            <text:p>93012</text:p>
          </table:table-cell>
          <table:table-cell table:style-name="ce18" office:value-type="string" calcext:value-type="string">
            <text:p>SINAPI</text:p>
          </table:table-cell>
          <table:table-cell table:style-name="ce59" office:value-type="string" calcext:value-type="string">
            <text:p>Eletroduto de PVC rígido, diâmetro interno 100 mm</text:p>
          </table:table-cell>
          <table:table-cell table:style-name="ce16" office:value-type="string" calcext:value-type="string">
            <text:p>m</text:p>
          </table:table-cell>
          <table:table-cell table:style-name="ce90" office:value-type="float" office:value="95" calcext:value-type="float">
            <text:p><text:s/>95,00 </text:p>
          </table:table-cell>
          <table:table-cell table:style-name="ce101" office:value-type="float" office:value="42.99" calcext:value-type="float">
            <text:p><text:s/>42,99 </text:p>
          </table:table-cell>
          <table:table-cell table:style-name="ce101" table:formula="of:=ROUND([.H461]*(1+[.$G$7]);2)" office:value-type="float" office:value="53.74" calcext:value-type="float">
            <text:p><text:s/>53,74 </text:p>
          </table:table-cell>
          <table:table-cell table:style-name="ce101" table:formula="of:=ROUND([.G461]*[.I461];2)" office:value-type="float" office:value="5105.3" calcext:value-type="float">
            <text:p><text:s/>5.105,30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21</text:p>
          </table:table-cell>
          <table:table-cell table:style-name="ce18" office:value-type="float" office:value="1051" calcext:value-type="float">
            <text:p>1051</text:p>
          </table:table-cell>
          <table:table-cell table:style-name="ce18" office:value-type="string" calcext:value-type="string">
            <text:p>SINAPI</text:p>
          </table:table-cell>
          <table:table-cell table:style-name="ce59" office:value-type="string" calcext:value-type="string">
            <text:p>Cabeçote de alumínio fundido para eletroduto (quando aplicável) 4”</text:p>
          </table:table-cell>
          <table:table-cell table:style-name="ce16" office:value-type="string" calcext:value-type="string">
            <text:p>un</text:p>
          </table:table-cell>
          <table:table-cell table:style-name="ce90" office:value-type="float" office:value="1" calcext:value-type="float">
            <text:p><text:s/>1,00 </text:p>
          </table:table-cell>
          <table:table-cell table:style-name="ce101" office:value-type="float" office:value="41.7" calcext:value-type="float">
            <text:p><text:s/>41,70 </text:p>
          </table:table-cell>
          <table:table-cell table:style-name="ce101" table:formula="of:=ROUND([.H462]*(1+[.$G$7]);2)" office:value-type="float" office:value="52.13" calcext:value-type="float">
            <text:p><text:s/>52,13 </text:p>
          </table:table-cell>
          <table:table-cell table:style-name="ce101" table:formula="of:=ROUND([.G462]*[.I462];2)" office:value-type="float" office:value="52.13" calcext:value-type="float">
            <text:p><text:s/>52,13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22</text:p>
          </table:table-cell>
          <table:table-cell table:style-name="ce18" office:value-type="float" office:value="91876" calcext:value-type="float">
            <text:p>91876</text:p>
          </table:table-cell>
          <table:table-cell table:style-name="ce18" office:value-type="string" calcext:value-type="string">
            <text:p>SINAPI</text:p>
          </table:table-cell>
          <table:table-cell table:style-name="ce59" office:value-type="string" calcext:value-type="string">
            <text:p>Luva de emenda para eletroduto diâmero 32 mm</text:p>
          </table:table-cell>
          <table:table-cell table:style-name="ce16" office:value-type="string" calcext:value-type="string">
            <text:p>un</text:p>
          </table:table-cell>
          <table:table-cell table:style-name="ce90" office:value-type="float" office:value="1" calcext:value-type="float">
            <text:p><text:s/>1,00 </text:p>
          </table:table-cell>
          <table:table-cell table:style-name="ce101" office:value-type="float" office:value="7.06" calcext:value-type="float">
            <text:p><text:s/>7,06 </text:p>
          </table:table-cell>
          <table:table-cell table:style-name="ce101" table:formula="of:=ROUND([.H463]*(1+[.$G$7]);2)" office:value-type="float" office:value="8.83" calcext:value-type="float">
            <text:p><text:s/>8,83 </text:p>
          </table:table-cell>
          <table:table-cell table:style-name="ce101" table:formula="of:=ROUND([.G463]*[.I463];2)" office:value-type="float" office:value="8.83" calcext:value-type="float">
            <text:p><text:s/>8,83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23</text:p>
          </table:table-cell>
          <table:table-cell table:style-name="ce18" office:value-type="float" office:value="72619" calcext:value-type="float">
            <text:p>72619</text:p>
          </table:table-cell>
          <table:table-cell table:style-name="ce18" office:value-type="string" calcext:value-type="string">
            <text:p>SINAPI</text:p>
          </table:table-cell>
          <table:table-cell table:style-name="ce59" office:value-type="string" calcext:value-type="string">
            <text:p>Luva de emenda para eletroduto diâmetro interno 100 mm</text:p>
          </table:table-cell>
          <table:table-cell table:style-name="ce16" office:value-type="string" calcext:value-type="string">
            <text:p>un</text:p>
          </table:table-cell>
          <table:table-cell table:style-name="ce90" office:value-type="float" office:value="5" calcext:value-type="float">
            <text:p><text:s/>5,00 </text:p>
          </table:table-cell>
          <table:table-cell table:style-name="ce101" office:value-type="float" office:value="101.11" calcext:value-type="float">
            <text:p><text:s/>101,11 </text:p>
          </table:table-cell>
          <table:table-cell table:style-name="ce101" table:formula="of:=ROUND([.H464]*(1+[.$G$7]);2)" office:value-type="float" office:value="126.39" calcext:value-type="float">
            <text:p><text:s/>126,39 </text:p>
          </table:table-cell>
          <table:table-cell table:style-name="ce101" table:formula="of:=ROUND([.G464]*[.I464];2)" office:value-type="float" office:value="631.95" calcext:value-type="float">
            <text:p><text:s/>631,95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24</text:p>
          </table:table-cell>
          <table:table-cell table:style-name="ce18" office:value-type="float" office:value="93026" calcext:value-type="float">
            <text:p>93026</text:p>
          </table:table-cell>
          <table:table-cell table:style-name="ce18" office:value-type="string" calcext:value-type="string">
            <text:p>SINAPI</text:p>
          </table:table-cell>
          <table:table-cell table:style-name="ce59" office:value-type="string" calcext:value-type="string">
            <text:p>Curva curta de 90°de PVC rígido para eletroduto diâmetro interno 100 mm</text:p>
          </table:table-cell>
          <table:table-cell table:style-name="ce16" office:value-type="string" calcext:value-type="string">
            <text:p>un</text:p>
          </table:table-cell>
          <table:table-cell table:style-name="ce90" office:value-type="float" office:value="1" calcext:value-type="float">
            <text:p><text:s/>1,00 </text:p>
          </table:table-cell>
          <table:table-cell table:style-name="ce101" office:value-type="float" office:value="60.09" calcext:value-type="float">
            <text:p><text:s/>60,09 </text:p>
          </table:table-cell>
          <table:table-cell table:style-name="ce101" table:formula="of:=ROUND([.H465]*(1+[.$G$7]);2)" office:value-type="float" office:value="75.11" calcext:value-type="float">
            <text:p><text:s/>75,11 </text:p>
          </table:table-cell>
          <table:table-cell table:style-name="ce101" table:formula="of:=ROUND([.G465]*[.I465];2)" office:value-type="float" office:value="75.11" calcext:value-type="float">
            <text:p><text:s/>75,11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25</text:p>
          </table:table-cell>
          <table:table-cell table:style-name="ce18" office:value-type="float" office:value="2641" calcext:value-type="float">
            <text:p>2641</text:p>
          </table:table-cell>
          <table:table-cell table:style-name="ce18" office:value-type="string" calcext:value-type="string">
            <text:p>SINAPI</text:p>
          </table:table-cell>
          <table:table-cell table:style-name="ce59" office:value-type="string" calcext:value-type="string">
            <text:p>Luva emenda eletroduto metálico 100 mm</text:p>
          </table:table-cell>
          <table:table-cell table:style-name="ce16" office:value-type="string" calcext:value-type="string">
            <text:p>un</text:p>
          </table:table-cell>
          <table:table-cell table:style-name="ce90" office:value-type="float" office:value="1" calcext:value-type="float">
            <text:p><text:s/>1,00 </text:p>
          </table:table-cell>
          <table:table-cell table:style-name="ce101" office:value-type="float" office:value="27.41" calcext:value-type="float">
            <text:p><text:s/>27,41 </text:p>
          </table:table-cell>
          <table:table-cell table:style-name="ce101" table:formula="of:=ROUND([.H466]*(1+[.$G$7]);2)" office:value-type="float" office:value="34.26" calcext:value-type="float">
            <text:p><text:s/>34,26 </text:p>
          </table:table-cell>
          <table:table-cell table:style-name="ce101" table:formula="of:=ROUND([.G466]*[.I466];2)" office:value-type="float" office:value="34.26" calcext:value-type="float">
            <text:p><text:s/>34,26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26</text:p>
          </table:table-cell>
          <table:table-cell table:style-name="ce18" office:value-type="float" office:value="2628" calcext:value-type="float">
            <text:p>2628</text:p>
          </table:table-cell>
          <table:table-cell table:style-name="ce18" office:value-type="string" calcext:value-type="string">
            <text:p>SINAPI</text:p>
          </table:table-cell>
          <table:table-cell table:style-name="ce60" office:value-type="string" calcext:value-type="string">
            <text:p>Curva longa eletroduto metálico 100 mm</text:p>
          </table:table-cell>
          <table:table-cell table:style-name="ce16" office:value-type="string" calcext:value-type="string">
            <text:p>un</text:p>
          </table:table-cell>
          <table:table-cell table:style-name="ce90" office:value-type="float" office:value="1" calcext:value-type="float">
            <text:p><text:s/>1,00 </text:p>
          </table:table-cell>
          <table:table-cell table:style-name="ce101" office:value-type="float" office:value="220.36" calcext:value-type="float">
            <text:p><text:s/>220,36 </text:p>
          </table:table-cell>
          <table:table-cell table:style-name="ce101" table:formula="of:=ROUND([.H467]*(1+[.$G$7]);2)" office:value-type="float" office:value="275.45" calcext:value-type="float">
            <text:p><text:s/>275,45 </text:p>
          </table:table-cell>
          <table:table-cell table:style-name="ce101" table:formula="of:=ROUND([.G467]*[.I467];2)" office:value-type="float" office:value="275.45" calcext:value-type="float">
            <text:p><text:s/>275,45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27</text:p>
          </table:table-cell>
          <table:table-cell table:style-name="ce18" office:value-type="float" office:value="21016" calcext:value-type="float">
            <text:p>21016</text:p>
          </table:table-cell>
          <table:table-cell table:style-name="ce18" office:value-type="string" calcext:value-type="string">
            <text:p>SINAPI</text:p>
          </table:table-cell>
          <table:table-cell table:style-name="ce60" office:value-type="string" calcext:value-type="string">
            <text:p>Eletroduto Metálico 6m, 100 mm</text:p>
          </table:table-cell>
          <table:table-cell table:style-name="ce16" office:value-type="string" calcext:value-type="string">
            <text:p>m</text:p>
          </table:table-cell>
          <table:table-cell table:style-name="ce90" office:value-type="float" office:value="7.5" calcext:value-type="float">
            <text:p><text:s/>7,50 </text:p>
          </table:table-cell>
          <table:table-cell table:style-name="ce101" office:value-type="float" office:value="88.77" calcext:value-type="float">
            <text:p><text:s/>88,77 </text:p>
          </table:table-cell>
          <table:table-cell table:style-name="ce101" table:formula="of:=ROUND([.H468]*(1+[.$G$7]);2)" office:value-type="float" office:value="110.96" calcext:value-type="float">
            <text:p><text:s/>110,96 </text:p>
          </table:table-cell>
          <table:table-cell table:style-name="ce101" table:formula="of:=ROUND([.G468]*[.I468];2)" office:value-type="float" office:value="832.2" calcext:value-type="float">
            <text:p><text:s/>832,20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28</text:p>
          </table:table-cell>
          <table:table-cell table:style-name="ce18" office:value-type="float" office:value="72272" calcext:value-type="float">
            <text:p>72272</text:p>
          </table:table-cell>
          <table:table-cell table:style-name="ce18" office:value-type="string" calcext:value-type="string">
            <text:p>SINAPI</text:p>
          </table:table-cell>
          <table:table-cell table:style-name="ce60" office:value-type="string" calcext:value-type="string">
            <text:p>Conector 'Gar'</text:p>
          </table:table-cell>
          <table:table-cell table:style-name="ce16" office:value-type="string" calcext:value-type="string">
            <text:p>un</text:p>
          </table:table-cell>
          <table:table-cell table:style-name="ce90" office:value-type="float" office:value="1" calcext:value-type="float">
            <text:p><text:s/>1,00 </text:p>
          </table:table-cell>
          <table:table-cell table:style-name="ce101" office:value-type="float" office:value="13.42" calcext:value-type="float">
            <text:p><text:s/>13,42 </text:p>
          </table:table-cell>
          <table:table-cell table:style-name="ce101" table:formula="of:=ROUND([.H469]*(1+[.$G$7]);2)" office:value-type="float" office:value="16.78" calcext:value-type="float">
            <text:p><text:s/>16,78 </text:p>
          </table:table-cell>
          <table:table-cell table:style-name="ce101" table:formula="of:=ROUND([.G469]*[.I469];2)" office:value-type="float" office:value="16.78" calcext:value-type="float">
            <text:p><text:s/>16,78 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5"/>
          <table:table-cell table:style-name="ce18" office:value-type="string" calcext:value-type="string">
            <text:p>18.1.29</text:p>
          </table:table-cell>
          <table:table-cell table:style-name="ce18" office:value-type="string" calcext:value-type="string">
            <text:p>73798/3</text:p>
          </table:table-cell>
          <table:table-cell table:style-name="ce18" office:value-type="string" calcext:value-type="string">
            <text:p>SINAPI</text:p>
          </table:table-cell>
          <table:table-cell table:style-name="ce60" office:value-type="string" calcext:value-type="string">
            <text:p>Eletroduto corrugado diâmetro 75 mm</text:p>
          </table:table-cell>
          <table:table-cell table:style-name="ce16" office:value-type="string" calcext:value-type="string">
            <text:p>m</text:p>
          </table:table-cell>
          <table:table-cell table:style-name="ce90" office:value-type="float" office:value="5" calcext:value-type="float">
            <text:p><text:s/>5,00 </text:p>
          </table:table-cell>
          <table:table-cell table:style-name="ce101" office:value-type="float" office:value="39.46" calcext:value-type="float">
            <text:p><text:s/>39,46 </text:p>
          </table:table-cell>
          <table:table-cell table:style-name="ce101" table:formula="of:=ROUND([.H470]*(1+[.$G$7]);2)" office:value-type="float" office:value="49.33" calcext:value-type="float">
            <text:p><text:s/>49,33 </text:p>
          </table:table-cell>
          <table:table-cell table:style-name="ce101" table:formula="of:=ROUND([.G470]*[.I470];2)" office:value-type="float" office:value="246.65" calcext:value-type="float">
            <text:p><text:s/>246,65 </text:p>
          </table:table-cell>
          <table:table-cell table:style-name="ce10"/>
          <table:table-cell table:number-columns-repeated="1013"/>
        </table:table-row>
        <table:table-row-group>
          <table:table-row table:style-name="ro4">
            <table:table-cell table:style-name="ce5"/>
            <table:table-cell table:style-name="ce19" office:value-type="string" calcext:value-type="string">
              <text:p>18.2</text:p>
            </table:table-cell>
            <table:table-cell table:style-name="ce19" table:number-columns-repeated="2"/>
            <table:table-cell table:style-name="ce50" office:value-type="string" calcext:value-type="string">
              <text:p>CENTRO DE DISTRIBUIÇÃO</text:p>
            </table:table-cell>
            <table:table-cell table:style-name="ce56"/>
            <table:table-cell table:style-name="ce81"/>
            <table:table-cell table:style-name="ce101" table:number-columns-repeated="3"/>
            <table:table-cell table:style-name="ce10"/>
            <table:table-cell table:style-name="ce127" table:number-columns-repeated="1013"/>
          </table:table-row>
          <table:table-row table:style-name="ro19">
            <table:table-cell table:style-name="ce5"/>
            <table:table-cell table:style-name="ce18" office:value-type="string" calcext:value-type="string">
              <text:p>18.2.1</text:p>
            </table:table-cell>
            <table:table-cell table:style-name="ce18" office:value-type="string" calcext:value-type="string">
              <text:p>74131/4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Quadro de Distribuição de embutir, completo, (para 08 disjuntores monopolares, com barramento para as fases, neutro e para proteção, metálico, pintura eletrostática epóxi cor bege, c/ porta, trinco e acessórios)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3" calcext:value-type="float">
              <text:p><text:s/>3,00 </text:p>
            </table:table-cell>
            <table:table-cell table:style-name="ce101" office:value-type="float" office:value="366.51" calcext:value-type="float">
              <text:p><text:s/>366,51 </text:p>
            </table:table-cell>
            <table:table-cell table:style-name="ce101" table:formula="of:=ROUND([.H472]*(1+[.$G$7]);2)" office:value-type="float" office:value="458.14" calcext:value-type="float">
              <text:p><text:s/>458,14 </text:p>
            </table:table-cell>
            <table:table-cell table:style-name="ce101" table:formula="of:=ROUND([.G472]*[.I472];2)" office:value-type="float" office:value="1374.42" calcext:value-type="float">
              <text:p><text:s/>1.374,42 </text:p>
            </table:table-cell>
            <table:table-cell table:number-columns-repeated="1014"/>
          </table:table-row>
          <table:table-row table:style-name="ro16">
            <table:table-cell table:style-name="ce5"/>
            <table:table-cell table:style-name="ce18" office:value-type="string" calcext:value-type="string">
              <text:p>18.2.2</text:p>
            </table:table-cell>
            <table:table-cell table:style-name="ce18" office:value-type="string" calcext:value-type="string">
              <text:p>74131/4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Quadro de Distribuição de embutir, completo, (para 18 disjuntores monopolares, com barramento para as fases, neutro e para proteção, metálico, pintura eletrostática epóxi cor bege, c/ porta, trinco e acessórios)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366.51" calcext:value-type="float">
              <text:p><text:s/>366,51 </text:p>
            </table:table-cell>
            <table:table-cell table:style-name="ce101" table:formula="of:=ROUND([.H473]*(1+[.$G$7]);2)" office:value-type="float" office:value="458.14" calcext:value-type="float">
              <text:p><text:s/>458,14 </text:p>
            </table:table-cell>
            <table:table-cell table:style-name="ce101" table:formula="of:=ROUND([.G473]*[.I473];2)" office:value-type="float" office:value="916.28" calcext:value-type="float">
              <text:p><text:s/>916,28 </text:p>
            </table:table-cell>
            <table:table-cell table:number-columns-repeated="1014"/>
          </table:table-row>
          <table:table-row table:style-name="ro28">
            <table:table-cell table:style-name="ce5"/>
            <table:table-cell table:style-name="ce18" office:value-type="string" calcext:value-type="string">
              <text:p>18.2.3</text:p>
            </table:table-cell>
            <table:table-cell table:style-name="ce18" office:value-type="string" calcext:value-type="string">
              <text:p>74131/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Quadro de Distribuição de embutir, completo, (para 24 disjuntores monopolares, com barramento para as fases, neutro e para proteção, metálico, pintura eletrostática epóxi cor bege, c/ porta, trinco e acessórios)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3" calcext:value-type="float">
              <text:p><text:s/>3,00 </text:p>
            </table:table-cell>
            <table:table-cell table:style-name="ce101" office:value-type="float" office:value="426.45" calcext:value-type="float">
              <text:p><text:s/>426,45 </text:p>
            </table:table-cell>
            <table:table-cell table:style-name="ce101" table:formula="of:=ROUND([.H474]*(1+[.$G$7]);2)" office:value-type="float" office:value="533.06" calcext:value-type="float">
              <text:p><text:s/>533,06 </text:p>
            </table:table-cell>
            <table:table-cell table:style-name="ce101" table:formula="of:=ROUND([.G474]*[.I474];2)" office:value-type="float" office:value="1599.18" calcext:value-type="float">
              <text:p><text:s/>1.599,1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</text:p>
            </table:table-cell>
            <table:table-cell table:style-name="ce18" table:number-columns-repeated="2"/>
            <table:table-cell table:style-name="ce45" office:value-type="string" calcext:value-type="string">
              <text:p>DISJUNTORES</text:p>
            </table:table-cell>
            <table:table-cell table:style-name="ce16"/>
            <table:table-cell table:style-name="ce81"/>
            <table:table-cell table:style-name="ce101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3.1</text:p>
            </table:table-cell>
            <table:table-cell table:style-name="ce18" office:value-type="string" calcext:value-type="string">
              <text:p>74130/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Disjuntor unipolar termomagnético 10A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56" calcext:value-type="float">
              <text:p><text:s/>56,00 </text:p>
            </table:table-cell>
            <table:table-cell table:style-name="ce101" office:value-type="float" office:value="13.76" calcext:value-type="float">
              <text:p><text:s/>13,76 </text:p>
            </table:table-cell>
            <table:table-cell table:style-name="ce101" table:formula="of:=ROUND([.H476]*(1+[.$G$7]);2)" office:value-type="float" office:value="17.2" calcext:value-type="float">
              <text:p><text:s/>17,20 </text:p>
            </table:table-cell>
            <table:table-cell table:style-name="ce101" table:formula="of:=ROUND([.G476]*[.I476];2)" office:value-type="float" office:value="963.2" calcext:value-type="float">
              <text:p><text:s/>963,2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3.2</text:p>
            </table:table-cell>
            <table:table-cell table:style-name="ce18" office:value-type="string" calcext:value-type="string">
              <text:p>74130/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Disjuntor unipolar termomagnético 13A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2" calcext:value-type="float">
              <text:p><text:s/>12,00 </text:p>
            </table:table-cell>
            <table:table-cell table:style-name="ce101" office:value-type="float" office:value="13.76" calcext:value-type="float">
              <text:p><text:s/>13,76 </text:p>
            </table:table-cell>
            <table:table-cell table:style-name="ce101" table:formula="of:=ROUND([.H477]*(1+[.$G$7]);2)" office:value-type="float" office:value="17.2" calcext:value-type="float">
              <text:p><text:s/>17,20 </text:p>
            </table:table-cell>
            <table:table-cell table:style-name="ce101" table:formula="of:=ROUND([.G477]*[.I477];2)" office:value-type="float" office:value="206.4" calcext:value-type="float">
              <text:p><text:s/>206,4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3.3</text:p>
            </table:table-cell>
            <table:table-cell table:style-name="ce18" office:value-type="string" calcext:value-type="string">
              <text:p>74130/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Disjuntor unipolar termomagnético 16A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4" calcext:value-type="float">
              <text:p><text:s/>4,00 </text:p>
            </table:table-cell>
            <table:table-cell table:style-name="ce101" office:value-type="float" office:value="13.76" calcext:value-type="float">
              <text:p><text:s/>13,76 </text:p>
            </table:table-cell>
            <table:table-cell table:style-name="ce101" table:formula="of:=ROUND([.H478]*(1+[.$G$7]);2)" office:value-type="float" office:value="17.2" calcext:value-type="float">
              <text:p><text:s/>17,20 </text:p>
            </table:table-cell>
            <table:table-cell table:style-name="ce101" table:formula="of:=ROUND([.G478]*[.I478];2)" office:value-type="float" office:value="68.8" calcext:value-type="float">
              <text:p><text:s/>68,8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3.4</text:p>
            </table:table-cell>
            <table:table-cell table:style-name="ce18" office:value-type="string" calcext:value-type="string">
              <text:p>74130/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Disjuntor unipolar termomagnético 20A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3" calcext:value-type="float">
              <text:p><text:s/>3,00 </text:p>
            </table:table-cell>
            <table:table-cell table:style-name="ce101" office:value-type="float" office:value="13.76" calcext:value-type="float">
              <text:p><text:s/>13,76 </text:p>
            </table:table-cell>
            <table:table-cell table:style-name="ce101" table:formula="of:=ROUND([.H479]*(1+[.$G$7]);2)" office:value-type="float" office:value="17.2" calcext:value-type="float">
              <text:p><text:s/>17,20 </text:p>
            </table:table-cell>
            <table:table-cell table:style-name="ce101" table:formula="of:=ROUND([.G479]*[.I479];2)" office:value-type="float" office:value="51.6" calcext:value-type="float">
              <text:p><text:s/>51,6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3.5</text:p>
            </table:table-cell>
            <table:table-cell table:style-name="ce18" office:value-type="string" calcext:value-type="string">
              <text:p>74130/3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Disjuntor bipolar termomagnético 10A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61.46" calcext:value-type="float">
              <text:p><text:s/>61,46 </text:p>
            </table:table-cell>
            <table:table-cell table:style-name="ce101" table:formula="of:=ROUND([.H480]*(1+[.$G$7]);2)" office:value-type="float" office:value="76.83" calcext:value-type="float">
              <text:p><text:s/>76,83 </text:p>
            </table:table-cell>
            <table:table-cell table:style-name="ce101" table:formula="of:=ROUND([.G480]*[.I480];2)" office:value-type="float" office:value="153.66" calcext:value-type="float">
              <text:p><text:s/>153,6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3.6</text:p>
            </table:table-cell>
            <table:table-cell table:style-name="ce18" office:value-type="string" calcext:value-type="string">
              <text:p>74130/3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Disjuntor bipolar termomagnético 15A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1" office:value-type="float" office:value="61.46" calcext:value-type="float">
              <text:p><text:s/>61,46 </text:p>
            </table:table-cell>
            <table:table-cell table:style-name="ce101" table:formula="of:=ROUND([.H481]*(1+[.$G$7]);2)" office:value-type="float" office:value="76.83" calcext:value-type="float">
              <text:p><text:s/>76,83 </text:p>
            </table:table-cell>
            <table:table-cell table:style-name="ce101" table:formula="of:=ROUND([.G481]*[.I481];2)" office:value-type="float" office:value="76.83" calcext:value-type="float">
              <text:p><text:s/>76,8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3.7</text:p>
            </table:table-cell>
            <table:table-cell table:style-name="ce18" office:value-type="string" calcext:value-type="string">
              <text:p>74130/3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Disjuntor bipolar termomagnético 20A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4" calcext:value-type="float">
              <text:p><text:s/>24,00 </text:p>
            </table:table-cell>
            <table:table-cell table:style-name="ce101" office:value-type="float" office:value="61.46" calcext:value-type="float">
              <text:p><text:s/>61,46 </text:p>
            </table:table-cell>
            <table:table-cell table:style-name="ce101" table:formula="of:=ROUND([.H482]*(1+[.$G$7]);2)" office:value-type="float" office:value="76.83" calcext:value-type="float">
              <text:p><text:s/>76,83 </text:p>
            </table:table-cell>
            <table:table-cell table:style-name="ce101" table:formula="of:=ROUND([.G482]*[.I482];2)" office:value-type="float" office:value="1843.92" calcext:value-type="float">
              <text:p><text:s/>1.843,9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3.8</text:p>
            </table:table-cell>
            <table:table-cell table:style-name="ce18" office:value-type="string" calcext:value-type="string">
              <text:p>74130/3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Disjuntor bipolar termomagnético 32A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6" calcext:value-type="float">
              <text:p><text:s/>6,00 </text:p>
            </table:table-cell>
            <table:table-cell table:style-name="ce101" office:value-type="float" office:value="61.46" calcext:value-type="float">
              <text:p><text:s/>61,46 </text:p>
            </table:table-cell>
            <table:table-cell table:style-name="ce101" table:formula="of:=ROUND([.H483]*(1+[.$G$7]);2)" office:value-type="float" office:value="76.83" calcext:value-type="float">
              <text:p><text:s/>76,83 </text:p>
            </table:table-cell>
            <table:table-cell table:style-name="ce101" table:formula="of:=ROUND([.G483]*[.I483];2)" office:value-type="float" office:value="460.98" calcext:value-type="float">
              <text:p><text:s/>460,9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3.9</text:p>
            </table:table-cell>
            <table:table-cell table:style-name="ce18" office:value-type="string" calcext:value-type="string">
              <text:p>74130/3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Disjuntor bipolar termomagnético 40A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1" office:value-type="float" office:value="61.46" calcext:value-type="float">
              <text:p><text:s/>61,46 </text:p>
            </table:table-cell>
            <table:table-cell table:style-name="ce101" table:formula="of:=ROUND([.H484]*(1+[.$G$7]);2)" office:value-type="float" office:value="76.83" calcext:value-type="float">
              <text:p><text:s/>76,83 </text:p>
            </table:table-cell>
            <table:table-cell table:style-name="ce101" table:formula="of:=ROUND([.G484]*[.I484];2)" office:value-type="float" office:value="76.83" calcext:value-type="float">
              <text:p><text:s/>76,8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3.10</text:p>
            </table:table-cell>
            <table:table-cell table:style-name="ce18" office:value-type="string" calcext:value-type="string">
              <text:p>74130/4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Disjuntor tripolar termomagnético 25A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89.2" calcext:value-type="float">
              <text:p><text:s/>89,20 </text:p>
            </table:table-cell>
            <table:table-cell table:style-name="ce101" table:formula="of:=ROUND([.H485]*(1+[.$G$7]);2)" office:value-type="float" office:value="111.5" calcext:value-type="float">
              <text:p><text:s/>111,50 </text:p>
            </table:table-cell>
            <table:table-cell table:style-name="ce101" table:formula="of:=ROUND([.G485]*[.I485];2)" office:value-type="float" office:value="223" calcext:value-type="float">
              <text:p><text:s/>223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3.11</text:p>
            </table:table-cell>
            <table:table-cell table:style-name="ce18" office:value-type="string" calcext:value-type="string">
              <text:p>74130/4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Disjuntor tripolar termomagnético 32A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89.2" calcext:value-type="float">
              <text:p><text:s/>89,20 </text:p>
            </table:table-cell>
            <table:table-cell table:style-name="ce101" table:formula="of:=ROUND([.H486]*(1+[.$G$7]);2)" office:value-type="float" office:value="111.5" calcext:value-type="float">
              <text:p><text:s/>111,50 </text:p>
            </table:table-cell>
            <table:table-cell table:style-name="ce101" table:formula="of:=ROUND([.G486]*[.I486];2)" office:value-type="float" office:value="223" calcext:value-type="float">
              <text:p><text:s/>223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3.12</text:p>
            </table:table-cell>
            <table:table-cell table:style-name="ce18" office:value-type="string" calcext:value-type="string">
              <text:p>74130/4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Disjuntor tripolar termomagnético 50A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89.2" calcext:value-type="float">
              <text:p><text:s/>89,20 </text:p>
            </table:table-cell>
            <table:table-cell table:style-name="ce101" table:formula="of:=ROUND([.H487]*(1+[.$G$7]);2)" office:value-type="float" office:value="111.5" calcext:value-type="float">
              <text:p><text:s/>111,50 </text:p>
            </table:table-cell>
            <table:table-cell table:style-name="ce101" table:formula="of:=ROUND([.G487]*[.I487];2)" office:value-type="float" office:value="223" calcext:value-type="float">
              <text:p><text:s/>223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3.13</text:p>
            </table:table-cell>
            <table:table-cell table:style-name="ce18" office:value-type="string" calcext:value-type="string">
              <text:p>74130/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Disjuntor tripolar termomagnético 90A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4" calcext:value-type="float">
              <text:p><text:s/>4,00 </text:p>
            </table:table-cell>
            <table:table-cell table:style-name="ce101" office:value-type="float" office:value="118.71" calcext:value-type="float">
              <text:p><text:s/>118,71 </text:p>
            </table:table-cell>
            <table:table-cell table:style-name="ce101" table:formula="of:=ROUND([.H488]*(1+[.$G$7]);2)" office:value-type="float" office:value="148.39" calcext:value-type="float">
              <text:p><text:s/>148,39 </text:p>
            </table:table-cell>
            <table:table-cell table:style-name="ce101" table:formula="of:=ROUND([.G488]*[.I488];2)" office:value-type="float" office:value="593.56" calcext:value-type="float">
              <text:p><text:s/>593,5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3.14</text:p>
            </table:table-cell>
            <table:table-cell table:style-name="ce18" office:value-type="string" calcext:value-type="string">
              <text:p>74130/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Disjuntor tripolar termomagnético 100A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4" calcext:value-type="float">
              <text:p><text:s/>4,00 </text:p>
            </table:table-cell>
            <table:table-cell table:style-name="ce101" office:value-type="float" office:value="118.71" calcext:value-type="float">
              <text:p><text:s/>118,71 </text:p>
            </table:table-cell>
            <table:table-cell table:style-name="ce101" table:formula="of:=ROUND([.H489]*(1+[.$G$7]);2)" office:value-type="float" office:value="148.39" calcext:value-type="float">
              <text:p><text:s/>148,39 </text:p>
            </table:table-cell>
            <table:table-cell table:style-name="ce101" table:formula="of:=ROUND([.G489]*[.I489];2)" office:value-type="float" office:value="593.56" calcext:value-type="float">
              <text:p><text:s/>593,5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3.15</text:p>
            </table:table-cell>
            <table:table-cell table:style-name="ce18" office:value-type="string" calcext:value-type="string">
              <text:p>74130/6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Disjuntor tripolar termomagnético 400A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1181.53" calcext:value-type="float">
              <text:p><text:s/>1.181,53 </text:p>
            </table:table-cell>
            <table:table-cell table:style-name="ce101" table:formula="of:=ROUND([.H490]*(1+[.$G$7]);2)" office:value-type="float" office:value="1476.91" calcext:value-type="float">
              <text:p><text:s/>1.476,91 </text:p>
            </table:table-cell>
            <table:table-cell table:style-name="ce101" table:formula="of:=ROUND([.G490]*[.I490];2)" office:value-type="float" office:value="2953.82" calcext:value-type="float">
              <text:p><text:s/>2.953,8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3.16</text:p>
            </table:table-cell>
            <table:table-cell table:style-name="ce18" office:value-type="string" calcext:value-type="string">
              <text:p>C4530</text:p>
            </table:table-cell>
            <table:table-cell table:style-name="ce18" office:value-type="string" calcext:value-type="string">
              <text:p>SEINFRA</text:p>
            </table:table-cell>
            <table:table-cell table:style-name="ce43" office:value-type="string" calcext:value-type="string">
              <text:p>Interruptor bipolar DR - 25A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1" office:value-type="float" office:value="134.5" calcext:value-type="float">
              <text:p><text:s/>134,50 </text:p>
            </table:table-cell>
            <table:table-cell table:style-name="ce101" table:formula="of:=ROUND([.H491]*(1+[.$G$7]);2)" office:value-type="float" office:value="168.13" calcext:value-type="float">
              <text:p><text:s/>168,13 </text:p>
            </table:table-cell>
            <table:table-cell table:style-name="ce101" table:formula="of:=ROUND([.G491]*[.I491];2)" office:value-type="float" office:value="168.13" calcext:value-type="float">
              <text:p><text:s/>168,1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3.17</text:p>
            </table:table-cell>
            <table:table-cell table:style-name="ce18" office:value-type="string" calcext:value-type="string">
              <text:p>C4530</text:p>
            </table:table-cell>
            <table:table-cell table:style-name="ce18" office:value-type="string" calcext:value-type="string">
              <text:p>SEINFRA</text:p>
            </table:table-cell>
            <table:table-cell table:style-name="ce43" office:value-type="string" calcext:value-type="string">
              <text:p>Interruptor bipolar DR - 40A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1" office:value-type="float" office:value="134.5" calcext:value-type="float">
              <text:p><text:s/>134,50 </text:p>
            </table:table-cell>
            <table:table-cell table:style-name="ce101" table:formula="of:=ROUND([.H492]*(1+[.$G$7]);2)" office:value-type="float" office:value="168.13" calcext:value-type="float">
              <text:p><text:s/>168,13 </text:p>
            </table:table-cell>
            <table:table-cell table:style-name="ce101" table:formula="of:=ROUND([.G492]*[.I492];2)" office:value-type="float" office:value="168.13" calcext:value-type="float">
              <text:p><text:s/>168,1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3.18</text:p>
            </table:table-cell>
            <table:table-cell table:style-name="ce18" office:value-type="string" calcext:value-type="string">
              <text:p>C4531</text:p>
            </table:table-cell>
            <table:table-cell table:style-name="ce18" office:value-type="string" calcext:value-type="string">
              <text:p>SEINFRA</text:p>
            </table:table-cell>
            <table:table-cell table:style-name="ce43" office:value-type="string" calcext:value-type="string">
              <text:p>Interruptor bipolar DR - 63A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1" office:value-type="float" office:value="174.83" calcext:value-type="float">
              <text:p><text:s/>174,83 </text:p>
            </table:table-cell>
            <table:table-cell table:style-name="ce101" table:formula="of:=ROUND([.H493]*(1+[.$G$7]);2)" office:value-type="float" office:value="218.54" calcext:value-type="float">
              <text:p><text:s/>218,54 </text:p>
            </table:table-cell>
            <table:table-cell table:style-name="ce101" table:formula="of:=ROUND([.G493]*[.I493];2)" office:value-type="float" office:value="218.54" calcext:value-type="float">
              <text:p><text:s/>218,5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3.19</text:p>
            </table:table-cell>
            <table:table-cell table:style-name="ce18" office:value-type="string" calcext:value-type="string">
              <text:p>C4531</text:p>
            </table:table-cell>
            <table:table-cell table:style-name="ce18" office:value-type="string" calcext:value-type="string">
              <text:p>SEINFRA</text:p>
            </table:table-cell>
            <table:table-cell table:style-name="ce43" office:value-type="string" calcext:value-type="string">
              <text:p>Interruptor bipolar DR - 100A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5" calcext:value-type="float">
              <text:p><text:s/>5,00 </text:p>
            </table:table-cell>
            <table:table-cell table:style-name="ce101" office:value-type="float" office:value="174.83" calcext:value-type="float">
              <text:p><text:s/>174,83 </text:p>
            </table:table-cell>
            <table:table-cell table:style-name="ce101" table:formula="of:=ROUND([.H494]*(1+[.$G$7]);2)" office:value-type="float" office:value="218.54" calcext:value-type="float">
              <text:p><text:s/>218,54 </text:p>
            </table:table-cell>
            <table:table-cell table:style-name="ce101" table:formula="of:=ROUND([.G494]*[.I494];2)" office:value-type="float" office:value="1092.7" calcext:value-type="float">
              <text:p><text:s/>1.092,7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3.20</text:p>
            </table:table-cell>
            <table:table-cell table:style-name="ce18" office:value-type="string" calcext:value-type="string">
              <text:p>C4562</text:p>
            </table:table-cell>
            <table:table-cell table:style-name="ce18" office:value-type="string" calcext:value-type="string">
              <text:p>SEINFRA</text:p>
            </table:table-cell>
            <table:table-cell table:style-name="ce43" office:value-type="string" calcext:value-type="string">
              <text:p>Dispositivo de proteção contra surto - 175V - 40KA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8" calcext:value-type="float">
              <text:p><text:s/>28,00 </text:p>
            </table:table-cell>
            <table:table-cell table:style-name="ce101" office:value-type="float" office:value="106.63" calcext:value-type="float">
              <text:p><text:s/>106,63 </text:p>
            </table:table-cell>
            <table:table-cell table:style-name="ce101" table:formula="of:=ROUND([.H495]*(1+[.$G$7]);2)" office:value-type="float" office:value="133.29" calcext:value-type="float">
              <text:p><text:s/>133,29 </text:p>
            </table:table-cell>
            <table:table-cell table:style-name="ce101" table:formula="of:=ROUND([.G495]*[.I495];2)" office:value-type="float" office:value="3732.12" calcext:value-type="float">
              <text:p><text:s/>3.732,1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3.21</text:p>
            </table:table-cell>
            <table:table-cell table:style-name="ce18" office:value-type="string" calcext:value-type="string">
              <text:p>C4562</text:p>
            </table:table-cell>
            <table:table-cell table:style-name="ce18" office:value-type="string" calcext:value-type="string">
              <text:p>SEINFRA</text:p>
            </table:table-cell>
            <table:table-cell table:style-name="ce43" office:value-type="string" calcext:value-type="string">
              <text:p>Dispositivo de proteção contra surto - 175V - 80KA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8" calcext:value-type="float">
              <text:p><text:s/>8,00 </text:p>
            </table:table-cell>
            <table:table-cell table:style-name="ce101" office:value-type="float" office:value="106.63" calcext:value-type="float">
              <text:p><text:s/>106,63 </text:p>
            </table:table-cell>
            <table:table-cell table:style-name="ce101" table:formula="of:=ROUND([.H496]*(1+[.$G$7]);2)" office:value-type="float" office:value="133.29" calcext:value-type="float">
              <text:p><text:s/>133,29 </text:p>
            </table:table-cell>
            <table:table-cell table:style-name="ce101" table:formula="of:=ROUND([.G496]*[.I496];2)" office:value-type="float" office:value="1066.32" calcext:value-type="float">
              <text:p><text:s/>1.066,3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4</text:p>
            </table:table-cell>
            <table:table-cell table:style-name="ce19" table:number-columns-repeated="2"/>
            <table:table-cell table:style-name="ce50" office:value-type="string" calcext:value-type="string">
              <text:p>ELETRODUTOS E ACESSÓRIOS</text:p>
            </table:table-cell>
            <table:table-cell table:style-name="ce56"/>
            <table:table-cell table:style-name="ce81"/>
            <table:table-cell table:style-name="ce101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4.1</text:p>
            </table:table-cell>
            <table:table-cell table:style-name="ce18" office:value-type="float" office:value="91834" calcext:value-type="float">
              <text:p>91834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Eletroduto PVC flexível corrugado reforçado, Ø25mm (DN 3/4"), inclusive conexões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727.5" calcext:value-type="float">
              <text:p><text:s/>727,50 </text:p>
            </table:table-cell>
            <table:table-cell table:style-name="ce101" office:value-type="float" office:value="6.94" calcext:value-type="float">
              <text:p><text:s/>6,94 </text:p>
            </table:table-cell>
            <table:table-cell table:style-name="ce101" table:formula="of:=ROUND([.H498]*(1+[.$G$7]);2)" office:value-type="float" office:value="8.68" calcext:value-type="float">
              <text:p><text:s/>8,68 </text:p>
            </table:table-cell>
            <table:table-cell table:style-name="ce101" table:formula="of:=ROUND([.G498]*[.I498];2)" office:value-type="float" office:value="6314.7" calcext:value-type="float">
              <text:p><text:s/>6.314,7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4.2</text:p>
            </table:table-cell>
            <table:table-cell table:style-name="ce18" office:value-type="float" office:value="91836" calcext:value-type="float">
              <text:p>91836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Eletroduto PVC flexível corrugado reforçado, Ø32mm (DN 1"), inclusive conexões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300" calcext:value-type="float">
              <text:p><text:s/>300,00 </text:p>
            </table:table-cell>
            <table:table-cell table:style-name="ce101" office:value-type="float" office:value="8.97" calcext:value-type="float">
              <text:p><text:s/>8,97 </text:p>
            </table:table-cell>
            <table:table-cell table:style-name="ce101" table:formula="of:=ROUND([.H499]*(1+[.$G$7]);2)" office:value-type="float" office:value="11.21" calcext:value-type="float">
              <text:p><text:s/>11,21 </text:p>
            </table:table-cell>
            <table:table-cell table:style-name="ce101" table:formula="of:=ROUND([.G499]*[.I499];2)" office:value-type="float" office:value="3363" calcext:value-type="float">
              <text:p><text:s/>3.363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4.3</text:p>
            </table:table-cell>
            <table:table-cell table:style-name="ce18" office:value-type="float" office:value="91873" calcext:value-type="float">
              <text:p>91873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Eletroduto PVC rigido roscavel, Ø40mm (DN 1 1/4"), inclusive conexões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13.9" calcext:value-type="float">
              <text:p><text:s/>13,90 </text:p>
            </table:table-cell>
            <table:table-cell table:style-name="ce101" office:value-type="float" office:value="15.47" calcext:value-type="float">
              <text:p><text:s/>15,47 </text:p>
            </table:table-cell>
            <table:table-cell table:style-name="ce101" table:formula="of:=ROUND([.H500]*(1+[.$G$7]);2)" office:value-type="float" office:value="19.34" calcext:value-type="float">
              <text:p><text:s/>19,34 </text:p>
            </table:table-cell>
            <table:table-cell table:style-name="ce101" table:formula="of:=ROUND([.G500]*[.I500];2)" office:value-type="float" office:value="268.83" calcext:value-type="float">
              <text:p><text:s/>268,8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4.4</text:p>
            </table:table-cell>
            <table:table-cell table:style-name="ce18" office:value-type="float" office:value="93008" calcext:value-type="float">
              <text:p>93008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Eletroduto PVC rigido roscavel, Ø50mm (DN 1 1/2"), inclusive conexões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409.3" calcext:value-type="float">
              <text:p><text:s/>409,30 </text:p>
            </table:table-cell>
            <table:table-cell table:style-name="ce101" office:value-type="float" office:value="11.96" calcext:value-type="float">
              <text:p><text:s/>11,96 </text:p>
            </table:table-cell>
            <table:table-cell table:style-name="ce101" table:formula="of:=ROUND([.H501]*(1+[.$G$7]);2)" office:value-type="float" office:value="14.95" calcext:value-type="float">
              <text:p><text:s/>14,95 </text:p>
            </table:table-cell>
            <table:table-cell table:style-name="ce101" table:formula="of:=ROUND([.G501]*[.I501];2)" office:value-type="float" office:value="6119.04" calcext:value-type="float">
              <text:p><text:s/>6.119,0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4.5</text:p>
            </table:table-cell>
            <table:table-cell table:style-name="ce18" office:value-type="float" office:value="93011" calcext:value-type="float">
              <text:p>9301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Eletroduto PVC rigido roscavel, Ø85mm (DN 3"), inclusive conexões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45.1" calcext:value-type="float">
              <text:p><text:s/>45,10 </text:p>
            </table:table-cell>
            <table:table-cell table:style-name="ce101" office:value-type="float" office:value="28.81" calcext:value-type="float">
              <text:p><text:s/>28,81 </text:p>
            </table:table-cell>
            <table:table-cell table:style-name="ce101" table:formula="of:=ROUND([.H502]*(1+[.$G$7]);2)" office:value-type="float" office:value="36.01" calcext:value-type="float">
              <text:p><text:s/>36,01 </text:p>
            </table:table-cell>
            <table:table-cell table:style-name="ce101" table:formula="of:=ROUND([.G502]*[.I502];2)" office:value-type="float" office:value="1624.05" calcext:value-type="float">
              <text:p><text:s/>1.624,0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4.6</text:p>
            </table:table-cell>
            <table:table-cell table:style-name="ce18" office:value-type="float" office:value="93012" calcext:value-type="float">
              <text:p>93012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Eletroduto PVC rigido roscavel, Ø110mm (DN 4"), inclusive conexões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26.3" calcext:value-type="float">
              <text:p><text:s/>26,30 </text:p>
            </table:table-cell>
            <table:table-cell table:style-name="ce101" office:value-type="float" office:value="42.99" calcext:value-type="float">
              <text:p><text:s/>42,99 </text:p>
            </table:table-cell>
            <table:table-cell table:style-name="ce101" table:formula="of:=ROUND([.H503]*(1+[.$G$7]);2)" office:value-type="float" office:value="53.74" calcext:value-type="float">
              <text:p><text:s/>53,74 </text:p>
            </table:table-cell>
            <table:table-cell table:style-name="ce101" table:formula="of:=ROUND([.G503]*[.I503];2)" office:value-type="float" office:value="1413.36" calcext:value-type="float">
              <text:p><text:s/>1.413,3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4.7</text:p>
            </table:table-cell>
            <table:table-cell table:style-name="ce18" office:value-type="float" office:value="95745" calcext:value-type="float">
              <text:p>9574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Eletroduto aço galvanizado, Ø25mm (DN 3/4"), inclusive conexões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40.6" calcext:value-type="float">
              <text:p><text:s/>40,60 </text:p>
            </table:table-cell>
            <table:table-cell table:style-name="ce101" office:value-type="float" office:value="18.65" calcext:value-type="float">
              <text:p><text:s/>18,65 </text:p>
            </table:table-cell>
            <table:table-cell table:style-name="ce101" table:formula="of:=ROUND([.H504]*(1+[.$G$7]);2)" office:value-type="float" office:value="23.31" calcext:value-type="float">
              <text:p><text:s/>23,31 </text:p>
            </table:table-cell>
            <table:table-cell table:style-name="ce101" table:formula="of:=ROUND([.G504]*[.I504];2)" office:value-type="float" office:value="946.39" calcext:value-type="float">
              <text:p><text:s/>946,3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4.8</text:p>
            </table:table-cell>
            <table:table-cell table:style-name="ce18" office:value-type="float" office:value="83446" calcext:value-type="float">
              <text:p>83446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Caixa de passagem 30x30cm em alvenaria com tampa de ferro fundido tipo leve</text:p>
            </table:table-cell>
            <table:table-cell table:style-name="ce18" office:value-type="string" calcext:value-type="string">
              <text:p>un</text:p>
            </table:table-cell>
            <table:table-cell table:style-name="ce81" office:value-type="float" office:value="14" calcext:value-type="float">
              <text:p><text:s/>14,00 </text:p>
            </table:table-cell>
            <table:table-cell table:style-name="ce101" office:value-type="float" office:value="162.52" calcext:value-type="float">
              <text:p><text:s/>162,52 </text:p>
            </table:table-cell>
            <table:table-cell table:style-name="ce101" table:formula="of:=ROUND([.H505]*(1+[.$G$7]);2)" office:value-type="float" office:value="203.15" calcext:value-type="float">
              <text:p><text:s/>203,15 </text:p>
            </table:table-cell>
            <table:table-cell table:style-name="ce101" table:formula="of:=ROUND([.G505]*[.I505];2)" office:value-type="float" office:value="2844.1" calcext:value-type="float">
              <text:p><text:s/>2.844,1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4.9</text:p>
            </table:table-cell>
            <table:table-cell table:style-name="ce18" office:value-type="float" office:value="83366" calcext:value-type="float">
              <text:p>83366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Caixa de passagem de sobrepor no teto PVC 100x100x80mm</text:p>
            </table:table-cell>
            <table:table-cell table:style-name="ce18" office:value-type="string" calcext:value-type="string">
              <text:p>un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65.61" calcext:value-type="float">
              <text:p><text:s/>65,61 </text:p>
            </table:table-cell>
            <table:table-cell table:style-name="ce101" table:formula="of:=ROUND([.H506]*(1+[.$G$7]);2)" office:value-type="float" office:value="82.01" calcext:value-type="float">
              <text:p><text:s/>82,01 </text:p>
            </table:table-cell>
            <table:table-cell table:style-name="ce101" table:formula="of:=ROUND([.G506]*[.I506];2)" office:value-type="float" office:value="164.02" calcext:value-type="float">
              <text:p><text:s/>164,0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4.10</text:p>
            </table:table-cell>
            <table:table-cell table:style-name="ce18" office:value-type="float" office:value="91940" calcext:value-type="float">
              <text:p>91940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Caixa de Passagem PVC 4x2" - fornecimento e instalaçao</text:p>
            </table:table-cell>
            <table:table-cell table:style-name="ce18" office:value-type="string" calcext:value-type="string">
              <text:p>un</text:p>
            </table:table-cell>
            <table:table-cell table:style-name="ce81" office:value-type="float" office:value="279" calcext:value-type="float">
              <text:p><text:s/>279,00 </text:p>
            </table:table-cell>
            <table:table-cell table:style-name="ce101" office:value-type="float" office:value="12.54" calcext:value-type="float">
              <text:p><text:s/>12,54 </text:p>
            </table:table-cell>
            <table:table-cell table:style-name="ce101" table:formula="of:=ROUND([.H507]*(1+[.$G$7]);2)" office:value-type="float" office:value="15.68" calcext:value-type="float">
              <text:p><text:s/>15,68 </text:p>
            </table:table-cell>
            <table:table-cell table:style-name="ce101" table:formula="of:=ROUND([.G507]*[.I507];2)" office:value-type="float" office:value="4374.72" calcext:value-type="float">
              <text:p><text:s/>4.374,7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4.11</text:p>
            </table:table-cell>
            <table:table-cell table:style-name="ce18" office:value-type="float" office:value="91937" calcext:value-type="float">
              <text:p>91937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Caixa de passage PVC octogonal 3"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81" office:value-type="float" office:value="168" calcext:value-type="float">
              <text:p><text:s/>168,00 </text:p>
            </table:table-cell>
            <table:table-cell table:style-name="ce101" office:value-type="float" office:value="9.03" calcext:value-type="float">
              <text:p><text:s/>9,03 </text:p>
            </table:table-cell>
            <table:table-cell table:style-name="ce101" table:formula="of:=ROUND([.H508]*(1+[.$G$7]);2)" office:value-type="float" office:value="11.29" calcext:value-type="float">
              <text:p><text:s/>11,29 </text:p>
            </table:table-cell>
            <table:table-cell table:style-name="ce101" table:formula="of:=ROUND([.G508]*[.I508];2)" office:value-type="float" office:value="1896.72" calcext:value-type="float">
              <text:p><text:s/>1.896,7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5</text:p>
            </table:table-cell>
            <table:table-cell table:style-name="ce19" table:number-columns-repeated="2"/>
            <table:table-cell table:style-name="ce50" office:value-type="string" calcext:value-type="string">
              <text:p>CABOS E FIOS (CONDUTORES)</text:p>
            </table:table-cell>
            <table:table-cell table:style-name="ce55"/>
            <table:table-cell table:style-name="ce81"/>
            <table:table-cell table:style-name="ce101" table:number-columns-repeated="3"/>
            <table:table-cell table:number-columns-repeated="1014"/>
          </table:table-row>
          <table:table-row table:style-name="ro23">
            <table:table-cell table:style-name="ce5"/>
            <table:table-cell table:style-name="ce19" table:number-columns-repeated="3"/>
            <table:table-cell table:style-name="ce43" office:value-type="string" calcext:value-type="string">
              <text:p>Condutor de cobre unipolar, isolação em PVC/70ºC, camada de proteção em PVC, não propagador de chamas, classe de tensão 750V, encordoamento classe 5, flexível, com as seguintes seções nominais:</text:p>
            </table:table-cell>
            <table:table-cell table:style-name="ce16"/>
            <table:table-cell table:style-name="ce81"/>
            <table:table-cell table:style-name="ce101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5.1</text:p>
            </table:table-cell>
            <table:table-cell table:style-name="ce18" office:value-type="float" office:value="91926" calcext:value-type="float">
              <text:p>91926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#2,5 mm²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6229.2" calcext:value-type="float">
              <text:p><text:s/>6.229,20 </text:p>
            </table:table-cell>
            <table:table-cell table:style-name="ce101" office:value-type="float" office:value="2.72" calcext:value-type="float">
              <text:p><text:s/>2,72 </text:p>
            </table:table-cell>
            <table:table-cell table:style-name="ce101" table:formula="of:=ROUND([.H511]*(1+[.$G$7]);2)" office:value-type="float" office:value="3.4" calcext:value-type="float">
              <text:p><text:s/>3,40 </text:p>
            </table:table-cell>
            <table:table-cell table:style-name="ce101" table:formula="of:=ROUND([.G511]*[.I511];2)" office:value-type="float" office:value="21179.28" calcext:value-type="float">
              <text:p><text:s/>21.179,28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8" office:value-type="string" calcext:value-type="string">
              <text:p>18.5.2</text:p>
            </table:table-cell>
            <table:table-cell table:style-name="ce18" office:value-type="float" office:value="91928" calcext:value-type="float">
              <text:p>91928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#4 mm²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2254.6" calcext:value-type="float">
              <text:p><text:s/>2.254,60 </text:p>
            </table:table-cell>
            <table:table-cell table:style-name="ce101" office:value-type="float" office:value="4.29" calcext:value-type="float">
              <text:p><text:s/>4,29 </text:p>
            </table:table-cell>
            <table:table-cell table:style-name="ce101" table:formula="of:=ROUND([.H512]*(1+[.$G$7]);2)" office:value-type="float" office:value="5.36" calcext:value-type="float">
              <text:p><text:s/>5,36 </text:p>
            </table:table-cell>
            <table:table-cell table:style-name="ce101" table:formula="of:=ROUND([.G512]*[.I512];2)" office:value-type="float" office:value="12084.66" calcext:value-type="float">
              <text:p><text:s/>12.084,66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8" office:value-type="string" calcext:value-type="string">
              <text:p>18.5.3</text:p>
            </table:table-cell>
            <table:table-cell table:style-name="ce18" office:value-type="float" office:value="91930" calcext:value-type="float">
              <text:p>91930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#6 mm²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1660.1" calcext:value-type="float">
              <text:p><text:s/>1.660,10 </text:p>
            </table:table-cell>
            <table:table-cell table:style-name="ce101" office:value-type="float" office:value="5.84" calcext:value-type="float">
              <text:p><text:s/>5,84 </text:p>
            </table:table-cell>
            <table:table-cell table:style-name="ce101" table:formula="of:=ROUND([.H513]*(1+[.$G$7]);2)" office:value-type="float" office:value="7.3" calcext:value-type="float">
              <text:p><text:s/>7,30 </text:p>
            </table:table-cell>
            <table:table-cell table:style-name="ce101" table:formula="of:=ROUND([.G513]*[.I513];2)" office:value-type="float" office:value="12118.73" calcext:value-type="float">
              <text:p><text:s/>12.118,73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8" office:value-type="string" calcext:value-type="string">
              <text:p>18.5.4</text:p>
            </table:table-cell>
            <table:table-cell table:style-name="ce18" office:value-type="float" office:value="91932" calcext:value-type="float">
              <text:p>91932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#10 mm²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233" calcext:value-type="float">
              <text:p><text:s/>233,00 </text:p>
            </table:table-cell>
            <table:table-cell table:style-name="ce101" office:value-type="float" office:value="9.47" calcext:value-type="float">
              <text:p><text:s/>9,47 </text:p>
            </table:table-cell>
            <table:table-cell table:style-name="ce101" table:formula="of:=ROUND([.H514]*(1+[.$G$7]);2)" office:value-type="float" office:value="11.84" calcext:value-type="float">
              <text:p><text:s/>11,84 </text:p>
            </table:table-cell>
            <table:table-cell table:style-name="ce101" table:formula="of:=ROUND([.G514]*[.I514];2)" office:value-type="float" office:value="2758.72" calcext:value-type="float">
              <text:p><text:s/>2.758,72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8" office:value-type="string" calcext:value-type="string">
              <text:p>18.5.5</text:p>
            </table:table-cell>
            <table:table-cell table:style-name="ce18" office:value-type="float" office:value="91934" calcext:value-type="float">
              <text:p>91934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#16 mm²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307.4" calcext:value-type="float">
              <text:p><text:s/>307,40 </text:p>
            </table:table-cell>
            <table:table-cell table:style-name="ce101" office:value-type="float" office:value="14.45" calcext:value-type="float">
              <text:p><text:s/>14,45 </text:p>
            </table:table-cell>
            <table:table-cell table:style-name="ce101" table:formula="of:=ROUND([.H515]*(1+[.$G$7]);2)" office:value-type="float" office:value="18.06" calcext:value-type="float">
              <text:p><text:s/>18,06 </text:p>
            </table:table-cell>
            <table:table-cell table:style-name="ce101" table:formula="of:=ROUND([.G515]*[.I515];2)" office:value-type="float" office:value="5551.64" calcext:value-type="float">
              <text:p><text:s/>5.551,6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5.6</text:p>
            </table:table-cell>
            <table:table-cell table:style-name="ce18" office:value-type="float" office:value="92983" calcext:value-type="float">
              <text:p>92983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#25 mm²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11.4" calcext:value-type="float">
              <text:p><text:s/>11,40 </text:p>
            </table:table-cell>
            <table:table-cell table:style-name="ce101" office:value-type="float" office:value="15.79" calcext:value-type="float">
              <text:p><text:s/>15,79 </text:p>
            </table:table-cell>
            <table:table-cell table:style-name="ce101" table:formula="of:=ROUND([.H516]*(1+[.$G$7]);2)" office:value-type="float" office:value="19.74" calcext:value-type="float">
              <text:p><text:s/>19,74 </text:p>
            </table:table-cell>
            <table:table-cell table:style-name="ce101" table:formula="of:=ROUND([.G516]*[.I516];2)" office:value-type="float" office:value="225.04" calcext:value-type="float">
              <text:p><text:s/>225,0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5.7</text:p>
            </table:table-cell>
            <table:table-cell table:style-name="ce18" office:value-type="float" office:value="92987" calcext:value-type="float">
              <text:p>92987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#50 mm²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196.5" calcext:value-type="float">
              <text:p><text:s/>196,50 </text:p>
            </table:table-cell>
            <table:table-cell table:style-name="ce101" office:value-type="float" office:value="30.05" calcext:value-type="float">
              <text:p><text:s/>30,05 </text:p>
            </table:table-cell>
            <table:table-cell table:style-name="ce101" table:formula="of:=ROUND([.H517]*(1+[.$G$7]);2)" office:value-type="float" office:value="37.56" calcext:value-type="float">
              <text:p><text:s/>37,56 </text:p>
            </table:table-cell>
            <table:table-cell table:style-name="ce101" table:formula="of:=ROUND([.G517]*[.I517];2)" office:value-type="float" office:value="7380.54" calcext:value-type="float">
              <text:p><text:s/>7.380,5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5.8</text:p>
            </table:table-cell>
            <table:table-cell table:style-name="ce18" office:value-type="float" office:value="92991" calcext:value-type="float">
              <text:p>92991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#95 mm²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653.3" calcext:value-type="float">
              <text:p><text:s/>653,30 </text:p>
            </table:table-cell>
            <table:table-cell table:style-name="ce101" office:value-type="float" office:value="54.03" calcext:value-type="float">
              <text:p><text:s/>54,03 </text:p>
            </table:table-cell>
            <table:table-cell table:style-name="ce101" table:formula="of:=ROUND([.H518]*(1+[.$G$7]);2)" office:value-type="float" office:value="67.54" calcext:value-type="float">
              <text:p><text:s/>67,54 </text:p>
            </table:table-cell>
            <table:table-cell table:style-name="ce101" table:formula="of:=ROUND([.G518]*[.I518];2)" office:value-type="float" office:value="44123.88" calcext:value-type="float">
              <text:p><text:s/>44.123,8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5.9</text:p>
            </table:table-cell>
            <table:table-cell table:style-name="ce18" office:value-type="float" office:value="92997" calcext:value-type="float">
              <text:p>92997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#185 mm²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198" calcext:value-type="float">
              <text:p><text:s/>198,00 </text:p>
            </table:table-cell>
            <table:table-cell table:style-name="ce101" office:value-type="float" office:value="104.19" calcext:value-type="float">
              <text:p><text:s/>104,19 </text:p>
            </table:table-cell>
            <table:table-cell table:style-name="ce101" table:formula="of:=ROUND([.H519]*(1+[.$G$7]);2)" office:value-type="float" office:value="130.24" calcext:value-type="float">
              <text:p><text:s/>130,24 </text:p>
            </table:table-cell>
            <table:table-cell table:style-name="ce101" table:formula="of:=ROUND([.G519]*[.I519];2)" office:value-type="float" office:value="25787.52" calcext:value-type="float">
              <text:p><text:s/>25.787,5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6</text:p>
            </table:table-cell>
            <table:table-cell table:style-name="ce18" table:number-columns-repeated="2"/>
            <table:table-cell table:style-name="ce50" office:value-type="string" calcext:value-type="string">
              <text:p>ELETROCALHAS</text:p>
            </table:table-cell>
            <table:table-cell table:style-name="ce18"/>
            <table:table-cell table:style-name="ce81"/>
            <table:table-cell table:style-name="ce101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6.1</text:p>
            </table:table-cell>
            <table:table-cell table:style-name="ce18" office:value-type="string" calcext:value-type="string">
              <text:p>C1154</text:p>
            </table:table-cell>
            <table:table-cell table:style-name="ce18" office:value-type="string" calcext:value-type="string">
              <text:p>SEINFRA</text:p>
            </table:table-cell>
            <table:table-cell table:style-name="ce43" office:value-type="string" calcext:value-type="string">
              <text:p>Eletrocalha lisa tipo U 150x75mm com tampa, inclusive conexões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86.1" calcext:value-type="float">
              <text:p><text:s/>86,10 </text:p>
            </table:table-cell>
            <table:table-cell table:style-name="ce101" office:value-type="float" office:value="107.5" calcext:value-type="float">
              <text:p><text:s/>107,50 </text:p>
            </table:table-cell>
            <table:table-cell table:style-name="ce101" table:formula="of:=ROUND([.H521]*(1+[.$G$7]);2)" office:value-type="float" office:value="134.38" calcext:value-type="float">
              <text:p><text:s/>134,38 </text:p>
            </table:table-cell>
            <table:table-cell table:style-name="ce101" table:formula="of:=ROUND([.G521]*[.I521];2)" office:value-type="float" office:value="11570.12" calcext:value-type="float">
              <text:p><text:s/>11.570,1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7</text:p>
            </table:table-cell>
            <table:table-cell table:style-name="ce19" table:number-columns-repeated="2"/>
            <table:table-cell table:style-name="ce50" office:value-type="string" calcext:value-type="string">
              <text:p>ILUMINAÇÃO E TOMADAS</text:p>
            </table:table-cell>
            <table:table-cell table:style-name="ce55"/>
            <table:table-cell table:style-name="ce81"/>
            <table:table-cell table:style-name="ce101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7.1</text:p>
            </table:table-cell>
            <table:table-cell table:style-name="ce18" office:value-type="float" office:value="91996" calcext:value-type="float">
              <text:p>91996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Tomada universal, 10A, cor branca, completa</text:p>
            </table:table-cell>
            <table:table-cell table:style-name="ce18" office:value-type="string" calcext:value-type="string">
              <text:p>un</text:p>
            </table:table-cell>
            <table:table-cell table:style-name="ce81" office:value-type="float" office:value="143" calcext:value-type="float">
              <text:p><text:s/>143,00 </text:p>
            </table:table-cell>
            <table:table-cell table:style-name="ce101" office:value-type="float" office:value="25.03" calcext:value-type="float">
              <text:p><text:s/>25,03 </text:p>
            </table:table-cell>
            <table:table-cell table:style-name="ce101" table:formula="of:=ROUND([.H523]*(1+[.$G$7]);2)" office:value-type="float" office:value="31.29" calcext:value-type="float">
              <text:p><text:s/>31,29 </text:p>
            </table:table-cell>
            <table:table-cell table:style-name="ce101" table:formula="of:=ROUND([.G523]*[.I523];2)" office:value-type="float" office:value="4474.47" calcext:value-type="float">
              <text:p><text:s/>4.474,47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8" office:value-type="string" calcext:value-type="string">
              <text:p>18.7.2</text:p>
            </table:table-cell>
            <table:table-cell table:style-name="ce18" office:value-type="float" office:value="91997" calcext:value-type="float">
              <text:p>91997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Tomada universal, 20A, cor branca, completa</text:p>
            </table:table-cell>
            <table:table-cell table:style-name="ce18" office:value-type="string" calcext:value-type="string">
              <text:p>un</text:p>
            </table:table-cell>
            <table:table-cell table:style-name="ce81" office:value-type="float" office:value="34" calcext:value-type="float">
              <text:p><text:s/>34,00 </text:p>
            </table:table-cell>
            <table:table-cell table:style-name="ce101" office:value-type="float" office:value="26.62" calcext:value-type="float">
              <text:p><text:s/>26,62 </text:p>
            </table:table-cell>
            <table:table-cell table:style-name="ce101" table:formula="of:=ROUND([.H524]*(1+[.$G$7]);2)" office:value-type="float" office:value="33.28" calcext:value-type="float">
              <text:p><text:s/>33,28 </text:p>
            </table:table-cell>
            <table:table-cell table:style-name="ce101" table:formula="of:=ROUND([.G524]*[.I524];2)" office:value-type="float" office:value="1131.52" calcext:value-type="float">
              <text:p><text:s/>1.131,52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8" office:value-type="string" calcext:value-type="string">
              <text:p>18.7.3</text:p>
            </table:table-cell>
            <table:table-cell table:style-name="ce18" office:value-type="float" office:value="92002" calcext:value-type="float">
              <text:p>92002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Tomada dupla 10A, completa</text:p>
            </table:table-cell>
            <table:table-cell table:style-name="ce18" office:value-type="string" calcext:value-type="string">
              <text:p>un</text:p>
            </table:table-cell>
            <table:table-cell table:style-name="ce81" office:value-type="float" office:value="6" calcext:value-type="float">
              <text:p><text:s/>6,00 </text:p>
            </table:table-cell>
            <table:table-cell table:style-name="ce101" office:value-type="float" office:value="35.04" calcext:value-type="float">
              <text:p><text:s/>35,04 </text:p>
            </table:table-cell>
            <table:table-cell table:style-name="ce101" table:formula="of:=ROUND([.H525]*(1+[.$G$7]);2)" office:value-type="float" office:value="43.8" calcext:value-type="float">
              <text:p><text:s/>43,80 </text:p>
            </table:table-cell>
            <table:table-cell table:style-name="ce101" table:formula="of:=ROUND([.G525]*[.I525];2)" office:value-type="float" office:value="262.8" calcext:value-type="float">
              <text:p><text:s/>262,8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7.4</text:p>
            </table:table-cell>
            <table:table-cell table:style-name="ce18" office:value-type="float" office:value="92023" calcext:value-type="float">
              <text:p>92023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Interruptor 1 tecla simples e tomada</text:p>
            </table:table-cell>
            <table:table-cell table:style-name="ce18" office:value-type="string" calcext:value-type="string">
              <text:p>un</text:p>
            </table:table-cell>
            <table:table-cell table:style-name="ce81" office:value-type="float" office:value="37" calcext:value-type="float">
              <text:p><text:s/>37,00 </text:p>
            </table:table-cell>
            <table:table-cell table:style-name="ce101" office:value-type="float" office:value="37.02" calcext:value-type="float">
              <text:p><text:s/>37,02 </text:p>
            </table:table-cell>
            <table:table-cell table:style-name="ce101" table:formula="of:=ROUND([.H526]*(1+[.$G$7]);2)" office:value-type="float" office:value="46.28" calcext:value-type="float">
              <text:p><text:s/>46,28 </text:p>
            </table:table-cell>
            <table:table-cell table:style-name="ce101" table:formula="of:=ROUND([.G526]*[.I526];2)" office:value-type="float" office:value="1712.36" calcext:value-type="float">
              <text:p><text:s/>1.712,3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7.5</text:p>
            </table:table-cell>
            <table:table-cell table:style-name="ce18" office:value-type="float" office:value="92027" calcext:value-type="float">
              <text:p>92027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Interruptor 2 teclas simples e tomada</text:p>
            </table:table-cell>
            <table:table-cell table:style-name="ce18" office:value-type="string" calcext:value-type="string">
              <text:p>un</text:p>
            </table:table-cell>
            <table:table-cell table:style-name="ce81" office:value-type="float" office:value="4" calcext:value-type="float">
              <text:p><text:s/>4,00 </text:p>
            </table:table-cell>
            <table:table-cell table:style-name="ce101" office:value-type="float" office:value="49.07" calcext:value-type="float">
              <text:p><text:s/>49,07 </text:p>
            </table:table-cell>
            <table:table-cell table:style-name="ce101" table:formula="of:=ROUND([.H527]*(1+[.$G$7]);2)" office:value-type="float" office:value="61.34" calcext:value-type="float">
              <text:p><text:s/>61,34 </text:p>
            </table:table-cell>
            <table:table-cell table:style-name="ce101" table:formula="of:=ROUND([.G527]*[.I527];2)" office:value-type="float" office:value="245.36" calcext:value-type="float">
              <text:p><text:s/>245,3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7.6</text:p>
            </table:table-cell>
            <table:table-cell table:style-name="ce18" office:value-type="float" office:value="92029" calcext:value-type="float">
              <text:p>92029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Interruptor 1 tecla paralela e tomada</text:p>
            </table:table-cell>
            <table:table-cell table:style-name="ce18" office:value-type="string" calcext:value-type="string">
              <text:p>un</text:p>
            </table:table-cell>
            <table:table-cell table:style-name="ce81" office:value-type="float" office:value="15" calcext:value-type="float">
              <text:p><text:s/>15,00 </text:p>
            </table:table-cell>
            <table:table-cell table:style-name="ce101" office:value-type="float" office:value="42.07" calcext:value-type="float">
              <text:p><text:s/>42,07 </text:p>
            </table:table-cell>
            <table:table-cell table:style-name="ce101" table:formula="of:=ROUND([.H528]*(1+[.$G$7]);2)" office:value-type="float" office:value="52.59" calcext:value-type="float">
              <text:p><text:s/>52,59 </text:p>
            </table:table-cell>
            <table:table-cell table:style-name="ce101" table:formula="of:=ROUND([.G528]*[.I528];2)" office:value-type="float" office:value="788.85" calcext:value-type="float">
              <text:p><text:s/>788,8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7.7</text:p>
            </table:table-cell>
            <table:table-cell table:style-name="ce18" office:value-type="float" office:value="91953" calcext:value-type="float">
              <text:p>91953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Interruptor 1 tecla simples</text:p>
            </table:table-cell>
            <table:table-cell table:style-name="ce18" office:value-type="string" calcext:value-type="string">
              <text:p>un</text:p>
            </table:table-cell>
            <table:table-cell table:style-name="ce81" office:value-type="float" office:value="11" calcext:value-type="float">
              <text:p><text:s/>11,00 </text:p>
            </table:table-cell>
            <table:table-cell table:style-name="ce101" office:value-type="float" office:value="20.79" calcext:value-type="float">
              <text:p><text:s/>20,79 </text:p>
            </table:table-cell>
            <table:table-cell table:style-name="ce101" table:formula="of:=ROUND([.H529]*(1+[.$G$7]);2)" office:value-type="float" office:value="25.99" calcext:value-type="float">
              <text:p><text:s/>25,99 </text:p>
            </table:table-cell>
            <table:table-cell table:style-name="ce101" table:formula="of:=ROUND([.G529]*[.I529];2)" office:value-type="float" office:value="285.89" calcext:value-type="float">
              <text:p><text:s/>285,8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7.8</text:p>
            </table:table-cell>
            <table:table-cell table:style-name="ce18" office:value-type="float" office:value="91959" calcext:value-type="float">
              <text:p>91959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Interruptor 2 teclas simples</text:p>
            </table:table-cell>
            <table:table-cell table:style-name="ce18" office:value-type="string" calcext:value-type="string">
              <text:p>un</text:p>
            </table:table-cell>
            <table:table-cell table:style-name="ce81" office:value-type="float" office:value="4" calcext:value-type="float">
              <text:p><text:s/>4,00 </text:p>
            </table:table-cell>
            <table:table-cell table:style-name="ce101" office:value-type="float" office:value="32.84" calcext:value-type="float">
              <text:p><text:s/>32,84 </text:p>
            </table:table-cell>
            <table:table-cell table:style-name="ce101" table:formula="of:=ROUND([.H530]*(1+[.$G$7]);2)" office:value-type="float" office:value="41.05" calcext:value-type="float">
              <text:p><text:s/>41,05 </text:p>
            </table:table-cell>
            <table:table-cell table:style-name="ce101" table:formula="of:=ROUND([.G530]*[.I530];2)" office:value-type="float" office:value="164.2" calcext:value-type="float">
              <text:p><text:s/>164,2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7.9</text:p>
            </table:table-cell>
            <table:table-cell table:style-name="ce18" office:value-type="float" office:value="91967" calcext:value-type="float">
              <text:p>91967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Interruptor 3 teclas simples</text:p>
            </table:table-cell>
            <table:table-cell table:style-name="ce18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1" office:value-type="float" office:value="44.88" calcext:value-type="float">
              <text:p><text:s/>44,88 </text:p>
            </table:table-cell>
            <table:table-cell table:style-name="ce101" table:formula="of:=ROUND([.H531]*(1+[.$G$7]);2)" office:value-type="float" office:value="56.1" calcext:value-type="float">
              <text:p><text:s/>56,10 </text:p>
            </table:table-cell>
            <table:table-cell table:style-name="ce101" table:formula="of:=ROUND([.G531]*[.I531];2)" office:value-type="float" office:value="56.1" calcext:value-type="float">
              <text:p><text:s/>56,1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7.10</text:p>
            </table:table-cell>
            <table:table-cell table:style-name="ce18" office:value-type="float" office:value="91992" calcext:value-type="float">
              <text:p>91992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Módulo de saída de fio (para chuveiro)</text:p>
            </table:table-cell>
            <table:table-cell table:style-name="ce18" office:value-type="string" calcext:value-type="string">
              <text:p>un</text:p>
            </table:table-cell>
            <table:table-cell table:style-name="ce81" office:value-type="float" office:value="12" calcext:value-type="float">
              <text:p><text:s/>12,00 </text:p>
            </table:table-cell>
            <table:table-cell table:style-name="ce101" office:value-type="float" office:value="33.03" calcext:value-type="float">
              <text:p><text:s/>33,03 </text:p>
            </table:table-cell>
            <table:table-cell table:style-name="ce101" table:formula="of:=ROUND([.H532]*(1+[.$G$7]);2)" office:value-type="float" office:value="41.29" calcext:value-type="float">
              <text:p><text:s/>41,29 </text:p>
            </table:table-cell>
            <table:table-cell table:style-name="ce101" table:formula="of:=ROUND([.G532]*[.I532];2)" office:value-type="float" office:value="495.48" calcext:value-type="float">
              <text:p><text:s/>495,4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7.11</text:p>
            </table:table-cell>
            <table:table-cell table:style-name="ce18" office:value-type="float" office:value="97586" calcext:value-type="float">
              <text:p>97586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Luminárias sobrepor 2x36W completa</text:p>
            </table:table-cell>
            <table:table-cell table:style-name="ce18" office:value-type="string" calcext:value-type="string">
              <text:p>un</text:p>
            </table:table-cell>
            <table:table-cell table:style-name="ce81" office:value-type="float" office:value="8" calcext:value-type="float">
              <text:p><text:s/>8,00 </text:p>
            </table:table-cell>
            <table:table-cell table:style-name="ce101" office:value-type="float" office:value="73.76" calcext:value-type="float">
              <text:p><text:s/>73,76 </text:p>
            </table:table-cell>
            <table:table-cell table:style-name="ce101" table:formula="of:=ROUND([.H533]*(1+[.$G$7]);2)" office:value-type="float" office:value="92.2" calcext:value-type="float">
              <text:p><text:s/>92,20 </text:p>
            </table:table-cell>
            <table:table-cell table:style-name="ce101" table:formula="of:=ROUND([.G533]*[.I533];2)" office:value-type="float" office:value="737.6" calcext:value-type="float">
              <text:p><text:s/>737,6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7.12</text:p>
            </table:table-cell>
            <table:table-cell table:style-name="ce18" office:value-type="float" office:value="97587" calcext:value-type="float">
              <text:p>97587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Luminárias embutir 2x14W completa</text:p>
            </table:table-cell>
            <table:table-cell table:style-name="ce18" office:value-type="string" calcext:value-type="string">
              <text:p>un</text:p>
            </table:table-cell>
            <table:table-cell table:style-name="ce81" office:value-type="float" office:value="18" calcext:value-type="float">
              <text:p><text:s/>18,00 </text:p>
            </table:table-cell>
            <table:table-cell table:style-name="ce101" office:value-type="float" office:value="123.43" calcext:value-type="float">
              <text:p><text:s/>123,43 </text:p>
            </table:table-cell>
            <table:table-cell table:style-name="ce101" table:formula="of:=ROUND([.H534]*(1+[.$G$7]);2)" office:value-type="float" office:value="154.29" calcext:value-type="float">
              <text:p><text:s/>154,29 </text:p>
            </table:table-cell>
            <table:table-cell table:style-name="ce101" table:formula="of:=ROUND([.G534]*[.I534];2)" office:value-type="float" office:value="2777.22" calcext:value-type="float">
              <text:p><text:s/>2.777,22 </text:p>
            </table:table-cell>
            <table:table-cell table:number-columns-repeated="1014"/>
          </table:table-row>
          <table:table-row table:style-name="ro39">
            <table:table-cell table:style-name="ce5"/>
            <table:table-cell table:style-name="ce18" office:value-type="string" calcext:value-type="string">
              <text:p>18.7.13</text:p>
            </table:table-cell>
            <table:table-cell table:style-name="ce18" office:value-type="string" calcext:value-type="string">
              <text:p>97587 – COMPOSIÇÃO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Luminárias embutir 2x36W completa, COM PROTEÇÃO</text:p>
            </table:table-cell>
            <table:table-cell table:style-name="ce18" office:value-type="string" calcext:value-type="string">
              <text:p>un</text:p>
            </table:table-cell>
            <table:table-cell table:style-name="ce81" office:value-type="float" office:value="142" calcext:value-type="float">
              <text:p><text:s/>142,00 </text:p>
            </table:table-cell>
            <table:table-cell table:style-name="ce101" table:formula="of:=123.43+6.96+16.74+(6.7*2)" office:value-type="float" office:value="160.53" calcext:value-type="float">
              <text:p><text:s/>160,53 </text:p>
            </table:table-cell>
            <table:table-cell table:style-name="ce101" table:formula="of:=ROUND([.H535]*(1+[.$G$7]);2)" office:value-type="float" office:value="200.66" calcext:value-type="float">
              <text:p><text:s/>200,66 </text:p>
            </table:table-cell>
            <table:table-cell table:style-name="ce101" table:formula="of:=ROUND([.G535]*[.I535];2)" office:value-type="float" office:value="28493.72" calcext:value-type="float">
              <text:p><text:s/>28.493,7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7.14</text:p>
            </table:table-cell>
            <table:table-cell table:style-name="ce18" office:value-type="float" office:value="74246" calcext:value-type="float">
              <text:p>74246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Luminária de piso, com lâmpada vapor metálico 70W</text:p>
            </table:table-cell>
            <table:table-cell table:style-name="ce18" office:value-type="string" calcext:value-type="string">
              <text:p>un</text:p>
            </table:table-cell>
            <table:table-cell table:style-name="ce81" office:value-type="float" office:value="9" calcext:value-type="float">
              <text:p><text:s/>9,00 </text:p>
            </table:table-cell>
            <table:table-cell table:style-name="ce101" office:value-type="float" office:value="266.42" calcext:value-type="float">
              <text:p><text:s/>266,42 </text:p>
            </table:table-cell>
            <table:table-cell table:style-name="ce101" table:formula="of:=ROUND([.H536]*(1+[.$G$7]);2)" office:value-type="float" office:value="333.03" calcext:value-type="float">
              <text:p><text:s/>333,03 </text:p>
            </table:table-cell>
            <table:table-cell table:style-name="ce101" table:formula="of:=ROUND([.G536]*[.I536];2)" office:value-type="float" office:value="2997.27" calcext:value-type="float">
              <text:p><text:s/>2.997,2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7.15</text:p>
            </table:table-cell>
            <table:table-cell table:style-name="ce18" office:value-type="float" office:value="97607" calcext:value-type="float">
              <text:p>97607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Arandelas de sobrepor com 1 lâmpada fluorescente compacta de 60W</text:p>
            </table:table-cell>
            <table:table-cell table:style-name="ce18" office:value-type="string" calcext:value-type="string">
              <text:p>un</text:p>
            </table:table-cell>
            <table:table-cell table:style-name="ce81" office:value-type="float" office:value="16" calcext:value-type="float">
              <text:p><text:s/>16,00 </text:p>
            </table:table-cell>
            <table:table-cell table:style-name="ce101" office:value-type="float" office:value="98.23" calcext:value-type="float">
              <text:p><text:s/>98,23 </text:p>
            </table:table-cell>
            <table:table-cell table:style-name="ce101" table:formula="of:=ROUND([.H537]*(1+[.$G$7]);2)" office:value-type="float" office:value="122.79" calcext:value-type="float">
              <text:p><text:s/>122,79 </text:p>
            </table:table-cell>
            <table:table-cell table:style-name="ce101" table:formula="of:=ROUND([.G537]*[.I537];2)" office:value-type="float" office:value="1964.64" calcext:value-type="float">
              <text:p><text:s/>1.964,6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2"/>
            <table:table-cell table:style-name="ce102" office:value-type="string" office:string-value="Subtotal" calcext:value-type="string">
              <text:p><text:s/>Subtotal </text:p>
            </table:table-cell>
            <table:table-cell table:style-name="ce112"/>
            <table:table-cell table:style-name="ce111" table:formula="of:=SUM([.J442:.J537])" office:value-type="float" office:value="286514.98" calcext:value-type="float">
              <text:p><text:s/>286.514,98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1"/>
          <table:table-cell table:style-name="ce5"/>
          <table:table-cell table:style-name="ce79"/>
          <table:table-cell table:style-name="ce98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22" office:value-type="float" office:value="19" calcext:value-type="float">
            <text:p>19</text:p>
          </table:table-cell>
          <table:table-cell table:style-name="ce22" table:number-columns-repeated="2"/>
          <table:table-cell table:style-name="ce61" office:value-type="string" calcext:value-type="string">
            <text:p>INSTALAÇÕES DE CLIMATIZAÇÃO</text:p>
          </table:table-cell>
          <table:table-cell table:style-name="ce71"/>
          <table:table-cell table:style-name="ce91" table:number-columns-repeated="2"/>
          <table:table-cell table:style-name="ce88"/>
          <table:table-cell table:style-name="ce87" table:formula="of:=[.J545]" office:value-type="float" office:value="747.34" calcext:value-type="float">
            <text:p><text:s/>747,34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21" office:value-type="string" calcext:value-type="string">
              <text:p>19.1</text:p>
            </table:table-cell>
            <table:table-cell table:style-name="ce16" office:value-type="float" office:value="89446" calcext:value-type="float">
              <text:p>89446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ubo PVC soldável Ø 25 mm, inclusive conexões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120.3" calcext:value-type="float">
              <text:p><text:s/>120,30 </text:p>
            </table:table-cell>
            <table:table-cell table:style-name="ce101" office:value-type="float" office:value="2.9" calcext:value-type="float">
              <text:p><text:s/>2,90 </text:p>
            </table:table-cell>
            <table:table-cell table:style-name="ce101" table:formula="of:=ROUND([.H541]*(1+[.$G$7]);2)" office:value-type="float" office:value="3.63" calcext:value-type="float">
              <text:p><text:s/>3,63 </text:p>
            </table:table-cell>
            <table:table-cell table:style-name="ce101" table:formula="of:=ROUND([.G541]*[.I541];2)" office:value-type="float" office:value="436.69" calcext:value-type="float">
              <text:p><text:s/>436,6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9.2</text:p>
            </table:table-cell>
            <table:table-cell table:style-name="ce16" office:value-type="float" office:value="89485" calcext:value-type="float">
              <text:p>89485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45 - 2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3" calcext:value-type="float">
              <text:p><text:s/>23,00 </text:p>
            </table:table-cell>
            <table:table-cell table:style-name="ce101" office:value-type="float" office:value="4.12" calcext:value-type="float">
              <text:p><text:s/>4,12 </text:p>
            </table:table-cell>
            <table:table-cell table:style-name="ce101" table:formula="of:=ROUND([.H542]*(1+[.$G$7]);2)" office:value-type="float" office:value="5.15" calcext:value-type="float">
              <text:p><text:s/>5,15 </text:p>
            </table:table-cell>
            <table:table-cell table:style-name="ce101" table:formula="of:=ROUND([.G542]*[.I542];2)" office:value-type="float" office:value="118.45" calcext:value-type="float">
              <text:p><text:s/>118,4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9.3</text:p>
            </table:table-cell>
            <table:table-cell table:style-name="ce16" office:value-type="float" office:value="89866" calcext:value-type="float">
              <text:p>89866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Joelho 90 - 2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28" calcext:value-type="float">
              <text:p><text:s/>28,00 </text:p>
            </table:table-cell>
            <table:table-cell table:style-name="ce101" office:value-type="float" office:value="4.14" calcext:value-type="float">
              <text:p><text:s/>4,14 </text:p>
            </table:table-cell>
            <table:table-cell table:style-name="ce101" table:formula="of:=ROUND([.H543]*(1+[.$G$7]);2)" office:value-type="float" office:value="5.18" calcext:value-type="float">
              <text:p><text:s/>5,18 </text:p>
            </table:table-cell>
            <table:table-cell table:style-name="ce101" table:formula="of:=ROUND([.G543]*[.I543];2)" office:value-type="float" office:value="145.04" calcext:value-type="float">
              <text:p><text:s/>145,0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9.4</text:p>
            </table:table-cell>
            <table:table-cell table:style-name="ce16" office:value-type="float" office:value="89869" calcext:value-type="float">
              <text:p>89869</text:p>
            </table:table-cell>
            <table:table-cell table:style-name="ce16" office:value-type="string" calcext:value-type="string">
              <text:p>SINAPI</text:p>
            </table:table-cell>
            <table:table-cell table:style-name="ce55" office:value-type="string" calcext:value-type="string">
              <text:p>Tê 2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6" calcext:value-type="float">
              <text:p><text:s/>6,00 </text:p>
            </table:table-cell>
            <table:table-cell table:style-name="ce101" office:value-type="float" office:value="6.29" calcext:value-type="float">
              <text:p><text:s/>6,29 </text:p>
            </table:table-cell>
            <table:table-cell table:style-name="ce101" table:formula="of:=ROUND([.H544]*(1+[.$G$7]);2)" office:value-type="float" office:value="7.86" calcext:value-type="float">
              <text:p><text:s/>7,86 </text:p>
            </table:table-cell>
            <table:table-cell table:style-name="ce101" table:formula="of:=ROUND([.G544]*[.I544];2)" office:value-type="float" office:value="47.16" calcext:value-type="float">
              <text:p><text:s/>47,1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2"/>
            <table:table-cell table:style-name="ce102" office:value-type="string" office:string-value="Subtotal" calcext:value-type="string">
              <text:p><text:s/>Subtotal </text:p>
            </table:table-cell>
            <table:table-cell table:style-name="ce112"/>
            <table:table-cell table:style-name="ce111" table:formula="of:=SUM([.J541:.J544])" office:value-type="float" office:value="747.34" calcext:value-type="float">
              <text:p><text:s/>747,34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1"/>
          <table:table-cell table:style-name="ce5"/>
          <table:table-cell table:style-name="ce79"/>
          <table:table-cell table:style-name="ce98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22" office:value-type="float" office:value="20" calcext:value-type="float">
            <text:p>20</text:p>
          </table:table-cell>
          <table:table-cell table:style-name="ce22" table:number-columns-repeated="2"/>
          <table:table-cell table:style-name="ce61" office:value-type="string" calcext:value-type="string">
            <text:p>INSTALAÇÕES DE REDE ESTRUTURADA</text:p>
          </table:table-cell>
          <table:table-cell table:style-name="ce71"/>
          <table:table-cell table:style-name="ce91" table:number-columns-repeated="2"/>
          <table:table-cell table:style-name="ce88"/>
          <table:table-cell table:style-name="ce87" table:formula="of:=[.J568]" office:value-type="float" office:value="22951.91" calcext:value-type="float">
            <text:p><text:s/>22.951,91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20" office:value-type="string" calcext:value-type="string">
              <text:p>20.1</text:p>
            </table:table-cell>
            <table:table-cell table:style-name="ce13" table:number-columns-repeated="2"/>
            <table:table-cell table:style-name="ce50" office:value-type="string" calcext:value-type="string">
              <text:p>EQUIPAMENTOS PASSIVOS</text:p>
            </table:table-cell>
            <table:table-cell table:style-name="ce55"/>
            <table:table-cell table:style-name="ce81"/>
            <table:table-cell table:style-name="ce106"/>
            <table:table-cell table:style-name="ce101" table:number-columns-repeated="2"/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1.1</text:p>
            </table:table-cell>
            <table:table-cell table:style-name="ce18" office:value-type="float" office:value="98301" calcext:value-type="float">
              <text:p>98301</text:p>
            </table:table-cell>
            <table:table-cell table:style-name="ce18" office:value-type="string" calcext:value-type="string">
              <text:p>SINAPI</text:p>
            </table:table-cell>
            <table:table-cell table:style-name="ce47" office:value-type="string" calcext:value-type="string">
              <text:p>Patch Panel 19" <text:s/>- 24 portas, Categoria 6 (completo, COM RACK)</text:p>
            </table:table-cell>
            <table:table-cell table:style-name="ce16" office:value-type="string" calcext:value-type="string">
              <text:p>un </text:p>
            </table:table-cell>
            <table:table-cell table:style-name="ce81" office:value-type="float" office:value="3" calcext:value-type="float">
              <text:p><text:s/>3,00 </text:p>
            </table:table-cell>
            <table:table-cell table:style-name="ce101" office:value-type="float" office:value="423.12" calcext:value-type="float">
              <text:p><text:s/>423,12 </text:p>
            </table:table-cell>
            <table:table-cell table:style-name="ce101" table:formula="of:=ROUND([.H549]*(1+[.$G$7]);2)" office:value-type="float" office:value="528.9" calcext:value-type="float">
              <text:p><text:s/>528,90 </text:p>
            </table:table-cell>
            <table:table-cell table:style-name="ce101" table:formula="of:=ROUND([.G549]*[.I549];2)" office:value-type="float" office:value="1586.7" calcext:value-type="float">
              <text:p><text:s/>1.586,70 </text:p>
            </table:table-cell>
            <table:table-cell table:number-columns-repeated="1014"/>
          </table:table-row>
          <table:table-row table:style-name="ro19">
            <table:table-cell table:style-name="ce5"/>
            <table:table-cell table:style-name="ce21" office:value-type="string" calcext:value-type="string">
              <text:p>20.1.2</text:p>
            </table:table-cell>
            <table:table-cell table:style-name="ce18" office:value-type="string" calcext:value-type="string">
              <text:p>98301- COMPOSIÇÃO</text:p>
            </table:table-cell>
            <table:table-cell table:style-name="ce18" office:value-type="string" calcext:value-type="string">
              <text:p>SINAPI</text:p>
            </table:table-cell>
            <table:table-cell table:style-name="ce47" office:value-type="string" calcext:value-type="string">
              <text:p>Switch de 48 portas</text:p>
            </table:table-cell>
            <table:table-cell table:style-name="ce16" office:value-type="string" calcext:value-type="string">
              <text:p>un 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1" table:formula="of:=[.H549]-276.99+((1857+2053+1479.99)/3)" office:value-type="float" office:value="1942.79333333333" calcext:value-type="float">
              <text:p><text:s/>1.942,79 </text:p>
            </table:table-cell>
            <table:table-cell table:style-name="ce101" table:formula="of:=ROUND([.H550]*(1+[.$G$7]);2)" office:value-type="float" office:value="2428.49" calcext:value-type="float">
              <text:p><text:s/>2.428,49 </text:p>
            </table:table-cell>
            <table:table-cell table:style-name="ce101" table:formula="of:=ROUND([.G550]*[.I550];2)" office:value-type="float" office:value="2428.49" calcext:value-type="float">
              <text:p><text:s/>2.428,4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0" office:value-type="string" calcext:value-type="string">
              <text:p>20.2</text:p>
            </table:table-cell>
            <table:table-cell table:style-name="ce13" table:number-columns-repeated="2"/>
            <table:table-cell table:style-name="ce50" office:value-type="string" calcext:value-type="string">
              <text:p>CABOS EM PAR TRANÇADOS</text:p>
            </table:table-cell>
            <table:table-cell table:style-name="ce55"/>
            <table:table-cell table:style-name="ce81"/>
            <table:table-cell table:style-name="ce101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2.1</text:p>
            </table:table-cell>
            <table:table-cell table:style-name="ce18" office:value-type="float" office:value="98296" calcext:value-type="float">
              <text:p>98296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Cabo UTP -6 (24AWG)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1258.9" calcext:value-type="float">
              <text:p><text:s/>1.258,90 </text:p>
            </table:table-cell>
            <table:table-cell table:style-name="ce101" office:value-type="float" office:value="2.68" calcext:value-type="float">
              <text:p><text:s/>2,68 </text:p>
            </table:table-cell>
            <table:table-cell table:style-name="ce101" table:formula="of:=ROUND([.H552]*(1+[.$G$7]);2)" office:value-type="float" office:value="3.35" calcext:value-type="float">
              <text:p><text:s/>3,35 </text:p>
            </table:table-cell>
            <table:table-cell table:style-name="ce101" table:formula="of:=ROUND([.G552]*[.I552];2)" office:value-type="float" office:value="4217.32" calcext:value-type="float">
              <text:p><text:s/>4.217,3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2.2</text:p>
            </table:table-cell>
            <table:table-cell table:style-name="ce16" office:value-type="string" calcext:value-type="string">
              <text:p>C0544</text:p>
            </table:table-cell>
            <table:table-cell table:style-name="ce16" office:value-type="string" calcext:value-type="string">
              <text:p>SEINFRA</text:p>
            </table:table-cell>
            <table:table-cell table:style-name="ce47" office:value-type="string" calcext:value-type="string">
              <text:p>Cabo coaxial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171.65" calcext:value-type="float">
              <text:p><text:s/>171,65 </text:p>
            </table:table-cell>
            <table:table-cell table:style-name="ce101" office:value-type="float" office:value="8.63" calcext:value-type="float">
              <text:p><text:s/>8,63 </text:p>
            </table:table-cell>
            <table:table-cell table:style-name="ce101" table:formula="of:=ROUND([.H553]*(1+[.$G$7]);2)" office:value-type="float" office:value="10.79" calcext:value-type="float">
              <text:p><text:s/>10,79 </text:p>
            </table:table-cell>
            <table:table-cell table:style-name="ce101" table:formula="of:=ROUND([.G553]*[.I553];2)" office:value-type="float" office:value="1852.1" calcext:value-type="float">
              <text:p><text:s/>1.852,1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2.3</text:p>
            </table:table-cell>
            <table:table-cell table:style-name="ce16" office:value-type="float" office:value="39607" calcext:value-type="float">
              <text:p>39607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Cabos de conexões – Patch cord categoria 6 <text:s/>- 2,5 metros</text:p>
            </table:table-cell>
            <table:table-cell table:style-name="ce16" office:value-type="string" calcext:value-type="string">
              <text:p>un </text:p>
            </table:table-cell>
            <table:table-cell table:style-name="ce81" office:value-type="float" office:value="28" calcext:value-type="float">
              <text:p><text:s/>28,00 </text:p>
            </table:table-cell>
            <table:table-cell table:style-name="ce101" office:value-type="float" office:value="16.78" calcext:value-type="float">
              <text:p><text:s/>16,78 </text:p>
            </table:table-cell>
            <table:table-cell table:style-name="ce101" table:formula="of:=ROUND([.H554]*(1+[.$G$7]);2)" office:value-type="float" office:value="20.98" calcext:value-type="float">
              <text:p><text:s/>20,98 </text:p>
            </table:table-cell>
            <table:table-cell table:style-name="ce101" table:formula="of:=ROUND([.G554]*[.I554];2)" office:value-type="float" office:value="587.44" calcext:value-type="float">
              <text:p><text:s/>587,4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3" office:value-type="string" calcext:value-type="string">
              <text:p>20.3</text:p>
            </table:table-cell>
            <table:table-cell table:style-name="ce13" table:number-columns-repeated="2"/>
            <table:table-cell table:style-name="ce50" office:value-type="string" calcext:value-type="string">
              <text:p>TOMADAS</text:p>
            </table:table-cell>
            <table:table-cell table:style-name="ce55"/>
            <table:table-cell table:style-name="ce81"/>
            <table:table-cell table:style-name="ce101" table:number-columns-repeated="3"/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20.3.1</text:p>
            </table:table-cell>
            <table:table-cell table:style-name="ce16" office:value-type="float" office:value="98307" calcext:value-type="float">
              <text:p>98307</text:p>
            </table:table-cell>
            <table:table-cell table:style-name="ce16" office:value-type="string" calcext:value-type="string">
              <text:p>SINAPI</text:p>
            </table:table-cell>
            <table:table-cell table:style-name="ce47" office:value-type="string" calcext:value-type="string">
              <text:p>TOMADA MODULAR RJ-45 CATEGORIA 6 (COMPLETA)</text:p>
            </table:table-cell>
            <table:table-cell table:style-name="ce16" office:value-type="string" calcext:value-type="string">
              <text:p>un </text:p>
            </table:table-cell>
            <table:table-cell table:style-name="ce81" office:value-type="float" office:value="28" calcext:value-type="float">
              <text:p><text:s/>28,00 </text:p>
            </table:table-cell>
            <table:table-cell table:style-name="ce101" office:value-type="float" office:value="34.84" calcext:value-type="float">
              <text:p><text:s/>34,84 </text:p>
            </table:table-cell>
            <table:table-cell table:style-name="ce101" table:formula="of:=ROUND([.H556]*(1+[.$G$7]);2)" office:value-type="float" office:value="43.55" calcext:value-type="float">
              <text:p><text:s/>43,55 </text:p>
            </table:table-cell>
            <table:table-cell table:style-name="ce101" table:formula="of:=ROUND([.G556]*[.I556];2)" office:value-type="float" office:value="1219.4" calcext:value-type="float">
              <text:p><text:s/>1.219,40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20.3.2</text:p>
            </table:table-cell>
            <table:table-cell table:style-name="ce16" office:value-type="string" calcext:value-type="string">
              <text:p>COMPOSIÇÃO</text:p>
            </table:table-cell>
            <table:table-cell table:style-name="ce16" office:value-type="string" calcext:value-type="string">
              <text:p>SINAPI</text:p>
            </table:table-cell>
            <table:table-cell table:style-name="ce47" office:value-type="string" calcext:value-type="string">
              <text:p>TOMADA PARA ANTENA DE TV, CABO COAXIAL DE 9 MM, CONJUNTO MONTADO PARA</text:p>
            </table:table-cell>
            <table:table-cell table:style-name="ce16" office:value-type="string" calcext:value-type="string">
              <text:p>un </text:p>
            </table:table-cell>
            <table:table-cell table:style-name="ce81" office:value-type="float" office:value="14" calcext:value-type="float">
              <text:p><text:s/>14,00 </text:p>
            </table:table-cell>
            <table:table-cell table:style-name="ce101" office:value-type="float" office:value="32.62" calcext:value-type="float">
              <text:p><text:s/>32,62 </text:p>
            </table:table-cell>
            <table:table-cell table:style-name="ce101" table:formula="of:=ROUND([.H557]*(1+[.$G$7]);2)" office:value-type="float" office:value="40.78" calcext:value-type="float">
              <text:p><text:s/>40,78 </text:p>
            </table:table-cell>
            <table:table-cell table:style-name="ce101" table:formula="of:=ROUND([.G557]*[.I557];2)" office:value-type="float" office:value="570.92" calcext:value-type="float">
              <text:p><text:s/>570,9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0" office:value-type="string" calcext:value-type="string">
              <text:p>20.4</text:p>
            </table:table-cell>
            <table:table-cell table:style-name="ce13" table:number-columns-repeated="2"/>
            <table:table-cell table:style-name="ce50" office:value-type="string" calcext:value-type="string">
              <text:p>CAIXAS E ACESSÓRIOS</text:p>
            </table:table-cell>
            <table:table-cell table:style-name="ce55"/>
            <table:table-cell table:style-name="ce81"/>
            <table:table-cell table:style-name="ce101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4.1</text:p>
            </table:table-cell>
            <table:table-cell table:style-name="ce16" office:value-type="float" office:value="83446" calcext:value-type="float">
              <text:p>83446</text:p>
            </table:table-cell>
            <table:table-cell table:style-name="ce16" office:value-type="string" calcext:value-type="string">
              <text:p>SINAPI</text:p>
            </table:table-cell>
            <table:table-cell table:style-name="ce47" office:value-type="string" calcext:value-type="string">
              <text:p>Caixa de passagem em alvenaria 30x30x12 com tampa de ferro fundid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5" calcext:value-type="float">
              <text:p><text:s/>5,00 </text:p>
            </table:table-cell>
            <table:table-cell table:style-name="ce101" office:value-type="float" office:value="162.52" calcext:value-type="float">
              <text:p><text:s/>162,52 </text:p>
            </table:table-cell>
            <table:table-cell table:style-name="ce101" table:formula="of:=ROUND([.H559]*(1+[.$G$7]);2)" office:value-type="float" office:value="203.15" calcext:value-type="float">
              <text:p><text:s/>203,15 </text:p>
            </table:table-cell>
            <table:table-cell table:style-name="ce101" table:formula="of:=ROUND([.G559]*[.I559];2)" office:value-type="float" office:value="1015.75" calcext:value-type="float">
              <text:p><text:s/>1.015,7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4.2</text:p>
            </table:table-cell>
            <table:table-cell table:style-name="ce16" office:value-type="float" office:value="83370" calcext:value-type="float">
              <text:p>83370</text:p>
            </table:table-cell>
            <table:table-cell table:style-name="ce16" office:value-type="string" calcext:value-type="string">
              <text:p>SINAPI</text:p>
            </table:table-cell>
            <table:table-cell table:style-name="ce47" office:value-type="string" calcext:value-type="string">
              <text:p>Caixa de passagem em PVC ou ferro de embutir no teto 30x30x12</text:p>
            </table:table-cell>
            <table:table-cell table:style-name="ce16" office:value-type="string" calcext:value-type="string">
              <text:p>un </text:p>
            </table:table-cell>
            <table:table-cell table:style-name="ce81" office:value-type="float" office:value="2" calcext:value-type="float">
              <text:p><text:s/>2,00 </text:p>
            </table:table-cell>
            <table:table-cell table:style-name="ce101" office:value-type="float" office:value="170" calcext:value-type="float">
              <text:p><text:s/>170,00 </text:p>
            </table:table-cell>
            <table:table-cell table:style-name="ce101" table:formula="of:=ROUND([.H560]*(1+[.$G$7]);2)" office:value-type="float" office:value="212.5" calcext:value-type="float">
              <text:p><text:s/>212,50 </text:p>
            </table:table-cell>
            <table:table-cell table:style-name="ce101" table:formula="of:=ROUND([.G560]*[.I560];2)" office:value-type="float" office:value="425" calcext:value-type="float">
              <text:p><text:s/>425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4.3</text:p>
            </table:table-cell>
            <table:table-cell table:style-name="ce16" office:value-type="float" office:value="91940" calcext:value-type="float">
              <text:p>91940</text:p>
            </table:table-cell>
            <table:table-cell table:style-name="ce16" office:value-type="string" calcext:value-type="string">
              <text:p>SINAPI</text:p>
            </table:table-cell>
            <table:table-cell table:style-name="ce47" office:value-type="string" calcext:value-type="string">
              <text:p>Caixa de passagem PVC 4x2"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42" calcext:value-type="float">
              <text:p><text:s/>42,00 </text:p>
            </table:table-cell>
            <table:table-cell table:style-name="ce101" office:value-type="float" office:value="12.54" calcext:value-type="float">
              <text:p><text:s/>12,54 </text:p>
            </table:table-cell>
            <table:table-cell table:style-name="ce101" table:formula="of:=ROUND([.H561]*(1+[.$G$7]);2)" office:value-type="float" office:value="15.68" calcext:value-type="float">
              <text:p><text:s/>15,68 </text:p>
            </table:table-cell>
            <table:table-cell table:style-name="ce101" table:formula="of:=ROUND([.G561]*[.I561];2)" office:value-type="float" office:value="658.56" calcext:value-type="float">
              <text:p><text:s/>658,5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0" office:value-type="string" calcext:value-type="string">
              <text:p>20.5</text:p>
            </table:table-cell>
            <table:table-cell table:style-name="ce13" table:number-columns-repeated="2"/>
            <table:table-cell table:style-name="ce46" office:value-type="string" calcext:value-type="string">
              <text:p>ELETRODUTOS E ACESSÓRIOS</text:p>
            </table:table-cell>
            <table:table-cell table:style-name="ce56"/>
            <table:table-cell table:style-name="ce81"/>
            <table:table-cell table:style-name="ce101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5.1</text:p>
            </table:table-cell>
            <table:table-cell table:style-name="ce16" office:value-type="float" office:value="91834" calcext:value-type="float">
              <text:p>91834</text:p>
            </table:table-cell>
            <table:table-cell table:style-name="ce16" office:value-type="string" calcext:value-type="string">
              <text:p>SINAPI</text:p>
            </table:table-cell>
            <table:table-cell table:style-name="ce56" office:value-type="string" calcext:value-type="string">
              <text:p>Eletroduto PVC flexivel 3/4", inclusive conexões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214.15" calcext:value-type="float">
              <text:p><text:s/>214,15 </text:p>
            </table:table-cell>
            <table:table-cell table:style-name="ce101" office:value-type="float" office:value="6.94" calcext:value-type="float">
              <text:p><text:s/>6,94 </text:p>
            </table:table-cell>
            <table:table-cell table:style-name="ce101" table:formula="of:=ROUND([.H563]*(1+[.$G$7]);2)" office:value-type="float" office:value="8.68" calcext:value-type="float">
              <text:p><text:s/>8,68 </text:p>
            </table:table-cell>
            <table:table-cell table:style-name="ce101" table:formula="of:=ROUND([.G563]*[.I563];2)" office:value-type="float" office:value="1858.82" calcext:value-type="float">
              <text:p><text:s/>1.858,8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5.2</text:p>
            </table:table-cell>
            <table:table-cell table:style-name="ce16" office:value-type="float" office:value="91836" calcext:value-type="float">
              <text:p>91836</text:p>
            </table:table-cell>
            <table:table-cell table:style-name="ce16" office:value-type="string" calcext:value-type="string">
              <text:p>SINAPI</text:p>
            </table:table-cell>
            <table:table-cell table:style-name="ce56" office:value-type="string" calcext:value-type="string">
              <text:p>Eletroduto PVC flexivel 1", inclusive conexões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48.3" calcext:value-type="float">
              <text:p><text:s/>48,30 </text:p>
            </table:table-cell>
            <table:table-cell table:style-name="ce101" office:value-type="float" office:value="8.97" calcext:value-type="float">
              <text:p><text:s/>8,97 </text:p>
            </table:table-cell>
            <table:table-cell table:style-name="ce101" table:formula="of:=ROUND([.H564]*(1+[.$G$7]);2)" office:value-type="float" office:value="11.21" calcext:value-type="float">
              <text:p><text:s/>11,21 </text:p>
            </table:table-cell>
            <table:table-cell table:style-name="ce101" table:formula="of:=ROUND([.G564]*[.I564];2)" office:value-type="float" office:value="541.44" calcext:value-type="float">
              <text:p><text:s/>541,4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5.3</text:p>
            </table:table-cell>
            <table:table-cell table:style-name="ce16" office:value-type="float" office:value="91869" calcext:value-type="float">
              <text:p>91869</text:p>
            </table:table-cell>
            <table:table-cell table:style-name="ce16" office:value-type="string" calcext:value-type="string">
              <text:p>SINAPI</text:p>
            </table:table-cell>
            <table:table-cell table:style-name="ce56" office:value-type="string" calcext:value-type="string">
              <text:p>Eletroduto PVC rigido roscavel 1.1/4", inclusive conexões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4.2" calcext:value-type="float">
              <text:p><text:s/>4,20 </text:p>
            </table:table-cell>
            <table:table-cell table:style-name="ce101" office:value-type="float" office:value="12.63" calcext:value-type="float">
              <text:p><text:s/>12,63 </text:p>
            </table:table-cell>
            <table:table-cell table:style-name="ce101" table:formula="of:=ROUND([.H565]*(1+[.$G$7]);2)" office:value-type="float" office:value="15.79" calcext:value-type="float">
              <text:p><text:s/>15,79 </text:p>
            </table:table-cell>
            <table:table-cell table:style-name="ce101" table:formula="of:=ROUND([.G565]*[.I565];2)" office:value-type="float" office:value="66.32" calcext:value-type="float">
              <text:p><text:s/>66,3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5.4</text:p>
            </table:table-cell>
            <table:table-cell table:style-name="ce16" office:value-type="float" office:value="93009" calcext:value-type="float">
              <text:p>93009</text:p>
            </table:table-cell>
            <table:table-cell table:style-name="ce16" office:value-type="string" calcext:value-type="string">
              <text:p>SINAPI</text:p>
            </table:table-cell>
            <table:table-cell table:style-name="ce56" office:value-type="string" calcext:value-type="string">
              <text:p>Eletroduto PVC rigido roscavel 2", inclusive conexões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22.5" calcext:value-type="float">
              <text:p><text:s/>22,50 </text:p>
            </table:table-cell>
            <table:table-cell table:style-name="ce101" office:value-type="float" office:value="17.26" calcext:value-type="float">
              <text:p><text:s/>17,26 </text:p>
            </table:table-cell>
            <table:table-cell table:style-name="ce101" table:formula="of:=ROUND([.H566]*(1+[.$G$7]);2)" office:value-type="float" office:value="21.58" calcext:value-type="float">
              <text:p><text:s/>21,58 </text:p>
            </table:table-cell>
            <table:table-cell table:style-name="ce101" table:formula="of:=ROUND([.G566]*[.I566];2)" office:value-type="float" office:value="485.55" calcext:value-type="float">
              <text:p><text:s/>485,5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5.5</text:p>
            </table:table-cell>
            <table:table-cell table:style-name="ce18" office:value-type="string" calcext:value-type="string">
              <text:p>C1160</text:p>
            </table:table-cell>
            <table:table-cell table:style-name="ce18" office:value-type="string" calcext:value-type="string">
              <text:p>SEINFRA</text:p>
            </table:table-cell>
            <table:table-cell table:style-name="ce43" office:value-type="string" calcext:value-type="string">
              <text:p>Eletrocalha lisa com tampa 100 x 50 mm, inclusive conexões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63.3" calcext:value-type="float">
              <text:p><text:s/>63,30 </text:p>
            </table:table-cell>
            <table:table-cell table:style-name="ce101" office:value-type="float" office:value="68.73" calcext:value-type="float">
              <text:p><text:s/>68,73 </text:p>
            </table:table-cell>
            <table:table-cell table:style-name="ce101" table:formula="of:=ROUND([.H567]*(1+[.$G$7]);2)" office:value-type="float" office:value="85.91" calcext:value-type="float">
              <text:p><text:s/>85,91 </text:p>
            </table:table-cell>
            <table:table-cell table:style-name="ce101" table:formula="of:=ROUND([.G567]*[.I567];2)" office:value-type="float" office:value="5438.1" calcext:value-type="float">
              <text:p><text:s/>5.438,1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2"/>
            <table:table-cell table:style-name="ce102" office:value-type="string" office:string-value="Subtotal" calcext:value-type="string">
              <text:p><text:s/>Subtotal </text:p>
            </table:table-cell>
            <table:table-cell table:style-name="ce112"/>
            <table:table-cell table:style-name="ce111" table:formula="of:=SUM([.J549:.J567])" office:value-type="float" office:value="22951.91" calcext:value-type="float">
              <text:p><text:s/>22.951,91 </text:p>
            </table:table-cell>
            <table:table-cell table:number-columns-repeated="1014"/>
          </table:table-row>
        </table:table-row-group>
        <table:table-row table:style-name="ro40">
          <table:table-cell table:style-name="ce5" table:number-columns-repeated="4"/>
          <table:table-cell table:style-name="ce41"/>
          <table:table-cell table:style-name="ce5"/>
          <table:table-cell table:style-name="ce79"/>
          <table:table-cell table:style-name="ce98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22" office:value-type="float" office:value="21" calcext:value-type="float">
            <text:p>21</text:p>
          </table:table-cell>
          <table:table-cell table:style-name="ce22" table:number-columns-repeated="2"/>
          <table:table-cell table:style-name="ce42" office:value-type="string" calcext:value-type="string">
            <text:p>SISTEMA DE EXAUSTÃO MECÂNICA</text:p>
          </table:table-cell>
          <table:table-cell table:style-name="ce22"/>
          <table:table-cell table:style-name="ce92"/>
          <table:table-cell table:style-name="ce87" table:number-columns-repeated="2"/>
          <table:table-cell table:style-name="ce87" table:formula="of:=[.J572]" office:value-type="float" office:value="1849.34" calcext:value-type="float">
            <text:p><text:s/>1.849,34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6" office:value-type="string" calcext:value-type="string">
              <text:p>21.1</text:p>
            </table:table-cell>
            <table:table-cell table:style-name="ce16" office:value-type="string" calcext:value-type="string">
              <text:p>C1354</text:p>
            </table:table-cell>
            <table:table-cell table:style-name="ce16" office:value-type="string" calcext:value-type="string">
              <text:p>SEINFRA</text:p>
            </table:table-cell>
            <table:table-cell table:style-name="ce47" office:value-type="string" calcext:value-type="string">
              <text:p>Coifa de Centro em Aço Inox de 1200x900x600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1" office:value-type="float" office:value="1479.47" calcext:value-type="float">
              <text:p><text:s/>1.479,47 </text:p>
            </table:table-cell>
            <table:table-cell table:style-name="ce101" table:formula="of:=ROUND([.H571]*(1+[.$G$7]);2)" office:value-type="float" office:value="1849.34" calcext:value-type="float">
              <text:p><text:s/>1.849,34 </text:p>
            </table:table-cell>
            <table:table-cell table:style-name="ce101" table:formula="of:=ROUND([.G571]*[.I571];2)" office:value-type="float" office:value="1849.34" calcext:value-type="float">
              <text:p><text:s/>1.849,3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2"/>
            <table:table-cell table:style-name="ce102" office:value-type="string" office:string-value="Subtotal" calcext:value-type="string">
              <text:p><text:s/>Subtotal </text:p>
            </table:table-cell>
            <table:table-cell table:style-name="ce112"/>
            <table:table-cell table:style-name="ce111" table:formula="of:=SUM([.J571:.J571])" office:value-type="float" office:value="1849.34" calcext:value-type="float">
              <text:p><text:s/>1.849,34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1"/>
          <table:table-cell table:style-name="ce5"/>
          <table:table-cell table:style-name="ce79"/>
          <table:table-cell table:style-name="ce98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22" calcext:value-type="float">
            <text:p>22</text:p>
          </table:table-cell>
          <table:table-cell table:style-name="ce22" table:number-columns-repeated="2"/>
          <table:table-cell table:style-name="ce42" office:value-type="string" calcext:value-type="string">
            <text:p>SISTEMA DE PROTEÇÃO CONTRA DESCARGAS ATMOSFÉRICAS (SPDA)</text:p>
          </table:table-cell>
          <table:table-cell table:style-name="ce42"/>
          <table:table-cell table:style-name="ce86" table:number-columns-repeated="3"/>
          <table:table-cell table:style-name="ce87" table:formula="of:=[.J586]" office:value-type="float" office:value="23193.59" calcext:value-type="float">
            <text:p><text:s/>23.193,59 </text:p>
          </table:table-cell>
          <table:table-cell table:number-columns-repeated="1014"/>
        </table:table-row>
        <table:table-row-group>
          <table:table-row table:style-name="ro16">
            <table:table-cell table:style-name="ce5"/>
            <table:table-cell table:style-name="ce16" office:value-type="string" calcext:value-type="string">
              <text:p>22.1</text:p>
            </table:table-cell>
            <table:table-cell table:style-name="ce18" office:value-type="string" calcext:value-type="string">
              <text:p>96987-96988-96989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Pára-raios tipo Franklin em aço inox 3 pontas em haste de 3 m. x 1.1/2" tipo simples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3" calcext:value-type="float">
              <text:p><text:s/>3,00 </text:p>
            </table:table-cell>
            <table:table-cell table:style-name="ce101" table:formula="of:=92.72+108.62+71.89" office:value-type="float" office:value="273.23" calcext:value-type="float">
              <text:p><text:s/>273,23 </text:p>
            </table:table-cell>
            <table:table-cell table:style-name="ce101" table:formula="of:=ROUND([.H575]*(1+[.$G$7]);2)" office:value-type="float" office:value="341.54" calcext:value-type="float">
              <text:p><text:s/>341,54 </text:p>
            </table:table-cell>
            <table:table-cell table:style-name="ce101" table:formula="of:=ROUND([.G575]*[.I575];2)" office:value-type="float" office:value="1024.62" calcext:value-type="float">
              <text:p><text:s/>1.024,62 </text:p>
            </table:table-cell>
            <table:table-cell table:style-name="ce10"/>
            <table:table-cell table:style-name="ce127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22.2</text:p>
            </table:table-cell>
            <table:table-cell table:style-name="ce16" office:value-type="string" calcext:value-type="string">
              <text:p>73782/2</text:p>
            </table:table-cell>
            <table:table-cell table:style-name="ce16" office:value-type="string" calcext:value-type="string">
              <text:p>SINAPI</text:p>
            </table:table-cell>
            <table:table-cell table:style-name="ce56" office:value-type="string" calcext:value-type="string">
              <text:p>Conector mini-gar em bronze estanhad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6" calcext:value-type="float">
              <text:p><text:s/>16,00 </text:p>
            </table:table-cell>
            <table:table-cell table:style-name="ce101" office:value-type="float" office:value="38.58" calcext:value-type="float">
              <text:p><text:s/>38,58 </text:p>
            </table:table-cell>
            <table:table-cell table:style-name="ce101" table:formula="of:=ROUND([.H576]*(1+[.$G$7]);2)" office:value-type="float" office:value="48.23" calcext:value-type="float">
              <text:p><text:s/>48,23 </text:p>
            </table:table-cell>
            <table:table-cell table:style-name="ce101" table:formula="of:=ROUND([.G576]*[.I576];2)" office:value-type="float" office:value="771.68" calcext:value-type="float">
              <text:p><text:s/>771,6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22.3</text:p>
            </table:table-cell>
            <table:table-cell table:style-name="ce16" office:value-type="float" office:value="91169" calcext:value-type="float">
              <text:p>91169</text:p>
            </table:table-cell>
            <table:table-cell table:style-name="ce16" office:value-type="string" calcext:value-type="string">
              <text:p>SINAPI</text:p>
            </table:table-cell>
            <table:table-cell table:style-name="ce56" office:value-type="string" calcext:value-type="string">
              <text:p>Abraçadeira-guia reforçada 2"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4" calcext:value-type="float">
              <text:p><text:s/>4,00 </text:p>
            </table:table-cell>
            <table:table-cell table:style-name="ce101" office:value-type="float" office:value="8.04" calcext:value-type="float">
              <text:p><text:s/>8,04 </text:p>
            </table:table-cell>
            <table:table-cell table:style-name="ce101" table:formula="of:=ROUND([.H577]*(1+[.$G$7]);2)" office:value-type="float" office:value="10.05" calcext:value-type="float">
              <text:p><text:s/>10,05 </text:p>
            </table:table-cell>
            <table:table-cell table:style-name="ce101" table:formula="of:=ROUND([.G577]*[.I577];2)" office:value-type="float" office:value="40.2" calcext:value-type="float">
              <text:p><text:s/>40,2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22.4</text:p>
            </table:table-cell>
            <table:table-cell table:style-name="ce16" office:value-type="float" office:value="72262" calcext:value-type="float">
              <text:p>72262</text:p>
            </table:table-cell>
            <table:table-cell table:style-name="ce16" office:value-type="string" calcext:value-type="string">
              <text:p>SINAPI</text:p>
            </table:table-cell>
            <table:table-cell table:style-name="ce56" office:value-type="string" calcext:value-type="string">
              <text:p>Clips galvanizad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48" calcext:value-type="float">
              <text:p><text:s/>48,00 </text:p>
            </table:table-cell>
            <table:table-cell table:style-name="ce101" office:value-type="float" office:value="16.12" calcext:value-type="float">
              <text:p><text:s/>16,12 </text:p>
            </table:table-cell>
            <table:table-cell table:style-name="ce101" table:formula="of:=ROUND([.H578]*(1+[.$G$7]);2)" office:value-type="float" office:value="20.15" calcext:value-type="float">
              <text:p><text:s/>20,15 </text:p>
            </table:table-cell>
            <table:table-cell table:style-name="ce101" table:formula="of:=ROUND([.G578]*[.I578];2)" office:value-type="float" office:value="967.2" calcext:value-type="float">
              <text:p><text:s/>967,2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22.5</text:p>
            </table:table-cell>
            <table:table-cell table:style-name="ce16" office:value-type="string" calcext:value-type="string">
              <text:p>COMPOSIÇÃO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CAIXA DE EQUIPOTENCIALIZAÇÃO EM AÇO DE EMBUTIR, COM 9 TERMINAIS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1" office:value-type="float" office:value="295.66" calcext:value-type="float">
              <text:p><text:s/>295,66 </text:p>
            </table:table-cell>
            <table:table-cell table:style-name="ce101" table:formula="of:=ROUND([.H579]*(1+[.$G$7]);2)" office:value-type="float" office:value="369.58" calcext:value-type="float">
              <text:p><text:s/>369,58 </text:p>
            </table:table-cell>
            <table:table-cell table:style-name="ce101" table:formula="of:=ROUND([.G579]*[.I579];2)" office:value-type="float" office:value="369.58" calcext:value-type="float">
              <text:p><text:s/>369,5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22.6</text:p>
            </table:table-cell>
            <table:table-cell table:style-name="ce16" office:value-type="float" office:value="79480" calcext:value-type="float">
              <text:p>79480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Escavação de vala para aterramento</text:p>
            </table:table-cell>
            <table:table-cell table:style-name="ce16" office:value-type="string" calcext:value-type="string">
              <text:p>m³</text:p>
            </table:table-cell>
            <table:table-cell table:style-name="ce81" office:value-type="float" office:value="43.95" calcext:value-type="float">
              <text:p><text:s/>43,95 </text:p>
            </table:table-cell>
            <table:table-cell table:style-name="ce101" office:value-type="float" office:value="2.11" calcext:value-type="float">
              <text:p><text:s/>2,11 </text:p>
            </table:table-cell>
            <table:table-cell table:style-name="ce101" table:formula="of:=ROUND([.H580]*(1+[.$G$7]);2)" office:value-type="float" office:value="2.64" calcext:value-type="float">
              <text:p><text:s/>2,64 </text:p>
            </table:table-cell>
            <table:table-cell table:style-name="ce101" table:formula="of:=ROUND([.G580]*[.I580];2)" office:value-type="float" office:value="116.03" calcext:value-type="float">
              <text:p><text:s/>116,0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22.7</text:p>
            </table:table-cell>
            <table:table-cell table:style-name="ce16" office:value-type="float" office:value="96985" calcext:value-type="float">
              <text:p>96985</text:p>
            </table:table-cell>
            <table:table-cell table:style-name="ce16" office:value-type="string" calcext:value-type="string">
              <text:p>SINAPI</text:p>
            </table:table-cell>
            <table:table-cell table:style-name="ce56" office:value-type="string" calcext:value-type="string">
              <text:p>Haste tipo coopperweld 5/8" x 2,40m.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6" calcext:value-type="float">
              <text:p><text:s/>16,00 </text:p>
            </table:table-cell>
            <table:table-cell table:style-name="ce101" office:value-type="float" office:value="39.69" calcext:value-type="float">
              <text:p><text:s/>39,69 </text:p>
            </table:table-cell>
            <table:table-cell table:style-name="ce101" table:formula="of:=ROUND([.H581]*(1+[.$G$7]);2)" office:value-type="float" office:value="49.61" calcext:value-type="float">
              <text:p><text:s/>49,61 </text:p>
            </table:table-cell>
            <table:table-cell table:style-name="ce101" table:formula="of:=ROUND([.G581]*[.I581];2)" office:value-type="float" office:value="793.76" calcext:value-type="float">
              <text:p><text:s/>793,7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22.8</text:p>
            </table:table-cell>
            <table:table-cell table:style-name="ce16" office:value-type="float" office:value="72251" calcext:value-type="float">
              <text:p>72251</text:p>
            </table:table-cell>
            <table:table-cell table:style-name="ce16" office:value-type="string" calcext:value-type="string">
              <text:p>SINAPI</text:p>
            </table:table-cell>
            <table:table-cell table:style-name="ce56" office:value-type="string" calcext:value-type="string">
              <text:p>Cabo de cobre nu 16 mm2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65" calcext:value-type="float">
              <text:p><text:s/>65,00 </text:p>
            </table:table-cell>
            <table:table-cell table:style-name="ce101" office:value-type="float" office:value="13.12" calcext:value-type="float">
              <text:p><text:s/>13,12 </text:p>
            </table:table-cell>
            <table:table-cell table:style-name="ce101" table:formula="of:=ROUND([.H582]*(1+[.$G$7]);2)" office:value-type="float" office:value="16.4" calcext:value-type="float">
              <text:p><text:s/>16,40 </text:p>
            </table:table-cell>
            <table:table-cell table:style-name="ce101" table:formula="of:=ROUND([.G582]*[.I582];2)" office:value-type="float" office:value="1066" calcext:value-type="float">
              <text:p><text:s/>1.066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22.9</text:p>
            </table:table-cell>
            <table:table-cell table:style-name="ce16" office:value-type="float" office:value="72253" calcext:value-type="float">
              <text:p>72253</text:p>
            </table:table-cell>
            <table:table-cell table:style-name="ce16" office:value-type="string" calcext:value-type="string">
              <text:p>SINAPI</text:p>
            </table:table-cell>
            <table:table-cell table:style-name="ce56" office:value-type="string" calcext:value-type="string">
              <text:p>Cabo de cobre nu 35mm²</text:p>
            </table:table-cell>
            <table:table-cell table:style-name="ce72" office:value-type="string" calcext:value-type="string">
              <text:p>m</text:p>
            </table:table-cell>
            <table:table-cell table:style-name="ce81" office:value-type="float" office:value="16" calcext:value-type="float">
              <text:p><text:s/>16,00 </text:p>
            </table:table-cell>
            <table:table-cell table:style-name="ce101" office:value-type="float" office:value="25.14" calcext:value-type="float">
              <text:p><text:s/>25,14 </text:p>
            </table:table-cell>
            <table:table-cell table:style-name="ce101" table:formula="of:=ROUND([.H583]*(1+[.$G$7]);2)" office:value-type="float" office:value="31.43" calcext:value-type="float">
              <text:p><text:s/>31,43 </text:p>
            </table:table-cell>
            <table:table-cell table:style-name="ce101" table:formula="of:=ROUND([.G583]*[.I583];2)" office:value-type="float" office:value="502.88" calcext:value-type="float">
              <text:p><text:s/>502,8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22.10</text:p>
            </table:table-cell>
            <table:table-cell table:style-name="ce16" office:value-type="float" office:value="72254" calcext:value-type="float">
              <text:p>72254</text:p>
            </table:table-cell>
            <table:table-cell table:style-name="ce16" office:value-type="string" calcext:value-type="string">
              <text:p>SINAPI</text:p>
            </table:table-cell>
            <table:table-cell table:style-name="ce56" office:value-type="string" calcext:value-type="string">
              <text:p>Cabo de cobre nu 50mm²</text:p>
            </table:table-cell>
            <table:table-cell table:style-name="ce72" office:value-type="string" calcext:value-type="string">
              <text:p>m</text:p>
            </table:table-cell>
            <table:table-cell table:style-name="ce81" office:value-type="float" office:value="308" calcext:value-type="float">
              <text:p><text:s/>308,00 </text:p>
            </table:table-cell>
            <table:table-cell table:style-name="ce101" office:value-type="float" office:value="35.78" calcext:value-type="float">
              <text:p><text:s/>35,78 </text:p>
            </table:table-cell>
            <table:table-cell table:style-name="ce101" table:formula="of:=ROUND([.H584]*(1+[.$G$7]);2)" office:value-type="float" office:value="44.73" calcext:value-type="float">
              <text:p><text:s/>44,73 </text:p>
            </table:table-cell>
            <table:table-cell table:style-name="ce101" table:formula="of:=ROUND([.G584]*[.I584];2)" office:value-type="float" office:value="13776.84" calcext:value-type="float">
              <text:p><text:s/>13.776,84 </text:p>
            </table:table-cell>
            <table:table-cell table:number-columns-repeated="1014"/>
          </table:table-row>
          <table:table-row table:style-name="ro18">
            <table:table-cell table:style-name="ce5"/>
            <table:table-cell table:style-name="ce16" office:value-type="string" calcext:value-type="string">
              <text:p>22.11</text:p>
            </table:table-cell>
            <table:table-cell table:style-name="ce16" office:value-type="float" office:value="74166" calcext:value-type="float">
              <text:p>74166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Caixa de inspeção, em concreto, pré moldado DN 60cm, com tampa, h= 60cm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6" calcext:value-type="float">
              <text:p><text:s/>16,00 </text:p>
            </table:table-cell>
            <table:table-cell table:style-name="ce101" office:value-type="float" office:value="188.24" calcext:value-type="float">
              <text:p><text:s/>188,24 </text:p>
            </table:table-cell>
            <table:table-cell table:style-name="ce101" table:formula="of:=ROUND([.H585]*(1+[.$G$7]);2)" office:value-type="float" office:value="235.3" calcext:value-type="float">
              <text:p><text:s/>235,30 </text:p>
            </table:table-cell>
            <table:table-cell table:style-name="ce101" table:formula="of:=ROUND([.G585]*[.I585];2)" office:value-type="float" office:value="3764.8" calcext:value-type="float">
              <text:p><text:s/>3.764,8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2"/>
            <table:table-cell table:style-name="ce102" office:value-type="string" office:string-value="Subtotal" calcext:value-type="string">
              <text:p><text:s/>Subtotal </text:p>
            </table:table-cell>
            <table:table-cell table:style-name="ce112"/>
            <table:table-cell table:style-name="ce111" table:formula="of:=SUM([.J575:.J585])" office:value-type="float" office:value="23193.59" calcext:value-type="float">
              <text:p><text:s/>23.193,59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1"/>
          <table:table-cell table:style-name="ce5"/>
          <table:table-cell table:style-name="ce79"/>
          <table:table-cell table:style-name="ce98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23" calcext:value-type="float">
            <text:p>23</text:p>
          </table:table-cell>
          <table:table-cell table:style-name="ce22" table:number-columns-repeated="2"/>
          <table:table-cell table:style-name="ce42" office:value-type="string" calcext:value-type="string">
            <text:p>CONTENÇÃO DE CHEIAS e DRENAGEM ESTACIONAMENTO</text:p>
          </table:table-cell>
          <table:table-cell table:style-name="ce42"/>
          <table:table-cell table:style-name="ce86" table:number-columns-repeated="3"/>
          <table:table-cell table:style-name="ce87" table:formula="of:=[.J598]" office:value-type="float" office:value="23581.26" calcext:value-type="float">
            <text:p><text:s/>23.581,26 </text:p>
          </table:table-cell>
          <table:table-cell table:number-columns-repeated="1014"/>
        </table:table-row>
        <table:table-row table:style-name="ro41">
          <table:table-cell table:style-name="ce5"/>
          <table:table-cell table:style-name="ce16" office:value-type="string" calcext:value-type="string">
            <text:p>23.1</text:p>
          </table:table-cell>
          <table:table-cell table:style-name="ce16" office:value-type="string" calcext:value-type="string">
            <text:p>74154/001</text:p>
          </table:table-cell>
          <table:table-cell table:style-name="ce16" office:value-type="string" calcext:value-type="string">
            <text:p>SINAPI</text:p>
          </table:table-cell>
          <table:table-cell table:style-name="ce62" office:value-type="string" calcext:value-type="string">
            <text:p>ESCAVACAO, CARGA E TRANSPORTE DE MATERIAL DE 1A CATEGORIA COM TRATOR SOBRE ESTEIRAS 347 HP E CACAMBA 6M3, DMT 50 A 200M</text:p>
          </table:table-cell>
          <table:table-cell table:style-name="ce16" office:value-type="string" calcext:value-type="string">
            <text:p>m³</text:p>
          </table:table-cell>
          <table:table-cell table:style-name="ce83" table:formula="of:=(4*4*3)+(46.1*0.5*1.5)" office:value-type="float" office:value="82.575" calcext:value-type="float">
            <text:p><text:s/>82,58 </text:p>
          </table:table-cell>
          <table:table-cell table:style-name="ce101" office:value-type="float" office:value="4.42" calcext:value-type="float">
            <text:p><text:s/>4,42 </text:p>
          </table:table-cell>
          <table:table-cell table:style-name="ce101" table:formula="of:=ROUND([.H589]*(1+[.$G$7]);2)" office:value-type="float" office:value="5.53" calcext:value-type="float">
            <text:p><text:s/>5,53 </text:p>
          </table:table-cell>
          <table:table-cell table:style-name="ce101" table:formula="of:=ROUND([.G589]*[.I589];2)" office:value-type="float" office:value="456.64" calcext:value-type="float">
            <text:p><text:s/>456,64 </text:p>
          </table:table-cell>
          <table:table-cell table:number-columns-repeated="1014"/>
        </table:table-row>
        <table:table-row table:style-name="ro42">
          <table:table-cell table:style-name="ce5"/>
          <table:table-cell table:style-name="ce16" office:value-type="string" calcext:value-type="string">
            <text:p>23.2</text:p>
          </table:table-cell>
          <table:table-cell table:style-name="ce16" office:value-type="float" office:value="97086" calcext:value-type="float">
            <text:p>97086</text:p>
          </table:table-cell>
          <table:table-cell table:style-name="ce16" office:value-type="string" calcext:value-type="string">
            <text:p>SINAPI</text:p>
          </table:table-cell>
          <table:table-cell table:style-name="ce62" office:value-type="string" calcext:value-type="string">
            <text:p>FABRICAÇÃO, MONTAGEM E DESMONTAGEM DE FORMA PARA RADIER, EM MADEIRA SERRADA</text:p>
          </table:table-cell>
          <table:table-cell table:style-name="ce16" office:value-type="string" calcext:value-type="string">
            <text:p>m²</text:p>
          </table:table-cell>
          <table:table-cell table:style-name="ce83" table:formula="of:=14*0.1" office:value-type="float" office:value="1.4" calcext:value-type="float">
            <text:p><text:s/>1,40 </text:p>
          </table:table-cell>
          <table:table-cell table:style-name="ce101" office:value-type="float" office:value="94.99" calcext:value-type="float">
            <text:p><text:s/>94,99 </text:p>
          </table:table-cell>
          <table:table-cell table:style-name="ce101" table:formula="of:=ROUND([.H590]*(1+[.$G$7]);2)" office:value-type="float" office:value="118.74" calcext:value-type="float">
            <text:p><text:s/>118,74 </text:p>
          </table:table-cell>
          <table:table-cell table:style-name="ce101" table:formula="of:=ROUND([.G590]*[.I590];2)" office:value-type="float" office:value="166.24" calcext:value-type="float">
            <text:p><text:s/>166,24 </text:p>
          </table:table-cell>
          <table:table-cell table:number-columns-repeated="1014"/>
        </table:table-row>
        <table:table-row table:style-name="ro43">
          <table:table-cell table:style-name="ce5"/>
          <table:table-cell table:style-name="ce16" office:value-type="string" calcext:value-type="string">
            <text:p>23.3</text:p>
          </table:table-cell>
          <table:table-cell table:style-name="ce16" office:value-type="string" calcext:value-type="string">
            <text:p>73994/1</text:p>
          </table:table-cell>
          <table:table-cell table:style-name="ce16" office:value-type="string" calcext:value-type="string">
            <text:p>SINAPI</text:p>
          </table:table-cell>
          <table:table-cell table:style-name="ce62" office:value-type="string" calcext:value-type="string">
            <text:p>ARMAÇÃO EM TELA DE AÇO SOLDADA NERVURADA Q-138, AÇO CA-60, 4,2MM, MALHA 10X10CM</text:p>
          </table:table-cell>
          <table:table-cell table:style-name="ce16" office:value-type="string" calcext:value-type="string">
            <text:p>kg</text:p>
          </table:table-cell>
          <table:table-cell table:style-name="ce83" table:formula="of:=13.2*(3.5*3.5)" office:value-type="float" office:value="161.7" calcext:value-type="float">
            <text:p><text:s/>161,70 </text:p>
          </table:table-cell>
          <table:table-cell table:style-name="ce101" office:value-type="float" office:value="6.7" calcext:value-type="float">
            <text:p><text:s/>6,70 </text:p>
          </table:table-cell>
          <table:table-cell table:style-name="ce101" table:formula="of:=ROUND([.H591]*(1+[.$G$7]);2)" office:value-type="float" office:value="8.38" calcext:value-type="float">
            <text:p><text:s/>8,38 </text:p>
          </table:table-cell>
          <table:table-cell table:style-name="ce101" table:formula="of:=ROUND([.G591]*[.I591];2)" office:value-type="float" office:value="1355.05" calcext:value-type="float">
            <text:p><text:s/>1.355,05 </text:p>
          </table:table-cell>
          <table:table-cell table:number-columns-repeated="1014"/>
        </table:table-row>
        <table:table-row table:style-name="ro41">
          <table:table-cell table:style-name="ce5"/>
          <table:table-cell table:style-name="ce16" office:value-type="string" calcext:value-type="string">
            <text:p>23.4</text:p>
          </table:table-cell>
          <table:table-cell table:style-name="ce16" office:value-type="float" office:value="92718" calcext:value-type="float">
            <text:p>92718</text:p>
          </table:table-cell>
          <table:table-cell table:style-name="ce16" office:value-type="string" calcext:value-type="string">
            <text:p>SINAPI</text:p>
          </table:table-cell>
          <table:table-cell table:style-name="ce62" office:value-type="string" calcext:value-type="string">
            <text:p>CONCRETO USINADO BOMBEADO FCK=25MPA, INCLUSIVE LANÇAMENTO E ADENSAMENTO</text:p>
          </table:table-cell>
          <table:table-cell table:style-name="ce16" office:value-type="string" calcext:value-type="string">
            <text:p>m³</text:p>
          </table:table-cell>
          <table:table-cell table:style-name="ce83" table:formula="of:=3.5*3.5*0.1+4.2" office:value-type="float" office:value="5.425" calcext:value-type="float">
            <text:p><text:s/>5,43 </text:p>
          </table:table-cell>
          <table:table-cell table:style-name="ce101" office:value-type="float" office:value="417.3" calcext:value-type="float">
            <text:p><text:s/>417,30 </text:p>
          </table:table-cell>
          <table:table-cell table:style-name="ce101" table:formula="of:=ROUND([.H592]*(1+[.$G$7]);2)" office:value-type="float" office:value="521.63" calcext:value-type="float">
            <text:p><text:s/>521,63 </text:p>
          </table:table-cell>
          <table:table-cell table:style-name="ce101" table:formula="of:=ROUND([.G592]*[.I592];2)" office:value-type="float" office:value="2829.84" calcext:value-type="float">
            <text:p><text:s/>2.829,84 </text:p>
          </table:table-cell>
          <table:table-cell table:number-columns-repeated="1014"/>
        </table:table-row>
        <table:table-row table:style-name="ro44">
          <table:table-cell table:style-name="ce5"/>
          <table:table-cell table:style-name="ce16" office:value-type="string" calcext:value-type="string">
            <text:p>23.5</text:p>
          </table:table-cell>
          <table:table-cell table:style-name="ce16" office:value-type="float" office:value="89454" calcext:value-type="float">
            <text:p>89454</text:p>
          </table:table-cell>
          <table:table-cell table:style-name="ce16" office:value-type="string" calcext:value-type="string">
            <text:p>SINAPI</text:p>
          </table:table-cell>
          <table:table-cell table:style-name="ce62" office:value-type="string" calcext:value-type="string">
            <text:p>ALVENARIA DE BLOCOS DE CONCRETO ESTRUTURAL 14X19X39 CM, (ESPESSURA 14 CM), FBK = 4,5 MPA, PARA PAREDES COM ÁREA LÍQUIDA MAIOR OU IGUAL A 6M², SEM VÃOS, UTILIZANDO PALHETA. AF_12/2014</text:p>
          </table:table-cell>
          <table:table-cell table:style-name="ce16" office:value-type="string" calcext:value-type="string">
            <text:p>m²</text:p>
          </table:table-cell>
          <table:table-cell table:style-name="ce83" table:formula="of:=14*3" office:value-type="float" office:value="42" calcext:value-type="float">
            <text:p><text:s/>42,00 </text:p>
          </table:table-cell>
          <table:table-cell table:style-name="ce101" office:value-type="float" office:value="54.51" calcext:value-type="float">
            <text:p><text:s/>54,51 </text:p>
          </table:table-cell>
          <table:table-cell table:style-name="ce101" table:formula="of:=ROUND([.H593]*(1+[.$G$7]);2)" office:value-type="float" office:value="68.14" calcext:value-type="float">
            <text:p><text:s/>68,14 </text:p>
          </table:table-cell>
          <table:table-cell table:style-name="ce101" table:formula="of:=ROUND([.G593]*[.I593];2)" office:value-type="float" office:value="2861.88" calcext:value-type="float">
            <text:p><text:s/>2.861,88 </text:p>
          </table:table-cell>
          <table:table-cell table:number-columns-repeated="1014"/>
        </table:table-row>
        <table:table-row table:style-name="ro45">
          <table:table-cell table:style-name="ce5"/>
          <table:table-cell table:style-name="ce16" office:value-type="string" calcext:value-type="string">
            <text:p>23.6</text:p>
          </table:table-cell>
          <table:table-cell table:style-name="ce16" office:value-type="float" office:value="87775" calcext:value-type="float">
            <text:p>87775</text:p>
          </table:table-cell>
          <table:table-cell table:style-name="ce16" office:value-type="string" calcext:value-type="string">
            <text:p>SINAPI</text:p>
          </table:table-cell>
          <table:table-cell table:style-name="ce62" office:value-type="string" calcext:value-type="string">
            <text:p>EMBOCO CIMENTO AREIA 1:4 ESP=1,5CM INCL CHAPISCO 1:3 E=9MM</text:p>
          </table:table-cell>
          <table:table-cell table:style-name="ce16" office:value-type="string" calcext:value-type="string">
            <text:p>m²</text:p>
          </table:table-cell>
          <table:table-cell table:style-name="ce83" table:formula="of:=[.G593]*2" office:value-type="float" office:value="84" calcext:value-type="float">
            <text:p><text:s/>84,00 </text:p>
          </table:table-cell>
          <table:table-cell table:style-name="ce101" office:value-type="float" office:value="43.83" calcext:value-type="float">
            <text:p><text:s/>43,83 </text:p>
          </table:table-cell>
          <table:table-cell table:style-name="ce101" table:formula="of:=ROUND([.H594]*(1+[.$G$7]);2)" office:value-type="float" office:value="54.79" calcext:value-type="float">
            <text:p><text:s/>54,79 </text:p>
          </table:table-cell>
          <table:table-cell table:style-name="ce101" table:formula="of:=ROUND([.G594]*[.I594];2)" office:value-type="float" office:value="4602.36" calcext:value-type="float">
            <text:p><text:s/>4.602,36 </text:p>
          </table:table-cell>
          <table:table-cell table:number-columns-repeated="1014"/>
        </table:table-row>
        <table:table-row table:style-name="ro41">
          <table:table-cell table:style-name="ce5"/>
          <table:table-cell table:style-name="ce16" office:value-type="string" calcext:value-type="string">
            <text:p>23.7</text:p>
          </table:table-cell>
          <table:table-cell table:style-name="ce16" office:value-type="float" office:value="98560" calcext:value-type="float">
            <text:p>98560</text:p>
          </table:table-cell>
          <table:table-cell table:style-name="ce16" office:value-type="string" calcext:value-type="string">
            <text:p>SINAPI</text:p>
          </table:table-cell>
          <table:table-cell table:style-name="ce62" office:value-type="string" calcext:value-type="string">
            <text:p>IMPERMEABILIZAÇÃO DE SUPERFÍCIE COM ARGAMASSA DE CIMENTO E AREIA, TRAÇO 1:3, COM ADITIVO IMPERMEABILIZANTE, E=3 CM</text:p>
          </table:table-cell>
          <table:table-cell table:style-name="ce16" office:value-type="string" calcext:value-type="string">
            <text:p>m²</text:p>
          </table:table-cell>
          <table:table-cell table:style-name="ce83" table:formula="of:=[.G593]" office:value-type="float" office:value="42" calcext:value-type="float">
            <text:p><text:s/>42,00 </text:p>
          </table:table-cell>
          <table:table-cell table:style-name="ce101" office:value-type="float" office:value="38.99" calcext:value-type="float">
            <text:p><text:s/>38,99 </text:p>
          </table:table-cell>
          <table:table-cell table:style-name="ce101" table:formula="of:=ROUND([.H595]*(1+[.$G$7]);2)" office:value-type="float" office:value="48.74" calcext:value-type="float">
            <text:p><text:s/>48,74 </text:p>
          </table:table-cell>
          <table:table-cell table:style-name="ce101" table:formula="of:=ROUND([.G595]*[.I595];2)" office:value-type="float" office:value="2047.08" calcext:value-type="float">
            <text:p><text:s/>2.047,08 </text:p>
          </table:table-cell>
          <table:table-cell table:number-columns-repeated="1014"/>
        </table:table-row>
        <table:table-row table:style-name="ro42">
          <table:table-cell table:style-name="ce5"/>
          <table:table-cell table:style-name="ce16" office:value-type="string" calcext:value-type="string">
            <text:p>23.8</text:p>
          </table:table-cell>
          <table:table-cell table:style-name="ce16" office:value-type="float" office:value="92210" calcext:value-type="float">
            <text:p>92210</text:p>
          </table:table-cell>
          <table:table-cell table:style-name="ce16" office:value-type="string" calcext:value-type="string">
            <text:p>SINAPI</text:p>
          </table:table-cell>
          <table:table-cell table:style-name="ce62" office:value-type="string" calcext:value-type="string">
            <text:p>TUBO DE CONCRETO PARA REDES COLETORAS DE ÁGUAS PLUVIAIS, DIÂMETRO DE 400 MM, JUNTA RÍGIDA;</text:p>
          </table:table-cell>
          <table:table-cell table:style-name="ce16" office:value-type="string" calcext:value-type="string">
            <text:p>m</text:p>
          </table:table-cell>
          <table:table-cell table:style-name="ce83" table:formula="of:=2.5+9.5+25.1+4" office:value-type="float" office:value="41.1" calcext:value-type="float">
            <text:p><text:s/>41,10 </text:p>
          </table:table-cell>
          <table:table-cell table:style-name="ce101" office:value-type="float" office:value="84.52" calcext:value-type="float">
            <text:p><text:s/>84,52 </text:p>
          </table:table-cell>
          <table:table-cell table:style-name="ce101" table:formula="of:=ROUND([.H596]*(1+[.$G$7]);2)" office:value-type="float" office:value="105.65" calcext:value-type="float">
            <text:p><text:s/>105,65 </text:p>
          </table:table-cell>
          <table:table-cell table:style-name="ce101" table:formula="of:=ROUND([.G596]*[.I596];2)" office:value-type="float" office:value="4342.22" calcext:value-type="float">
            <text:p><text:s/>4.342,22 </text:p>
          </table:table-cell>
          <table:table-cell table:number-columns-repeated="1014"/>
        </table:table-row>
        <table:table-row table:style-name="ro41">
          <table:table-cell table:style-name="ce5"/>
          <table:table-cell table:style-name="ce16" office:value-type="string" calcext:value-type="string">
            <text:p>23.9</text:p>
          </table:table-cell>
          <table:table-cell table:style-name="ce16" office:value-type="float" office:value="83659" calcext:value-type="float">
            <text:p>83659</text:p>
          </table:table-cell>
          <table:table-cell table:style-name="ce16" office:value-type="string" calcext:value-type="string">
            <text:p>SINAPI</text:p>
          </table:table-cell>
          <table:table-cell table:style-name="ce62" office:value-type="string" calcext:value-type="string">
            <text:p>BOCA DE LOBO EM ALVENARIA TIJOLO MACICO, REVESTIDA C/ ARGAMASSA DE CIMENTO E AREIA 1:3, SOBRE LASTRO DE CONCRETO 10cm E TAMPA DE CONCRETO ARMADO</text:p>
          </table:table-cell>
          <table:table-cell table:style-name="ce16" office:value-type="string" calcext:value-type="string">
            <text:p>UN</text:p>
          </table:table-cell>
          <table:table-cell table:style-name="ce83" office:value-type="float" office:value="5" calcext:value-type="float">
            <text:p><text:s/>5,00 </text:p>
          </table:table-cell>
          <table:table-cell table:style-name="ce101" office:value-type="float" office:value="787.19" calcext:value-type="float">
            <text:p><text:s/>787,19 </text:p>
          </table:table-cell>
          <table:table-cell table:style-name="ce101" table:formula="of:=ROUND([.H597]*(1+[.$G$7]);2)" office:value-type="float" office:value="983.99" calcext:value-type="float">
            <text:p><text:s/>983,99 </text:p>
          </table:table-cell>
          <table:table-cell table:style-name="ce101" table:formula="of:=ROUND([.G597]*[.I597];2)" office:value-type="float" office:value="4919.95" calcext:value-type="float">
            <text:p><text:s/>4.919,95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7"/>
          <table:table-cell table:style-name="ce28" table:number-columns-repeated="4"/>
          <table:table-cell table:style-name="ce82"/>
          <table:table-cell table:style-name="ce102" office:value-type="string" office:string-value="Subtotal" calcext:value-type="string">
            <text:p><text:s/>Subtotal </text:p>
          </table:table-cell>
          <table:table-cell table:style-name="ce112"/>
          <table:table-cell table:style-name="ce111" table:formula="of:=SUM([.J589:.J597])" office:value-type="float" office:value="23581.26" calcext:value-type="float">
            <text:p><text:s/>23.581,26 </text:p>
          </table:table-cell>
          <table:table-cell table:number-columns-repeated="1014"/>
        </table:table-row>
        <table:table-row table:style-name="ro9">
          <table:table-cell table:style-name="ce5" table:number-columns-repeated="4"/>
          <table:table-cell table:style-name="ce41"/>
          <table:table-cell table:style-name="ce5"/>
          <table:table-cell table:style-name="ce79"/>
          <table:table-cell table:style-name="ce98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24" calcext:value-type="float">
            <text:p>24</text:p>
          </table:table-cell>
          <table:table-cell table:style-name="ce15" table:number-columns-repeated="2"/>
          <table:table-cell table:style-name="ce42" office:value-type="string" calcext:value-type="string">
            <text:p>SERVIÇOS COMPLEMENTARES</text:p>
          </table:table-cell>
          <table:table-cell table:style-name="ce42"/>
          <table:table-cell table:style-name="ce86" table:number-columns-repeated="3"/>
          <table:table-cell table:style-name="ce87" table:formula="of:=[.J624]" office:value-type="float" office:value="268117.71" calcext:value-type="float">
            <text:p><text:s/>268.117,71 </text:p>
          </table:table-cell>
          <table:table-cell table:number-columns-repeated="1014"/>
        </table:table-row>
        <table:table-row-group>
          <table:table-row table:style-name="ro7">
            <table:table-cell table:style-name="ce5"/>
            <table:table-cell table:style-name="ce18" office:value-type="string" calcext:value-type="string">
              <text:p>24.1</text:p>
            </table:table-cell>
            <table:table-cell table:style-name="ce32" office:value-type="string" calcext:value-type="string">
              <text:p>C0864</text:p>
            </table:table-cell>
            <table:table-cell table:style-name="ce32" office:value-type="string" calcext:value-type="string">
              <text:p>SEINFRA</text:p>
            </table:table-cell>
            <table:table-cell table:style-name="ce43" office:value-type="string" calcext:value-type="string">
              <text:p>Conjunto de mastros para bandeiras em tubo ferro galvanizado telescópico (alt= 7m (3mx2" + 4mx1 1/2")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1" office:value-type="float" office:value="2064.32" calcext:value-type="float">
              <text:p><text:s/>2.064,32 </text:p>
            </table:table-cell>
            <table:table-cell table:style-name="ce101" table:formula="of:=ROUND([.H601]*(1+[.$G$7]);2)" office:value-type="float" office:value="2580.4" calcext:value-type="float">
              <text:p><text:s/>2.580,40 </text:p>
            </table:table-cell>
            <table:table-cell table:style-name="ce101" table:formula="of:=ROUND([.G601]*[.I601];2)" office:value-type="float" office:value="2580.4" calcext:value-type="float">
              <text:p><text:s/>2.580,4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24.2</text:p>
            </table:table-cell>
            <table:table-cell table:style-name="ce16" office:value-type="float" office:value="86889" calcext:value-type="float">
              <text:p>86889</text:p>
            </table:table-cell>
            <table:table-cell table:style-name="ce16" office:value-type="string" calcext:value-type="string">
              <text:p>SINAPI</text:p>
            </table:table-cell>
            <table:table-cell table:style-name="ce47" office:value-type="string" calcext:value-type="string">
              <text:p>Bancada em granito cinza andorinha - espessura 2cm, conforme projeto</text:p>
            </table:table-cell>
            <table:table-cell table:style-name="ce16" office:value-type="string" calcext:value-type="string">
              <text:p>m²</text:p>
            </table:table-cell>
            <table:table-cell table:style-name="ce81" office:value-type="float" office:value="64.63" calcext:value-type="float">
              <text:p><text:s/>64,63 </text:p>
            </table:table-cell>
            <table:table-cell table:style-name="ce101" table:formula="of:=448.36/(1.5*0.6)" office:value-type="float" office:value="498.177777777778" calcext:value-type="float">
              <text:p><text:s/>498,18 </text:p>
            </table:table-cell>
            <table:table-cell table:style-name="ce101" table:formula="of:=ROUND([.H602]*(1+[.$G$7]);2)" office:value-type="float" office:value="622.72" calcext:value-type="float">
              <text:p><text:s/>622,72 </text:p>
            </table:table-cell>
            <table:table-cell table:style-name="ce101" table:formula="of:=ROUND([.G602]*[.I602];2)" office:value-type="float" office:value="40246.39" calcext:value-type="float">
              <text:p><text:s/>40.246,39 </text:p>
            </table:table-cell>
            <table:table-cell table:number-columns-repeated="1014"/>
          </table:table-row>
          <table:table-row table:style-name="ro29">
            <table:table-cell table:style-name="ce5"/>
            <table:table-cell table:style-name="ce18" office:value-type="string" calcext:value-type="string">
              <text:p>24.3</text:p>
            </table:table-cell>
            <table:table-cell table:style-name="ce16" office:value-type="float" office:value="86889" calcext:value-type="float">
              <text:p>86889</text:p>
            </table:table-cell>
            <table:table-cell table:style-name="ce16" office:value-type="string" calcext:value-type="string">
              <text:p>SINAPI</text:p>
            </table:table-cell>
            <table:table-cell table:style-name="ce43" office:value-type="string" calcext:value-type="string">
              <text:p>Prateleira,acabamentos em granito cinza andorinha - espessura 2cm, conforme projeto</text:p>
            </table:table-cell>
            <table:table-cell table:style-name="ce16" office:value-type="string" calcext:value-type="string">
              <text:p>m²</text:p>
            </table:table-cell>
            <table:table-cell table:style-name="ce81" office:value-type="float" office:value="50" calcext:value-type="float">
              <text:p><text:s/>50,00 </text:p>
            </table:table-cell>
            <table:table-cell table:style-name="ce101" table:formula="of:=448.36/(1.5*0.6)" office:value-type="float" office:value="498.177777777778" calcext:value-type="float">
              <text:p><text:s/>498,18 </text:p>
            </table:table-cell>
            <table:table-cell table:style-name="ce101" table:formula="of:=ROUND([.H603]*(1+[.$G$7]);2)" office:value-type="float" office:value="622.72" calcext:value-type="float">
              <text:p><text:s/>622,72 </text:p>
            </table:table-cell>
            <table:table-cell table:style-name="ce101" table:formula="of:=ROUND([.G603]*[.I603];2)" office:value-type="float" office:value="31136" calcext:value-type="float">
              <text:p><text:s/>31.136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24.4</text:p>
            </table:table-cell>
            <table:table-cell table:style-name="ce16" office:value-type="string" calcext:value-type="string">
              <text:p>C2910</text:p>
            </table:table-cell>
            <table:table-cell table:style-name="ce16" office:value-type="string" calcext:value-type="string">
              <text:p>SEINFRA</text:p>
            </table:table-cell>
            <table:table-cell table:style-name="ce63" office:value-type="string" calcext:value-type="string">
              <text:p>Prateleiras e escaninhos em mdf</text:p>
            </table:table-cell>
            <table:table-cell table:style-name="ce32" office:value-type="string" calcext:value-type="string">
              <text:p>m²</text:p>
            </table:table-cell>
            <table:table-cell table:style-name="ce81" office:value-type="float" office:value="51.18" calcext:value-type="float">
              <text:p><text:s/>51,18 </text:p>
            </table:table-cell>
            <table:table-cell table:style-name="ce101" office:value-type="float" office:value="111.59" calcext:value-type="float">
              <text:p><text:s/>111,59 </text:p>
            </table:table-cell>
            <table:table-cell table:style-name="ce101" table:formula="of:=ROUND([.H604]*(1+[.$G$7]);2)" office:value-type="float" office:value="139.49" calcext:value-type="float">
              <text:p><text:s/>139,49 </text:p>
            </table:table-cell>
            <table:table-cell table:style-name="ce101" table:formula="of:=ROUND([.G604]*[.I604];2)" office:value-type="float" office:value="7139.1" calcext:value-type="float">
              <text:p><text:s/>7.139,10 </text:p>
            </table:table-cell>
            <table:table-cell table:number-columns-repeated="1014"/>
          </table:table-row>
          <table:table-row table:style-name="ro46">
            <table:table-cell table:style-name="ce5"/>
            <table:table-cell table:style-name="ce18" office:value-type="string" calcext:value-type="string">
              <text:p>24.5</text:p>
            </table:table-cell>
            <table:table-cell table:style-name="ce18" office:value-type="string" calcext:value-type="string">
              <text:p>C0361 SEINFRA- COMPOSIÇÃO</text:p>
            </table:table-cell>
            <table:table-cell table:style-name="ce32" office:value-type="string" calcext:value-type="string">
              <text:p>SINAPI</text:p>
            </table:table-cell>
            <table:table-cell table:style-name="ce63" office:value-type="string" calcext:value-type="string">
              <text:p>Bancos de concreto</text:p>
            </table:table-cell>
            <table:table-cell table:style-name="ce32" office:value-type="string" calcext:value-type="string">
              <text:p>m²</text:p>
            </table:table-cell>
            <table:table-cell table:style-name="ce81" office:value-type="float" office:value="8.64" calcext:value-type="float">
              <text:p><text:s/>8,64 </text:p>
            </table:table-cell>
            <table:table-cell table:style-name="ce101" table:formula="of:=ROUND((1*13.31+2.07*18.46+3.142*13.03+0.079*62+0.032*37.75+9.865*0.28+18.521*0.47+45*0.41+0.96*1.17)/0.8;2)" office:value-type="float" office:value="162.01" calcext:value-type="float">
              <text:p><text:s/>162,01 </text:p>
            </table:table-cell>
            <table:table-cell table:style-name="ce101" table:formula="of:=ROUND([.H605]*(1+[.$G$7]);2)" office:value-type="float" office:value="202.51" calcext:value-type="float">
              <text:p><text:s/>202,51 </text:p>
            </table:table-cell>
            <table:table-cell table:style-name="ce101" table:formula="of:=ROUND([.G605]*[.I605];2)" office:value-type="float" office:value="1749.69" calcext:value-type="float">
              <text:p><text:s/>1.749,69 </text:p>
            </table:table-cell>
            <table:table-cell table:style-name="ce125"/>
            <table:table-cell table:number-columns-repeated="1013"/>
          </table:table-row>
          <table:table-row table:style-name="ro4">
            <table:table-cell table:style-name="ce5"/>
            <table:table-cell table:style-name="ce18" office:value-type="string" calcext:value-type="string">
              <text:p>24.6</text:p>
            </table:table-cell>
            <table:table-cell table:style-name="ce16" office:value-type="float" office:value="84088" calcext:value-type="float">
              <text:p>84088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eitoril em mármore branco. Largura de 15cm, assentado com argamassa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106.8" calcext:value-type="float">
              <text:p><text:s/>106,80 </text:p>
            </table:table-cell>
            <table:table-cell table:style-name="ce101" office:value-type="float" office:value="65.3" calcext:value-type="float">
              <text:p><text:s/>65,30 </text:p>
            </table:table-cell>
            <table:table-cell table:style-name="ce101" table:formula="of:=ROUND([.H606]*(1+[.$G$7]);2)" office:value-type="float" office:value="81.63" calcext:value-type="float">
              <text:p><text:s/>81,63 </text:p>
            </table:table-cell>
            <table:table-cell table:style-name="ce101" table:formula="of:=ROUND([.G606]*[.I606];2)" office:value-type="float" office:value="8718.08" calcext:value-type="float">
              <text:p><text:s/>8.718,0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24.7</text:p>
            </table:table-cell>
            <table:table-cell table:style-name="ce16" office:value-type="string" calcext:value-type="string">
              <text:p>74072/2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CORRIMAO EM TUBO ACO GALVANIZADO 2 1/2" COM BRACADEIRA</text:p>
            </table:table-cell>
            <table:table-cell table:style-name="ce18" office:value-type="string" calcext:value-type="string">
              <text:p>m</text:p>
            </table:table-cell>
            <table:table-cell table:style-name="ce81" table:formula="of:=19.7+13.15+18" office:value-type="float" office:value="50.85" calcext:value-type="float">
              <text:p><text:s/>50,85 </text:p>
            </table:table-cell>
            <table:table-cell table:style-name="ce101" office:value-type="float" office:value="118.68" calcext:value-type="float">
              <text:p><text:s/>118,68 </text:p>
            </table:table-cell>
            <table:table-cell table:style-name="ce101" table:formula="of:=ROUND([.H607]*(1+[.$G$7]);2)" office:value-type="float" office:value="148.35" calcext:value-type="float">
              <text:p><text:s/>148,35 </text:p>
            </table:table-cell>
            <table:table-cell table:style-name="ce101" table:formula="of:=ROUND([.G607]*[.I607];2)" office:value-type="float" office:value="7543.6" calcext:value-type="float">
              <text:p><text:s/>7.543,6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24.8</text:p>
            </table:table-cell>
            <table:table-cell table:style-name="ce16" office:value-type="float" office:value="74195" calcext:value-type="float">
              <text:p>74195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GUARDA-CORPO COM CORRIMAO EM FERRO BARRA CHATA 3/16"</text:p>
            </table:table-cell>
            <table:table-cell table:style-name="ce18" office:value-type="string" calcext:value-type="string">
              <text:p>m</text:p>
            </table:table-cell>
            <table:table-cell table:style-name="ce81" table:formula="of:=12.5+18+18.15" office:value-type="float" office:value="48.65" calcext:value-type="float">
              <text:p><text:s/>48,65 </text:p>
            </table:table-cell>
            <table:table-cell table:style-name="ce101" office:value-type="float" office:value="310.56" calcext:value-type="float">
              <text:p><text:s/>310,56 </text:p>
            </table:table-cell>
            <table:table-cell table:style-name="ce101" table:formula="of:=ROUND([.H608]*(1+[.$G$7]);2)" office:value-type="float" office:value="388.2" calcext:value-type="float">
              <text:p><text:s/>388,20 </text:p>
            </table:table-cell>
            <table:table-cell table:style-name="ce101" table:formula="of:=ROUND([.G608]*[.I608];2)" office:value-type="float" office:value="18885.93" calcext:value-type="float">
              <text:p><text:s/>18.885,93 </text:p>
            </table:table-cell>
            <table:table-cell table:number-columns-repeated="1014"/>
          </table:table-row>
          <table:table-row table:style-name="ro47">
            <table:table-cell table:style-name="ce5"/>
            <table:table-cell table:style-name="ce18" office:value-type="string" calcext:value-type="string">
              <text:p>24.9</text:p>
            </table:table-cell>
            <table:table-cell table:style-name="ce18" office:value-type="string" calcext:value-type="string">
              <text:p>C1805 – COMPOSIÇÃO</text:p>
            </table:table-cell>
            <table:table-cell table:style-name="ce18" office:value-type="string" calcext:value-type="string">
              <text:p>SEINFRA/SINAPI</text:p>
            </table:table-cell>
            <table:table-cell table:style-name="ce43" office:value-type="string" calcext:value-type="string">
              <text:p>Muro em alvenaria c/ fundação,viga baldrame, pilar, viga cinta, chapisco, reboco e pintura nas 2 faces, altura útil 2,20 m</text:p>
            </table:table-cell>
            <table:table-cell table:style-name="ce18" office:value-type="string" calcext:value-type="string">
              <text:p>M</text:p>
            </table:table-cell>
            <table:table-cell table:style-name="ce83" table:formula="of:=30+24+30+3.5+78.5+7.9+8.9+3.7+6.7+3+6.5+5.7" office:value-type="float" office:value="208.4" calcext:value-type="float">
              <text:p><text:s/>208,40 </text:p>
            </table:table-cell>
            <table:table-cell table:style-name="ce101" table:formula="of:=((0.0498*1.15)+(1.04*13.31)+(0.32*18.46)+(0.72*18.46)+(2.53*18.46)+(6.39*13.03)+(0.08*10.4)+(0.0818*55)+(2.38*4)+(29*2.96)+(0.0429*37.75)+(1*0.28)+(38*0.47)+(0.0184*48.2)+(0.08*9.5)+(0.28*18.25))/1.8*2.2" office:value-type="float" office:value="354.775575" calcext:value-type="float">
              <text:p><text:s/>354,78 </text:p>
            </table:table-cell>
            <table:table-cell table:style-name="ce101" table:formula="of:=ROUND([.H609]*(1+[.$G$7]);2)" office:value-type="float" office:value="443.47" calcext:value-type="float">
              <text:p><text:s/>443,47 </text:p>
            </table:table-cell>
            <table:table-cell table:style-name="ce101" table:formula="of:=ROUND([.G609]*[.I609];2)" office:value-type="float" office:value="92419.15" calcext:value-type="float">
              <text:p><text:s/>92.419,1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4.10</text:p>
            </table:table-cell>
            <table:table-cell table:style-name="ce13" table:number-columns-repeated="2"/>
            <table:table-cell table:style-name="ce46" office:value-type="string" calcext:value-type="string">
              <text:p>CAIXA DÁGUA - 30.000L</text:p>
            </table:table-cell>
            <table:table-cell table:style-name="ce46"/>
            <table:table-cell table:style-name="ce81"/>
            <table:table-cell table:style-name="ce101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24.10.1</text:p>
            </table:table-cell>
            <table:table-cell table:style-name="ce16" office:value-type="float" office:value="8260" calcext:value-type="float">
              <text:p>8260</text:p>
            </table:table-cell>
            <table:table-cell table:style-name="ce16" office:value-type="string" calcext:value-type="string">
              <text:p>SINAPI</text:p>
            </table:table-cell>
            <table:table-cell table:style-name="ce64" office:value-type="string" calcext:value-type="string">
              <text:p>INSTALAÇÃO DE PARA RAIO PARA RESERVATÓRIO</text:p>
            </table:table-cell>
            <table:table-cell table:style-name="ce18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7" office:value-type="currency" office:currency="BRL" office:value="2550.87" calcext:value-type="currency">
              <text:p>R$ 2.550,87</text:p>
            </table:table-cell>
            <table:table-cell table:style-name="ce101" table:formula="of:=ROUND([.H611]*(1+[.$G$7]);2)" office:value-type="float" office:value="3188.59" calcext:value-type="float">
              <text:p><text:s/>3.188,59 </text:p>
            </table:table-cell>
            <table:table-cell table:style-name="ce101" table:formula="of:=ROUND([.G611]*[.I611];2)" office:value-type="float" office:value="3188.59" calcext:value-type="float">
              <text:p><text:s/>3.188,5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24.10.2</text:p>
            </table:table-cell>
            <table:table-cell table:style-name="ce35" office:value-type="float" office:value="73665" calcext:value-type="float">
              <text:p>73665</text:p>
            </table:table-cell>
            <table:table-cell table:style-name="ce16" office:value-type="string" calcext:value-type="string">
              <text:p>SINAPI</text:p>
            </table:table-cell>
            <table:table-cell table:style-name="ce65" office:value-type="string" calcext:value-type="string">
              <text:p>Escada interna e externa tipo marinheiro, inclusive pintura</text:p>
            </table:table-cell>
            <table:table-cell table:style-name="ce18" office:value-type="string" calcext:value-type="string">
              <text:p>m</text:p>
            </table:table-cell>
            <table:table-cell table:style-name="ce81" office:value-type="float" office:value="9" calcext:value-type="float">
              <text:p><text:s/>9,00 </text:p>
            </table:table-cell>
            <table:table-cell table:style-name="ce107" office:value-type="currency" office:currency="BRL" office:value="68.38" calcext:value-type="currency">
              <text:p>R$ 68,38</text:p>
            </table:table-cell>
            <table:table-cell table:style-name="ce101" table:formula="of:=ROUND([.H612]*(1+[.$G$7]);2)" office:value-type="float" office:value="85.48" calcext:value-type="float">
              <text:p><text:s/>85,48 </text:p>
            </table:table-cell>
            <table:table-cell table:style-name="ce101" table:formula="of:=ROUND([.G612]*[.I612];2)" office:value-type="float" office:value="769.32" calcext:value-type="float">
              <text:p><text:s/>769,3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24.10.3</text:p>
            </table:table-cell>
            <table:table-cell table:style-name="ce35" office:value-type="float" office:value="84863" calcext:value-type="float">
              <text:p>84863</text:p>
            </table:table-cell>
            <table:table-cell table:style-name="ce16" office:value-type="string" calcext:value-type="string">
              <text:p>SINAPI</text:p>
            </table:table-cell>
            <table:table-cell table:style-name="ce65" office:value-type="string" calcext:value-type="string">
              <text:p>Guarda corpo de 1,0m de altura</text:p>
            </table:table-cell>
            <table:table-cell table:style-name="ce16" office:value-type="string" calcext:value-type="string">
              <text:p>m</text:p>
            </table:table-cell>
            <table:table-cell table:style-name="ce81" office:value-type="float" office:value="6.97" calcext:value-type="float">
              <text:p><text:s/>6,97 </text:p>
            </table:table-cell>
            <table:table-cell table:style-name="ce107" office:value-type="currency" office:currency="BRL" office:value="112.7" calcext:value-type="currency">
              <text:p>R$ 112,70</text:p>
            </table:table-cell>
            <table:table-cell table:style-name="ce101" table:formula="of:=ROUND([.H613]*(1+[.$G$7]);2)" office:value-type="float" office:value="140.88" calcext:value-type="float">
              <text:p><text:s/>140,88 </text:p>
            </table:table-cell>
            <table:table-cell table:style-name="ce101" table:formula="of:=ROUND([.G613]*[.I613];2)" office:value-type="float" office:value="981.93" calcext:value-type="float">
              <text:p><text:s/>981,93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24.10.4</text:p>
            </table:table-cell>
            <table:table-cell table:style-name="ce36" office:value-type="string" calcext:value-type="string">
              <text:p>98753-40424</text:p>
            </table:table-cell>
            <table:table-cell table:style-name="ce36" office:value-type="string" calcext:value-type="string">
              <text:p>SINAPI</text:p>
            </table:table-cell>
            <table:table-cell table:style-name="ce65" office:value-type="string" calcext:value-type="string">
              <text:p>Chapa de aço carbono de alta resistência a corrosão e de qualidade estrutural e solda interna e externa, para confecção do reservatorio conforme projeto</text:p>
            </table:table-cell>
            <table:table-cell table:style-name="ce18" office:value-type="string" calcext:value-type="string">
              <text:p>kg</text:p>
            </table:table-cell>
            <table:table-cell table:style-name="ce81" office:value-type="float" office:value="1702.3" calcext:value-type="float">
              <text:p><text:s/>1.702,30 </text:p>
            </table:table-cell>
            <table:table-cell table:style-name="ce107" table:formula="of:=8.11+(163.96*0.01)" office:value-type="currency" office:currency="BRL" office:value="9.7496" calcext:value-type="currency">
              <text:p>R$ 9,75</text:p>
            </table:table-cell>
            <table:table-cell table:style-name="ce101" table:formula="of:=ROUND([.H614]*(1+[.$G$7]);2)" office:value-type="float" office:value="12.19" calcext:value-type="float">
              <text:p><text:s/>12,19 </text:p>
            </table:table-cell>
            <table:table-cell table:style-name="ce101" table:formula="of:=ROUND([.G614]*[.I614];2)" office:value-type="float" office:value="20751.04" calcext:value-type="float">
              <text:p><text:s/>20.751,04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24.10.5</text:p>
            </table:table-cell>
            <table:table-cell table:style-name="ce36" office:value-type="string" calcext:value-type="string">
              <text:p>COMPOSIÇÃO- 39746-92881</text:p>
            </table:table-cell>
            <table:table-cell table:style-name="ce36" office:value-type="string" calcext:value-type="string">
              <text:p>SINAPI</text:p>
            </table:table-cell>
            <table:table-cell table:style-name="ce64" office:value-type="string" calcext:value-type="string">
              <text:p>Sistema de ancoragem com 6 nichos, conforme projeto</text:p>
            </table:table-cell>
            <table:table-cell table:style-name="ce18" office:value-type="string" calcext:value-type="string">
              <text:p>un</text:p>
            </table:table-cell>
            <table:table-cell table:style-name="ce81" office:value-type="float" office:value="6" calcext:value-type="float">
              <text:p><text:s/>6,00 </text:p>
            </table:table-cell>
            <table:table-cell table:style-name="ce107" table:formula="of:=0.8*3.85*4.61+138.97" office:value-type="currency" office:currency="BRL" office:value="153.1688" calcext:value-type="currency">
              <text:p>R$ 153,17</text:p>
            </table:table-cell>
            <table:table-cell table:style-name="ce101" table:formula="of:=ROUND([.H615]*(1+[.$G$7]);2)" office:value-type="float" office:value="191.46" calcext:value-type="float">
              <text:p><text:s/>191,46 </text:p>
            </table:table-cell>
            <table:table-cell table:style-name="ce101" table:formula="of:=ROUND([.G615]*[.I615];2)" office:value-type="float" office:value="1148.76" calcext:value-type="float">
              <text:p><text:s/>1.148,7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24.10.6</text:p>
            </table:table-cell>
            <table:table-cell table:style-name="ce18" office:value-type="float" office:value="84647" calcext:value-type="float">
              <text:p>84647</text:p>
            </table:table-cell>
            <table:table-cell table:style-name="ce18" office:value-type="string" calcext:value-type="string">
              <text:p>SINAPI</text:p>
            </table:table-cell>
            <table:table-cell table:style-name="ce43" office:value-type="string" calcext:value-type="string">
              <text:p>PINTURA EPOXI INCLUSO EMASSAMENTO E FUNDO PREPARADOR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45.76" calcext:value-type="float">
              <text:p><text:s/>145,76 </text:p>
            </table:table-cell>
            <table:table-cell table:style-name="ce107" office:value-type="currency" office:currency="BRL" office:value="140.64" calcext:value-type="currency">
              <text:p>R$ 140,64</text:p>
            </table:table-cell>
            <table:table-cell table:style-name="ce101" table:formula="of:=ROUND([.H616]*(1+[.$G$7]);2)" office:value-type="float" office:value="175.8" calcext:value-type="float">
              <text:p><text:s/>175,80 </text:p>
            </table:table-cell>
            <table:table-cell table:style-name="ce101" table:formula="of:=ROUND([.G616]*[.I616];2)" office:value-type="float" office:value="25624.61" calcext:value-type="float">
              <text:p><text:s/>25.624,6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4.11</text:p>
            </table:table-cell>
            <table:table-cell table:style-name="ce18" table:number-columns-repeated="2"/>
            <table:table-cell table:style-name="ce45" office:value-type="string" calcext:value-type="string">
              <text:p>EQUIPAMENTOS PLAYGROUND</text:p>
            </table:table-cell>
            <table:table-cell table:style-name="ce18"/>
            <table:table-cell table:style-name="ce81"/>
            <table:table-cell table:style-name="ce101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24.11.1</text:p>
            </table:table-cell>
            <table:table-cell table:style-name="ce35" office:value-type="string" calcext:value-type="string">
              <text:p>C0926</text:p>
            </table:table-cell>
            <table:table-cell table:style-name="ce16" office:value-type="string" calcext:value-type="string">
              <text:p>SEINFRA</text:p>
            </table:table-cell>
            <table:table-cell table:style-name="ce65" office:value-type="string" calcext:value-type="string">
              <text:p>CARROSSEL 2 M DE DIÂMETRO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6" office:value-type="float" office:value="821" calcext:value-type="float">
              <text:p><text:s/>821,00 </text:p>
            </table:table-cell>
            <table:table-cell table:style-name="ce101" table:formula="of:=ROUND([.H618]*(1+[.$G$7]);2)" office:value-type="float" office:value="1026.25" calcext:value-type="float">
              <text:p><text:s/>1.026,25 </text:p>
            </table:table-cell>
            <table:table-cell table:style-name="ce101" table:formula="of:=ROUND([.G618]*[.I618];2)" office:value-type="float" office:value="1026.25" calcext:value-type="float">
              <text:p><text:s/>1.026,2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24.11.2</text:p>
            </table:table-cell>
            <table:table-cell table:style-name="ce35" office:value-type="string" calcext:value-type="string">
              <text:p>C2995</text:p>
            </table:table-cell>
            <table:table-cell table:style-name="ce16" office:value-type="string" calcext:value-type="string">
              <text:p>SEINFRA</text:p>
            </table:table-cell>
            <table:table-cell table:style-name="ce65" office:value-type="string" calcext:value-type="string">
              <text:p>ESCADA HORIZONTAL 2,5X0,52 M ALTURA 2,20 M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6" office:value-type="float" office:value="492.04" calcext:value-type="float">
              <text:p><text:s/>492,04 </text:p>
            </table:table-cell>
            <table:table-cell table:style-name="ce101" table:formula="of:=ROUND([.H619]*(1+[.$G$7]);2)" office:value-type="float" office:value="615.05" calcext:value-type="float">
              <text:p><text:s/>615,05 </text:p>
            </table:table-cell>
            <table:table-cell table:style-name="ce101" table:formula="of:=ROUND([.G619]*[.I619];2)" office:value-type="float" office:value="615.05" calcext:value-type="float">
              <text:p><text:s/>615,0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24.11.3</text:p>
            </table:table-cell>
            <table:table-cell table:style-name="ce35" office:value-type="string" calcext:value-type="string">
              <text:p>C3646</text:p>
            </table:table-cell>
            <table:table-cell table:style-name="ce16" office:value-type="string" calcext:value-type="string">
              <text:p>SEINFRA</text:p>
            </table:table-cell>
            <table:table-cell table:style-name="ce65" office:value-type="string" calcext:value-type="string">
              <text:p>LABIRINTO 1,50X1,50 M ALTURA 2,00 M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6" office:value-type="float" office:value="689.96" calcext:value-type="float">
              <text:p><text:s/>689,96 </text:p>
            </table:table-cell>
            <table:table-cell table:style-name="ce101" table:formula="of:=ROUND([.H620]*(1+[.$G$7]);2)" office:value-type="float" office:value="862.45" calcext:value-type="float">
              <text:p><text:s/>862,45 </text:p>
            </table:table-cell>
            <table:table-cell table:style-name="ce101" table:formula="of:=ROUND([.G620]*[.I620];2)" office:value-type="float" office:value="862.45" calcext:value-type="float">
              <text:p><text:s/>862,4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24.11.4</text:p>
            </table:table-cell>
            <table:table-cell table:style-name="ce35" office:value-type="string" calcext:value-type="string">
              <text:p>C2997</text:p>
            </table:table-cell>
            <table:table-cell table:style-name="ce16" office:value-type="string" calcext:value-type="string">
              <text:p>SEINFRA</text:p>
            </table:table-cell>
            <table:table-cell table:style-name="ce65" office:value-type="string" calcext:value-type="string">
              <text:p>ESCORREGADOR 1,5 M DE PISTA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6" office:value-type="float" office:value="686.12" calcext:value-type="float">
              <text:p><text:s/>686,12 </text:p>
            </table:table-cell>
            <table:table-cell table:style-name="ce101" table:formula="of:=ROUND([.H621]*(1+[.$G$7]);2)" office:value-type="float" office:value="857.65" calcext:value-type="float">
              <text:p><text:s/>857,65 </text:p>
            </table:table-cell>
            <table:table-cell table:style-name="ce101" table:formula="of:=ROUND([.G621]*[.I621];2)" office:value-type="float" office:value="857.65" calcext:value-type="float">
              <text:p><text:s/>857,6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24.11.5</text:p>
            </table:table-cell>
            <table:table-cell table:style-name="ce35" office:value-type="string" calcext:value-type="string">
              <text:p>C0352</text:p>
            </table:table-cell>
            <table:table-cell table:style-name="ce16" office:value-type="string" calcext:value-type="string">
              <text:p>SEINFRA</text:p>
            </table:table-cell>
            <table:table-cell table:style-name="ce65" office:value-type="string" calcext:value-type="string">
              <text:p>BALANÇO COM 3 CADEIRAS 2,00 M DE ALTURA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6" office:value-type="float" office:value="639.62" calcext:value-type="float">
              <text:p><text:s/>639,62 </text:p>
            </table:table-cell>
            <table:table-cell table:style-name="ce101" table:formula="of:=ROUND([.H622]*(1+[.$G$7]);2)" office:value-type="float" office:value="799.53" calcext:value-type="float">
              <text:p><text:s/>799,53 </text:p>
            </table:table-cell>
            <table:table-cell table:style-name="ce101" table:formula="of:=ROUND([.G622]*[.I622];2)" office:value-type="float" office:value="799.53" calcext:value-type="float">
              <text:p><text:s/>799,5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24.11.6</text:p>
            </table:table-cell>
            <table:table-cell table:style-name="ce35" office:value-type="string" calcext:value-type="string">
              <text:p>C3000</text:p>
            </table:table-cell>
            <table:table-cell table:style-name="ce16" office:value-type="string" calcext:value-type="string">
              <text:p>SEINFRA</text:p>
            </table:table-cell>
            <table:table-cell table:style-name="ce65" office:value-type="string" calcext:value-type="string">
              <text:p>GANGORRA COM 3 PRANCHAS</text:p>
            </table:table-cell>
            <table:table-cell table:style-name="ce16" office:value-type="string" calcext:value-type="string">
              <text:p>un</text:p>
            </table:table-cell>
            <table:table-cell table:style-name="ce81" office:value-type="float" office:value="1" calcext:value-type="float">
              <text:p><text:s/>1,00 </text:p>
            </table:table-cell>
            <table:table-cell table:style-name="ce106" office:value-type="float" office:value="859.35" calcext:value-type="float">
              <text:p><text:s/>859,35 </text:p>
            </table:table-cell>
            <table:table-cell table:style-name="ce101" table:formula="of:=ROUND([.H623]*(1+[.$G$7]);2)" office:value-type="float" office:value="1074.19" calcext:value-type="float">
              <text:p><text:s/>1.074,19 </text:p>
            </table:table-cell>
            <table:table-cell table:style-name="ce101" table:formula="of:=ROUND([.G623]*[.I623];2)" office:value-type="float" office:value="1074.19" calcext:value-type="float">
              <text:p><text:s/>1.074,1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2"/>
            <table:table-cell table:style-name="ce102" office:value-type="string" office:string-value="Subtotal" calcext:value-type="string">
              <text:p><text:s/>Subtotal </text:p>
            </table:table-cell>
            <table:table-cell table:style-name="ce112"/>
            <table:table-cell table:style-name="ce111" table:formula="of:=SUM([.J601:.J623])" office:value-type="float" office:value="268117.71" calcext:value-type="float">
              <text:p><text:s/>268.117,71 </text:p>
            </table:table-cell>
            <table:table-cell table:number-columns-repeated="1014"/>
          </table:table-row>
          <table:table-row table:style-name="ro9">
            <table:table-cell table:style-name="ce5" table:number-columns-repeated="4"/>
            <table:table-cell table:style-name="ce41"/>
            <table:table-cell table:style-name="ce5"/>
            <table:table-cell table:style-name="ce79"/>
            <table:table-cell table:style-name="ce98"/>
            <table:table-cell table:style-name="ce9" table:number-columns-repeated="2"/>
            <table:table-cell table:number-columns-repeated="1014"/>
          </table:table-row>
        </table:table-row-group>
        <table:table-row table:style-name="ro4">
          <table:table-cell table:style-name="ce10"/>
          <table:table-cell table:style-name="ce15" office:value-type="float" office:value="25" calcext:value-type="float">
            <text:p>25</text:p>
          </table:table-cell>
          <table:table-cell table:style-name="ce15" table:number-columns-repeated="2"/>
          <table:table-cell table:style-name="ce42" office:value-type="string" calcext:value-type="string">
            <text:p>MURO DE ARRIMO E GABIÃO</text:p>
          </table:table-cell>
          <table:table-cell table:style-name="ce42"/>
          <table:table-cell table:style-name="ce33" table:number-columns-repeated="2"/>
          <table:table-cell table:style-name="ce42"/>
          <table:table-cell table:style-name="ce118" table:formula="of:=[.J643]" office:value-type="float" office:value="240910.09" calcext:value-type="float">
            <text:p>240.910,09</text:p>
          </table:table-cell>
          <table:table-cell table:number-columns-repeated="1014"/>
        </table:table-row>
        <table:table-row table:style-name="ro4">
          <table:table-cell table:style-name="ce10"/>
          <table:table-cell table:style-name="ce13" office:value-type="string" calcext:value-type="string">
            <text:p>25.1</text:p>
          </table:table-cell>
          <table:table-cell table:style-name="ce13" table:number-columns-repeated="2"/>
          <table:table-cell table:style-name="ce46" office:value-type="string" calcext:value-type="string">
            <text:p>ARRIMO EM GABIÃO</text:p>
          </table:table-cell>
          <table:table-cell table:style-name="ce56"/>
          <table:table-cell table:style-name="ce85" table:number-columns-repeated="2"/>
          <table:table-cell table:style-name="ce46"/>
          <table:table-cell table:style-name="ce119"/>
          <table:table-cell table:number-columns-repeated="1014"/>
        </table:table-row>
        <table:table-row table:style-name="ro23">
          <table:table-cell table:style-name="ce10"/>
          <table:table-cell table:style-name="ce16" office:value-type="string" calcext:value-type="string">
            <text:p>25.1.1</text:p>
          </table:table-cell>
          <table:table-cell table:style-name="ce16" office:value-type="float" office:value="92743" calcext:value-type="float">
            <text:p>92743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MURO DE GABIÃO, ENCHIMENTO COM PEDRA DE MÃO TIPO RACHÃO, DE GRAVIDADE COM GAIOLAS DE COMPRIMENTO IGUAL A 2 M, PARA MUROS COM ALTURA MENOR OU IGUAL A 4 M FORNECIMENTO E EXECUÇÃO.</text:p>
          </table:table-cell>
          <table:table-cell table:style-name="ce16" office:value-type="string" calcext:value-type="string">
            <text:p>M3</text:p>
          </table:table-cell>
          <table:table-cell table:style-name="ce83" table:formula="of:=(((1.5*0.5)+1)*4)+(((1.5*1.5)+0.5)*1)+(((1.5*0.5)+1)*3)+((1.5*1.5)+0.5)" office:value-type="float" office:value="17.75" calcext:value-type="float">
            <text:p><text:s/>17,75 </text:p>
          </table:table-cell>
          <table:table-cell table:style-name="ce106" office:value-type="float" office:value="425.64" calcext:value-type="float">
            <text:p><text:s/>425,64 </text:p>
          </table:table-cell>
          <table:table-cell table:style-name="ce101" table:formula="of:=ROUND([.H628]*(1+[.$G$7]);2)" office:value-type="float" office:value="532.05" calcext:value-type="float">
            <text:p><text:s/>532,05 </text:p>
          </table:table-cell>
          <table:table-cell table:style-name="ce101" table:formula="of:=ROUND([.G628]*[.I628];2)" office:value-type="float" office:value="9443.89" calcext:value-type="float">
            <text:p><text:s/>9.443,89 </text:p>
          </table:table-cell>
          <table:table-cell table:number-columns-repeated="1014"/>
        </table:table-row>
        <table:table-row table:style-name="ro23">
          <table:table-cell table:style-name="ce10"/>
          <table:table-cell table:style-name="ce16" office:value-type="string" calcext:value-type="string">
            <text:p>25.1.2</text:p>
          </table:table-cell>
          <table:table-cell table:style-name="ce16" office:value-type="float" office:value="92744" calcext:value-type="float">
            <text:p>92744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MURO DE GABIÃO, ENCHIMENTO COM PEDRA DE MÃO TIPO RACHÃO, DE GRAVIDADE COM GAIOLAS DE COMPRIMENTO IGUAL A 5 M, PARA MUROS COM ALTURA MENOR OU IGUAL A 4 M FORNECIMENTO E EXECUÇÃO.</text:p>
          </table:table-cell>
          <table:table-cell table:style-name="ce16" office:value-type="string" calcext:value-type="string">
            <text:p>M3</text:p>
          </table:table-cell>
          <table:table-cell table:style-name="ce83" office:value-type="float" office:value="365.75" calcext:value-type="float">
            <text:p><text:s/>365,75 </text:p>
          </table:table-cell>
          <table:table-cell table:style-name="ce106" office:value-type="float" office:value="390.12" calcext:value-type="float">
            <text:p><text:s/>390,12 </text:p>
          </table:table-cell>
          <table:table-cell table:style-name="ce101" table:formula="of:=ROUND([.H629]*(1+[.$G$7]);2)" office:value-type="float" office:value="487.65" calcext:value-type="float">
            <text:p><text:s/>487,65 </text:p>
          </table:table-cell>
          <table:table-cell table:style-name="ce101" table:formula="of:=ROUND([.G629]*[.I629];2)" office:value-type="float" office:value="178357.99" calcext:value-type="float">
            <text:p><text:s/>178.357,99 </text:p>
          </table:table-cell>
          <table:table-cell table:number-columns-repeated="1014"/>
        </table:table-row>
        <table:table-row table:style-name="ro4">
          <table:table-cell table:style-name="ce10"/>
          <table:table-cell table:style-name="ce13" office:value-type="string" calcext:value-type="string">
            <text:p>25.2</text:p>
          </table:table-cell>
          <table:table-cell table:style-name="ce13" table:number-columns-repeated="2"/>
          <table:table-cell table:style-name="ce46" office:value-type="string" calcext:value-type="string">
            <text:p>ARRIMO EM CONCRETO ARMADO</text:p>
          </table:table-cell>
          <table:table-cell table:style-name="ce56"/>
          <table:table-cell table:style-name="ce85" table:number-columns-repeated="2"/>
          <table:table-cell table:style-name="ce46"/>
          <table:table-cell table:style-name="ce101"/>
          <table:table-cell table:number-columns-repeated="1014"/>
        </table:table-row>
        <table:table-row table:style-name="ro4">
          <table:table-cell table:style-name="ce10"/>
          <table:table-cell table:style-name="ce16" office:value-type="string" calcext:value-type="string">
            <text:p>25.2.1</text:p>
          </table:table-cell>
          <table:table-cell table:style-name="ce16" office:value-type="float" office:value="95240" calcext:value-type="float">
            <text:p>95240</text:p>
          </table:table-cell>
          <table:table-cell table:style-name="ce18" office:value-type="string" calcext:value-type="string">
            <text:p>SINAPI</text:p>
          </table:table-cell>
          <table:table-cell table:style-name="ce47" office:value-type="string" calcext:value-type="string">
            <text:p>Lastro de concreto magro (e=3,0 cm) - preparo mecânico</text:p>
          </table:table-cell>
          <table:table-cell table:style-name="ce16" office:value-type="string" calcext:value-type="string">
            <text:p>m²</text:p>
          </table:table-cell>
          <table:table-cell table:style-name="ce83" office:value-type="float" office:value="14.59" calcext:value-type="float">
            <text:p><text:s/>14,59 </text:p>
          </table:table-cell>
          <table:table-cell table:style-name="ce106" office:value-type="float" office:value="12.7" calcext:value-type="float">
            <text:p><text:s/>12,70 </text:p>
          </table:table-cell>
          <table:table-cell table:style-name="ce101" table:formula="of:=ROUND([.H631]*(1+[.$G$7]);2)" office:value-type="float" office:value="15.88" calcext:value-type="float">
            <text:p><text:s/>15,88 </text:p>
          </table:table-cell>
          <table:table-cell table:style-name="ce101" table:formula="of:=ROUND([.G631]*[.I631];2)" office:value-type="float" office:value="231.69" calcext:value-type="float">
            <text:p><text:s/>231,69 </text:p>
          </table:table-cell>
          <table:table-cell table:number-columns-repeated="1014"/>
        </table:table-row>
        <table:table-row table:style-name="ro4">
          <table:table-cell table:style-name="ce10"/>
          <table:table-cell table:style-name="ce16" office:value-type="string" calcext:value-type="string">
            <text:p>25.2.2</text:p>
          </table:table-cell>
          <table:table-cell table:style-name="ce16" office:value-type="float" office:value="96535" calcext:value-type="float">
            <text:p>96535</text:p>
          </table:table-cell>
          <table:table-cell table:style-name="ce18" office:value-type="string" calcext:value-type="string">
            <text:p>SINAPI</text:p>
          </table:table-cell>
          <table:table-cell table:style-name="ce47" office:value-type="string" calcext:value-type="string">
            <text:p>FABRICAÇÃO, MONTAGEM E DESMONTAGEM DE FÔRMA PARA SAPATA, EM MADEIRA SERRADA, E=25 MM</text:p>
          </table:table-cell>
          <table:table-cell table:style-name="ce16" office:value-type="string" calcext:value-type="string">
            <text:p>m²</text:p>
          </table:table-cell>
          <table:table-cell table:style-name="ce83" office:value-type="float" office:value="150.8" calcext:value-type="float">
            <text:p><text:s/>150,80 </text:p>
          </table:table-cell>
          <table:table-cell table:style-name="ce106" office:value-type="float" office:value="109.11" calcext:value-type="float">
            <text:p><text:s/>109,11 </text:p>
          </table:table-cell>
          <table:table-cell table:style-name="ce101" table:formula="of:=ROUND([.H632]*(1+[.$G$7]);2)" office:value-type="float" office:value="136.39" calcext:value-type="float">
            <text:p><text:s/>136,39 </text:p>
          </table:table-cell>
          <table:table-cell table:style-name="ce101" table:formula="of:=ROUND([.G632]*[.I632];2)" office:value-type="float" office:value="20567.61" calcext:value-type="float">
            <text:p><text:s/>20.567,61 </text:p>
          </table:table-cell>
          <table:table-cell table:number-columns-repeated="1014"/>
        </table:table-row>
        <table:table-row table:style-name="ro4">
          <table:table-cell table:style-name="ce10"/>
          <table:table-cell table:style-name="ce16" office:value-type="string" calcext:value-type="string">
            <text:p>25.2.3</text:p>
          </table:table-cell>
          <table:table-cell table:style-name="ce16" office:value-type="float" office:value="92915" calcext:value-type="float">
            <text:p>92915</text:p>
          </table:table-cell>
          <table:table-cell table:style-name="ce18" office:value-type="string" calcext:value-type="string">
            <text:p>SINAPI</text:p>
          </table:table-cell>
          <table:table-cell table:style-name="ce47" office:value-type="string" calcext:value-type="string">
            <text:p>ARMAÇÃO DE ESTRUTURAS DE CONCRETO ARMADO, UTILIZANDO AÇO CA-60 DE 5,0 MM</text:p>
          </table:table-cell>
          <table:table-cell table:style-name="ce16" office:value-type="string" calcext:value-type="string">
            <text:p>kg</text:p>
          </table:table-cell>
          <table:table-cell table:style-name="ce83" office:value-type="float" office:value="200.27" calcext:value-type="float">
            <text:p><text:s/>200,27 </text:p>
          </table:table-cell>
          <table:table-cell table:style-name="ce106" office:value-type="float" office:value="11.23" calcext:value-type="float">
            <text:p><text:s/>11,23 </text:p>
          </table:table-cell>
          <table:table-cell table:style-name="ce101" table:formula="of:=ROUND([.H633]*(1+[.$G$7]);2)" office:value-type="float" office:value="14.04" calcext:value-type="float">
            <text:p><text:s/>14,04 </text:p>
          </table:table-cell>
          <table:table-cell table:style-name="ce101" table:formula="of:=ROUND([.G633]*[.I633];2)" office:value-type="float" office:value="2811.79" calcext:value-type="float">
            <text:p><text:s/>2.811,79 </text:p>
          </table:table-cell>
          <table:table-cell table:number-columns-repeated="1014"/>
        </table:table-row>
        <table:table-row table:style-name="ro18">
          <table:table-cell table:style-name="ce10"/>
          <table:table-cell table:style-name="ce16" office:value-type="string" calcext:value-type="string">
            <text:p>25.2.4</text:p>
          </table:table-cell>
          <table:table-cell table:style-name="ce16" office:value-type="float" office:value="92916" calcext:value-type="float">
            <text:p>92916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ARMAÇÃO DE ESTRUTURAS DE CONCRETO ARMADO, UTILIZANDO AÇO CA-50 DE 6.3 MM - MONTAGEM. AF_12/2015</text:p>
          </table:table-cell>
          <table:table-cell table:style-name="ce16" office:value-type="string" calcext:value-type="string">
            <text:p>kg</text:p>
          </table:table-cell>
          <table:table-cell table:style-name="ce83" office:value-type="float" office:value="276.36" calcext:value-type="float">
            <text:p><text:s/>276,36 </text:p>
          </table:table-cell>
          <table:table-cell table:style-name="ce106" office:value-type="float" office:value="9.41" calcext:value-type="float">
            <text:p><text:s/>9,41 </text:p>
          </table:table-cell>
          <table:table-cell table:style-name="ce101" table:formula="of:=ROUND([.H634]*(1+[.$G$7]);2)" office:value-type="float" office:value="11.76" calcext:value-type="float">
            <text:p><text:s/>11,76 </text:p>
          </table:table-cell>
          <table:table-cell table:style-name="ce101" table:formula="of:=ROUND([.G634]*[.I634];2)" office:value-type="float" office:value="3249.99" calcext:value-type="float">
            <text:p><text:s/>3.249,99 </text:p>
          </table:table-cell>
          <table:table-cell table:number-columns-repeated="1014"/>
        </table:table-row>
        <table:table-row table:style-name="ro4">
          <table:table-cell table:style-name="ce10"/>
          <table:table-cell table:style-name="ce16" office:value-type="string" calcext:value-type="string">
            <text:p>25.2.5</text:p>
          </table:table-cell>
          <table:table-cell table:style-name="ce16" office:value-type="float" office:value="92917" calcext:value-type="float">
            <text:p>92917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ARMAÇÃO DE ESTRUTURAS DE CONCRETO ARMADO, UTILIZANDO AÇO CA-50 DE 8.0 MM - MONTAGEM. AF_12/2015</text:p>
          </table:table-cell>
          <table:table-cell table:style-name="ce16" office:value-type="string" calcext:value-type="string">
            <text:p>kg</text:p>
          </table:table-cell>
          <table:table-cell table:style-name="ce83" office:value-type="float" office:value="829.73" calcext:value-type="float">
            <text:p><text:s/>829,73 </text:p>
          </table:table-cell>
          <table:table-cell table:style-name="ce106" office:value-type="float" office:value="8.69" calcext:value-type="float">
            <text:p><text:s/>8,69 </text:p>
          </table:table-cell>
          <table:table-cell table:style-name="ce101" table:formula="of:=ROUND([.H635]*(1+[.$G$7]);2)" office:value-type="float" office:value="10.86" calcext:value-type="float">
            <text:p><text:s/>10,86 </text:p>
          </table:table-cell>
          <table:table-cell table:style-name="ce101" table:formula="of:=ROUND([.G635]*[.I635];2)" office:value-type="float" office:value="9010.87" calcext:value-type="float">
            <text:p><text:s/>9.010,87 </text:p>
          </table:table-cell>
          <table:table-cell table:number-columns-repeated="1014"/>
        </table:table-row>
        <table:table-row table:style-name="ro4">
          <table:table-cell table:style-name="ce10"/>
          <table:table-cell table:style-name="ce16" office:value-type="string" calcext:value-type="string">
            <text:p>25.2.6</text:p>
          </table:table-cell>
          <table:table-cell table:style-name="ce16" office:value-type="float" office:value="92919" calcext:value-type="float">
            <text:p>92919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ARMAÇÃO DE ESTRUTURAS DE CONCRETO ARMADO, UTILIZANDO AÇO CA-50 DE 10.0 MM - MONTAGEM. AF_12/2015</text:p>
          </table:table-cell>
          <table:table-cell table:style-name="ce16" office:value-type="string" calcext:value-type="string">
            <text:p>kg</text:p>
          </table:table-cell>
          <table:table-cell table:style-name="ce83" office:value-type="float" office:value="66.18" calcext:value-type="float">
            <text:p><text:s/>66,18 </text:p>
          </table:table-cell>
          <table:table-cell table:style-name="ce106" office:value-type="float" office:value="6.98" calcext:value-type="float">
            <text:p><text:s/>6,98 </text:p>
          </table:table-cell>
          <table:table-cell table:style-name="ce101" table:formula="of:=ROUND([.H636]*(1+[.$G$7]);2)" office:value-type="float" office:value="8.73" calcext:value-type="float">
            <text:p><text:s/>8,73 </text:p>
          </table:table-cell>
          <table:table-cell table:style-name="ce101" table:formula="of:=ROUND([.G636]*[.I636];2)" office:value-type="float" office:value="577.75" calcext:value-type="float">
            <text:p><text:s/>577,75 </text:p>
          </table:table-cell>
          <table:table-cell table:number-columns-repeated="1014"/>
        </table:table-row>
        <table:table-row table:style-name="ro4">
          <table:table-cell table:style-name="ce10"/>
          <table:table-cell table:style-name="ce16" office:value-type="string" calcext:value-type="string">
            <text:p>25.2.7</text:p>
          </table:table-cell>
          <table:table-cell table:style-name="ce16" office:value-type="float" office:value="94965" calcext:value-type="float">
            <text:p>94965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Concreto para Fundação fck=25MPa, incluindo preparo, lançamento, adensamento.</text:p>
          </table:table-cell>
          <table:table-cell table:style-name="ce16" office:value-type="string" calcext:value-type="string">
            <text:p>m³</text:p>
          </table:table-cell>
          <table:table-cell table:style-name="ce83" office:value-type="float" office:value="30.27" calcext:value-type="float">
            <text:p><text:s/>30,27 </text:p>
          </table:table-cell>
          <table:table-cell table:style-name="ce106" office:value-type="float" office:value="304.48" calcext:value-type="float">
            <text:p><text:s/>304,48 </text:p>
          </table:table-cell>
          <table:table-cell table:style-name="ce101" table:formula="of:=ROUND([.H637]*(1+[.$G$7]);2)" office:value-type="float" office:value="380.6" calcext:value-type="float">
            <text:p><text:s/>380,60 </text:p>
          </table:table-cell>
          <table:table-cell table:style-name="ce101" table:formula="of:=ROUND([.G637]*[.I637];2)" office:value-type="float" office:value="11520.76" calcext:value-type="float">
            <text:p><text:s/>11.520,76 </text:p>
          </table:table-cell>
          <table:table-cell/>
          <table:table-cell table:style-name="ce124"/>
          <table:table-cell table:number-columns-repeated="1012"/>
        </table:table-row>
        <table:table-row table:style-name="ro4">
          <table:table-cell table:style-name="ce10"/>
          <table:table-cell table:style-name="ce16" office:value-type="string" calcext:value-type="string">
            <text:p>25.2.8</text:p>
          </table:table-cell>
          <table:table-cell table:style-name="ce16" office:value-type="string" calcext:value-type="string">
            <text:p>74106/001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Impermeabilização de estruturas enterradas, com tinta asfáltica, 2 demãos</text:p>
          </table:table-cell>
          <table:table-cell table:style-name="ce16" office:value-type="string" calcext:value-type="string">
            <text:p>m²</text:p>
          </table:table-cell>
          <table:table-cell table:style-name="ce83" office:value-type="float" office:value="150.85" calcext:value-type="float">
            <text:p><text:s/>150,85 </text:p>
          </table:table-cell>
          <table:table-cell table:style-name="ce106" office:value-type="float" office:value="9.79" calcext:value-type="float">
            <text:p><text:s/>9,79 </text:p>
          </table:table-cell>
          <table:table-cell table:style-name="ce101" table:formula="of:=ROUND([.H638]*(1+[.$G$7]);2)" office:value-type="float" office:value="12.24" calcext:value-type="float">
            <text:p><text:s/>12,24 </text:p>
          </table:table-cell>
          <table:table-cell table:style-name="ce101" table:formula="of:=ROUND([.G638]*[.I638];2)" office:value-type="float" office:value="1846.4" calcext:value-type="float">
            <text:p><text:s/>1.846,40 </text:p>
          </table:table-cell>
          <table:table-cell table:number-columns-repeated="1014"/>
        </table:table-row>
        <table:table-row table:style-name="ro4">
          <table:table-cell table:style-name="ce10"/>
          <table:table-cell table:style-name="ce16" office:value-type="string" calcext:value-type="string">
            <text:p>25.2.9</text:p>
          </table:table-cell>
          <table:table-cell table:style-name="ce16" office:value-type="float" office:value="83651" calcext:value-type="float">
            <text:p>83651</text:p>
          </table:table-cell>
          <table:table-cell table:style-name="ce18" office:value-type="string" calcext:value-type="string">
            <text:p>SINAPI</text:p>
          </table:table-cell>
          <table:table-cell table:style-name="ce10" office:value-type="string" calcext:value-type="string">
            <text:p>Tubo PVC corrugado perfurado 100 mm c/ junta elástica para drenagem.</text:p>
          </table:table-cell>
          <table:table-cell table:style-name="ce18" office:value-type="string" calcext:value-type="string">
            <text:p>m</text:p>
          </table:table-cell>
          <table:table-cell table:style-name="ce83" table:formula="of:=17.7+3" office:value-type="float" office:value="20.7" calcext:value-type="float">
            <text:p><text:s/>20,70 </text:p>
          </table:table-cell>
          <table:table-cell table:style-name="ce106" office:value-type="float" office:value="34.84" calcext:value-type="float">
            <text:p><text:s/>34,84 </text:p>
          </table:table-cell>
          <table:table-cell table:style-name="ce101" table:formula="of:=ROUND([.H639]*(1+[.$G$7]);2)" office:value-type="float" office:value="43.55" calcext:value-type="float">
            <text:p><text:s/>43,55 </text:p>
          </table:table-cell>
          <table:table-cell table:style-name="ce101" table:formula="of:=ROUND([.G639]*[.I639];2)" office:value-type="float" office:value="901.49" calcext:value-type="float">
            <text:p><text:s/>901,49 </text:p>
          </table:table-cell>
          <table:table-cell table:number-columns-repeated="1014"/>
        </table:table-row>
        <table:table-row table:style-name="ro4">
          <table:table-cell table:style-name="ce10"/>
          <table:table-cell table:style-name="ce16" office:value-type="string" calcext:value-type="string">
            <text:p>25.2.10</text:p>
          </table:table-cell>
          <table:table-cell table:style-name="ce16" office:value-type="float" office:value="83665" calcext:value-type="float">
            <text:p>83665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Fornecimento e instalação de manta BIDIM</text:p>
          </table:table-cell>
          <table:table-cell table:style-name="ce16" office:value-type="string" calcext:value-type="string">
            <text:p>m²</text:p>
          </table:table-cell>
          <table:table-cell table:style-name="ce83" office:value-type="float" office:value="21.96" calcext:value-type="float">
            <text:p><text:s/>21,96 </text:p>
          </table:table-cell>
          <table:table-cell table:style-name="ce106" office:value-type="float" office:value="5.12" calcext:value-type="float">
            <text:p><text:s/>5,12 </text:p>
          </table:table-cell>
          <table:table-cell table:style-name="ce101" table:formula="of:=ROUND([.H640]*(1+[.$G$7]);2)" office:value-type="float" office:value="6.4" calcext:value-type="float">
            <text:p><text:s/>6,40 </text:p>
          </table:table-cell>
          <table:table-cell table:style-name="ce101" table:formula="of:=ROUND([.G640]*[.I640];2)" office:value-type="float" office:value="140.54" calcext:value-type="float">
            <text:p><text:s/>140,54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6" office:value-type="string" calcext:value-type="string">
            <text:p>25.2.11</text:p>
          </table:table-cell>
          <table:table-cell table:style-name="ce18" office:value-type="float" office:value="94103" calcext:value-type="float">
            <text:p>94103</text:p>
          </table:table-cell>
          <table:table-cell table:style-name="ce16" office:value-type="string" calcext:value-type="string">
            <text:p>SINAPI</text:p>
          </table:table-cell>
          <table:table-cell table:style-name="ce65" office:value-type="string" calcext:value-type="string">
            <text:p>LASTRO DE BRITA</text:p>
          </table:table-cell>
          <table:table-cell table:style-name="ce16" office:value-type="string" calcext:value-type="string">
            <text:p>m³</text:p>
          </table:table-cell>
          <table:table-cell table:style-name="ce83" office:value-type="float" office:value="4.37" calcext:value-type="float">
            <text:p><text:s/>4,37 </text:p>
          </table:table-cell>
          <table:table-cell table:style-name="ce106" office:value-type="float" office:value="187.47" calcext:value-type="float">
            <text:p><text:s/>187,47 </text:p>
          </table:table-cell>
          <table:table-cell table:style-name="ce101" table:formula="of:=ROUND([.H641]*(1+[.$G$7]);2)" office:value-type="float" office:value="234.34" calcext:value-type="float">
            <text:p><text:s/>234,34 </text:p>
          </table:table-cell>
          <table:table-cell table:style-name="ce101" table:formula="of:=ROUND([.G641]*[.I641];2)" office:value-type="float" office:value="1024.07" calcext:value-type="float">
            <text:p><text:s/>1.024,07 </text:p>
          </table:table-cell>
          <table:table-cell table:number-columns-repeated="1014"/>
        </table:table-row>
        <table:table-row table:style-name="ro4">
          <table:table-cell table:style-name="ce10"/>
          <table:table-cell table:style-name="ce16" office:value-type="string" calcext:value-type="string">
            <text:p>25.2.12</text:p>
          </table:table-cell>
          <table:table-cell table:style-name="ce16" office:value-type="float" office:value="95626" calcext:value-type="float">
            <text:p>95626</text:p>
          </table:table-cell>
          <table:table-cell table:style-name="ce18" office:value-type="string" calcext:value-type="string">
            <text:p>SINAPI</text:p>
          </table:table-cell>
          <table:table-cell table:style-name="ce43" office:value-type="string" calcext:value-type="string">
            <text:p>Aplicação manual de tinta látex acrílica em paredes externas, duas demãos.</text:p>
          </table:table-cell>
          <table:table-cell table:style-name="ce16" office:value-type="string" calcext:value-type="string">
            <text:p>m²</text:p>
          </table:table-cell>
          <table:table-cell table:style-name="ce83" office:value-type="float" office:value="75.4" calcext:value-type="float">
            <text:p><text:s/>75,40 </text:p>
          </table:table-cell>
          <table:table-cell table:style-name="ce106" office:value-type="float" office:value="13" calcext:value-type="float">
            <text:p><text:s/>13,00 </text:p>
          </table:table-cell>
          <table:table-cell table:style-name="ce101" table:formula="of:=ROUND([.H642]*(1+[.$G$7]);2)" office:value-type="float" office:value="16.25" calcext:value-type="float">
            <text:p><text:s/>16,25 </text:p>
          </table:table-cell>
          <table:table-cell table:style-name="ce101" table:formula="of:=ROUND([.G642]*[.I642];2)" office:value-type="float" office:value="1225.25" calcext:value-type="float">
            <text:p><text:s/>1.225,25 </text:p>
          </table:table-cell>
          <table:table-cell table:number-columns-repeated="1014"/>
        </table:table-row>
        <table:table-row table:style-name="ro4">
          <table:table-cell table:style-name="ce10"/>
          <table:table-cell table:style-name="ce17"/>
          <table:table-cell table:style-name="ce28" table:number-columns-repeated="4"/>
          <table:table-cell table:style-name="ce82"/>
          <table:table-cell table:style-name="ce99" office:value-type="string" office:string-value="Subtotal" calcext:value-type="string">
            <text:p><text:s/>Subtotal </text:p>
          </table:table-cell>
          <table:table-cell table:style-name="ce113"/>
          <table:table-cell table:style-name="ce120" table:formula="of:=SUM([.J628:.J642])" office:value-type="float" office:value="240910.09" calcext:value-type="float">
            <text:p>240.910,09</text:p>
          </table:table-cell>
          <table:table-cell table:number-columns-repeated="1014"/>
        </table:table-row>
        <table:table-row table:style-name="ro9">
          <table:table-cell table:style-name="ce5" table:number-columns-repeated="4"/>
          <table:table-cell table:style-name="ce41"/>
          <table:table-cell table:style-name="ce5"/>
          <table:table-cell table:style-name="ce79"/>
          <table:table-cell table:style-name="ce98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26" calcext:value-type="float">
            <text:p>26</text:p>
          </table:table-cell>
          <table:table-cell table:style-name="ce15" table:number-columns-repeated="2"/>
          <table:table-cell table:style-name="ce42" office:value-type="string" calcext:value-type="string">
            <text:p>SERVIÇOS FINAIS</text:p>
          </table:table-cell>
          <table:table-cell table:style-name="ce42"/>
          <table:table-cell table:style-name="ce86" table:number-columns-repeated="3"/>
          <table:table-cell table:style-name="ce87" table:formula="of:=[.J647]" office:value-type="float" office:value="5163.76" calcext:value-type="float">
            <text:p><text:s/>5.163,76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8" office:value-type="string" calcext:value-type="string">
              <text:p>26.1</text:p>
            </table:table-cell>
            <table:table-cell table:style-name="ce18" office:value-type="float" office:value="9537" calcext:value-type="float">
              <text:p>9537</text:p>
            </table:table-cell>
            <table:table-cell table:style-name="ce18" office:value-type="string" calcext:value-type="string">
              <text:p>SINAPI</text:p>
            </table:table-cell>
            <table:table-cell table:style-name="ce63" office:value-type="string" calcext:value-type="string">
              <text:p>Limpeza final da obra</text:p>
            </table:table-cell>
            <table:table-cell table:style-name="ce18" office:value-type="string" calcext:value-type="string">
              <text:p>m²</text:p>
            </table:table-cell>
            <table:table-cell table:style-name="ce81" office:value-type="float" office:value="1514.3" calcext:value-type="float">
              <text:p><text:s/>1.514,30 </text:p>
            </table:table-cell>
            <table:table-cell table:style-name="ce101" office:value-type="float" office:value="2.73" calcext:value-type="float">
              <text:p><text:s/>2,73 </text:p>
            </table:table-cell>
            <table:table-cell table:style-name="ce101" table:formula="of:=ROUND([.H646]*(1+[.$G$7]);2)" office:value-type="float" office:value="3.41" calcext:value-type="float">
              <text:p><text:s/>3,41 </text:p>
            </table:table-cell>
            <table:table-cell table:style-name="ce101" table:formula="of:=ROUND([.G646]*[.I646];2)" office:value-type="float" office:value="5163.76" calcext:value-type="float">
              <text:p><text:s/>5.163,7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2"/>
            <table:table-cell table:style-name="ce99" office:value-type="string" office:string-value="Subtotal" calcext:value-type="string">
              <text:p><text:s/>Subtotal </text:p>
            </table:table-cell>
            <table:table-cell table:style-name="ce112"/>
            <table:table-cell table:style-name="ce111" table:formula="of:=SUM([.J646])" office:value-type="float" office:value="5163.76" calcext:value-type="float">
              <text:p><text:s/>5.163,76 </text:p>
            </table:table-cell>
            <table:table-cell table:number-columns-repeated="1014"/>
          </table:table-row>
        </table:table-row-group>
        <table:table-row table:style-name="ro40">
          <table:table-cell table:number-columns-repeated="3"/>
          <table:table-cell table:style-name="ce5"/>
          <table:table-cell table:style-name="ce41"/>
          <table:table-cell table:style-name="ce5"/>
          <table:table-cell table:style-name="ce79"/>
          <table:table-cell table:style-name="ce98"/>
          <table:table-cell table:number-columns-repeated="1016"/>
        </table:table-row>
        <table:table-row table:style-name="ro32">
          <table:table-cell/>
          <table:table-cell table:style-name="ce24" office:value-type="string" calcext:value-type="string" table:number-columns-spanned="8" table:number-rows-spanned="1">
            <text:p>TOTAL</text:p>
          </table:table-cell>
          <table:covered-table-cell table:number-columns-repeated="7" table:style-name="ce24"/>
          <table:table-cell table:style-name="ce121" table:formula="of:=[.J14]+[.J24]+[.J43]+[.J86]+[.J116]+[.J131]+[.J182]+[.J191]+[.J196]+[.J210]+[.J235]+[.J247]+[.J320]+[.J334]+[.J377]+[.J404]+[.J588]+[.J421]+[.J440]+[.J540]+[.J547]+[.J570]+[.J574]+[.J600]+[.J645]+[.J626]" office:value-type="currency" office:currency="BRL" office:value="3462557.34" calcext:value-type="currency">
            <text:p>R$ 3.462.557,34</text:p>
          </table:table-cell>
          <table:table-cell table:style-name="ce126" table:formula="of:=3462557.34-[.J649]" office:value-type="currency" office:currency="BRL" office:value="0" calcext:value-type="currency">
            <text:p>R$0,00</text:p>
          </table:table-cell>
          <table:table-cell table:number-columns-repeated="1013"/>
        </table:table-row>
        <table:table-row table:style-name="ro4" table:number-rows-repeated="3">
          <table:table-cell table:number-columns-repeated="3"/>
          <table:table-cell table:style-name="ce5"/>
          <table:table-cell table:style-name="ce41"/>
          <table:table-cell table:style-name="ce5"/>
          <table:table-cell table:style-name="ce79"/>
          <table:table-cell table:style-name="ce98"/>
          <table:table-cell table:style-name="ce6"/>
          <table:table-cell table:style-name="ce122"/>
          <table:table-cell table:number-columns-repeated="1014"/>
        </table:table-row>
        <table:table-row table:style-name="ro1" table:visibility="collapse">
          <table:table-cell table:style-name="ce11"/>
          <table:table-cell table:style-name="ce25" office:value-type="string" calcext:value-type="string" table:number-columns-spanned="6" table:number-rows-spanned="2">
            <text:p>1 - Esta planilha orçamentária refere-se <text:s/>ao projeto básico do Programa Proinfância. Os quantitativos são estimados com o objetivo de estabelecer um valor de referência. O orçamento final deverá ser realizado pelo ente federado, com base no projeto executivo. Considera-se projeto executivo aquele cuja elaboração se dá ao final do estabelecimento das fundações adequadas ao solo do local onde o projeto será edificado, bem como outros ajustes que se fizerem necessários.</text:p>
          </table:table-cell>
          <table:covered-table-cell table:number-columns-repeated="5" table:style-name="ce25"/>
          <table:table-cell table:style-name="ce98"/>
          <table:table-cell table:style-name="ce9"/>
          <table:table-cell table:style-name="ce98" table:number-columns-repeated="1015"/>
        </table:table-row>
        <table:table-row table:style-name="ro48" table:visibility="collapse">
          <table:table-cell/>
          <table:covered-table-cell table:number-columns-repeated="6" table:style-name="ce25"/>
          <table:table-cell table:number-columns-repeated="2"/>
          <table:table-cell table:style-name="ce122"/>
          <table:table-cell table:number-columns-repeated="1014"/>
        </table:table-row>
        <table:table-row table:style-name="ro5" table:visibility="collapse">
          <table:table-cell/>
          <table:table-cell table:style-name="ce26" office:value-type="string" calcext:value-type="string" table:number-columns-spanned="6" table:number-rows-spanned="2">
            <text:p>2 - Este orçamento de projeto básico está <text:s/>em conformidade com o disposto na Resolução do CONFEA nº 361 de 10 de dezembro de 1991, alínea f.</text:p>
          </table:table-cell>
          <table:covered-table-cell table:number-columns-repeated="5" table:style-name="ce26"/>
          <table:table-cell table:number-columns-repeated="1017"/>
        </table:table-row>
        <table:table-row table:style-name="ro5" table:visibility="collapse">
          <table:table-cell/>
          <table:covered-table-cell table:number-columns-repeated="6" table:style-name="ce26"/>
          <table:table-cell table:number-columns-repeated="1017"/>
        </table:table-row>
        <table:table-row table:style-name="ro5" table:visibility="collapse">
          <table:table-cell/>
          <table:table-cell table:style-name="ce26" office:value-type="string" calcext:value-type="string" table:number-columns-spanned="6" table:number-rows-spanned="1">
            <text:p>3 - Após a elaboração da nova planilha orçamentária, baseada no projeto executivo, a ART correspondente deverá ser emitida.</text:p>
          </table:table-cell>
          <table:covered-table-cell table:number-columns-repeated="5" table:style-name="ce26"/>
          <table:table-cell table:number-columns-repeated="1017"/>
        </table:table-row>
        <table:table-row table:style-name="ro5" table:visibility="collapse">
          <table:table-cell/>
          <table:table-cell table:style-name="ce27"/>
          <table:table-cell table:style-name="ce37" table:number-columns-repeated="2"/>
          <table:table-cell table:style-name="ce66"/>
          <table:table-cell table:style-name="ce37"/>
          <table:table-cell table:style-name="ce93"/>
          <table:table-cell table:number-columns-repeated="1017"/>
        </table:table-row>
        <table:table-row table:style-name="ro5" table:number-rows-repeated="1047917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a" table:base-cell-address="$'TIPO 1 bloco-110 v'.$A$1" table:cell-range-address="$'TIPO 1 bloco-110 v'.$A$1:.$AMJ$12"/>
          <table:named-range table:name="b" table:base-cell-address="$'TIPO 1 bloco-110 v'.$A$1" table:cell-range-address="$'TIPO 1 bloco-110 v'.$A$1:.$AMJ$12"/>
          <table:named-range table:name="d" table:base-cell-address="$'TIPO 1 bloco-110 v'.$A$1" table:cell-range-address="$'TIPO 1 bloco-110 v'.$A$1:.$AMJ$12"/>
          <table:named-range table:name="e" table:base-cell-address="$'TIPO 1 bloco-110 v'.$A$1" table:cell-range-address="$'TIPO 1 bloco-110 v'.$A$1:.$AMJ$12"/>
          <table:named-range table:name="f" table:base-cell-address="$'TIPO 1 bloco-110 v'.$A$1" table:cell-range-address="$'TIPO 1 bloco-110 v'.$A$1:.$AMJ$12"/>
          <table:named-range table:name="g" table:base-cell-address="$'TIPO 1 bloco-110 v'.$A$1" table:cell-range-address="$'TIPO 1 bloco-110 v'.$A$1:.$AMJ$12"/>
          <table:named-range table:name="h" table:base-cell-address="$'TIPO 1 bloco-110 v'.$A$1" table:cell-range-address="$'TIPO 1 bloco-110 v'.$A$1:.$AMJ$12"/>
          <table:named-range table:name="i" table:base-cell-address="$'TIPO 1 bloco-110 v'.$A$1" table:cell-range-address="$'TIPO 1 bloco-110 v'.$A$1:.$AMJ$12"/>
          <table:named-range table:name="j" table:base-cell-address="$'TIPO 1 bloco-110 v'.$A$1" table:cell-range-address="$'TIPO 1 bloco-110 v'.$A$1:.$AMJ$12"/>
          <table:named-range table:name="k" table:base-cell-address="$'TIPO 1 bloco-110 v'.$A$1" table:cell-range-address="$'TIPO 1 bloco-110 v'.$A$1:.$AMJ$12"/>
          <table:named-range table:name="m" table:base-cell-address="$'TIPO 1 bloco-110 v'.$A$1" table:cell-range-address="$'TIPO 1 bloco-110 v'.$A$1:.$AMJ$12"/>
          <table:named-range table:name="n" table:base-cell-address="$'TIPO 1 bloco-110 v'.$A$1" table:cell-range-address="$'TIPO 1 bloco-110 v'.$A$1:.$AMJ$12"/>
          <table:named-range table:name="o" table:base-cell-address="$'TIPO 1 bloco-110 v'.$A$1" table:cell-range-address="$'TIPO 1 bloco-110 v'.$A$1:.$AMJ$12"/>
          <table:named-range table:name="p" table:base-cell-address="$'TIPO 1 bloco-110 v'.$A$1" table:cell-range-address="$'TIPO 1 bloco-110 v'.$A$1:.$AMJ$12"/>
          <table:named-range table:name="Print_Area_0" table:base-cell-address="$'TIPO 1 bloco-110 v'.$A$1" table:cell-range-address="$'TIPO 1 bloco-110 v'.$A$1:.$J$659"/>
          <table:named-range table:name="Print_Area_0_0" table:base-cell-address="$'TIPO 1 bloco-110 v'.$A$1" table:cell-range-address="$'TIPO 1 bloco-110 v'.$A$1:.$J$659"/>
          <table:named-range table:name="Print_Area_0_0_0" table:base-cell-address="$'TIPO 1 bloco-110 v'.$A$1" table:cell-range-address="$'TIPO 1 bloco-110 v'.$A$1:.$J$659"/>
          <table:named-range table:name="Print_Area_0_0_0_0" table:base-cell-address="$'TIPO 1 bloco-110 v'.$A$1" table:cell-range-address="$'TIPO 1 bloco-110 v'.$A$1:.$L$659"/>
          <table:named-range table:name="Print_Area_0_0_0_0_0" table:base-cell-address="$'TIPO 1 bloco-110 v'.$A$1" table:cell-range-address="$'TIPO 1 bloco-110 v'.$A$1:.$J$659"/>
          <table:named-range table:name="Print_Area_0_0_0_0_0_0" table:base-cell-address="$'TIPO 1 bloco-110 v'.$A$1" table:cell-range-address="$'TIPO 1 bloco-110 v'.$A$1:.$L$659"/>
          <table:named-range table:name="Print_Area_0_0_0_0_0_0_0" table:base-cell-address="$'TIPO 1 bloco-110 v'.$A$1" table:cell-range-address="$'TIPO 1 bloco-110 v'.$A$1:.$J$659"/>
          <table:named-range table:name="Print_Area_0_0_0_0_0_0_0_0" table:base-cell-address="$'TIPO 1 bloco-110 v'.$A$1" table:cell-range-address="$'TIPO 1 bloco-110 v'.$A$1:.$L$659"/>
          <table:named-range table:name="Print_Area_0_0_0_0_0_0_0_0_0" table:base-cell-address="$'TIPO 1 bloco-110 v'.$A$1" table:cell-range-address="$'TIPO 1 bloco-110 v'.$A$1:.$J$659"/>
          <table:named-range table:name="Print_Area_0_0_0_0_0_0_0_0_0_0" table:base-cell-address="$'TIPO 1 bloco-110 v'.$A$1" table:cell-range-address="$'TIPO 1 bloco-110 v'.$A$1:.$L$659"/>
          <table:named-range table:name="Print_Area_0_0_0_0_0_0_0_0_0_0_0" table:base-cell-address="$'TIPO 1 bloco-110 v'.$A$1" table:cell-range-address="$'TIPO 1 bloco-110 v'.$A$1:.$J$659"/>
          <table:named-range table:name="Print_Area_0_0_0_0_0_0_0_0_0_0_0_0" table:base-cell-address="$'TIPO 1 bloco-110 v'.$A$1" table:cell-range-address="$'TIPO 1 bloco-110 v'.$A$1:.$J$659"/>
          <table:named-range table:name="Print_Area_0_0_0_0_0_0_0_0_0_0_0_0_0" table:base-cell-address="$'TIPO 1 bloco-110 v'.$A$1" table:cell-range-address="$'TIPO 1 bloco-110 v'.$A$1:.$J$659"/>
          <table:named-range table:name="Print_Area_0_0_0_0_0_0_0_0_0_0_0_0_0_0" table:base-cell-address="$'TIPO 1 bloco-110 v'.$A$1" table:cell-range-address="$'TIPO 1 bloco-110 v'.$A$1:.$J$659"/>
          <table:named-range table:name="Print_Area_0_0_0_0_0_0_0_0_0_0_0_0_0_0_0" table:base-cell-address="$'TIPO 1 bloco-110 v'.$A$1" table:cell-range-address="$'TIPO 1 bloco-110 v'.$A$1:.$J$659"/>
          <table:named-range table:name="Print_Area_0_0_0_0_0_0_0_0_0_0_0_0_0_0_0_0" table:base-cell-address="$'TIPO 1 bloco-110 v'.$A$1" table:cell-range-address="$'TIPO 1 bloco-110 v'.$A$1:.$J$659"/>
          <table:named-range table:name="Print_Area_0_0_0_0_0_0_0_0_0_0_0_0_0_0_0_0_0" table:base-cell-address="$'TIPO 1 bloco-110 v'.$A$1" table:cell-range-address="$'TIPO 1 bloco-110 v'.$A$1:.$J$659"/>
          <table:named-range table:name="Print_Titles_0" table:base-cell-address="$'TIPO 1 bloco-110 v'.$A$1" table:cell-range-address="$'TIPO 1 bloco-110 v'.$A$1:.$AMJ$12"/>
          <table:named-range table:name="Print_Titles_0_0" table:base-cell-address="$'TIPO 1 bloco-110 v'.$A$1" table:cell-range-address="$'TIPO 1 bloco-110 v'.$A$1:.$AMJ$12"/>
          <table:named-range table:name="Print_Titles_0_0_0" table:base-cell-address="$'TIPO 1 bloco-110 v'.$A$1" table:cell-range-address="$'TIPO 1 bloco-110 v'.$A$1:.$AMJ$12"/>
          <table:named-range table:name="Print_Titles_0_0_0_0" table:base-cell-address="$'TIPO 1 bloco-110 v'.$A$1" table:cell-range-address="$'TIPO 1 bloco-110 v'.$A$1:.$AMJ$12"/>
          <table:named-range table:name="Print_Titles_0_0_0_0_0" table:base-cell-address="$'TIPO 1 bloco-110 v'.$A$1" table:cell-range-address="$'TIPO 1 bloco-110 v'.$A$1:.$AMJ$12"/>
          <table:named-range table:name="Print_Titles_0_0_0_0_0_0" table:base-cell-address="$'TIPO 1 bloco-110 v'.$A$1" table:cell-range-address="$'TIPO 1 bloco-110 v'.$A$1:.$AMJ$12"/>
          <table:named-range table:name="Print_Titles_0_0_0_0_0_0_0" table:base-cell-address="$'TIPO 1 bloco-110 v'.$A$1" table:cell-range-address="$'TIPO 1 bloco-110 v'.$A$1:.$AMJ$12"/>
          <table:named-range table:name="Print_Titles_0_0_0_0_0_0_0_0" table:base-cell-address="$'TIPO 1 bloco-110 v'.$A$1" table:cell-range-address="$'TIPO 1 bloco-110 v'.$A$1:.$AMJ$12"/>
          <table:named-range table:name="Print_Titles_0_0_0_0_0_0_0_0_0" table:base-cell-address="$'TIPO 1 bloco-110 v'.$A$1" table:cell-range-address="$'TIPO 1 bloco-110 v'.$A$1:.$AMJ$12"/>
          <table:named-range table:name="Print_Titles_0_0_0_0_0_0_0_0_0_0" table:base-cell-address="$'TIPO 1 bloco-110 v'.$A$1" table:cell-range-address="$'TIPO 1 bloco-110 v'.$A$1:.$AMJ$12"/>
          <table:named-range table:name="Print_Titles_0_0_0_0_0_0_0_0_0_0_0" table:base-cell-address="$'TIPO 1 bloco-110 v'.$A$1" table:cell-range-address="$'TIPO 1 bloco-110 v'.$A$1:.$AMJ$12"/>
          <table:named-range table:name="Print_Titles_0_0_0_0_0_0_0_0_0_0_0_0" table:base-cell-address="$'TIPO 1 bloco-110 v'.$A$1" table:cell-range-address="$'TIPO 1 bloco-110 v'.$A$1:.$AMJ$12"/>
          <table:named-range table:name="Print_Titles_0_0_0_0_0_0_0_0_0_0_0_0_0" table:base-cell-address="$'TIPO 1 bloco-110 v'.$A$1" table:cell-range-address="$'TIPO 1 bloco-110 v'.$A$1:.$AMJ$12"/>
          <table:named-range table:name="Print_Titles_0_0_0_0_0_0_0_0_0_0_0_0_0_0" table:base-cell-address="$'TIPO 1 bloco-110 v'.$A$1" table:cell-range-address="$'TIPO 1 bloco-110 v'.$A$1:.$AMJ$12"/>
          <table:named-range table:name="Print_Titles_0_0_0_0_0_0_0_0_0_0_0_0_0_0_0" table:base-cell-address="$'TIPO 1 bloco-110 v'.$A$1" table:cell-range-address="$'TIPO 1 bloco-110 v'.$A$1:.$AMJ$12"/>
          <table:named-range table:name="Print_Titles_0_0_0_0_0_0_0_0_0_0_0_0_0_0_0_0" table:base-cell-address="$'TIPO 1 bloco-110 v'.$A$1" table:cell-range-address="$'TIPO 1 bloco-110 v'.$A$1:.$AMJ$12"/>
          <table:named-range table:name="Print_Titles_0_0_0_0_0_0_0_0_0_0_0_0_0_0_0_0_0" table:base-cell-address="$'TIPO 1 bloco-110 v'.$A$1" table:cell-range-address="$'TIPO 1 bloco-110 v'.$A$1:.$AMJ$12"/>
          <table:named-range table:name="q" table:base-cell-address="$'TIPO 1 bloco-110 v'.$A$1" table:cell-range-address="$'TIPO 1 bloco-110 v'.$A$1:.$AMJ$12"/>
          <table:named-range table:name="s" table:base-cell-address="$'TIPO 1 bloco-110 v'.$A$1" table:cell-range-address="$'TIPO 1 bloco-110 v'.$A$1:.$AMJ$12"/>
          <table:named-range table:name="_FilterDatabase_0" table:base-cell-address="$'TIPO 1 bloco-110 v'.$A$1" table:cell-range-address="$'TIPO 1 bloco-110 v'.$B$12:.$J$647"/>
          <table:named-range table:name="_FilterDatabase_0_0" table:base-cell-address="$'TIPO 1 bloco-110 v'.$A$1" table:cell-range-address="$'TIPO 1 bloco-110 v'.$B$12:.$J$647"/>
          <table:named-range table:name="_FilterDatabase_0_0_0" table:base-cell-address="$'TIPO 1 bloco-110 v'.$A$1" table:cell-range-address="$'TIPO 1 bloco-110 v'.$B$12:.$J$647"/>
          <table:named-range table:name="_FilterDatabase_0_0_0_0" table:base-cell-address="$'TIPO 1 bloco-110 v'.$A$1" table:cell-range-address="$'TIPO 1 bloco-110 v'.$B$12:.$J$647"/>
          <table:named-range table:name="_FilterDatabase_0_0_0_0_0" table:base-cell-address="$'TIPO 1 bloco-110 v'.$A$1" table:cell-range-address="$'TIPO 1 bloco-110 v'.$B$12:.$J$647"/>
          <table:named-range table:name="_FilterDatabase_0_0_0_0_0_0" table:base-cell-address="$'TIPO 1 bloco-110 v'.$A$1" table:cell-range-address="$'TIPO 1 bloco-110 v'.$B$12:.$J$647"/>
          <table:named-range table:name="_FilterDatabase_0_0_0_0_0_0_0" table:base-cell-address="$'TIPO 1 bloco-110 v'.$A$1" table:cell-range-address="$'TIPO 1 bloco-110 v'.$B$12:.$J$647"/>
          <table:named-range table:name="_FilterDatabase_0_0_0_0_0_0_0_0" table:base-cell-address="$'TIPO 1 bloco-110 v'.$A$1" table:cell-range-address="$'TIPO 1 bloco-110 v'.$B$12:.$J$647"/>
          <table:named-range table:name="_FilterDatabase_0_0_0_0_0_0_0_0_0" table:base-cell-address="$'TIPO 1 bloco-110 v'.$A$1" table:cell-range-address="$'TIPO 1 bloco-110 v'.$B$12:.$J$647"/>
          <table:named-range table:name="_FilterDatabase_0_0_0_0_0_0_0_0_0_0" table:base-cell-address="$'TIPO 1 bloco-110 v'.$A$1" table:cell-range-address="$'TIPO 1 bloco-110 v'.$B$12:.$J$647"/>
          <table:named-range table:name="_FilterDatabase_0_0_0_0_0_0_0_0_0_0_0" table:base-cell-address="$'TIPO 1 bloco-110 v'.$A$1" table:cell-range-address="$'TIPO 1 bloco-110 v'.$B$12:.$J$647"/>
          <table:named-range table:name="_FilterDatabase_0_0_0_0_0_0_0_0_0_0_0_0" table:base-cell-address="$'TIPO 1 bloco-110 v'.$A$1" table:cell-range-address="$'TIPO 1 bloco-110 v'.$B$12:.$J$647"/>
          <table:named-range table:name="_FilterDatabase_0_0_0_0_0_0_0_0_0_0_0_0_0" table:base-cell-address="$'TIPO 1 bloco-110 v'.$A$1" table:cell-range-address="$'TIPO 1 bloco-110 v'.$B$12:.$J$647"/>
          <table:named-range table:name="_FilterDatabase_0_0_0_0_0_0_0_0_0_0_0_0_0_0" table:base-cell-address="$'TIPO 1 bloco-110 v'.$A$1" table:cell-range-address="$'TIPO 1 bloco-110 v'.$B$12:.$J$647"/>
          <table:named-range table:name="_FilterDatabase_0_0_0_0_0_0_0_0_0_0_0_0_0_0_0" table:base-cell-address="$'TIPO 1 bloco-110 v'.$A$1" table:cell-range-address="$'TIPO 1 bloco-110 v'.$B$12:.$J$647"/>
          <table:named-range table:name="_FilterDatabase_0_0_0_0_0_0_0_0_0_0_0_0_0_0_0_0" table:base-cell-address="$'TIPO 1 bloco-110 v'.$A$1" table:cell-range-address="$'TIPO 1 bloco-110 v'.$B$12:.$J$647"/>
          <table:named-range table:name="_FilterDatabase_0_0_0_0_0_0_0_0_0_0_0_0_0_0_0_0_0" table:base-cell-address="$'TIPO 1 bloco-110 v'.$A$1" table:cell-range-address="$'TIPO 1 bloco-110 v'.$B$12:.$J$647"/>
          <table:named-range table:name="_xlnm.Print_Area" table:base-cell-address="$'TIPO 1 bloco-110 v'.$A$1" table:cell-range-address="$'TIPO 1 bloco-110 v'.$A$1:.$J$659" table:range-usable-as="print-range"/>
          <table:named-range table:name="_xlnm.Print_Titles" table:base-cell-address="$'TIPO 1 bloco-110 v'.$A$1" table:cell-range-address="$'TIPO 1 bloco-110 v'.$A$1:.$AMJ$12" table:range-usable-as="repeat-column repeat-row"/>
          <table:named-range table:name="_xlnm._FilterDatabase" table:base-cell-address="$'TIPO 1 bloco-110 v'.$A$1" table:cell-range-address="$'TIPO 1 bloco-110 v'.$B$12:.$J$647"/>
        </table:named-expressions>
        <calcext:conditional-formats>
          <calcext:conditional-format calcext:target-range-address="'TIPO 1 bloco-110 v'.I647:'TIPO 1 bloco-110 v'.I647 'TIPO 1 bloco-110 v'.I41:'TIPO 1 bloco-110 v'.I41 'TIPO 1 bloco-110 v'.I624:'TIPO 1 bloco-110 v'.I624 'TIPO 1 bloco-110 v'.I598:'TIPO 1 bloco-110 v'.I598 'TIPO 1 bloco-110 v'.I233:'TIPO 1 bloco-110 v'.I233 'TIPO 1 bloco-110 v'.I245:'TIPO 1 bloco-110 v'.I245 'TIPO 1 bloco-110 v'.I318:'TIPO 1 bloco-110 v'.I318 'TIPO 1 bloco-110 v'.I332:'TIPO 1 bloco-110 v'.I332 'TIPO 1 bloco-110 v'.I375:'TIPO 1 bloco-110 v'.I375 'TIPO 1 bloco-110 v'.I402:'TIPO 1 bloco-110 v'.I402 'TIPO 1 bloco-110 v'.I438:'TIPO 1 bloco-110 v'.I438 'TIPO 1 bloco-110 v'.I538:'TIPO 1 bloco-110 v'.I538 'TIPO 1 bloco-110 v'.I545:'TIPO 1 bloco-110 v'.I545 'TIPO 1 bloco-110 v'.I568:'TIPO 1 bloco-110 v'.I568 'TIPO 1 bloco-110 v'.I572:'TIPO 1 bloco-110 v'.I572 'TIPO 1 bloco-110 v'.I586:'TIPO 1 bloco-110 v'.I586 'TIPO 1 bloco-110 v'.I419:'TIPO 1 bloco-110 v'.I419 'TIPO 1 bloco-110 v'.I84:'TIPO 1 bloco-110 v'.I84 'TIPO 1 bloco-110 v'.I114:'TIPO 1 bloco-110 v'.I114 'TIPO 1 bloco-110 v'.I129:'TIPO 1 bloco-110 v'.I129 'TIPO 1 bloco-110 v'.I180:'TIPO 1 bloco-110 v'.I180 'TIPO 1 bloco-110 v'.I189:'TIPO 1 bloco-110 v'.I189 'TIPO 1 bloco-110 v'.I194:'TIPO 1 bloco-110 v'.I194 'TIPO 1 bloco-110 v'.I208:'TIPO 1 bloco-110 v'.I208 'TIPO 1 bloco-110 v'.I643:'TIPO 1 bloco-110 v'.I643">
            <calcext:condition calcext:apply-style-name="Default" calcext:value="=0" calcext:base-cell-address="'TIPO 1 bloco-110 v'.I41"/>
          </calcext:conditional-format>
        </calcext:conditional-formats>
      </table:table>
      <table:table table:name="cronograma" table:style-name="ta2">
        <table:table-column table:style-name="co3" table:default-cell-style-name="ce150"/>
        <table:table-column table:style-name="co13" table:default-cell-style-name="ce150"/>
        <table:table-column table:style-name="co14" table:default-cell-style-name="ce150"/>
        <table:table-column table:style-name="co15" table:number-columns-repeated="3" table:default-cell-style-name="ce150"/>
        <table:table-column table:style-name="co16" table:number-columns-repeated="7" table:default-cell-style-name="ce150"/>
        <table:table-column table:style-name="co17" table:default-cell-style-name="ce150"/>
        <table:table-column table:style-name="co16" table:default-cell-style-name="ce150"/>
        <table:table-column table:style-name="co15" table:default-cell-style-name="ce150"/>
        <table:table-column table:style-name="co18" table:default-cell-style-name="ce150"/>
        <table:table-column table:style-name="co19" table:visibility="collapse" table:number-columns-repeated="3" table:default-cell-style-name="ce150"/>
        <table:table-column table:style-name="co20" table:default-cell-style-name="ce150"/>
        <table:table-column table:style-name="co21" table:number-columns-repeated="239" table:default-cell-style-name="ce150"/>
        <table:table-column table:style-name="co22" table:number-columns-repeated="764" table:default-cell-style-name="Default"/>
        <table:table-row table:style-name="ro49">
          <table:table-cell table:style-name="ce128"/>
          <table:table-cell table:style-name="ce151" table:number-columns-spanned="5" table:number-rows-spanned="1"/>
          <table:covered-table-cell table:number-columns-repeated="4" table:style-name="ce151"/>
          <table:table-cell table:style-name="ce151" table:number-columns-repeated="3"/>
          <table:table-cell table:style-name="ce196" table:number-columns-repeated="7"/>
          <table:table-cell table:style-name="ce226"/>
          <table:table-cell table:number-columns-repeated="1007"/>
        </table:table-row>
        <table:table-row table:style-name="ro3">
          <table:table-cell table:style-name="ce129" office:value-type="string" calcext:value-type="string">
            <text:p>Município:</text:p>
          </table:table-cell>
          <table:table-cell table:style-name="ce152" office:value-type="string" calcext:value-type="string">
            <text:p>ARAUCÁRIA</text:p>
          </table:table-cell>
          <table:table-cell table:style-name="ce170" table:number-columns-repeated="7"/>
          <table:table-cell table:style-name="ce197"/>
          <table:table-cell table:style-name="ce204"/>
          <table:table-cell table:style-name="ce207" table:number-columns-repeated="4"/>
          <table:table-cell table:style-name="ce215"/>
          <table:table-cell table:style-name="ce227"/>
          <table:table-cell table:style-name="ce244" office:value-type="string" office:string-value="Valor empréstimo:" calcext:value-type="string">
            <text:p><text:s/>Valor empréstimo: </text:p>
          </table:table-cell>
          <table:table-cell table:style-name="ce247"/>
          <table:table-cell table:number-columns-repeated="1005"/>
        </table:table-row>
        <table:table-row table:style-name="ro3">
          <table:table-cell table:style-name="ce130" office:value-type="string" calcext:value-type="string">
            <text:p>Projeto:</text:p>
          </table:table-cell>
          <table:table-cell table:style-name="ce153" table:formula="of:=[$'TIPO 1 bloco-110 v'.B7]" office:value-type="string" office:string-value="Objeto: Construção do CMEI Jd. Moteleski" calcext:value-type="string" table:number-columns-spanned="5" table:number-rows-spanned="1">
            <text:p>Objeto: Construção do CMEI Jd. Moteleski</text:p>
          </table:table-cell>
          <table:covered-table-cell table:number-columns-repeated="4" table:style-name="ce153"/>
          <table:table-cell table:style-name="ce153" table:number-columns-repeated="3"/>
          <table:table-cell table:style-name="ce198"/>
          <table:table-cell table:style-name="ce205"/>
          <table:table-cell table:style-name="ce208" table:number-columns-repeated="4"/>
          <table:table-cell table:style-name="ce216"/>
          <table:table-cell table:style-name="ce228"/>
          <table:table-cell table:number-columns-repeated="1007"/>
        </table:table-row>
        <table:table-row table:style-name="ro3">
          <table:table-cell table:style-name="ce131" office:value-type="string" calcext:value-type="string">
            <text:p>Local:</text:p>
          </table:table-cell>
          <table:table-cell table:style-name="ce154" office:value-type="string" calcext:value-type="string">
            <text:p>Rua Maria Rosa Halsselmann, Nº 148</text:p>
          </table:table-cell>
          <table:table-cell table:style-name="ce171" table:number-columns-repeated="7"/>
          <table:table-cell table:style-name="ce199"/>
          <table:table-cell table:style-name="ce206"/>
          <table:table-cell table:style-name="ce209" table:number-columns-repeated="5"/>
          <table:table-cell table:style-name="ce229"/>
          <table:table-cell table:number-columns-repeated="1007"/>
        </table:table-row>
        <table:table-row table:style-name="ro50">
          <table:table-cell table:style-name="ce132" office:value-type="string" calcext:value-type="string" table:number-columns-spanned="17" table:number-rows-spanned="1">
            <text:p>CRONOGRAMA FÍSICO FINANCEIRO</text:p>
          </table:table-cell>
          <table:covered-table-cell table:number-columns-repeated="16" table:style-name="ce132"/>
          <table:table-cell table:number-columns-repeated="1007"/>
        </table:table-row>
        <table:table-row table:style-name="ro1">
          <table:table-cell table:style-name="ce133" office:value-type="string" calcext:value-type="string">
            <text:p>GRUPO</text:p>
          </table:table-cell>
          <table:table-cell table:style-name="ce155" office:value-type="string" calcext:value-type="string">
            <text:p>SERVIÇOS</text:p>
          </table:table-cell>
          <table:table-cell table:style-name="ce172"/>
          <table:table-cell table:style-name="ce179" office:value-type="string" calcext:value-type="string" table:number-columns-spanned="12" table:number-rows-spanned="1">
            <text:p>PARCELAS (%)</text:p>
          </table:table-cell>
          <table:covered-table-cell table:number-columns-repeated="11" table:style-name="ce179"/>
          <table:table-cell table:style-name="ce217" office:value-type="string" calcext:value-type="string">
            <text:p>TOTAL</text:p>
          </table:table-cell>
          <table:table-cell table:style-name="ce230" office:value-type="string" calcext:value-type="string">
            <text:p>% S/</text:p>
          </table:table-cell>
          <table:table-cell/>
          <table:table-cell table:style-name="ce248" office:value-type="string" calcext:value-type="string">
            <text:p>Controle</text:p>
          </table:table-cell>
          <table:table-cell table:number-columns-repeated="1005"/>
        </table:table-row>
        <table:table-row table:style-name="ro5">
          <table:table-cell table:style-name="ce134" office:value-type="string" calcext:value-type="string">
            <text:p>ITEM</text:p>
          </table:table-cell>
          <table:table-cell table:style-name="ce156"/>
          <table:table-cell table:style-name="ce173"/>
          <table:table-cell table:style-name="ce180" office:value-type="float" office:value="1" calcext:value-type="float">
            <text:p>1</text:p>
          </table:table-cell>
          <table:table-cell table:style-name="ce180" office:value-type="float" office:value="2" calcext:value-type="float">
            <text:p>2</text:p>
          </table:table-cell>
          <table:table-cell table:style-name="ce180" office:value-type="float" office:value="3" calcext:value-type="float">
            <text:p>3</text:p>
          </table:table-cell>
          <table:table-cell table:style-name="ce180" office:value-type="float" office:value="4" calcext:value-type="float">
            <text:p>4</text:p>
          </table:table-cell>
          <table:table-cell table:style-name="ce180" office:value-type="float" office:value="5" calcext:value-type="float">
            <text:p>5</text:p>
          </table:table-cell>
          <table:table-cell table:style-name="ce180" office:value-type="float" office:value="6" calcext:value-type="float">
            <text:p>6</text:p>
          </table:table-cell>
          <table:table-cell table:style-name="ce180" office:value-type="float" office:value="7" calcext:value-type="float">
            <text:p>7</text:p>
          </table:table-cell>
          <table:table-cell table:style-name="ce180" office:value-type="float" office:value="8" calcext:value-type="float">
            <text:p>8</text:p>
          </table:table-cell>
          <table:table-cell table:style-name="ce180" office:value-type="float" office:value="9" calcext:value-type="float">
            <text:p>9</text:p>
          </table:table-cell>
          <table:table-cell table:style-name="ce180" office:value-type="float" office:value="10" calcext:value-type="float">
            <text:p>10</text:p>
          </table:table-cell>
          <table:table-cell table:style-name="ce180" office:value-type="float" office:value="11" calcext:value-type="float">
            <text:p>11</text:p>
          </table:table-cell>
          <table:table-cell table:style-name="ce180" office:value-type="float" office:value="12" calcext:value-type="float">
            <text:p>12</text:p>
          </table:table-cell>
          <table:table-cell table:style-name="ce218" office:value-type="string" calcext:value-type="string">
            <text:p>ITEM (R$)</text:p>
          </table:table-cell>
          <table:table-cell table:style-name="ce231" office:value-type="string" calcext:value-type="string">
            <text:p>TOTAL</text:p>
          </table:table-cell>
          <table:table-cell table:number-columns-repeated="1007"/>
        </table:table-row>
        <table:table-row table:style-name="ro5">
          <table:table-cell table:style-name="ce135" office:value-type="string" calcext:value-type="string">
            <text:p>01.</text:p>
          </table:table-cell>
          <table:table-cell table:style-name="ce157" table:formula="of:=[$'TIPO 1 bloco-110 v'.E14]" office:value-type="string" office:string-value="SERVIÇOS PRELIMINARES" calcext:value-type="string">
            <text:p>SERVIÇOS PRELIMINARES </text:p>
          </table:table-cell>
          <table:table-cell table:style-name="ce174" office:value-type="float" office:value="1" calcext:value-type="float">
            <text:p>1</text:p>
          </table:table-cell>
          <table:table-cell table:style-name="ce181" office:value-type="float" office:value="100" calcext:value-type="float">
            <text:p>100</text:p>
          </table:table-cell>
          <table:table-cell table:style-name="ce181" table:number-columns-repeated="5"/>
          <table:table-cell table:style-name="ce200" table:number-columns-repeated="6"/>
          <table:table-cell table:style-name="ce219" table:formula="of:=[$'TIPO 1 bloco-110 v'.J14]" office:value-type="float" office:value="66895.82" calcext:value-type="float">
            <text:p>66.895,82 </text:p>
          </table:table-cell>
          <table:table-cell table:style-name="ce232" table:formula="of:=IF([.$P$37]=0;0;([.P8]/[.$P$37])*100)" office:value-type="float" office:value="1.93197724777606" calcext:value-type="float">
            <text:p>1,93</text:p>
          </table:table-cell>
          <table:table-cell/>
          <table:table-cell table:style-name="ce248" table:formula="of:=SUM([.D8:.O8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35" office:value-type="string" calcext:value-type="string">
            <text:p>02.</text:p>
          </table:table-cell>
          <table:table-cell table:style-name="ce158" table:formula="of:=[$'TIPO 1 bloco-110 v'.E24]" office:value-type="string" office:string-value="MOVIMENTO DE TERRAS PARA FUNDAÇÕES" calcext:value-type="string">
            <text:p>MOVIMENTO DE TERRAS PARA FUNDAÇÕES</text:p>
          </table:table-cell>
          <table:table-cell table:style-name="ce174" office:value-type="float" office:value="2" calcext:value-type="float">
            <text:p>2</text:p>
          </table:table-cell>
          <table:table-cell table:number-columns-repeated="2" table:style-name="ce181" office:value-type="float" office:value="50" calcext:value-type="float">
            <text:p>50</text:p>
          </table:table-cell>
          <table:table-cell table:style-name="ce181" table:number-columns-repeated="4"/>
          <table:table-cell table:style-name="ce201" table:number-columns-repeated="6"/>
          <table:table-cell table:style-name="ce219" table:formula="of:=[$'TIPO 1 bloco-110 v'.J24]" office:value-type="float" office:value="45473.5" calcext:value-type="float">
            <text:p>45.473,50 </text:p>
          </table:table-cell>
          <table:table-cell table:style-name="ce232" table:formula="of:=IF([.$P$37]=0;0;([.P9]/[.$P$37])*100)" office:value-type="float" office:value="1.31329233092209" calcext:value-type="float">
            <text:p>1,31</text:p>
          </table:table-cell>
          <table:table-cell/>
          <table:table-cell table:style-name="ce248" table:formula="of:=SUM([.D9:.O9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35" office:value-type="string" calcext:value-type="string">
            <text:p>03.</text:p>
          </table:table-cell>
          <table:table-cell table:style-name="ce158" table:formula="of:=[$'TIPO 1 bloco-110 v'.E43]" office:value-type="string" office:string-value="FUNDAÇÕES" calcext:value-type="string">
            <text:p>FUNDAÇÕES</text:p>
          </table:table-cell>
          <table:table-cell table:style-name="ce174" office:value-type="float" office:value="3" calcext:value-type="float">
            <text:p>3</text:p>
          </table:table-cell>
          <table:table-cell table:style-name="ce182"/>
          <table:table-cell table:style-name="ce182" office:value-type="float" office:value="30" calcext:value-type="float">
            <text:p>30</text:p>
          </table:table-cell>
          <table:table-cell table:style-name="ce182" office:value-type="float" office:value="70" calcext:value-type="float">
            <text:p>70</text:p>
          </table:table-cell>
          <table:table-cell table:style-name="ce182" table:number-columns-repeated="3"/>
          <table:table-cell table:style-name="ce201" table:number-columns-repeated="6"/>
          <table:table-cell table:style-name="ce219" table:formula="of:=[$'TIPO 1 bloco-110 v'.J43]" office:value-type="float" office:value="229154.89" calcext:value-type="float">
            <text:p>229.154,89 </text:p>
          </table:table-cell>
          <table:table-cell table:style-name="ce232" table:formula="of:=IF([.$P$37]=0;0;([.P10]/[.$P$37])*100)" office:value-type="float" office:value="6.61808217160095" calcext:value-type="float">
            <text:p>6,62</text:p>
          </table:table-cell>
          <table:table-cell/>
          <table:table-cell table:style-name="ce248" table:formula="of:=SUM([.D10:.O10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35" office:value-type="string" calcext:value-type="string">
            <text:p>04.</text:p>
          </table:table-cell>
          <table:table-cell table:style-name="ce158" table:formula="of:=[$'TIPO 1 bloco-110 v'.E86]" office:value-type="string" office:string-value="SUPERESTRUTURA" calcext:value-type="string">
            <text:p>SUPERESTRUTURA</text:p>
          </table:table-cell>
          <table:table-cell table:style-name="ce174" office:value-type="float" office:value="4" calcext:value-type="float">
            <text:p>4</text:p>
          </table:table-cell>
          <table:table-cell table:style-name="ce182" table:number-columns-repeated="3"/>
          <table:table-cell table:number-columns-repeated="2" table:style-name="ce182" office:value-type="float" office:value="50" calcext:value-type="float">
            <text:p>50</text:p>
          </table:table-cell>
          <table:table-cell table:style-name="ce182"/>
          <table:table-cell table:style-name="ce201" table:number-columns-repeated="6"/>
          <table:table-cell table:style-name="ce219" table:formula="of:=[$'TIPO 1 bloco-110 v'.J86]" office:value-type="float" office:value="162817.14" calcext:value-type="float">
            <text:p>162.817,14 </text:p>
          </table:table-cell>
          <table:table-cell table:style-name="ce232" table:formula="of:=IF([.$P$37]=0;0;([.P11]/[.$P$37])*100)" office:value-type="float" office:value="4.70222220204446" calcext:value-type="float">
            <text:p>4,70</text:p>
          </table:table-cell>
          <table:table-cell/>
          <table:table-cell table:style-name="ce248" table:formula="of:=SUM([.D11:.O11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35" office:value-type="string" calcext:value-type="string">
            <text:p>05.</text:p>
          </table:table-cell>
          <table:table-cell table:style-name="ce158" table:formula="of:=[$'TIPO 1 bloco-110 v'.E116]" office:value-type="string" office:string-value="SISTEMA DE VEDAÇÃO VERTICAL INTERNO E EXTERNO (PAREDES)" calcext:value-type="string">
            <text:p>SISTEMA DE VEDAÇÃO VERTICAL INTERNO E EXTERNO (PAREDES)</text:p>
          </table:table-cell>
          <table:table-cell table:style-name="ce174" office:value-type="float" office:value="5" calcext:value-type="float">
            <text:p>5</text:p>
          </table:table-cell>
          <table:table-cell table:style-name="ce182" table:number-columns-repeated="4"/>
          <table:table-cell table:number-columns-repeated="2" table:style-name="ce182" office:value-type="float" office:value="30" calcext:value-type="float">
            <text:p>30</text:p>
          </table:table-cell>
          <table:table-cell table:style-name="ce201" office:value-type="float" office:value="40" calcext:value-type="float">
            <text:p>40</text:p>
          </table:table-cell>
          <table:table-cell table:style-name="ce201" table:number-columns-repeated="5"/>
          <table:table-cell table:style-name="ce219" table:formula="of:=[$'TIPO 1 bloco-110 v'.J116]" office:value-type="float" office:value="122057.6" calcext:value-type="float">
            <text:p>122.057,60 </text:p>
          </table:table-cell>
          <table:table-cell table:style-name="ce232" table:formula="of:=IF([.$P$37]=0;0;([.P12]/[.$P$37])*100)" office:value-type="float" office:value="3.52507086568565" calcext:value-type="float">
            <text:p>3,53</text:p>
          </table:table-cell>
          <table:table-cell/>
          <table:table-cell table:style-name="ce248" table:formula="of:=SUM([.D12:.O12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35" office:value-type="string" calcext:value-type="string">
            <text:p>06.</text:p>
          </table:table-cell>
          <table:table-cell table:style-name="ce158" table:formula="of:=[$'TIPO 1 bloco-110 v'.E131]" office:value-type="string" office:string-value="ESQUADRIAS" calcext:value-type="string">
            <text:p>ESQUADRIAS</text:p>
          </table:table-cell>
          <table:table-cell table:style-name="ce174" office:value-type="float" office:value="3" calcext:value-type="float">
            <text:p>3</text:p>
          </table:table-cell>
          <table:table-cell table:style-name="ce182" table:number-columns-repeated="6"/>
          <table:table-cell table:style-name="ce201"/>
          <table:table-cell table:number-columns-repeated="2" table:style-name="ce201" office:value-type="float" office:value="50" calcext:value-type="float">
            <text:p>50</text:p>
          </table:table-cell>
          <table:table-cell table:style-name="ce201" table:number-columns-repeated="3"/>
          <table:table-cell table:style-name="ce219" table:formula="of:=[$'TIPO 1 bloco-110 v'.J131]" office:value-type="float" office:value="392012.73" calcext:value-type="float">
            <text:p>392.012,73 </text:p>
          </table:table-cell>
          <table:table-cell table:style-name="ce232" table:formula="of:=IF([.$P$37]=0;0;([.P13]/[.$P$37])*100)" office:value-type="float" office:value="11.3214798054435" calcext:value-type="float">
            <text:p>11,32</text:p>
          </table:table-cell>
          <table:table-cell/>
          <table:table-cell table:style-name="ce248" table:formula="of:=SUM([.D13:.O13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35" office:value-type="string" calcext:value-type="string">
            <text:p>07.</text:p>
          </table:table-cell>
          <table:table-cell table:style-name="ce158" table:formula="of:=[$'TIPO 1 bloco-110 v'.E182]" office:value-type="string" office:string-value="SISTEMAS DE COBERTURA" calcext:value-type="string">
            <text:p>SISTEMAS DE COBERTURA</text:p>
          </table:table-cell>
          <table:table-cell table:style-name="ce174" office:value-type="float" office:value="5" calcext:value-type="float">
            <text:p>5</text:p>
          </table:table-cell>
          <table:table-cell table:style-name="ce182" table:number-columns-repeated="6"/>
          <table:table-cell table:style-name="ce201"/>
          <table:table-cell table:number-columns-repeated="2" table:style-name="ce201" office:value-type="float" office:value="50" calcext:value-type="float">
            <text:p>50</text:p>
          </table:table-cell>
          <table:table-cell table:style-name="ce201" table:number-columns-repeated="3"/>
          <table:table-cell table:style-name="ce219" table:formula="of:=[$'TIPO 1 bloco-110 v'.J182]" office:value-type="float" office:value="442754.19" calcext:value-type="float">
            <text:p>442.754,19 </text:p>
          </table:table-cell>
          <table:table-cell table:style-name="ce232" table:formula="of:=IF([.$P$37]=0;0;([.P14]/[.$P$37])*100)" office:value-type="float" office:value="12.7869128659686" calcext:value-type="float">
            <text:p>12,79</text:p>
          </table:table-cell>
          <table:table-cell/>
          <table:table-cell table:style-name="ce248" table:formula="of:=SUM([.D14:.O14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35" office:value-type="string" calcext:value-type="string">
            <text:p>08.</text:p>
          </table:table-cell>
          <table:table-cell table:style-name="ce158" table:formula="of:=[$'TIPO 1 bloco-110 v'.E191]" office:value-type="string" office:string-value="IMPERMEABILIZAÇÃO" calcext:value-type="string">
            <text:p>IMPERMEABILIZAÇÃO</text:p>
          </table:table-cell>
          <table:table-cell table:style-name="ce174" office:value-type="float" office:value="6" calcext:value-type="float">
            <text:p>6</text:p>
          </table:table-cell>
          <table:table-cell table:style-name="ce182" office:value-type="float" office:value="100" calcext:value-type="float">
            <text:p>100</text:p>
          </table:table-cell>
          <table:table-cell table:style-name="ce182" table:number-columns-repeated="5"/>
          <table:table-cell table:style-name="ce201" table:number-columns-repeated="6"/>
          <table:table-cell table:style-name="ce219" table:formula="of:=[$'TIPO 1 bloco-110 v'.J191]" office:value-type="float" office:value="20072.36" calcext:value-type="float">
            <text:p>20.072,36 </text:p>
          </table:table-cell>
          <table:table-cell table:style-name="ce232" table:formula="of:=IF([.$P$37]=0;0;([.P15]/[.$P$37])*100)" office:value-type="float" office:value="0.579697548055623" calcext:value-type="float">
            <text:p>0,58</text:p>
          </table:table-cell>
          <table:table-cell/>
          <table:table-cell table:style-name="ce248" table:formula="of:=SUM([.D15:.O15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35" office:value-type="string" calcext:value-type="string">
            <text:p>09.</text:p>
          </table:table-cell>
          <table:table-cell table:style-name="ce158" table:formula="of:=[$'TIPO 1 bloco-110 v'.E196]" office:value-type="string" office:string-value="REVESTIMENTOS INTERNOS E EXTERNOS" calcext:value-type="string">
            <text:p>REVESTIMENTOS INTERNOS E EXTERNOS</text:p>
          </table:table-cell>
          <table:table-cell table:style-name="ce174" office:value-type="float" office:value="6" calcext:value-type="float">
            <text:p>6</text:p>
          </table:table-cell>
          <table:table-cell table:style-name="ce182" table:number-columns-repeated="5"/>
          <table:table-cell table:style-name="ce182" office:value-type="float" office:value="20" calcext:value-type="float">
            <text:p>20</text:p>
          </table:table-cell>
          <table:table-cell table:style-name="ce201" office:value-type="float" office:value="30" calcext:value-type="float">
            <text:p>30</text:p>
          </table:table-cell>
          <table:table-cell table:style-name="ce201" office:value-type="float" office:value="50" calcext:value-type="float">
            <text:p>50</text:p>
          </table:table-cell>
          <table:table-cell table:style-name="ce201" table:number-columns-repeated="4"/>
          <table:table-cell table:style-name="ce219" table:formula="of:=[$'TIPO 1 bloco-110 v'.J196]" office:value-type="float" office:value="378160.92" calcext:value-type="float">
            <text:p>378.160,92 </text:p>
          </table:table-cell>
          <table:table-cell table:style-name="ce232" table:formula="of:=IF([.$P$37]=0;0;([.P16]/[.$P$37])*100)" office:value-type="float" office:value="10.9214341559467" calcext:value-type="float">
            <text:p>10,92</text:p>
          </table:table-cell>
          <table:table-cell/>
          <table:table-cell table:style-name="ce248" table:formula="of:=SUM([.D16:.O16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35" office:value-type="string" calcext:value-type="string">
            <text:p>10.</text:p>
          </table:table-cell>
          <table:table-cell table:style-name="ce158" table:formula="of:=[$'TIPO 1 bloco-110 v'.E210]" office:value-type="string" office:string-value="SISTEMAS DE PISOS INTERNOS E EXTERNOS (PAVIMENTAÇÃO)" calcext:value-type="string">
            <text:p>SISTEMAS DE PISOS INTERNOS E EXTERNOS (PAVIMENTAÇÃO)</text:p>
          </table:table-cell>
          <table:table-cell table:style-name="ce174" office:value-type="float" office:value="6" calcext:value-type="float">
            <text:p>6</text:p>
          </table:table-cell>
          <table:table-cell table:style-name="ce182" table:number-columns-repeated="6"/>
          <table:table-cell table:number-columns-repeated="5" table:style-name="ce201" office:value-type="float" office:value="20" calcext:value-type="float">
            <text:p>20</text:p>
          </table:table-cell>
          <table:table-cell table:style-name="ce201"/>
          <table:table-cell table:style-name="ce219" table:formula="of:=[$'TIPO 1 bloco-110 v'.J210]" office:value-type="float" office:value="307985.79" calcext:value-type="float">
            <text:p>307.985,79 </text:p>
          </table:table-cell>
          <table:table-cell table:style-name="ce232" table:formula="of:=IF([.$P$37]=0;0;([.P17]/[.$P$37])*100)" office:value-type="float" office:value="8.89474916247885" calcext:value-type="float">
            <text:p>8,89</text:p>
          </table:table-cell>
          <table:table-cell table:number-columns-repeated="2"/>
          <table:table-cell table:style-name="ce248" table:formula="of:=SUM([.D17:.O17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35" office:value-type="string" calcext:value-type="string">
            <text:p>11.</text:p>
          </table:table-cell>
          <table:table-cell table:style-name="ce158" table:formula="of:=[$'TIPO 1 bloco-110 v'.E235]" office:value-type="string" office:string-value="PINTURA" calcext:value-type="string">
            <text:p>PINTURA</text:p>
          </table:table-cell>
          <table:table-cell table:style-name="ce174" office:value-type="float" office:value="6" calcext:value-type="float">
            <text:p>6</text:p>
          </table:table-cell>
          <table:table-cell table:style-name="ce182" table:number-columns-repeated="6"/>
          <table:table-cell table:style-name="ce201" table:number-columns-repeated="4"/>
          <table:table-cell table:number-columns-repeated="2" table:style-name="ce201" office:value-type="float" office:value="50" calcext:value-type="float">
            <text:p>50</text:p>
          </table:table-cell>
          <table:table-cell table:style-name="ce219" table:formula="of:=[$'TIPO 1 bloco-110 v'.J235]" office:value-type="float" office:value="194923.19" calcext:value-type="float">
            <text:p>194.923,19 </text:p>
          </table:table-cell>
          <table:table-cell table:style-name="ce232" table:formula="of:=IF([.$P$37]=0;0;([.P18]/[.$P$37])*100)" office:value-type="float" office:value="5.62945738827823" calcext:value-type="float">
            <text:p>5,63</text:p>
          </table:table-cell>
          <table:table-cell table:number-columns-repeated="2"/>
          <table:table-cell table:style-name="ce248" table:formula="of:=SUM([.D18:.O18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35" office:value-type="string" calcext:value-type="string">
            <text:p>12.</text:p>
          </table:table-cell>
          <table:table-cell table:style-name="ce158" table:formula="of:=[$'TIPO 1 bloco-110 v'.E247]" office:value-type="string" office:string-value="INSTALAÇÃO HIDRÁULICA" calcext:value-type="string">
            <text:p>INSTALAÇÃO HIDRÁULICA</text:p>
          </table:table-cell>
          <table:table-cell table:style-name="ce174" office:value-type="float" office:value="7" calcext:value-type="float">
            <text:p>7</text:p>
          </table:table-cell>
          <table:table-cell table:style-name="ce182" table:number-columns-repeated="6"/>
          <table:table-cell table:style-name="ce201" table:number-columns-repeated="2"/>
          <table:table-cell table:style-name="ce201" office:value-type="float" office:value="20" calcext:value-type="float">
            <text:p>20</text:p>
          </table:table-cell>
          <table:table-cell table:style-name="ce201" office:value-type="float" office:value="30" calcext:value-type="float">
            <text:p>30</text:p>
          </table:table-cell>
          <table:table-cell table:style-name="ce201" office:value-type="float" office:value="50" calcext:value-type="float">
            <text:p>50</text:p>
          </table:table-cell>
          <table:table-cell table:style-name="ce201"/>
          <table:table-cell table:style-name="ce219" table:formula="of:=[$'TIPO 1 bloco-110 v'.J247]" office:value-type="float" office:value="35115.04" calcext:value-type="float">
            <text:p>35.115,04 </text:p>
          </table:table-cell>
          <table:table-cell table:style-name="ce232" table:formula="of:=IF([.$P$37]=0;0;([.P19]/[.$P$37])*100)" office:value-type="float" office:value="1.01413598539858" calcext:value-type="float">
            <text:p>1,01</text:p>
          </table:table-cell>
          <table:table-cell table:number-columns-repeated="2"/>
          <table:table-cell table:style-name="ce248" table:formula="of:=SUM([.D19:.O19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35" office:value-type="string" calcext:value-type="string">
            <text:p>13.</text:p>
          </table:table-cell>
          <table:table-cell table:style-name="ce158" table:formula="of:=[$'TIPO 1 bloco-110 v'.E320]" office:value-type="string" office:string-value="DRENAGEM DE ÁGUAS PLUVIAIS" calcext:value-type="string">
            <text:p>DRENAGEM DE ÁGUAS PLUVIAIS</text:p>
          </table:table-cell>
          <table:table-cell table:style-name="ce174" office:value-type="float" office:value="6" calcext:value-type="float">
            <text:p>6</text:p>
          </table:table-cell>
          <table:table-cell table:style-name="ce182" table:number-columns-repeated="6"/>
          <table:table-cell table:style-name="ce201" table:number-columns-repeated="3"/>
          <table:table-cell table:style-name="ce201" office:value-type="float" office:value="60" calcext:value-type="float">
            <text:p>60</text:p>
          </table:table-cell>
          <table:table-cell table:style-name="ce201" office:value-type="float" office:value="40" calcext:value-type="float">
            <text:p>40</text:p>
          </table:table-cell>
          <table:table-cell table:style-name="ce201"/>
          <table:table-cell table:style-name="ce219" table:formula="of:=[$'TIPO 1 bloco-110 v'.J320]" office:value-type="float" office:value="29744.2" calcext:value-type="float">
            <text:p>29.744,20 </text:p>
          </table:table-cell>
          <table:table-cell table:style-name="ce232" table:formula="of:=IF([.$P$37]=0;0;([.P20]/[.$P$37])*100)" office:value-type="float" office:value="0.859024041461794" calcext:value-type="float">
            <text:p>0,86</text:p>
          </table:table-cell>
          <table:table-cell table:number-columns-repeated="2"/>
          <table:table-cell table:style-name="ce248" table:formula="of:=SUM([.D20:.O20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35" office:value-type="string" calcext:value-type="string">
            <text:p>14.</text:p>
          </table:table-cell>
          <table:table-cell table:style-name="ce158" table:formula="of:=[$'TIPO 1 bloco-110 v'.E334]" office:value-type="string" office:string-value="INSTALAÇÃO SANITÁRIA" calcext:value-type="string">
            <text:p>INSTALAÇÃO SANITÁRIA</text:p>
          </table:table-cell>
          <table:table-cell table:style-name="ce174" office:value-type="float" office:value="6" calcext:value-type="float">
            <text:p>6</text:p>
          </table:table-cell>
          <table:table-cell table:style-name="ce182" table:number-columns-repeated="6"/>
          <table:table-cell table:style-name="ce201" table:number-columns-repeated="3"/>
          <table:table-cell table:number-columns-repeated="2" table:style-name="ce201" office:value-type="float" office:value="40" calcext:value-type="float">
            <text:p>40</text:p>
          </table:table-cell>
          <table:table-cell table:style-name="ce201" office:value-type="float" office:value="20" calcext:value-type="float">
            <text:p>20</text:p>
          </table:table-cell>
          <table:table-cell table:style-name="ce219" table:formula="of:=[$'TIPO 1 bloco-110 v'.J334]" office:value-type="float" office:value="45156.99" calcext:value-type="float">
            <text:p>45.156,99 </text:p>
          </table:table-cell>
          <table:table-cell table:style-name="ce232" table:formula="of:=IF([.$P$37]=0;0;([.P21]/[.$P$37])*100)" office:value-type="float" office:value="1.30415139926607" calcext:value-type="float">
            <text:p>1,30</text:p>
          </table:table-cell>
          <table:table-cell table:number-columns-repeated="2"/>
          <table:table-cell table:style-name="ce248" table:formula="of:=SUM([.D21:.O21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35" office:value-type="string" calcext:value-type="string">
            <text:p>15.</text:p>
          </table:table-cell>
          <table:table-cell table:style-name="ce158" table:formula="of:=[$'TIPO 1 bloco-110 v'.E377]" office:value-type="string" office:string-value="LOUÇAS E METAIS" calcext:value-type="string">
            <text:p>LOUÇAS E METAIS</text:p>
          </table:table-cell>
          <table:table-cell table:style-name="ce174" office:value-type="float" office:value="7" calcext:value-type="float">
            <text:p>7</text:p>
          </table:table-cell>
          <table:table-cell table:style-name="ce182" table:number-columns-repeated="6"/>
          <table:table-cell table:style-name="ce201" table:number-columns-repeated="4"/>
          <table:table-cell table:number-columns-repeated="2" table:style-name="ce201" office:value-type="float" office:value="50" calcext:value-type="float">
            <text:p>50</text:p>
          </table:table-cell>
          <table:table-cell table:style-name="ce219" table:formula="of:=[$'TIPO 1 bloco-110 v'.J377]" office:value-type="float" office:value="66049.27" calcext:value-type="float">
            <text:p>66.049,27 </text:p>
          </table:table-cell>
          <table:table-cell table:style-name="ce232" table:formula="of:=IF([.$P$37]=0;0;([.P22]/[.$P$37])*100)" office:value-type="float" office:value="1.90752855518055" calcext:value-type="float">
            <text:p>1,91</text:p>
          </table:table-cell>
          <table:table-cell table:number-columns-repeated="2"/>
          <table:table-cell table:style-name="ce248" table:formula="of:=SUM([.D22:.O22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35" office:value-type="string" calcext:value-type="string">
            <text:p>16.</text:p>
          </table:table-cell>
          <table:table-cell table:style-name="ce158" table:formula="of:=[$'TIPO 1 bloco-110 v'.E404]" office:value-type="string" office:string-value="INSTALAÇÃO DE GÁS COMBUSTÍVEL E ABRIGO DE LIXO" calcext:value-type="string">
            <text:p>INSTALAÇÃO DE GÁS COMBUSTÍVEL E ABRIGO DE LIXO</text:p>
          </table:table-cell>
          <table:table-cell table:style-name="ce174" office:value-type="float" office:value="8" calcext:value-type="float">
            <text:p>8</text:p>
          </table:table-cell>
          <table:table-cell table:style-name="ce182" table:number-columns-repeated="6"/>
          <table:table-cell table:style-name="ce201" table:number-columns-repeated="3"/>
          <table:table-cell table:number-columns-repeated="2" table:style-name="ce201" office:value-type="float" office:value="30" calcext:value-type="float">
            <text:p>30</text:p>
          </table:table-cell>
          <table:table-cell table:style-name="ce201" office:value-type="float" office:value="40" calcext:value-type="float">
            <text:p>40</text:p>
          </table:table-cell>
          <table:table-cell table:style-name="ce219" table:formula="of:=[$'TIPO 1 bloco-110 v'.J404]" office:value-type="float" office:value="10558.77" calcext:value-type="float">
            <text:p>10.558,77 </text:p>
          </table:table-cell>
          <table:table-cell table:style-name="ce232" table:formula="of:=IF([.$P$37]=0;0;([.P23]/[.$P$37])*100)" office:value-type="float" office:value="0.304941376075522" calcext:value-type="float">
            <text:p>0,30</text:p>
          </table:table-cell>
          <table:table-cell table:number-columns-repeated="2"/>
          <table:table-cell table:style-name="ce248" table:formula="of:=SUM([.D23:.O23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35" office:value-type="string" calcext:value-type="string">
            <text:p>17.</text:p>
          </table:table-cell>
          <table:table-cell table:style-name="ce158" table:formula="of:=[$'TIPO 1 bloco-110 v'.E421]" office:value-type="string" office:string-value="SISTEMA DE PROTEÇÃO CONTRA INCÊNDIO" calcext:value-type="string">
            <text:p>SISTEMA DE PROTEÇÃO CONTRA INCÊNDIO</text:p>
          </table:table-cell>
          <table:table-cell table:style-name="ce174" office:value-type="float" office:value="8" calcext:value-type="float">
            <text:p>8</text:p>
          </table:table-cell>
          <table:table-cell table:style-name="ce182" table:number-columns-repeated="6"/>
          <table:table-cell table:style-name="ce201" table:number-columns-repeated="4"/>
          <table:table-cell table:number-columns-repeated="2" table:style-name="ce201" office:value-type="float" office:value="50" calcext:value-type="float">
            <text:p>50</text:p>
          </table:table-cell>
          <table:table-cell table:style-name="ce219" table:formula="of:=[$'TIPO 1 bloco-110 v'.J421]" office:value-type="float" office:value="40594.96" calcext:value-type="float">
            <text:p>40.594,96 </text:p>
          </table:table-cell>
          <table:table-cell table:style-name="ce232" table:formula="of:=IF([.$P$37]=0;0;([.P24]/[.$P$37])*100)" office:value-type="float" office:value="1.17239820207569" calcext:value-type="float">
            <text:p>1,17</text:p>
          </table:table-cell>
          <table:table-cell table:number-columns-repeated="2"/>
          <table:table-cell table:style-name="ce248" table:formula="of:=SUM([.D24:.O24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35" office:value-type="string" calcext:value-type="string">
            <text:p>18.</text:p>
          </table:table-cell>
          <table:table-cell table:style-name="ce158" table:formula="of:=[$'TIPO 1 bloco-110 v'.E440]" office:value-type="string" office:string-value="INSTALAÇÕES ELÉTRICAS – 110V" calcext:value-type="string">
            <text:p>INSTALAÇÕES ELÉTRICAS – 110V</text:p>
          </table:table-cell>
          <table:table-cell table:style-name="ce174"/>
          <table:table-cell table:style-name="ce182" table:number-columns-repeated="6"/>
          <table:table-cell table:style-name="ce201"/>
          <table:table-cell table:number-columns-repeated="3" table:style-name="ce201" office:value-type="float" office:value="30" calcext:value-type="float">
            <text:p>30</text:p>
          </table:table-cell>
          <table:table-cell table:style-name="ce201" office:value-type="float" office:value="10" calcext:value-type="float">
            <text:p>10</text:p>
          </table:table-cell>
          <table:table-cell table:style-name="ce201"/>
          <table:table-cell table:style-name="ce219" table:formula="of:=[$'TIPO 1 bloco-110 v'.J440]" office:value-type="float" office:value="286514.98" calcext:value-type="float">
            <text:p>286.514,98 </text:p>
          </table:table-cell>
          <table:table-cell table:style-name="ce232" table:formula="of:=IF([.$P$37]=0;0;([.P25]/[.$P$37])*100)" office:value-type="float" office:value="8.27466383560308" calcext:value-type="float">
            <text:p>8,27</text:p>
          </table:table-cell>
          <table:table-cell table:number-columns-repeated="2"/>
          <table:table-cell table:style-name="ce248"/>
          <table:table-cell table:number-columns-repeated="1004"/>
        </table:table-row>
        <table:table-row table:style-name="ro5">
          <table:table-cell table:style-name="ce135" office:value-type="string" calcext:value-type="string">
            <text:p>19.</text:p>
          </table:table-cell>
          <table:table-cell table:style-name="ce158" table:formula="of:=[$'TIPO 1 bloco-110 v'.E540]" office:value-type="string" office:string-value="INSTALAÇÕES DE CLIMATIZAÇÃO" calcext:value-type="string">
            <text:p>INSTALAÇÕES DE CLIMATIZAÇÃO</text:p>
          </table:table-cell>
          <table:table-cell table:style-name="ce174"/>
          <table:table-cell table:style-name="ce182" table:number-columns-repeated="6"/>
          <table:table-cell table:style-name="ce201" table:number-columns-repeated="5"/>
          <table:table-cell table:style-name="ce201" office:value-type="float" office:value="100" calcext:value-type="float">
            <text:p>100</text:p>
          </table:table-cell>
          <table:table-cell table:style-name="ce219" table:formula="of:=[$'TIPO 1 bloco-110 v'.J540]" office:value-type="float" office:value="747.34" calcext:value-type="float">
            <text:p>747,34 </text:p>
          </table:table-cell>
          <table:table-cell table:style-name="ce232" table:formula="of:=IF([.$P$37]=0;0;([.P26]/[.$P$37])*100)" office:value-type="float" office:value="0.0215834692863166" calcext:value-type="float">
            <text:p>0,02</text:p>
          </table:table-cell>
          <table:table-cell table:number-columns-repeated="2"/>
          <table:table-cell table:style-name="ce248"/>
          <table:table-cell table:number-columns-repeated="1004"/>
        </table:table-row>
        <table:table-row table:style-name="ro5">
          <table:table-cell table:style-name="ce135" office:value-type="string" calcext:value-type="string">
            <text:p>20.</text:p>
          </table:table-cell>
          <table:table-cell table:style-name="ce158" table:formula="of:=[$'TIPO 1 bloco-110 v'.E547]" office:value-type="string" office:string-value="INSTALAÇÕES DE REDE ESTRUTURADA" calcext:value-type="string">
            <text:p>INSTALAÇÕES DE REDE ESTRUTURADA</text:p>
          </table:table-cell>
          <table:table-cell table:style-name="ce174"/>
          <table:table-cell table:style-name="ce182" table:number-columns-repeated="6"/>
          <table:table-cell table:style-name="ce201" table:number-columns-repeated="3"/>
          <table:table-cell table:style-name="ce201" office:value-type="float" office:value="40" calcext:value-type="float">
            <text:p>40</text:p>
          </table:table-cell>
          <table:table-cell table:number-columns-repeated="2" table:style-name="ce201" office:value-type="float" office:value="30" calcext:value-type="float">
            <text:p>30</text:p>
          </table:table-cell>
          <table:table-cell table:style-name="ce219" table:formula="of:=[$'TIPO 1 bloco-110 v'.J547]" office:value-type="float" office:value="22951.91" calcext:value-type="float">
            <text:p>22.951,91 </text:p>
          </table:table-cell>
          <table:table-cell table:style-name="ce232" table:formula="of:=IF([.$P$37]=0;0;([.P27]/[.$P$37])*100)" office:value-type="float" office:value="0.662860069777213" calcext:value-type="float">
            <text:p>0,66</text:p>
          </table:table-cell>
          <table:table-cell table:number-columns-repeated="2"/>
          <table:table-cell table:style-name="ce248"/>
          <table:table-cell table:number-columns-repeated="1004"/>
        </table:table-row>
        <table:table-row table:style-name="ro5">
          <table:table-cell table:style-name="ce135" office:value-type="string" calcext:value-type="string">
            <text:p>21.</text:p>
          </table:table-cell>
          <table:table-cell table:style-name="ce158" table:formula="of:=[$'TIPO 1 bloco-110 v'.E570]" office:value-type="string" office:string-value="SISTEMA DE EXAUSTÃO MECÂNICA" calcext:value-type="string">
            <text:p>SISTEMA DE EXAUSTÃO MECÂNICA</text:p>
          </table:table-cell>
          <table:table-cell table:style-name="ce174"/>
          <table:table-cell table:style-name="ce182" table:number-columns-repeated="6"/>
          <table:table-cell table:style-name="ce201" table:number-columns-repeated="5"/>
          <table:table-cell table:style-name="ce201" office:value-type="float" office:value="100" calcext:value-type="float">
            <text:p>100</text:p>
          </table:table-cell>
          <table:table-cell table:style-name="ce219" table:formula="of:=[$'TIPO 1 bloco-110 v'.J570]" office:value-type="float" office:value="1849.34" calcext:value-type="float">
            <text:p>1.849,34 </text:p>
          </table:table-cell>
          <table:table-cell table:style-name="ce232" table:formula="of:=IF([.$P$37]=0;0;([.P28]/[.$P$37])*100)" office:value-type="float" office:value="0.0534096570368998" calcext:value-type="float">
            <text:p>0,05</text:p>
          </table:table-cell>
          <table:table-cell table:number-columns-repeated="2"/>
          <table:table-cell table:style-name="ce248"/>
          <table:table-cell table:number-columns-repeated="1004"/>
        </table:table-row>
        <table:table-row table:style-name="ro5">
          <table:table-cell table:style-name="ce135" office:value-type="string" calcext:value-type="string">
            <text:p>22.</text:p>
          </table:table-cell>
          <table:table-cell table:style-name="ce158" table:formula="of:=[$'TIPO 1 bloco-110 v'.E574]" office:value-type="string" office:string-value="SISTEMA DE PROTEÇÃO CONTRA DESCARGAS ATMOSFÉRICAS (SPDA)" calcext:value-type="string">
            <text:p>SISTEMA DE PROTEÇÃO CONTRA DESCARGAS ATMOSFÉRICAS (SPDA)</text:p>
          </table:table-cell>
          <table:table-cell table:style-name="ce174"/>
          <table:table-cell table:style-name="ce182" table:number-columns-repeated="6"/>
          <table:table-cell table:style-name="ce201" table:number-columns-repeated="4"/>
          <table:table-cell table:style-name="ce201" office:value-type="float" office:value="40" calcext:value-type="float">
            <text:p>40</text:p>
          </table:table-cell>
          <table:table-cell table:style-name="ce201" office:value-type="float" office:value="60" calcext:value-type="float">
            <text:p>60</text:p>
          </table:table-cell>
          <table:table-cell table:style-name="ce219" table:formula="of:=[$'TIPO 1 bloco-110 v'.J574]" office:value-type="float" office:value="23193.59" calcext:value-type="float">
            <text:p>23.193,59 </text:p>
          </table:table-cell>
          <table:table-cell table:style-name="ce232" table:formula="of:=IF([.$P$37]=0;0;([.P29]/[.$P$37])*100)" office:value-type="float" office:value="0.669839881987341" calcext:value-type="float">
            <text:p>0,67</text:p>
          </table:table-cell>
          <table:table-cell table:number-columns-repeated="2"/>
          <table:table-cell table:style-name="ce248"/>
          <table:table-cell table:number-columns-repeated="1004"/>
        </table:table-row>
        <table:table-row table:style-name="ro5">
          <table:table-cell table:style-name="ce135" office:value-type="string" calcext:value-type="string">
            <text:p>23.</text:p>
          </table:table-cell>
          <table:table-cell table:style-name="ce158" table:formula="of:=[$'TIPO 1 bloco-110 v'.E588]" office:value-type="string" office:string-value="CONTENÇÃO DE CHEIAS e DRENAGEM ESTACIONAMENTO" calcext:value-type="string">
            <text:p>CONTENÇÃO DE CHEIAS e DRENAGEM ESTACIONAMENTO</text:p>
          </table:table-cell>
          <table:table-cell table:style-name="ce174"/>
          <table:table-cell table:style-name="ce182" table:number-columns-repeated="6"/>
          <table:table-cell table:style-name="ce201" table:number-columns-repeated="3"/>
          <table:table-cell table:style-name="ce201" office:value-type="float" office:value="40" calcext:value-type="float">
            <text:p>40</text:p>
          </table:table-cell>
          <table:table-cell table:number-columns-repeated="2" table:style-name="ce201" office:value-type="float" office:value="30" calcext:value-type="float">
            <text:p>30</text:p>
          </table:table-cell>
          <table:table-cell table:style-name="ce219" table:formula="of:=[$'TIPO 1 bloco-110 v'.J588]" office:value-type="float" office:value="23581.26" calcext:value-type="float">
            <text:p>23.581,26 </text:p>
          </table:table-cell>
          <table:table-cell table:style-name="ce232" table:formula="of:=IF([.$P$37]=0;0;([.P30]/[.$P$37])*100)" office:value-type="float" office:value="0.681035942064717" calcext:value-type="float">
            <text:p>0,68</text:p>
          </table:table-cell>
          <table:table-cell table:number-columns-repeated="2"/>
          <table:table-cell table:style-name="ce248"/>
          <table:table-cell table:number-columns-repeated="1004"/>
        </table:table-row>
        <table:table-row table:style-name="ro5">
          <table:table-cell table:style-name="ce135" office:value-type="string" calcext:value-type="string">
            <text:p>24.</text:p>
          </table:table-cell>
          <table:table-cell table:style-name="ce158" table:formula="of:=[$'TIPO 1 bloco-110 v'.E600]" office:value-type="string" office:string-value="SERVIÇOS COMPLEMENTARES" calcext:value-type="string">
            <text:p>SERVIÇOS COMPLEMENTARES</text:p>
          </table:table-cell>
          <table:table-cell table:style-name="ce174"/>
          <table:table-cell table:style-name="ce182" table:number-columns-repeated="5"/>
          <table:table-cell table:style-name="ce182" office:value-type="float" office:value="30" calcext:value-type="float">
            <text:p>30</text:p>
          </table:table-cell>
          <table:table-cell table:number-columns-repeated="2" table:style-name="ce201" office:value-type="float" office:value="30" calcext:value-type="float">
            <text:p>30</text:p>
          </table:table-cell>
          <table:table-cell table:style-name="ce201" office:value-type="float" office:value="10" calcext:value-type="float">
            <text:p>10</text:p>
          </table:table-cell>
          <table:table-cell table:style-name="ce201" table:number-columns-repeated="3"/>
          <table:table-cell table:style-name="ce219" table:formula="of:=[$'TIPO 1 bloco-110 v'.J600]" office:value-type="float" office:value="268117.71" calcext:value-type="float">
            <text:p>268.117,71 </text:p>
          </table:table-cell>
          <table:table-cell table:style-name="ce232" table:formula="of:=IF([.$P$37]=0;0;([.P31]/[.$P$37])*100)" office:value-type="float" office:value="7.74334353694775" calcext:value-type="float">
            <text:p>7,74</text:p>
          </table:table-cell>
          <table:table-cell table:number-columns-repeated="2"/>
          <table:table-cell table:style-name="ce248"/>
          <table:table-cell table:number-columns-repeated="1004"/>
        </table:table-row>
        <table:table-row table:style-name="ro5">
          <table:table-cell table:style-name="ce135" office:value-type="string" calcext:value-type="string">
            <text:p>25.</text:p>
          </table:table-cell>
          <table:table-cell table:style-name="ce158" table:formula="of:=[$'TIPO 1 bloco-110 v'.E626]" office:value-type="string" office:string-value="MURO DE ARRIMO E GABIÃO" calcext:value-type="string">
            <text:p>MURO DE ARRIMO E GABIÃO</text:p>
          </table:table-cell>
          <table:table-cell table:style-name="ce174"/>
          <table:table-cell table:style-name="ce182"/>
          <table:table-cell table:number-columns-repeated="2" table:style-name="ce182" office:value-type="float" office:value="30" calcext:value-type="float">
            <text:p>30</text:p>
          </table:table-cell>
          <table:table-cell table:number-columns-repeated="2" table:style-name="ce182" office:value-type="float" office:value="20" calcext:value-type="float">
            <text:p>20</text:p>
          </table:table-cell>
          <table:table-cell table:style-name="ce182"/>
          <table:table-cell table:style-name="ce201" table:number-columns-repeated="6"/>
          <table:table-cell table:style-name="ce219" table:formula="of:=[$'TIPO 1 bloco-110 v'.J626]" office:value-type="float" office:value="240910.09" calcext:value-type="float">
            <text:p>240.910,09 </text:p>
          </table:table-cell>
          <table:table-cell table:style-name="ce232" table:formula="of:=IF([.$P$37]=0;0;([.P32]/[.$P$37])*100)" office:value-type="float" office:value="6.95757691048085" calcext:value-type="float">
            <text:p>6,96</text:p>
          </table:table-cell>
          <table:table-cell table:number-columns-repeated="2"/>
          <table:table-cell table:style-name="ce248"/>
          <table:table-cell table:number-columns-repeated="1004"/>
        </table:table-row>
        <table:table-row table:style-name="ro5">
          <table:table-cell table:style-name="ce135" office:value-type="float" office:value="26" calcext:value-type="float">
            <text:p>26</text:p>
          </table:table-cell>
          <table:table-cell table:style-name="ce158" table:formula="of:=[$'TIPO 1 bloco-110 v'.E645]" office:value-type="string" office:string-value="SERVIÇOS FINAIS" calcext:value-type="string">
            <text:p>SERVIÇOS FINAIS</text:p>
          </table:table-cell>
          <table:table-cell table:style-name="ce174"/>
          <table:table-cell table:style-name="ce182" table:number-columns-repeated="6"/>
          <table:table-cell table:style-name="ce201" table:number-columns-repeated="5"/>
          <table:table-cell table:style-name="ce201" office:value-type="float" office:value="100" calcext:value-type="float">
            <text:p>100</text:p>
          </table:table-cell>
          <table:table-cell table:style-name="ce219" table:formula="of:=[$'TIPO 1 bloco-110 v'.J645]" office:value-type="float" office:value="5163.76" calcext:value-type="float">
            <text:p>5.163,76 </text:p>
          </table:table-cell>
          <table:table-cell table:style-name="ce232" table:formula="of:=IF([.$P$37]=0;0;([.P33]/[.$P$37])*100)" office:value-type="float" office:value="0.149131393156943" calcext:value-type="float">
            <text:p>0,15</text:p>
          </table:table-cell>
          <table:table-cell table:number-columns-repeated="2"/>
          <table:table-cell table:style-name="ce248"/>
          <table:table-cell table:number-columns-repeated="1004"/>
        </table:table-row>
        <table:table-row table:style-name="ro5">
          <table:table-cell table:style-name="ce135"/>
          <table:table-cell table:style-name="ce158"/>
          <table:table-cell table:style-name="ce174"/>
          <table:table-cell table:style-name="ce182" table:number-columns-repeated="6"/>
          <table:table-cell table:style-name="ce201" table:number-columns-repeated="6"/>
          <table:table-cell table:style-name="ce219"/>
          <table:table-cell table:style-name="ce232"/>
          <table:table-cell table:number-columns-repeated="2"/>
          <table:table-cell table:style-name="ce248"/>
          <table:table-cell table:number-columns-repeated="1004"/>
        </table:table-row>
        <table:table-row table:style-name="ro5">
          <table:table-cell table:style-name="ce135"/>
          <table:table-cell table:style-name="ce158"/>
          <table:table-cell table:style-name="ce174"/>
          <table:table-cell table:style-name="ce182" table:number-columns-repeated="6"/>
          <table:table-cell table:style-name="ce201" table:number-columns-repeated="6"/>
          <table:table-cell table:style-name="ce220"/>
          <table:table-cell table:style-name="ce232"/>
          <table:table-cell table:number-columns-repeated="2"/>
          <table:table-cell table:style-name="ce248"/>
          <table:table-cell table:number-columns-repeated="1004"/>
        </table:table-row>
        <table:table-row table:style-name="ro5">
          <table:table-cell table:style-name="ce136"/>
          <table:table-cell table:style-name="ce159" table:number-columns-repeated="2"/>
          <table:table-cell table:style-name="ce183" table:number-columns-repeated="12"/>
          <table:table-cell table:style-name="ce221"/>
          <table:table-cell table:style-name="ce233"/>
          <table:table-cell table:number-columns-repeated="1007"/>
        </table:table-row>
        <table:table-row table:style-name="ro5">
          <table:table-cell table:style-name="ce137"/>
          <table:table-cell table:style-name="ce160" office:value-type="string" calcext:value-type="string" table:number-columns-spanned="2" table:number-rows-spanned="1">
            <text:p>TOTAIS</text:p>
          </table:table-cell>
          <table:covered-table-cell table:style-name="ce160"/>
          <table:table-cell table:style-name="ce184" table:number-columns-repeated="12"/>
          <table:table-cell table:style-name="ce222" table:formula="of:=SUM([.P8:.P33])" office:value-type="float" office:value="3462557.34" calcext:value-type="float">
            <text:p>3.462.557,34 </text:p>
          </table:table-cell>
          <table:table-cell table:style-name="ce234" table:formula="of:=SUM([.Q8:.R33])" office:value-type="float" office:value="100" calcext:value-type="float">
            <text:p>100</text:p>
          </table:table-cell>
          <table:table-cell table:number-columns-repeated="1007"/>
        </table:table-row>
        <table:table-row table:style-name="ro50" table:visibility="collapse">
          <table:table-cell table:style-name="ce138" office:value-type="string" calcext:value-type="string" table:number-columns-spanned="17" table:number-rows-spanned="1">
            <text:p>COMPOSIÇÃO DO FINANCIAMENTO</text:p>
          </table:table-cell>
          <table:covered-table-cell table:number-columns-repeated="16" table:style-name="ce138"/>
          <table:table-cell table:number-columns-repeated="1007"/>
        </table:table-row>
        <table:table-row table:style-name="ro5" table:visibility="collapse">
          <table:table-cell table:style-name="ce139" office:value-type="string" calcext:value-type="string">
            <text:p>ITEM</text:p>
          </table:table-cell>
          <table:table-cell table:style-name="ce161" table:number-columns-repeated="2"/>
          <table:table-cell table:style-name="ce185" office:value-type="string" calcext:value-type="string" table:number-columns-spanned="12" table:number-rows-spanned="1">
            <text:p>PARCELAS</text:p>
          </table:table-cell>
          <table:covered-table-cell table:number-columns-repeated="11" table:style-name="ce185"/>
          <table:table-cell table:style-name="ce223" office:value-type="string" calcext:value-type="string">
            <text:p>TOTAL</text:p>
          </table:table-cell>
          <table:table-cell table:style-name="ce235" office:value-type="string" calcext:value-type="string">
            <text:p>% S/</text:p>
          </table:table-cell>
          <table:table-cell table:number-columns-repeated="1007"/>
        </table:table-row>
        <table:table-row table:style-name="ro5" table:visibility="collapse">
          <table:table-cell table:style-name="ce140"/>
          <table:table-cell table:style-name="ce162" table:number-columns-repeated="2"/>
          <table:table-cell table:style-name="ce186" office:value-type="float" office:value="1" calcext:value-type="float">
            <text:p>1</text:p>
          </table:table-cell>
          <table:table-cell table:style-name="ce186" office:value-type="float" office:value="2" calcext:value-type="float">
            <text:p>2</text:p>
          </table:table-cell>
          <table:table-cell table:style-name="ce186" office:value-type="float" office:value="3" calcext:value-type="float">
            <text:p>3</text:p>
          </table:table-cell>
          <table:table-cell table:style-name="ce186" table:number-columns-repeated="3"/>
          <table:table-cell table:style-name="ce186" office:value-type="float" office:value="7" calcext:value-type="float">
            <text:p>7</text:p>
          </table:table-cell>
          <table:table-cell table:number-columns-repeated="5" table:style-name="ce186" office:value-type="float" office:value="8" calcext:value-type="float">
            <text:p>8</text:p>
          </table:table-cell>
          <table:table-cell table:style-name="ce224" office:value-type="string" calcext:value-type="string">
            <text:p>ITEM</text:p>
          </table:table-cell>
          <table:table-cell table:style-name="ce236" office:value-type="string" calcext:value-type="string">
            <text:p>ITEM</text:p>
          </table:table-cell>
          <table:table-cell table:number-columns-repeated="1007"/>
        </table:table-row>
        <table:table-row table:style-name="ro5" table:visibility="collapse">
          <table:table-cell table:style-name="ce141" office:value-type="float" office:value="1" calcext:value-type="float">
            <text:p>1</text:p>
          </table:table-cell>
          <table:table-cell table:style-name="ce163" office:value-type="string" calcext:value-type="string">
            <text:p>FINANCIAMENTO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8]/100)*[.$P$8])*[.$Q$2]" office:value-type="float" office:value="0" calcext:value-type="float">
            <text:p>0,00 </text:p>
          </table:table-cell>
          <table:table-cell table:style-name="ce187" table:formula="of:=(([.E8]/100)*[.$P$8])*[.$Q$2]" office:value-type="float" office:value="0" calcext:value-type="float">
            <text:p>0,00 </text:p>
          </table:table-cell>
          <table:table-cell table:style-name="ce187" table:formula="of:=(([.F8]/100)*[.$P$8])*[.$Q$2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8]/100)*[.$P$8])*[.$Q$2]" office:value-type="float" office:value="0" calcext:value-type="float">
            <text:p>0,00 </text:p>
          </table:table-cell>
          <table:table-cell table:style-name="ce187" table:formula="of:=(([.K8]/100)*[.$P$8])*[.$Q$2]" office:value-type="float" office:value="0" calcext:value-type="float">
            <text:p>0,00 </text:p>
          </table:table-cell>
          <table:table-cell table:style-name="ce187" table:formula="of:=(([.L8]/100)*[.$P$8])*[.$Q$2]" office:value-type="float" office:value="0" calcext:value-type="float">
            <text:p>0,00 </text:p>
          </table:table-cell>
          <table:table-cell table:style-name="ce187" table:formula="of:=(([.M8]/100)*[.$P$8])*[.$Q$2]" office:value-type="float" office:value="0" calcext:value-type="float">
            <text:p>0,00 </text:p>
          </table:table-cell>
          <table:table-cell table:style-name="ce187" table:formula="of:=(([.N8]/100)*[.$P$8])*[.$Q$2]" office:value-type="float" office:value="0" calcext:value-type="float">
            <text:p>0,00 </text:p>
          </table:table-cell>
          <table:table-cell table:style-name="ce187" table:formula="of:=(([.O8]/100)*[.$P$8])*[.$Q$2]" office:value-type="float" office:value="0" calcext:value-type="float">
            <text:p>0,00 </text:p>
          </table:table-cell>
          <table:table-cell table:style-name="ce187" table:formula="of:=SUM([.D41:.O41])" office:value-type="float" office:value="0" calcext:value-type="float">
            <text:p>0,00 </text:p>
          </table:table-cell>
          <table:table-cell table:style-name="ce237" table:formula="of:=IF([.$P$79]=0;0;([.P41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41"/>
          <table:table-cell table:style-name="ce163" office:value-type="string" calcext:value-type="string">
            <text:p>CONTRAPARTIDA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8]/100)*[.$P$8])*[.$Q$3]" office:value-type="float" office:value="0" calcext:value-type="float">
            <text:p>0,00 </text:p>
          </table:table-cell>
          <table:table-cell table:style-name="ce187" table:formula="of:=(([.E8]/100)*[.$P$8])*[.$Q$3]" office:value-type="float" office:value="0" calcext:value-type="float">
            <text:p>0,00 </text:p>
          </table:table-cell>
          <table:table-cell table:style-name="ce187" table:formula="of:=(([.F8]/100)*[.$P$8])*[.$Q$3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8]/100)*[.$P$8])*[.$Q$3]" office:value-type="float" office:value="0" calcext:value-type="float">
            <text:p>0,00 </text:p>
          </table:table-cell>
          <table:table-cell table:style-name="ce187" table:formula="of:=(([.K8]/100)*[.$P$8])*[.$Q$3]" office:value-type="float" office:value="0" calcext:value-type="float">
            <text:p>0,00 </text:p>
          </table:table-cell>
          <table:table-cell table:style-name="ce187" table:formula="of:=(([.L8]/100)*[.$P$8])*[.$Q$3]" office:value-type="float" office:value="0" calcext:value-type="float">
            <text:p>0,00 </text:p>
          </table:table-cell>
          <table:table-cell table:style-name="ce187" table:formula="of:=(([.M8]/100)*[.$P$8])*[.$Q$3]" office:value-type="float" office:value="0" calcext:value-type="float">
            <text:p>0,00 </text:p>
          </table:table-cell>
          <table:table-cell table:style-name="ce187" table:formula="of:=(([.N8]/100)*[.$P$8])*[.$Q$3]" office:value-type="float" office:value="0" calcext:value-type="float">
            <text:p>0,00 </text:p>
          </table:table-cell>
          <table:table-cell table:style-name="ce187" table:formula="of:=(([.O8]/100)*[.$P$8])*[.$Q$3]" office:value-type="float" office:value="0" calcext:value-type="float">
            <text:p>0,00 </text:p>
          </table:table-cell>
          <table:table-cell table:style-name="ce187" table:formula="of:=SUM([.D42:.O42])" office:value-type="float" office:value="0" calcext:value-type="float">
            <text:p>0,00 </text:p>
          </table:table-cell>
          <table:table-cell table:style-name="ce237" table:formula="of:=IF([.$P$79]=0;0;([.P42]/[.$P$79]))" office:value-type="percentage" office:value="0" calcext:value-type="percentage">
            <text:p>0,00%</text:p>
          </table:table-cell>
          <table:table-cell table:style-name="ce245"/>
          <table:table-cell table:number-columns-repeated="1006"/>
        </table:table-row>
        <table:table-row table:style-name="ro5" table:visibility="collapse">
          <table:table-cell table:style-name="ce141" office:value-type="float" office:value="2" calcext:value-type="float">
            <text:p>2</text:p>
          </table:table-cell>
          <table:table-cell table:style-name="ce163" office:value-type="string" calcext:value-type="string">
            <text:p>FINANCIAMENTO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9]/100)*[.$P$9])*[.$Q$2]" office:value-type="float" office:value="0" calcext:value-type="float">
            <text:p>0,00 </text:p>
          </table:table-cell>
          <table:table-cell table:style-name="ce187" table:formula="of:=(([.E9]/100)*[.$P$9])*[.$Q$2]" office:value-type="float" office:value="0" calcext:value-type="float">
            <text:p>0,00 </text:p>
          </table:table-cell>
          <table:table-cell table:style-name="ce187" table:formula="of:=(([.F9]/100)*[.$P$9])*[.$Q$2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9]/100)*[.$P$9])*[.$Q$2]" office:value-type="float" office:value="0" calcext:value-type="float">
            <text:p>0,00 </text:p>
          </table:table-cell>
          <table:table-cell table:style-name="ce187" table:formula="of:=(([.K9]/100)*[.$P$9])*[.$Q$2]" office:value-type="float" office:value="0" calcext:value-type="float">
            <text:p>0,00 </text:p>
          </table:table-cell>
          <table:table-cell table:style-name="ce187" table:formula="of:=(([.L9]/100)*[.$P$9])*[.$Q$2]" office:value-type="float" office:value="0" calcext:value-type="float">
            <text:p>0,00 </text:p>
          </table:table-cell>
          <table:table-cell table:style-name="ce187" table:formula="of:=(([.M9]/100)*[.$P$9])*[.$Q$2]" office:value-type="float" office:value="0" calcext:value-type="float">
            <text:p>0,00 </text:p>
          </table:table-cell>
          <table:table-cell table:style-name="ce187" table:formula="of:=(([.N9]/100)*[.$P$9])*[.$Q$2]" office:value-type="float" office:value="0" calcext:value-type="float">
            <text:p>0,00 </text:p>
          </table:table-cell>
          <table:table-cell table:style-name="ce187" table:formula="of:=(([.O9]/100)*[.$P$9])*[.$Q$2]" office:value-type="float" office:value="0" calcext:value-type="float">
            <text:p>0,00 </text:p>
          </table:table-cell>
          <table:table-cell table:style-name="ce187" table:formula="of:=SUM([.D43:.O43])" office:value-type="float" office:value="0" calcext:value-type="float">
            <text:p>0,00 </text:p>
          </table:table-cell>
          <table:table-cell table:style-name="ce237" table:formula="of:=IF([.$P$79]=0;0;([.P43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41"/>
          <table:table-cell table:style-name="ce163" office:value-type="string" calcext:value-type="string">
            <text:p>CONTRAPARTIDA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9]/100)*[.$P$9])*[.$Q$3]" office:value-type="float" office:value="0" calcext:value-type="float">
            <text:p>0,00 </text:p>
          </table:table-cell>
          <table:table-cell table:style-name="ce187" table:formula="of:=(([.E9]/100)*[.$P$9])*[.$Q$3]" office:value-type="float" office:value="0" calcext:value-type="float">
            <text:p>0,00 </text:p>
          </table:table-cell>
          <table:table-cell table:style-name="ce187" table:formula="of:=(([.F9]/100)*[.$P$9])*[.$Q$3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9]/100)*[.$P$9])*[.$Q$3]" office:value-type="float" office:value="0" calcext:value-type="float">
            <text:p>0,00 </text:p>
          </table:table-cell>
          <table:table-cell table:style-name="ce187" table:formula="of:=(([.K9]/100)*[.$P$9])*[.$Q$3]" office:value-type="float" office:value="0" calcext:value-type="float">
            <text:p>0,00 </text:p>
          </table:table-cell>
          <table:table-cell table:style-name="ce187" table:formula="of:=(([.L9]/100)*[.$P$9])*[.$Q$3]" office:value-type="float" office:value="0" calcext:value-type="float">
            <text:p>0,00 </text:p>
          </table:table-cell>
          <table:table-cell table:style-name="ce187" table:formula="of:=(([.M9]/100)*[.$P$9])*[.$Q$3]" office:value-type="float" office:value="0" calcext:value-type="float">
            <text:p>0,00 </text:p>
          </table:table-cell>
          <table:table-cell table:style-name="ce187" table:formula="of:=(([.N9]/100)*[.$P$9])*[.$Q$3]" office:value-type="float" office:value="0" calcext:value-type="float">
            <text:p>0,00 </text:p>
          </table:table-cell>
          <table:table-cell table:style-name="ce187" table:formula="of:=(([.O9]/100)*[.$P$9])*[.$Q$3]" office:value-type="float" office:value="0" calcext:value-type="float">
            <text:p>0,00 </text:p>
          </table:table-cell>
          <table:table-cell table:style-name="ce187" table:formula="of:=SUM([.D44:.O44])" office:value-type="float" office:value="0" calcext:value-type="float">
            <text:p>0,00 </text:p>
          </table:table-cell>
          <table:table-cell table:style-name="ce237" table:formula="of:=IF([.$P$79]=0;0;([.P44]/[.$P$79]))" office:value-type="percentage" office:value="0" calcext:value-type="percentage">
            <text:p>0,00%</text:p>
          </table:table-cell>
          <table:table-cell table:style-name="ce245"/>
          <table:table-cell table:number-columns-repeated="1006"/>
        </table:table-row>
        <table:table-row table:style-name="ro5" table:visibility="collapse">
          <table:table-cell table:style-name="ce141" office:value-type="float" office:value="3" calcext:value-type="float">
            <text:p>3</text:p>
          </table:table-cell>
          <table:table-cell table:style-name="ce163" office:value-type="string" calcext:value-type="string">
            <text:p>FINANCIAMENTO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10]/100)*[.$P$10])*[.$Q$2]" office:value-type="float" office:value="0" calcext:value-type="float">
            <text:p>0,00 </text:p>
          </table:table-cell>
          <table:table-cell table:style-name="ce187" table:formula="of:=(([.E10]/100)*[.$P$10])*[.$Q$2]" office:value-type="float" office:value="0" calcext:value-type="float">
            <text:p>0,00 </text:p>
          </table:table-cell>
          <table:table-cell table:style-name="ce187" table:formula="of:=(([.F10]/100)*[.$P$10])*[.$Q$2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10]/100)*[.$P$10])*[.$Q$2]" office:value-type="float" office:value="0" calcext:value-type="float">
            <text:p>0,00 </text:p>
          </table:table-cell>
          <table:table-cell table:style-name="ce187" table:formula="of:=(([.K10]/100)*[.$P$10])*[.$Q$2]" office:value-type="float" office:value="0" calcext:value-type="float">
            <text:p>0,00 </text:p>
          </table:table-cell>
          <table:table-cell table:style-name="ce187" table:formula="of:=(([.L10]/100)*[.$P$10])*[.$Q$2]" office:value-type="float" office:value="0" calcext:value-type="float">
            <text:p>0,00 </text:p>
          </table:table-cell>
          <table:table-cell table:style-name="ce187" table:formula="of:=(([.M10]/100)*[.$P$10])*[.$Q$2]" office:value-type="float" office:value="0" calcext:value-type="float">
            <text:p>0,00 </text:p>
          </table:table-cell>
          <table:table-cell table:style-name="ce187" table:formula="of:=(([.N10]/100)*[.$P$10])*[.$Q$2]" office:value-type="float" office:value="0" calcext:value-type="float">
            <text:p>0,00 </text:p>
          </table:table-cell>
          <table:table-cell table:style-name="ce187" table:formula="of:=(([.O10]/100)*[.$P$10])*[.$Q$2]" office:value-type="float" office:value="0" calcext:value-type="float">
            <text:p>0,00 </text:p>
          </table:table-cell>
          <table:table-cell table:style-name="ce187" table:formula="of:=SUM([.D45:.O45])" office:value-type="float" office:value="0" calcext:value-type="float">
            <text:p>0,00 </text:p>
          </table:table-cell>
          <table:table-cell table:style-name="ce237" table:formula="of:=IF([.$P$79]=0;0;([.P45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41"/>
          <table:table-cell table:style-name="ce163" office:value-type="string" calcext:value-type="string">
            <text:p>CONTRAPARTIDA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10]/100)*[.$P$10])*[.$Q$3]" office:value-type="float" office:value="0" calcext:value-type="float">
            <text:p>0,00 </text:p>
          </table:table-cell>
          <table:table-cell table:style-name="ce187" table:formula="of:=(([.E10]/100)*[.$P$10])*[.$Q$3]" office:value-type="float" office:value="0" calcext:value-type="float">
            <text:p>0,00 </text:p>
          </table:table-cell>
          <table:table-cell table:style-name="ce187" table:formula="of:=(([.F10]/100)*[.$P$10])*[.$Q$3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10]/100)*[.$P$10])*[.$Q$3]" office:value-type="float" office:value="0" calcext:value-type="float">
            <text:p>0,00 </text:p>
          </table:table-cell>
          <table:table-cell table:style-name="ce187" table:formula="of:=(([.K10]/100)*[.$P$10])*[.$Q$3]" office:value-type="float" office:value="0" calcext:value-type="float">
            <text:p>0,00 </text:p>
          </table:table-cell>
          <table:table-cell table:style-name="ce187" table:formula="of:=(([.L10]/100)*[.$P$10])*[.$Q$3]" office:value-type="float" office:value="0" calcext:value-type="float">
            <text:p>0,00 </text:p>
          </table:table-cell>
          <table:table-cell table:style-name="ce187" table:formula="of:=(([.M10]/100)*[.$P$10])*[.$Q$3]" office:value-type="float" office:value="0" calcext:value-type="float">
            <text:p>0,00 </text:p>
          </table:table-cell>
          <table:table-cell table:style-name="ce187" table:formula="of:=(([.N10]/100)*[.$P$10])*[.$Q$3]" office:value-type="float" office:value="0" calcext:value-type="float">
            <text:p>0,00 </text:p>
          </table:table-cell>
          <table:table-cell table:style-name="ce187" table:formula="of:=(([.O10]/100)*[.$P$10])*[.$Q$3]" office:value-type="float" office:value="0" calcext:value-type="float">
            <text:p>0,00 </text:p>
          </table:table-cell>
          <table:table-cell table:style-name="ce187" table:formula="of:=SUM([.D46:.O46])" office:value-type="float" office:value="0" calcext:value-type="float">
            <text:p>0,00 </text:p>
          </table:table-cell>
          <table:table-cell table:style-name="ce237" table:formula="of:=IF([.$P$79]=0;0;([.P46]/[.$P$79]))" office:value-type="percentage" office:value="0" calcext:value-type="percentage">
            <text:p>0,00%</text:p>
          </table:table-cell>
          <table:table-cell table:style-name="ce245"/>
          <table:table-cell table:number-columns-repeated="1006"/>
        </table:table-row>
        <table:table-row table:style-name="ro5" table:visibility="collapse">
          <table:table-cell table:style-name="ce141" office:value-type="float" office:value="4" calcext:value-type="float">
            <text:p>4</text:p>
          </table:table-cell>
          <table:table-cell table:style-name="ce163" office:value-type="string" calcext:value-type="string">
            <text:p>FINANCIAMENTO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11]/100)*[.$P$11])*[.$Q$2]" office:value-type="float" office:value="0" calcext:value-type="float">
            <text:p>0,00 </text:p>
          </table:table-cell>
          <table:table-cell table:style-name="ce187" table:formula="of:=(([.E11]/100)*[.$P$11])*[.$Q$2]" office:value-type="float" office:value="0" calcext:value-type="float">
            <text:p>0,00 </text:p>
          </table:table-cell>
          <table:table-cell table:style-name="ce187" table:formula="of:=(([.F11]/100)*[.$P$11])*[.$Q$2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11]/100)*[.$P$11])*[.$Q$2]" office:value-type="float" office:value="0" calcext:value-type="float">
            <text:p>0,00 </text:p>
          </table:table-cell>
          <table:table-cell table:style-name="ce187" table:formula="of:=(([.K11]/100)*[.$P$11])*[.$Q$2]" office:value-type="float" office:value="0" calcext:value-type="float">
            <text:p>0,00 </text:p>
          </table:table-cell>
          <table:table-cell table:style-name="ce187" table:formula="of:=(([.L11]/100)*[.$P$11])*[.$Q$2]" office:value-type="float" office:value="0" calcext:value-type="float">
            <text:p>0,00 </text:p>
          </table:table-cell>
          <table:table-cell table:style-name="ce187" table:formula="of:=(([.M11]/100)*[.$P$11])*[.$Q$2]" office:value-type="float" office:value="0" calcext:value-type="float">
            <text:p>0,00 </text:p>
          </table:table-cell>
          <table:table-cell table:style-name="ce187" table:formula="of:=(([.N11]/100)*[.$P$11])*[.$Q$2]" office:value-type="float" office:value="0" calcext:value-type="float">
            <text:p>0,00 </text:p>
          </table:table-cell>
          <table:table-cell table:style-name="ce187" table:formula="of:=(([.O11]/100)*[.$P$11])*[.$Q$2]" office:value-type="float" office:value="0" calcext:value-type="float">
            <text:p>0,00 </text:p>
          </table:table-cell>
          <table:table-cell table:style-name="ce187" table:formula="of:=SUM([.D47:.O47])" office:value-type="float" office:value="0" calcext:value-type="float">
            <text:p>0,00 </text:p>
          </table:table-cell>
          <table:table-cell table:style-name="ce237" table:formula="of:=IF([.$P$79]=0;0;([.P47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41"/>
          <table:table-cell table:style-name="ce163" office:value-type="string" calcext:value-type="string">
            <text:p>CONTRAPARTIDA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11]/100)*[.$P$11])*[.$Q$3]" office:value-type="float" office:value="0" calcext:value-type="float">
            <text:p>0,00 </text:p>
          </table:table-cell>
          <table:table-cell table:style-name="ce187" table:formula="of:=(([.E11]/100)*[.$P$11])*[.$Q$3]" office:value-type="float" office:value="0" calcext:value-type="float">
            <text:p>0,00 </text:p>
          </table:table-cell>
          <table:table-cell table:style-name="ce187" table:formula="of:=(([.F11]/100)*[.$P$11])*[.$Q$3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11]/100)*[.$P$11])*[.$Q$3]" office:value-type="float" office:value="0" calcext:value-type="float">
            <text:p>0,00 </text:p>
          </table:table-cell>
          <table:table-cell table:style-name="ce187" table:formula="of:=(([.K11]/100)*[.$P$11])*[.$Q$3]" office:value-type="float" office:value="0" calcext:value-type="float">
            <text:p>0,00 </text:p>
          </table:table-cell>
          <table:table-cell table:style-name="ce187" table:formula="of:=(([.L11]/100)*[.$P$11])*[.$Q$3]" office:value-type="float" office:value="0" calcext:value-type="float">
            <text:p>0,00 </text:p>
          </table:table-cell>
          <table:table-cell table:style-name="ce187" table:formula="of:=(([.M11]/100)*[.$P$11])*[.$Q$3]" office:value-type="float" office:value="0" calcext:value-type="float">
            <text:p>0,00 </text:p>
          </table:table-cell>
          <table:table-cell table:style-name="ce187" table:formula="of:=(([.N11]/100)*[.$P$11])*[.$Q$3]" office:value-type="float" office:value="0" calcext:value-type="float">
            <text:p>0,00 </text:p>
          </table:table-cell>
          <table:table-cell table:style-name="ce187" table:formula="of:=(([.O11]/100)*[.$P$11])*[.$Q$3]" office:value-type="float" office:value="0" calcext:value-type="float">
            <text:p>0,00 </text:p>
          </table:table-cell>
          <table:table-cell table:style-name="ce187" table:formula="of:=SUM([.D48:.O48])" office:value-type="float" office:value="0" calcext:value-type="float">
            <text:p>0,00 </text:p>
          </table:table-cell>
          <table:table-cell table:style-name="ce237" table:formula="of:=IF([.$P$79]=0;0;([.P48]/[.$P$79]))" office:value-type="percentage" office:value="0" calcext:value-type="percentage">
            <text:p>0,00%</text:p>
          </table:table-cell>
          <table:table-cell table:style-name="ce245"/>
          <table:table-cell table:number-columns-repeated="1006"/>
        </table:table-row>
        <table:table-row table:style-name="ro5" table:visibility="collapse">
          <table:table-cell table:style-name="ce141" office:value-type="float" office:value="5" calcext:value-type="float">
            <text:p>5</text:p>
          </table:table-cell>
          <table:table-cell table:style-name="ce163" office:value-type="string" calcext:value-type="string">
            <text:p>FINANCIAMENTO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12]/100)*[.$P$12])*[.$Q$2]" office:value-type="float" office:value="0" calcext:value-type="float">
            <text:p>0,00 </text:p>
          </table:table-cell>
          <table:table-cell table:style-name="ce187" table:formula="of:=(([.E12]/100)*[.$P$12])*[.$Q$2]" office:value-type="float" office:value="0" calcext:value-type="float">
            <text:p>0,00 </text:p>
          </table:table-cell>
          <table:table-cell table:style-name="ce187" table:formula="of:=(([.F12]/100)*[.$P$12])*[.$Q$2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12]/100)*[.$P$12])*[.$Q$2]" office:value-type="float" office:value="0" calcext:value-type="float">
            <text:p>0,00 </text:p>
          </table:table-cell>
          <table:table-cell table:style-name="ce187" table:formula="of:=(([.K12]/100)*[.$P$12])*[.$Q$2]" office:value-type="float" office:value="0" calcext:value-type="float">
            <text:p>0,00 </text:p>
          </table:table-cell>
          <table:table-cell table:style-name="ce187" table:formula="of:=(([.L12]/100)*[.$P$12])*[.$Q$2]" office:value-type="float" office:value="0" calcext:value-type="float">
            <text:p>0,00 </text:p>
          </table:table-cell>
          <table:table-cell table:style-name="ce187" table:formula="of:=(([.M12]/100)*[.$P$12])*[.$Q$2]" office:value-type="float" office:value="0" calcext:value-type="float">
            <text:p>0,00 </text:p>
          </table:table-cell>
          <table:table-cell table:style-name="ce187" table:formula="of:=(([.N12]/100)*[.$P$12])*[.$Q$2]" office:value-type="float" office:value="0" calcext:value-type="float">
            <text:p>0,00 </text:p>
          </table:table-cell>
          <table:table-cell table:style-name="ce187" table:formula="of:=(([.O12]/100)*[.$P$12])*[.$Q$2]" office:value-type="float" office:value="0" calcext:value-type="float">
            <text:p>0,00 </text:p>
          </table:table-cell>
          <table:table-cell table:style-name="ce187" table:formula="of:=SUM([.D49:.O49])" office:value-type="float" office:value="0" calcext:value-type="float">
            <text:p>0,00 </text:p>
          </table:table-cell>
          <table:table-cell table:style-name="ce237" table:formula="of:=IF([.$P$79]=0;0;([.P49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41"/>
          <table:table-cell table:style-name="ce163" office:value-type="string" calcext:value-type="string">
            <text:p>CONTRAPARTIDA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12]/100)*[.$P$12])*[.$Q$3]" office:value-type="float" office:value="0" calcext:value-type="float">
            <text:p>0,00 </text:p>
          </table:table-cell>
          <table:table-cell table:style-name="ce187" table:formula="of:=(([.E12]/100)*[.$P$12])*[.$Q$3]" office:value-type="float" office:value="0" calcext:value-type="float">
            <text:p>0,00 </text:p>
          </table:table-cell>
          <table:table-cell table:style-name="ce187" table:formula="of:=(([.F12]/100)*[.$P$12])*[.$Q$3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12]/100)*[.$P$12])*[.$Q$3]" office:value-type="float" office:value="0" calcext:value-type="float">
            <text:p>0,00 </text:p>
          </table:table-cell>
          <table:table-cell table:style-name="ce187" table:formula="of:=(([.K12]/100)*[.$P$12])*[.$Q$3]" office:value-type="float" office:value="0" calcext:value-type="float">
            <text:p>0,00 </text:p>
          </table:table-cell>
          <table:table-cell table:style-name="ce187" table:formula="of:=(([.L12]/100)*[.$P$12])*[.$Q$3]" office:value-type="float" office:value="0" calcext:value-type="float">
            <text:p>0,00 </text:p>
          </table:table-cell>
          <table:table-cell table:style-name="ce187" table:formula="of:=(([.M12]/100)*[.$P$12])*[.$Q$3]" office:value-type="float" office:value="0" calcext:value-type="float">
            <text:p>0,00 </text:p>
          </table:table-cell>
          <table:table-cell table:style-name="ce187" table:formula="of:=(([.N12]/100)*[.$P$12])*[.$Q$3]" office:value-type="float" office:value="0" calcext:value-type="float">
            <text:p>0,00 </text:p>
          </table:table-cell>
          <table:table-cell table:style-name="ce187" table:formula="of:=(([.O12]/100)*[.$P$12])*[.$Q$3]" office:value-type="float" office:value="0" calcext:value-type="float">
            <text:p>0,00 </text:p>
          </table:table-cell>
          <table:table-cell table:style-name="ce187" table:formula="of:=SUM([.D50:.O50])" office:value-type="float" office:value="0" calcext:value-type="float">
            <text:p>0,00 </text:p>
          </table:table-cell>
          <table:table-cell table:style-name="ce237" table:formula="of:=IF([.$P$79]=0;0;([.P50]/[.$P$79]))" office:value-type="percentage" office:value="0" calcext:value-type="percentage">
            <text:p>0,00%</text:p>
          </table:table-cell>
          <table:table-cell table:style-name="ce245"/>
          <table:table-cell table:number-columns-repeated="1006"/>
        </table:table-row>
        <table:table-row table:style-name="ro5" table:visibility="collapse">
          <table:table-cell table:style-name="ce141" office:value-type="float" office:value="6" calcext:value-type="float">
            <text:p>6</text:p>
          </table:table-cell>
          <table:table-cell table:style-name="ce163" office:value-type="string" calcext:value-type="string">
            <text:p>FINANCIAMENTO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13]/100)*[.$P$13])*[.$Q$2]" office:value-type="float" office:value="0" calcext:value-type="float">
            <text:p>0,00 </text:p>
          </table:table-cell>
          <table:table-cell table:style-name="ce187" table:formula="of:=(([.E13]/100)*[.$P$13])*[.$Q$2]" office:value-type="float" office:value="0" calcext:value-type="float">
            <text:p>0,00 </text:p>
          </table:table-cell>
          <table:table-cell table:style-name="ce187" table:formula="of:=(([.F13]/100)*[.$P$13])*[.$Q$2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13]/100)*[.$P$13])*[.$Q$2]" office:value-type="float" office:value="0" calcext:value-type="float">
            <text:p>0,00 </text:p>
          </table:table-cell>
          <table:table-cell table:style-name="ce187" table:formula="of:=(([.K13]/100)*[.$P$13])*[.$Q$2]" office:value-type="float" office:value="0" calcext:value-type="float">
            <text:p>0,00 </text:p>
          </table:table-cell>
          <table:table-cell table:style-name="ce187" table:formula="of:=(([.L13]/100)*[.$P$13])*[.$Q$2]" office:value-type="float" office:value="0" calcext:value-type="float">
            <text:p>0,00 </text:p>
          </table:table-cell>
          <table:table-cell table:style-name="ce187" table:formula="of:=(([.M13]/100)*[.$P$13])*[.$Q$2]" office:value-type="float" office:value="0" calcext:value-type="float">
            <text:p>0,00 </text:p>
          </table:table-cell>
          <table:table-cell table:style-name="ce187" table:formula="of:=(([.N13]/100)*[.$P$13])*[.$Q$2]" office:value-type="float" office:value="0" calcext:value-type="float">
            <text:p>0,00 </text:p>
          </table:table-cell>
          <table:table-cell table:style-name="ce187" table:formula="of:=(([.O13]/100)*[.$P$13])*[.$Q$2]" office:value-type="float" office:value="0" calcext:value-type="float">
            <text:p>0,00 </text:p>
          </table:table-cell>
          <table:table-cell table:style-name="ce187" table:formula="of:=SUM([.D51:.O51])" office:value-type="float" office:value="0" calcext:value-type="float">
            <text:p>0,00 </text:p>
          </table:table-cell>
          <table:table-cell table:style-name="ce237" table:formula="of:=IF([.$P$79]=0;0;([.P51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41"/>
          <table:table-cell table:style-name="ce163" office:value-type="string" calcext:value-type="string">
            <text:p>CONTRAPARTIDA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13]/100)*[.$P$13])*[.$Q$3]" office:value-type="float" office:value="0" calcext:value-type="float">
            <text:p>0,00 </text:p>
          </table:table-cell>
          <table:table-cell table:style-name="ce187" table:formula="of:=(([.E13]/100)*[.$P$13])*[.$Q$3]" office:value-type="float" office:value="0" calcext:value-type="float">
            <text:p>0,00 </text:p>
          </table:table-cell>
          <table:table-cell table:style-name="ce187" table:formula="of:=(([.F13]/100)*[.$P$13])*[.$Q$3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13]/100)*[.$P$13])*[.$Q$3]" office:value-type="float" office:value="0" calcext:value-type="float">
            <text:p>0,00 </text:p>
          </table:table-cell>
          <table:table-cell table:style-name="ce187" table:formula="of:=(([.K13]/100)*[.$P$13])*[.$Q$3]" office:value-type="float" office:value="0" calcext:value-type="float">
            <text:p>0,00 </text:p>
          </table:table-cell>
          <table:table-cell table:style-name="ce187" table:formula="of:=(([.L13]/100)*[.$P$13])*[.$Q$3]" office:value-type="float" office:value="0" calcext:value-type="float">
            <text:p>0,00 </text:p>
          </table:table-cell>
          <table:table-cell table:style-name="ce187" table:formula="of:=(([.M13]/100)*[.$P$13])*[.$Q$3]" office:value-type="float" office:value="0" calcext:value-type="float">
            <text:p>0,00 </text:p>
          </table:table-cell>
          <table:table-cell table:style-name="ce187" table:formula="of:=(([.N13]/100)*[.$P$13])*[.$Q$3]" office:value-type="float" office:value="0" calcext:value-type="float">
            <text:p>0,00 </text:p>
          </table:table-cell>
          <table:table-cell table:style-name="ce187" table:formula="of:=(([.O13]/100)*[.$P$13])*[.$Q$3]" office:value-type="float" office:value="0" calcext:value-type="float">
            <text:p>0,00 </text:p>
          </table:table-cell>
          <table:table-cell table:style-name="ce187" table:formula="of:=SUM([.D52:.O52])" office:value-type="float" office:value="0" calcext:value-type="float">
            <text:p>0,00 </text:p>
          </table:table-cell>
          <table:table-cell table:style-name="ce237" table:formula="of:=IF([.$P$79]=0;0;([.P52]/[.$P$79]))" office:value-type="percentage" office:value="0" calcext:value-type="percentage">
            <text:p>0,00%</text:p>
          </table:table-cell>
          <table:table-cell table:style-name="ce245"/>
          <table:table-cell table:number-columns-repeated="1006"/>
        </table:table-row>
        <table:table-row table:style-name="ro5" table:visibility="collapse">
          <table:table-cell table:style-name="ce141" office:value-type="float" office:value="7" calcext:value-type="float">
            <text:p>7</text:p>
          </table:table-cell>
          <table:table-cell table:style-name="ce163" office:value-type="string" calcext:value-type="string">
            <text:p>FINANCIAMENTO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14]/100)*[.$P$14])*[.$Q$2]" office:value-type="float" office:value="0" calcext:value-type="float">
            <text:p>0,00 </text:p>
          </table:table-cell>
          <table:table-cell table:style-name="ce187" table:formula="of:=(([.E14]/100)*[.$P$14])*[.$Q$2]" office:value-type="float" office:value="0" calcext:value-type="float">
            <text:p>0,00 </text:p>
          </table:table-cell>
          <table:table-cell table:style-name="ce187" table:formula="of:=(([.F14]/100)*[.$P$14])*[.$Q$2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14]/100)*[.$P$14])*[.$Q$2]" office:value-type="float" office:value="0" calcext:value-type="float">
            <text:p>0,00 </text:p>
          </table:table-cell>
          <table:table-cell table:style-name="ce187" table:formula="of:=(([.K14]/100)*[.$P$14])*[.$Q$2]" office:value-type="float" office:value="0" calcext:value-type="float">
            <text:p>0,00 </text:p>
          </table:table-cell>
          <table:table-cell table:style-name="ce187" table:formula="of:=(([.L14]/100)*[.$P$14])*[.$Q$2]" office:value-type="float" office:value="0" calcext:value-type="float">
            <text:p>0,00 </text:p>
          </table:table-cell>
          <table:table-cell table:style-name="ce187" table:formula="of:=(([.M14]/100)*[.$P$14])*[.$Q$2]" office:value-type="float" office:value="0" calcext:value-type="float">
            <text:p>0,00 </text:p>
          </table:table-cell>
          <table:table-cell table:style-name="ce187" table:formula="of:=(([.N14]/100)*[.$P$14])*[.$Q$2]" office:value-type="float" office:value="0" calcext:value-type="float">
            <text:p>0,00 </text:p>
          </table:table-cell>
          <table:table-cell table:style-name="ce187" table:formula="of:=(([.O14]/100)*[.$P$14])*[.$Q$2]" office:value-type="float" office:value="0" calcext:value-type="float">
            <text:p>0,00 </text:p>
          </table:table-cell>
          <table:table-cell table:style-name="ce187" table:formula="of:=SUM([.D53:.O53])" office:value-type="float" office:value="0" calcext:value-type="float">
            <text:p>0,00 </text:p>
          </table:table-cell>
          <table:table-cell table:style-name="ce237" table:formula="of:=IF([.$P$79]=0;0;([.P53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41"/>
          <table:table-cell table:style-name="ce163" office:value-type="string" calcext:value-type="string">
            <text:p>CONTRAPARTIDA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14]/100)*[.$P$14])*[.$Q$3]" office:value-type="float" office:value="0" calcext:value-type="float">
            <text:p>0,00 </text:p>
          </table:table-cell>
          <table:table-cell table:style-name="ce187" table:formula="of:=(([.E14]/100)*[.$P$14])*[.$Q$3]" office:value-type="float" office:value="0" calcext:value-type="float">
            <text:p>0,00 </text:p>
          </table:table-cell>
          <table:table-cell table:style-name="ce187" table:formula="of:=(([.F14]/100)*[.$P$14])*[.$Q$3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14]/100)*[.$P$14])*[.$Q$3]" office:value-type="float" office:value="0" calcext:value-type="float">
            <text:p>0,00 </text:p>
          </table:table-cell>
          <table:table-cell table:style-name="ce187" table:formula="of:=(([.K14]/100)*[.$P$14])*[.$Q$3]" office:value-type="float" office:value="0" calcext:value-type="float">
            <text:p>0,00 </text:p>
          </table:table-cell>
          <table:table-cell table:style-name="ce187" table:formula="of:=(([.L14]/100)*[.$P$14])*[.$Q$3]" office:value-type="float" office:value="0" calcext:value-type="float">
            <text:p>0,00 </text:p>
          </table:table-cell>
          <table:table-cell table:style-name="ce187" table:formula="of:=(([.M14]/100)*[.$P$14])*[.$Q$3]" office:value-type="float" office:value="0" calcext:value-type="float">
            <text:p>0,00 </text:p>
          </table:table-cell>
          <table:table-cell table:style-name="ce187" table:formula="of:=(([.N14]/100)*[.$P$14])*[.$Q$3]" office:value-type="float" office:value="0" calcext:value-type="float">
            <text:p>0,00 </text:p>
          </table:table-cell>
          <table:table-cell table:style-name="ce187" table:formula="of:=(([.O14]/100)*[.$P$14])*[.$Q$3]" office:value-type="float" office:value="0" calcext:value-type="float">
            <text:p>0,00 </text:p>
          </table:table-cell>
          <table:table-cell table:style-name="ce187" table:formula="of:=SUM([.D54:.O54])" office:value-type="float" office:value="0" calcext:value-type="float">
            <text:p>0,00 </text:p>
          </table:table-cell>
          <table:table-cell table:style-name="ce237" table:formula="of:=IF([.$P$79]=0;0;([.P54]/[.$P$79]))" office:value-type="percentage" office:value="0" calcext:value-type="percentage">
            <text:p>0,00%</text:p>
          </table:table-cell>
          <table:table-cell table:style-name="ce245"/>
          <table:table-cell table:number-columns-repeated="1006"/>
        </table:table-row>
        <table:table-row table:style-name="ro5" table:visibility="collapse">
          <table:table-cell table:style-name="ce141" office:value-type="float" office:value="8" calcext:value-type="float">
            <text:p>8</text:p>
          </table:table-cell>
          <table:table-cell table:style-name="ce163" office:value-type="string" calcext:value-type="string">
            <text:p>FINANCIAMENTO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15]/100)*[.$P$15])*[.$Q$2]" office:value-type="float" office:value="0" calcext:value-type="float">
            <text:p>0,00 </text:p>
          </table:table-cell>
          <table:table-cell table:style-name="ce187" table:formula="of:=(([.E15]/100)*[.$P$15])*[.$Q$2]" office:value-type="float" office:value="0" calcext:value-type="float">
            <text:p>0,00 </text:p>
          </table:table-cell>
          <table:table-cell table:style-name="ce187" table:formula="of:=(([.F15]/100)*[.$P$15])*[.$Q$2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15]/100)*[.$P$15])*[.$Q$2]" office:value-type="float" office:value="0" calcext:value-type="float">
            <text:p>0,00 </text:p>
          </table:table-cell>
          <table:table-cell table:style-name="ce187" table:formula="of:=(([.K15]/100)*[.$P$15])*[.$Q$2]" office:value-type="float" office:value="0" calcext:value-type="float">
            <text:p>0,00 </text:p>
          </table:table-cell>
          <table:table-cell table:style-name="ce187" table:formula="of:=(([.L15]/100)*[.$P$15])*[.$Q$2]" office:value-type="float" office:value="0" calcext:value-type="float">
            <text:p>0,00 </text:p>
          </table:table-cell>
          <table:table-cell table:style-name="ce187" table:formula="of:=(([.M15]/100)*[.$P$15])*[.$Q$2]" office:value-type="float" office:value="0" calcext:value-type="float">
            <text:p>0,00 </text:p>
          </table:table-cell>
          <table:table-cell table:style-name="ce187" table:formula="of:=(([.N15]/100)*[.$P$15])*[.$Q$2]" office:value-type="float" office:value="0" calcext:value-type="float">
            <text:p>0,00 </text:p>
          </table:table-cell>
          <table:table-cell table:style-name="ce187" table:formula="of:=(([.O15]/100)*[.$P$15])*[.$Q$2]" office:value-type="float" office:value="0" calcext:value-type="float">
            <text:p>0,00 </text:p>
          </table:table-cell>
          <table:table-cell table:style-name="ce187" table:formula="of:=SUM([.D55:.O55])" office:value-type="float" office:value="0" calcext:value-type="float">
            <text:p>0,00 </text:p>
          </table:table-cell>
          <table:table-cell table:style-name="ce237" table:formula="of:=IF([.$P$79]=0;0;([.P55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41"/>
          <table:table-cell table:style-name="ce163" office:value-type="string" calcext:value-type="string">
            <text:p>CONTRAPARTIDA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15]/100)*[.$P$15])*[.$Q$3]" office:value-type="float" office:value="0" calcext:value-type="float">
            <text:p>0,00 </text:p>
          </table:table-cell>
          <table:table-cell table:style-name="ce187" table:formula="of:=(([.E15]/100)*[.$P$15])*[.$Q$3]" office:value-type="float" office:value="0" calcext:value-type="float">
            <text:p>0,00 </text:p>
          </table:table-cell>
          <table:table-cell table:style-name="ce187" table:formula="of:=(([.F15]/100)*[.$P$15])*[.$Q$3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15]/100)*[.$P$15])*[.$Q$3]" office:value-type="float" office:value="0" calcext:value-type="float">
            <text:p>0,00 </text:p>
          </table:table-cell>
          <table:table-cell table:style-name="ce187" table:formula="of:=(([.K15]/100)*[.$P$15])*[.$Q$3]" office:value-type="float" office:value="0" calcext:value-type="float">
            <text:p>0,00 </text:p>
          </table:table-cell>
          <table:table-cell table:style-name="ce187" table:formula="of:=(([.L15]/100)*[.$P$15])*[.$Q$3]" office:value-type="float" office:value="0" calcext:value-type="float">
            <text:p>0,00 </text:p>
          </table:table-cell>
          <table:table-cell table:style-name="ce187" table:formula="of:=(([.M15]/100)*[.$P$15])*[.$Q$3]" office:value-type="float" office:value="0" calcext:value-type="float">
            <text:p>0,00 </text:p>
          </table:table-cell>
          <table:table-cell table:style-name="ce187" table:formula="of:=(([.N15]/100)*[.$P$15])*[.$Q$3]" office:value-type="float" office:value="0" calcext:value-type="float">
            <text:p>0,00 </text:p>
          </table:table-cell>
          <table:table-cell table:style-name="ce187" table:formula="of:=(([.O15]/100)*[.$P$15])*[.$Q$3]" office:value-type="float" office:value="0" calcext:value-type="float">
            <text:p>0,00 </text:p>
          </table:table-cell>
          <table:table-cell table:style-name="ce187" table:formula="of:=SUM([.D56:.O56])" office:value-type="float" office:value="0" calcext:value-type="float">
            <text:p>0,00 </text:p>
          </table:table-cell>
          <table:table-cell table:style-name="ce237" table:formula="of:=IF([.$P$79]=0;0;([.P56]/[.$P$79]))" office:value-type="percentage" office:value="0" calcext:value-type="percentage">
            <text:p>0,00%</text:p>
          </table:table-cell>
          <table:table-cell table:style-name="ce245"/>
          <table:table-cell table:number-columns-repeated="1006"/>
        </table:table-row>
        <table:table-row table:style-name="ro5" table:visibility="collapse">
          <table:table-cell table:style-name="ce141" office:value-type="float" office:value="10" calcext:value-type="float">
            <text:p>10</text:p>
          </table:table-cell>
          <table:table-cell table:style-name="ce163" office:value-type="string" calcext:value-type="string">
            <text:p>FINANCIAMENTO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16]/100)*[.$P$16])*[.$Q$2]" office:value-type="float" office:value="0" calcext:value-type="float">
            <text:p>0,00 </text:p>
          </table:table-cell>
          <table:table-cell table:style-name="ce187" table:formula="of:=(([.E16]/100)*[.$P$16])*[.$Q$2]" office:value-type="float" office:value="0" calcext:value-type="float">
            <text:p>0,00 </text:p>
          </table:table-cell>
          <table:table-cell table:style-name="ce187" table:formula="of:=(([.F16]/100)*[.$P$16])*[.$Q$2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16]/100)*[.$P$16])*[.$Q$2]" office:value-type="float" office:value="0" calcext:value-type="float">
            <text:p>0,00 </text:p>
          </table:table-cell>
          <table:table-cell table:style-name="ce187" table:formula="of:=(([.K16]/100)*[.$P$16])*[.$Q$2]" office:value-type="float" office:value="0" calcext:value-type="float">
            <text:p>0,00 </text:p>
          </table:table-cell>
          <table:table-cell table:style-name="ce187" table:formula="of:=(([.L16]/100)*[.$P$16])*[.$Q$2]" office:value-type="float" office:value="0" calcext:value-type="float">
            <text:p>0,00 </text:p>
          </table:table-cell>
          <table:table-cell table:style-name="ce187" table:formula="of:=(([.M16]/100)*[.$P$16])*[.$Q$2]" office:value-type="float" office:value="0" calcext:value-type="float">
            <text:p>0,00 </text:p>
          </table:table-cell>
          <table:table-cell table:style-name="ce187" table:formula="of:=(([.N16]/100)*[.$P$16])*[.$Q$2]" office:value-type="float" office:value="0" calcext:value-type="float">
            <text:p>0,00 </text:p>
          </table:table-cell>
          <table:table-cell table:style-name="ce187" table:formula="of:=(([.O16]/100)*[.$P$16])*[.$Q$2]" office:value-type="float" office:value="0" calcext:value-type="float">
            <text:p>0,00 </text:p>
          </table:table-cell>
          <table:table-cell table:style-name="ce187" table:formula="of:=SUM([.D57:.O57])" office:value-type="float" office:value="0" calcext:value-type="float">
            <text:p>0,00 </text:p>
          </table:table-cell>
          <table:table-cell table:style-name="ce237" table:formula="of:=IF([.$P$79]=0;0;([.P57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41"/>
          <table:table-cell table:style-name="ce163" office:value-type="string" calcext:value-type="string">
            <text:p>CONTRAPARTIDA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16]/100)*[.$P$16])*[.$Q$3]" office:value-type="float" office:value="0" calcext:value-type="float">
            <text:p>0,00 </text:p>
          </table:table-cell>
          <table:table-cell table:style-name="ce187" table:formula="of:=(([.E16]/100)*[.$P$16])*[.$Q$3]" office:value-type="float" office:value="0" calcext:value-type="float">
            <text:p>0,00 </text:p>
          </table:table-cell>
          <table:table-cell table:style-name="ce187" table:formula="of:=(([.F16]/100)*[.$P$16])*[.$Q$3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16]/100)*[.$P$16])*[.$Q$3]" office:value-type="float" office:value="0" calcext:value-type="float">
            <text:p>0,00 </text:p>
          </table:table-cell>
          <table:table-cell table:style-name="ce187" table:formula="of:=(([.K16]/100)*[.$P$16])*[.$Q$3]" office:value-type="float" office:value="0" calcext:value-type="float">
            <text:p>0,00 </text:p>
          </table:table-cell>
          <table:table-cell table:style-name="ce187" table:formula="of:=(([.L16]/100)*[.$P$16])*[.$Q$3]" office:value-type="float" office:value="0" calcext:value-type="float">
            <text:p>0,00 </text:p>
          </table:table-cell>
          <table:table-cell table:style-name="ce187" table:formula="of:=(([.M16]/100)*[.$P$16])*[.$Q$3]" office:value-type="float" office:value="0" calcext:value-type="float">
            <text:p>0,00 </text:p>
          </table:table-cell>
          <table:table-cell table:style-name="ce187" table:formula="of:=(([.N16]/100)*[.$P$16])*[.$Q$3]" office:value-type="float" office:value="0" calcext:value-type="float">
            <text:p>0,00 </text:p>
          </table:table-cell>
          <table:table-cell table:style-name="ce187" table:formula="of:=(([.O16]/100)*[.$P$16])*[.$Q$3]" office:value-type="float" office:value="0" calcext:value-type="float">
            <text:p>0,00 </text:p>
          </table:table-cell>
          <table:table-cell table:style-name="ce187" table:formula="of:=SUM([.D58:.O58])" office:value-type="float" office:value="0" calcext:value-type="float">
            <text:p>0,00 </text:p>
          </table:table-cell>
          <table:table-cell table:style-name="ce237" table:formula="of:=IF([.$P$79]=0;0;([.P58]/[.$P$79]))" office:value-type="percentage" office:value="0" calcext:value-type="percentage">
            <text:p>0,00%</text:p>
          </table:table-cell>
          <table:table-cell table:style-name="ce245"/>
          <table:table-cell table:number-columns-repeated="1006"/>
        </table:table-row>
        <table:table-row table:style-name="ro5" table:visibility="collapse">
          <table:table-cell table:style-name="ce141" office:value-type="float" office:value="11" calcext:value-type="float">
            <text:p>11</text:p>
          </table:table-cell>
          <table:table-cell table:style-name="ce163" office:value-type="string" calcext:value-type="string">
            <text:p>FINANCIAMENTO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17]/100)*[.$P$17])*[.$Q$2]" office:value-type="float" office:value="0" calcext:value-type="float">
            <text:p>0,00 </text:p>
          </table:table-cell>
          <table:table-cell table:style-name="ce187" table:formula="of:=(([.E17]/100)*[.$P$17])*[.$Q$2]" office:value-type="float" office:value="0" calcext:value-type="float">
            <text:p>0,00 </text:p>
          </table:table-cell>
          <table:table-cell table:style-name="ce187" table:formula="of:=(([.F17]/100)*[.$P$17])*[.$Q$2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17]/100)*[.$P$17])*[.$Q$2]" office:value-type="float" office:value="0" calcext:value-type="float">
            <text:p>0,00 </text:p>
          </table:table-cell>
          <table:table-cell table:style-name="ce187" table:formula="of:=(([.K17]/100)*[.$P$17])*[.$Q$2]" office:value-type="float" office:value="0" calcext:value-type="float">
            <text:p>0,00 </text:p>
          </table:table-cell>
          <table:table-cell table:style-name="ce187" table:formula="of:=(([.L17]/100)*[.$P$17])*[.$Q$2]" office:value-type="float" office:value="0" calcext:value-type="float">
            <text:p>0,00 </text:p>
          </table:table-cell>
          <table:table-cell table:style-name="ce187" table:formula="of:=(([.M17]/100)*[.$P$17])*[.$Q$2]" office:value-type="float" office:value="0" calcext:value-type="float">
            <text:p>0,00 </text:p>
          </table:table-cell>
          <table:table-cell table:style-name="ce187" table:formula="of:=(([.N17]/100)*[.$P$17])*[.$Q$2]" office:value-type="float" office:value="0" calcext:value-type="float">
            <text:p>0,00 </text:p>
          </table:table-cell>
          <table:table-cell table:style-name="ce187" table:formula="of:=(([.O17]/100)*[.$P$17])*[.$Q$2]" office:value-type="float" office:value="0" calcext:value-type="float">
            <text:p>0,00 </text:p>
          </table:table-cell>
          <table:table-cell table:style-name="ce187" table:formula="of:=SUM([.D59:.O59])" office:value-type="float" office:value="0" calcext:value-type="float">
            <text:p>0,00 </text:p>
          </table:table-cell>
          <table:table-cell table:style-name="ce237" table:formula="of:=IF([.$P$79]=0;0;([.P59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41"/>
          <table:table-cell table:style-name="ce163" office:value-type="string" calcext:value-type="string">
            <text:p>CONTRAPARTIDA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17]/100)*[.$P$17])*[.$Q$3]" office:value-type="float" office:value="0" calcext:value-type="float">
            <text:p>0,00 </text:p>
          </table:table-cell>
          <table:table-cell table:style-name="ce187" table:formula="of:=(([.E17]/100)*[.$P$17])*[.$Q$3]" office:value-type="float" office:value="0" calcext:value-type="float">
            <text:p>0,00 </text:p>
          </table:table-cell>
          <table:table-cell table:style-name="ce187" table:formula="of:=(([.F17]/100)*[.$P$17])*[.$Q$3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17]/100)*[.$P$17])*[.$Q$3]" office:value-type="float" office:value="0" calcext:value-type="float">
            <text:p>0,00 </text:p>
          </table:table-cell>
          <table:table-cell table:style-name="ce187" table:formula="of:=(([.K17]/100)*[.$P$17])*[.$Q$3]" office:value-type="float" office:value="0" calcext:value-type="float">
            <text:p>0,00 </text:p>
          </table:table-cell>
          <table:table-cell table:style-name="ce187" table:formula="of:=(([.L17]/100)*[.$P$17])*[.$Q$3]" office:value-type="float" office:value="0" calcext:value-type="float">
            <text:p>0,00 </text:p>
          </table:table-cell>
          <table:table-cell table:style-name="ce187" table:formula="of:=(([.M17]/100)*[.$P$17])*[.$Q$3]" office:value-type="float" office:value="0" calcext:value-type="float">
            <text:p>0,00 </text:p>
          </table:table-cell>
          <table:table-cell table:style-name="ce187" table:formula="of:=(([.N17]/100)*[.$P$17])*[.$Q$3]" office:value-type="float" office:value="0" calcext:value-type="float">
            <text:p>0,00 </text:p>
          </table:table-cell>
          <table:table-cell table:style-name="ce187" table:formula="of:=(([.O17]/100)*[.$P$17])*[.$Q$3]" office:value-type="float" office:value="0" calcext:value-type="float">
            <text:p>0,00 </text:p>
          </table:table-cell>
          <table:table-cell table:style-name="ce187" table:formula="of:=SUM([.D60:.O60])" office:value-type="float" office:value="0" calcext:value-type="float">
            <text:p>0,00 </text:p>
          </table:table-cell>
          <table:table-cell table:style-name="ce237" table:formula="of:=IF([.$P$79]=0;0;([.P60]/[.$P$79]))" office:value-type="percentage" office:value="0" calcext:value-type="percentage">
            <text:p>0,00%</text:p>
          </table:table-cell>
          <table:table-cell table:style-name="ce245"/>
          <table:table-cell table:number-columns-repeated="1006"/>
        </table:table-row>
        <table:table-row table:style-name="ro5" table:visibility="collapse">
          <table:table-cell table:style-name="ce141" office:value-type="float" office:value="12" calcext:value-type="float">
            <text:p>12</text:p>
          </table:table-cell>
          <table:table-cell table:style-name="ce163" office:value-type="string" calcext:value-type="string">
            <text:p>FINANCIAMENTO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18]/100)*[.$P$18])*[.$Q$2]" office:value-type="float" office:value="0" calcext:value-type="float">
            <text:p>0,00 </text:p>
          </table:table-cell>
          <table:table-cell table:style-name="ce187" table:formula="of:=(([.E18]/100)*[.$P$18])*[.$Q$2]" office:value-type="float" office:value="0" calcext:value-type="float">
            <text:p>0,00 </text:p>
          </table:table-cell>
          <table:table-cell table:style-name="ce187" table:formula="of:=(([.F18]/100)*[.$P$18])*[.$Q$2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18]/100)*[.$P$18])*[.$Q$2]" office:value-type="float" office:value="0" calcext:value-type="float">
            <text:p>0,00 </text:p>
          </table:table-cell>
          <table:table-cell table:style-name="ce187" table:formula="of:=(([.K18]/100)*[.$P$18])*[.$Q$2]" office:value-type="float" office:value="0" calcext:value-type="float">
            <text:p>0,00 </text:p>
          </table:table-cell>
          <table:table-cell table:style-name="ce187" table:formula="of:=(([.L18]/100)*[.$P$18])*[.$Q$2]" office:value-type="float" office:value="0" calcext:value-type="float">
            <text:p>0,00 </text:p>
          </table:table-cell>
          <table:table-cell table:style-name="ce187" table:formula="of:=(([.M18]/100)*[.$P$18])*[.$Q$2]" office:value-type="float" office:value="0" calcext:value-type="float">
            <text:p>0,00 </text:p>
          </table:table-cell>
          <table:table-cell table:style-name="ce187" table:formula="of:=(([.N18]/100)*[.$P$18])*[.$Q$2]" office:value-type="float" office:value="0" calcext:value-type="float">
            <text:p>0,00 </text:p>
          </table:table-cell>
          <table:table-cell table:style-name="ce187" table:formula="of:=(([.O18]/100)*[.$P$18])*[.$Q$2]" office:value-type="float" office:value="0" calcext:value-type="float">
            <text:p>0,00 </text:p>
          </table:table-cell>
          <table:table-cell table:style-name="ce187" table:formula="of:=SUM([.D61:.O61])" office:value-type="float" office:value="0" calcext:value-type="float">
            <text:p>0,00 </text:p>
          </table:table-cell>
          <table:table-cell table:style-name="ce237" table:formula="of:=IF([.$P$79]=0;0;([.P61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41"/>
          <table:table-cell table:style-name="ce163" office:value-type="string" calcext:value-type="string">
            <text:p>CONTRAPARTIDA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18]/100)*[.$P$18])*[.$Q$3]" office:value-type="float" office:value="0" calcext:value-type="float">
            <text:p>0,00 </text:p>
          </table:table-cell>
          <table:table-cell table:style-name="ce187" table:formula="of:=(([.E18]/100)*[.$P$18])*[.$Q$3]" office:value-type="float" office:value="0" calcext:value-type="float">
            <text:p>0,00 </text:p>
          </table:table-cell>
          <table:table-cell table:style-name="ce187" table:formula="of:=(([.F18]/100)*[.$P$18])*[.$Q$3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18]/100)*[.$P$18])*[.$Q$3]" office:value-type="float" office:value="0" calcext:value-type="float">
            <text:p>0,00 </text:p>
          </table:table-cell>
          <table:table-cell table:style-name="ce187" table:formula="of:=(([.K18]/100)*[.$P$18])*[.$Q$3]" office:value-type="float" office:value="0" calcext:value-type="float">
            <text:p>0,00 </text:p>
          </table:table-cell>
          <table:table-cell table:style-name="ce187" table:formula="of:=(([.L18]/100)*[.$P$18])*[.$Q$3]" office:value-type="float" office:value="0" calcext:value-type="float">
            <text:p>0,00 </text:p>
          </table:table-cell>
          <table:table-cell table:style-name="ce187" table:formula="of:=(([.M18]/100)*[.$P$18])*[.$Q$3]" office:value-type="float" office:value="0" calcext:value-type="float">
            <text:p>0,00 </text:p>
          </table:table-cell>
          <table:table-cell table:style-name="ce187" table:formula="of:=(([.N18]/100)*[.$P$18])*[.$Q$3]" office:value-type="float" office:value="0" calcext:value-type="float">
            <text:p>0,00 </text:p>
          </table:table-cell>
          <table:table-cell table:style-name="ce187" table:formula="of:=(([.O18]/100)*[.$P$18])*[.$Q$3]" office:value-type="float" office:value="0" calcext:value-type="float">
            <text:p>0,00 </text:p>
          </table:table-cell>
          <table:table-cell table:style-name="ce187" table:formula="of:=SUM([.D62:.O62])" office:value-type="float" office:value="0" calcext:value-type="float">
            <text:p>0,00 </text:p>
          </table:table-cell>
          <table:table-cell table:style-name="ce237" table:formula="of:=IF([.$P$79]=0;0;([.P62]/[.$P$79]))" office:value-type="percentage" office:value="0" calcext:value-type="percentage">
            <text:p>0,00%</text:p>
          </table:table-cell>
          <table:table-cell table:style-name="ce245"/>
          <table:table-cell table:number-columns-repeated="1006"/>
        </table:table-row>
        <table:table-row table:style-name="ro5" table:visibility="collapse">
          <table:table-cell table:style-name="ce141" office:value-type="float" office:value="13" calcext:value-type="float">
            <text:p>13</text:p>
          </table:table-cell>
          <table:table-cell table:style-name="ce163" office:value-type="string" calcext:value-type="string">
            <text:p>FINANCIAMENTO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19]/100)*[.$P$19])*[.$Q$2]" office:value-type="float" office:value="0" calcext:value-type="float">
            <text:p>0,00 </text:p>
          </table:table-cell>
          <table:table-cell table:style-name="ce187" table:formula="of:=(([.E19]/100)*[.$P$19])*[.$Q$2]" office:value-type="float" office:value="0" calcext:value-type="float">
            <text:p>0,00 </text:p>
          </table:table-cell>
          <table:table-cell table:style-name="ce187" table:formula="of:=(([.F19]/100)*[.$P$19])*[.$Q$2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19]/100)*[.$P$19])*[.$Q$2]" office:value-type="float" office:value="0" calcext:value-type="float">
            <text:p>0,00 </text:p>
          </table:table-cell>
          <table:table-cell table:style-name="ce187" table:formula="of:=(([.K19]/100)*[.$P$19])*[.$Q$2]" office:value-type="float" office:value="0" calcext:value-type="float">
            <text:p>0,00 </text:p>
          </table:table-cell>
          <table:table-cell table:style-name="ce187" table:formula="of:=(([.L19]/100)*[.$P$19])*[.$Q$2]" office:value-type="float" office:value="0" calcext:value-type="float">
            <text:p>0,00 </text:p>
          </table:table-cell>
          <table:table-cell table:style-name="ce187" table:formula="of:=(([.M19]/100)*[.$P$19])*[.$Q$2]" office:value-type="float" office:value="0" calcext:value-type="float">
            <text:p>0,00 </text:p>
          </table:table-cell>
          <table:table-cell table:style-name="ce187" table:formula="of:=(([.N19]/100)*[.$P$19])*[.$Q$2]" office:value-type="float" office:value="0" calcext:value-type="float">
            <text:p>0,00 </text:p>
          </table:table-cell>
          <table:table-cell table:style-name="ce187" table:formula="of:=(([.O19]/100)*[.$P$19])*[.$Q$2]" office:value-type="float" office:value="0" calcext:value-type="float">
            <text:p>0,00 </text:p>
          </table:table-cell>
          <table:table-cell table:style-name="ce187" table:formula="of:=SUM([.D63:.O63])" office:value-type="float" office:value="0" calcext:value-type="float">
            <text:p>0,00 </text:p>
          </table:table-cell>
          <table:table-cell table:style-name="ce237" table:formula="of:=IF([.$P$79]=0;0;([.P63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41"/>
          <table:table-cell table:style-name="ce163" office:value-type="string" calcext:value-type="string">
            <text:p>CONTRAPARTIDA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19]/100)*[.$P$19])*[.$Q$3]" office:value-type="float" office:value="0" calcext:value-type="float">
            <text:p>0,00 </text:p>
          </table:table-cell>
          <table:table-cell table:style-name="ce187" table:formula="of:=(([.E19]/100)*[.$P$19])*[.$Q$3]" office:value-type="float" office:value="0" calcext:value-type="float">
            <text:p>0,00 </text:p>
          </table:table-cell>
          <table:table-cell table:style-name="ce187" table:formula="of:=(([.F19]/100)*[.$P$19])*[.$Q$3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19]/100)*[.$P$19])*[.$Q$3]" office:value-type="float" office:value="0" calcext:value-type="float">
            <text:p>0,00 </text:p>
          </table:table-cell>
          <table:table-cell table:style-name="ce187" table:formula="of:=(([.K19]/100)*[.$P$19])*[.$Q$3]" office:value-type="float" office:value="0" calcext:value-type="float">
            <text:p>0,00 </text:p>
          </table:table-cell>
          <table:table-cell table:style-name="ce187" table:formula="of:=(([.L19]/100)*[.$P$19])*[.$Q$3]" office:value-type="float" office:value="0" calcext:value-type="float">
            <text:p>0,00 </text:p>
          </table:table-cell>
          <table:table-cell table:style-name="ce187" table:formula="of:=(([.M19]/100)*[.$P$19])*[.$Q$3]" office:value-type="float" office:value="0" calcext:value-type="float">
            <text:p>0,00 </text:p>
          </table:table-cell>
          <table:table-cell table:style-name="ce187" table:formula="of:=(([.N19]/100)*[.$P$19])*[.$Q$3]" office:value-type="float" office:value="0" calcext:value-type="float">
            <text:p>0,00 </text:p>
          </table:table-cell>
          <table:table-cell table:style-name="ce187" table:formula="of:=(([.O19]/100)*[.$P$19])*[.$Q$3]" office:value-type="float" office:value="0" calcext:value-type="float">
            <text:p>0,00 </text:p>
          </table:table-cell>
          <table:table-cell table:style-name="ce187" table:formula="of:=SUM([.D64:.O64])" office:value-type="float" office:value="0" calcext:value-type="float">
            <text:p>0,00 </text:p>
          </table:table-cell>
          <table:table-cell table:style-name="ce237" table:formula="of:=IF([.$P$79]=0;0;([.P64]/[.$P$79]))" office:value-type="percentage" office:value="0" calcext:value-type="percentage">
            <text:p>0,00%</text:p>
          </table:table-cell>
          <table:table-cell table:style-name="ce245"/>
          <table:table-cell table:number-columns-repeated="1006"/>
        </table:table-row>
        <table:table-row table:style-name="ro5" table:visibility="collapse">
          <table:table-cell table:style-name="ce141" office:value-type="float" office:value="14" calcext:value-type="float">
            <text:p>14</text:p>
          </table:table-cell>
          <table:table-cell table:style-name="ce163" office:value-type="string" calcext:value-type="string">
            <text:p>FINANCIAMENTO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20]/100)*[.$P$20])*[.$Q$2]" office:value-type="float" office:value="0" calcext:value-type="float">
            <text:p>0,00 </text:p>
          </table:table-cell>
          <table:table-cell table:style-name="ce187" table:formula="of:=(([.E20]/100)*[.$P$20])*[.$Q$2]" office:value-type="float" office:value="0" calcext:value-type="float">
            <text:p>0,00 </text:p>
          </table:table-cell>
          <table:table-cell table:style-name="ce187" table:formula="of:=(([.F20]/100)*[.$P$20])*[.$Q$2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20]/100)*[.$P$20])*[.$Q$2]" office:value-type="float" office:value="0" calcext:value-type="float">
            <text:p>0,00 </text:p>
          </table:table-cell>
          <table:table-cell table:style-name="ce187" table:formula="of:=(([.K20]/100)*[.$P$20])*[.$Q$2]" office:value-type="float" office:value="0" calcext:value-type="float">
            <text:p>0,00 </text:p>
          </table:table-cell>
          <table:table-cell table:style-name="ce187" table:formula="of:=(([.L20]/100)*[.$P$20])*[.$Q$2]" office:value-type="float" office:value="0" calcext:value-type="float">
            <text:p>0,00 </text:p>
          </table:table-cell>
          <table:table-cell table:style-name="ce187" table:formula="of:=(([.M20]/100)*[.$P$20])*[.$Q$2]" office:value-type="float" office:value="0" calcext:value-type="float">
            <text:p>0,00 </text:p>
          </table:table-cell>
          <table:table-cell table:style-name="ce187" table:formula="of:=(([.N20]/100)*[.$P$20])*[.$Q$2]" office:value-type="float" office:value="0" calcext:value-type="float">
            <text:p>0,00 </text:p>
          </table:table-cell>
          <table:table-cell table:style-name="ce187" table:formula="of:=(([.O20]/100)*[.$P$20])*[.$Q$2]" office:value-type="float" office:value="0" calcext:value-type="float">
            <text:p>0,00 </text:p>
          </table:table-cell>
          <table:table-cell table:style-name="ce187" table:formula="of:=SUM([.D65:.O65])" office:value-type="float" office:value="0" calcext:value-type="float">
            <text:p>0,00 </text:p>
          </table:table-cell>
          <table:table-cell table:style-name="ce237" table:formula="of:=IF([.$P$79]=0;0;([.P65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41"/>
          <table:table-cell table:style-name="ce163" office:value-type="string" calcext:value-type="string">
            <text:p>CONTRAPARTIDA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20]/100)*[.$P$20])*[.$Q$3]" office:value-type="float" office:value="0" calcext:value-type="float">
            <text:p>0,00 </text:p>
          </table:table-cell>
          <table:table-cell table:style-name="ce187" table:formula="of:=(([.E20]/100)*[.$P$20])*[.$Q$3]" office:value-type="float" office:value="0" calcext:value-type="float">
            <text:p>0,00 </text:p>
          </table:table-cell>
          <table:table-cell table:style-name="ce187" table:formula="of:=(([.F20]/100)*[.$P$20])*[.$Q$3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20]/100)*[.$P$20])*[.$Q$3]" office:value-type="float" office:value="0" calcext:value-type="float">
            <text:p>0,00 </text:p>
          </table:table-cell>
          <table:table-cell table:style-name="ce187" table:formula="of:=(([.K20]/100)*[.$P$20])*[.$Q$3]" office:value-type="float" office:value="0" calcext:value-type="float">
            <text:p>0,00 </text:p>
          </table:table-cell>
          <table:table-cell table:style-name="ce187" table:formula="of:=(([.L20]/100)*[.$P$20])*[.$Q$3]" office:value-type="float" office:value="0" calcext:value-type="float">
            <text:p>0,00 </text:p>
          </table:table-cell>
          <table:table-cell table:style-name="ce187" table:formula="of:=(([.M20]/100)*[.$P$20])*[.$Q$3]" office:value-type="float" office:value="0" calcext:value-type="float">
            <text:p>0,00 </text:p>
          </table:table-cell>
          <table:table-cell table:style-name="ce187" table:formula="of:=(([.N20]/100)*[.$P$20])*[.$Q$3]" office:value-type="float" office:value="0" calcext:value-type="float">
            <text:p>0,00 </text:p>
          </table:table-cell>
          <table:table-cell table:style-name="ce187" table:formula="of:=(([.O20]/100)*[.$P$20])*[.$Q$3]" office:value-type="float" office:value="0" calcext:value-type="float">
            <text:p>0,00 </text:p>
          </table:table-cell>
          <table:table-cell table:style-name="ce187" table:formula="of:=SUM([.D66:.O66])" office:value-type="float" office:value="0" calcext:value-type="float">
            <text:p>0,00 </text:p>
          </table:table-cell>
          <table:table-cell table:style-name="ce237" table:formula="of:=IF([.$P$79]=0;0;([.P66]/[.$P$79]))" office:value-type="percentage" office:value="0" calcext:value-type="percentage">
            <text:p>0,00%</text:p>
          </table:table-cell>
          <table:table-cell table:style-name="ce245"/>
          <table:table-cell table:number-columns-repeated="1006"/>
        </table:table-row>
        <table:table-row table:style-name="ro5" table:visibility="collapse">
          <table:table-cell table:style-name="ce141" office:value-type="float" office:value="15" calcext:value-type="float">
            <text:p>15</text:p>
          </table:table-cell>
          <table:table-cell table:style-name="ce163" office:value-type="string" calcext:value-type="string">
            <text:p>FINANCIAMENTO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21]/100)*[.$P$21])*[.$Q$2]" office:value-type="float" office:value="0" calcext:value-type="float">
            <text:p>0,00 </text:p>
          </table:table-cell>
          <table:table-cell table:style-name="ce187" table:formula="of:=(([.E21]/100)*[.$P$21])*[.$Q$2]" office:value-type="float" office:value="0" calcext:value-type="float">
            <text:p>0,00 </text:p>
          </table:table-cell>
          <table:table-cell table:style-name="ce187" table:formula="of:=(([.F21]/100)*[.$P$21])*[.$Q$2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21]/100)*[.$P$21])*[.$Q$2]" office:value-type="float" office:value="0" calcext:value-type="float">
            <text:p>0,00 </text:p>
          </table:table-cell>
          <table:table-cell table:style-name="ce187" table:formula="of:=(([.K21]/100)*[.$P$21])*[.$Q$2]" office:value-type="float" office:value="0" calcext:value-type="float">
            <text:p>0,00 </text:p>
          </table:table-cell>
          <table:table-cell table:style-name="ce187" table:formula="of:=(([.L21]/100)*[.$P$21])*[.$Q$2]" office:value-type="float" office:value="0" calcext:value-type="float">
            <text:p>0,00 </text:p>
          </table:table-cell>
          <table:table-cell table:style-name="ce187" table:formula="of:=(([.M21]/100)*[.$P$21])*[.$Q$2]" office:value-type="float" office:value="0" calcext:value-type="float">
            <text:p>0,00 </text:p>
          </table:table-cell>
          <table:table-cell table:style-name="ce187" table:formula="of:=(([.N21]/100)*[.$P$21])*[.$Q$2]" office:value-type="float" office:value="0" calcext:value-type="float">
            <text:p>0,00 </text:p>
          </table:table-cell>
          <table:table-cell table:style-name="ce187" table:formula="of:=(([.O21]/100)*[.$P$21])*[.$Q$2]" office:value-type="float" office:value="0" calcext:value-type="float">
            <text:p>0,00 </text:p>
          </table:table-cell>
          <table:table-cell table:style-name="ce187" table:formula="of:=SUM([.D67:.O67])" office:value-type="float" office:value="0" calcext:value-type="float">
            <text:p>0,00 </text:p>
          </table:table-cell>
          <table:table-cell table:style-name="ce237" table:formula="of:=IF([.$P$79]=0;0;([.P67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41"/>
          <table:table-cell table:style-name="ce163" office:value-type="string" calcext:value-type="string">
            <text:p>CONTRAPARTIDA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21]/100)*[.$P$21])*[.$Q$3]" office:value-type="float" office:value="0" calcext:value-type="float">
            <text:p>0,00 </text:p>
          </table:table-cell>
          <table:table-cell table:style-name="ce187" table:formula="of:=(([.E21]/100)*[.$P$21])*[.$Q$3]" office:value-type="float" office:value="0" calcext:value-type="float">
            <text:p>0,00 </text:p>
          </table:table-cell>
          <table:table-cell table:style-name="ce187" table:formula="of:=(([.F21]/100)*[.$P$21])*[.$Q$3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21]/100)*[.$P$21])*[.$Q$3]" office:value-type="float" office:value="0" calcext:value-type="float">
            <text:p>0,00 </text:p>
          </table:table-cell>
          <table:table-cell table:style-name="ce187" table:formula="of:=(([.K21]/100)*[.$P$21])*[.$Q$3]" office:value-type="float" office:value="0" calcext:value-type="float">
            <text:p>0,00 </text:p>
          </table:table-cell>
          <table:table-cell table:style-name="ce187" table:formula="of:=(([.L21]/100)*[.$P$21])*[.$Q$3]" office:value-type="float" office:value="0" calcext:value-type="float">
            <text:p>0,00 </text:p>
          </table:table-cell>
          <table:table-cell table:style-name="ce187" table:formula="of:=(([.M21]/100)*[.$P$21])*[.$Q$3]" office:value-type="float" office:value="0" calcext:value-type="float">
            <text:p>0,00 </text:p>
          </table:table-cell>
          <table:table-cell table:style-name="ce187" table:formula="of:=(([.N21]/100)*[.$P$21])*[.$Q$3]" office:value-type="float" office:value="0" calcext:value-type="float">
            <text:p>0,00 </text:p>
          </table:table-cell>
          <table:table-cell table:style-name="ce187" table:formula="of:=(([.O21]/100)*[.$P$21])*[.$Q$3]" office:value-type="float" office:value="0" calcext:value-type="float">
            <text:p>0,00 </text:p>
          </table:table-cell>
          <table:table-cell table:style-name="ce187" table:formula="of:=SUM([.D68:.O68])" office:value-type="float" office:value="0" calcext:value-type="float">
            <text:p>0,00 </text:p>
          </table:table-cell>
          <table:table-cell table:style-name="ce237" table:formula="of:=IF([.$P$79]=0;0;([.P68]/[.$P$79]))" office:value-type="percentage" office:value="0" calcext:value-type="percentage">
            <text:p>0,00%</text:p>
          </table:table-cell>
          <table:table-cell table:style-name="ce245"/>
          <table:table-cell table:number-columns-repeated="1006"/>
        </table:table-row>
        <table:table-row table:style-name="ro5" table:visibility="collapse">
          <table:table-cell table:style-name="ce141" office:value-type="float" office:value="16" calcext:value-type="float">
            <text:p>16</text:p>
          </table:table-cell>
          <table:table-cell table:style-name="ce163" office:value-type="string" calcext:value-type="string">
            <text:p>FINANCIAMENTO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22]/100)*[.$P$22])*[.$Q$2]" office:value-type="float" office:value="0" calcext:value-type="float">
            <text:p>0,00 </text:p>
          </table:table-cell>
          <table:table-cell table:style-name="ce187" table:formula="of:=(([.E22]/100)*[.$P$22])*[.$Q$2]" office:value-type="float" office:value="0" calcext:value-type="float">
            <text:p>0,00 </text:p>
          </table:table-cell>
          <table:table-cell table:style-name="ce187" table:formula="of:=(([.F22]/100)*[.$P$22])*[.$Q$2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22]/100)*[.$P$22])*[.$Q$2]" office:value-type="float" office:value="0" calcext:value-type="float">
            <text:p>0,00 </text:p>
          </table:table-cell>
          <table:table-cell table:style-name="ce187" table:formula="of:=(([.K22]/100)*[.$P$22])*[.$Q$2]" office:value-type="float" office:value="0" calcext:value-type="float">
            <text:p>0,00 </text:p>
          </table:table-cell>
          <table:table-cell table:style-name="ce187" table:formula="of:=(([.L22]/100)*[.$P$22])*[.$Q$2]" office:value-type="float" office:value="0" calcext:value-type="float">
            <text:p>0,00 </text:p>
          </table:table-cell>
          <table:table-cell table:style-name="ce187" table:formula="of:=(([.M22]/100)*[.$P$22])*[.$Q$2]" office:value-type="float" office:value="0" calcext:value-type="float">
            <text:p>0,00 </text:p>
          </table:table-cell>
          <table:table-cell table:style-name="ce187" table:formula="of:=(([.N22]/100)*[.$P$22])*[.$Q$2]" office:value-type="float" office:value="0" calcext:value-type="float">
            <text:p>0,00 </text:p>
          </table:table-cell>
          <table:table-cell table:style-name="ce187" table:formula="of:=(([.O22]/100)*[.$P$22])*[.$Q$2]" office:value-type="float" office:value="0" calcext:value-type="float">
            <text:p>0,00 </text:p>
          </table:table-cell>
          <table:table-cell table:style-name="ce187" table:formula="of:=SUM([.D69:.O69])" office:value-type="float" office:value="0" calcext:value-type="float">
            <text:p>0,00 </text:p>
          </table:table-cell>
          <table:table-cell table:style-name="ce237" table:formula="of:=IF([.$P$79]=0;0;([.P69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41"/>
          <table:table-cell table:style-name="ce163" office:value-type="string" calcext:value-type="string">
            <text:p>CONTRAPARTIDA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22]/100)*[.$P$22])*[.$Q$3]" office:value-type="float" office:value="0" calcext:value-type="float">
            <text:p>0,00 </text:p>
          </table:table-cell>
          <table:table-cell table:style-name="ce187" table:formula="of:=(([.E22]/100)*[.$P$22])*[.$Q$3]" office:value-type="float" office:value="0" calcext:value-type="float">
            <text:p>0,00 </text:p>
          </table:table-cell>
          <table:table-cell table:style-name="ce187" table:formula="of:=(([.F22]/100)*[.$P$22])*[.$Q$3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22]/100)*[.$P$22])*[.$Q$3]" office:value-type="float" office:value="0" calcext:value-type="float">
            <text:p>0,00 </text:p>
          </table:table-cell>
          <table:table-cell table:style-name="ce187" table:formula="of:=(([.K22]/100)*[.$P$22])*[.$Q$3]" office:value-type="float" office:value="0" calcext:value-type="float">
            <text:p>0,00 </text:p>
          </table:table-cell>
          <table:table-cell table:style-name="ce187" table:formula="of:=(([.L22]/100)*[.$P$22])*[.$Q$3]" office:value-type="float" office:value="0" calcext:value-type="float">
            <text:p>0,00 </text:p>
          </table:table-cell>
          <table:table-cell table:style-name="ce187" table:formula="of:=(([.M22]/100)*[.$P$22])*[.$Q$3]" office:value-type="float" office:value="0" calcext:value-type="float">
            <text:p>0,00 </text:p>
          </table:table-cell>
          <table:table-cell table:style-name="ce187" table:formula="of:=(([.N22]/100)*[.$P$22])*[.$Q$3]" office:value-type="float" office:value="0" calcext:value-type="float">
            <text:p>0,00 </text:p>
          </table:table-cell>
          <table:table-cell table:style-name="ce187" table:formula="of:=(([.O22]/100)*[.$P$22])*[.$Q$3]" office:value-type="float" office:value="0" calcext:value-type="float">
            <text:p>0,00 </text:p>
          </table:table-cell>
          <table:table-cell table:style-name="ce187" table:formula="of:=SUM([.D70:.O70])" office:value-type="float" office:value="0" calcext:value-type="float">
            <text:p>0,00 </text:p>
          </table:table-cell>
          <table:table-cell table:style-name="ce237" table:formula="of:=IF([.$P$79]=0;0;([.P70]/[.$P$79]))" office:value-type="percentage" office:value="0" calcext:value-type="percentage">
            <text:p>0,00%</text:p>
          </table:table-cell>
          <table:table-cell table:style-name="ce245"/>
          <table:table-cell table:number-columns-repeated="1006"/>
        </table:table-row>
        <table:table-row table:style-name="ro5" table:visibility="collapse">
          <table:table-cell table:style-name="ce141" office:value-type="float" office:value="17" calcext:value-type="float">
            <text:p>17</text:p>
          </table:table-cell>
          <table:table-cell table:style-name="ce163" office:value-type="string" calcext:value-type="string">
            <text:p>FINANCIAMENTO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23]/100)*[.$P$23])*[.$Q$2]" office:value-type="float" office:value="0" calcext:value-type="float">
            <text:p>0,00 </text:p>
          </table:table-cell>
          <table:table-cell table:style-name="ce187" table:formula="of:=(([.E23]/100)*[.$P$23])*[.$Q$2]" office:value-type="float" office:value="0" calcext:value-type="float">
            <text:p>0,00 </text:p>
          </table:table-cell>
          <table:table-cell table:style-name="ce187" table:formula="of:=(([.F23]/100)*[.$P$23])*[.$Q$2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23]/100)*[.$P$23])*[.$Q$2]" office:value-type="float" office:value="0" calcext:value-type="float">
            <text:p>0,00 </text:p>
          </table:table-cell>
          <table:table-cell table:style-name="ce187" table:formula="of:=(([.K23]/100)*[.$P$23])*[.$Q$2]" office:value-type="float" office:value="0" calcext:value-type="float">
            <text:p>0,00 </text:p>
          </table:table-cell>
          <table:table-cell table:style-name="ce187" table:formula="of:=(([.L23]/100)*[.$P$23])*[.$Q$2]" office:value-type="float" office:value="0" calcext:value-type="float">
            <text:p>0,00 </text:p>
          </table:table-cell>
          <table:table-cell table:style-name="ce187" table:formula="of:=(([.M23]/100)*[.$P$23])*[.$Q$2]" office:value-type="float" office:value="0" calcext:value-type="float">
            <text:p>0,00 </text:p>
          </table:table-cell>
          <table:table-cell table:style-name="ce187" table:formula="of:=(([.N23]/100)*[.$P$23])*[.$Q$2]" office:value-type="float" office:value="0" calcext:value-type="float">
            <text:p>0,00 </text:p>
          </table:table-cell>
          <table:table-cell table:style-name="ce187" table:formula="of:=(([.O23]/100)*[.$P$23])*[.$Q$2]" office:value-type="float" office:value="0" calcext:value-type="float">
            <text:p>0,00 </text:p>
          </table:table-cell>
          <table:table-cell table:style-name="ce187" table:formula="of:=SUM([.D71:.O71])" office:value-type="float" office:value="0" calcext:value-type="float">
            <text:p>0,00 </text:p>
          </table:table-cell>
          <table:table-cell table:style-name="ce237" table:formula="of:=IF([.$P$79]=0;0;([.P71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41"/>
          <table:table-cell table:style-name="ce163" office:value-type="string" calcext:value-type="string">
            <text:p>CONTRAPARTIDA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23]/100)*[.$P$23])*[.$Q$3]" office:value-type="float" office:value="0" calcext:value-type="float">
            <text:p>0,00 </text:p>
          </table:table-cell>
          <table:table-cell table:style-name="ce187" table:formula="of:=(([.E23]/100)*[.$P$23])*[.$Q$3]" office:value-type="float" office:value="0" calcext:value-type="float">
            <text:p>0,00 </text:p>
          </table:table-cell>
          <table:table-cell table:style-name="ce187" table:formula="of:=(([.F23]/100)*[.$P$23])*[.$Q$3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23]/100)*[.$P$23])*[.$Q$3]" office:value-type="float" office:value="0" calcext:value-type="float">
            <text:p>0,00 </text:p>
          </table:table-cell>
          <table:table-cell table:style-name="ce187" table:formula="of:=(([.K23]/100)*[.$P$23])*[.$Q$3]" office:value-type="float" office:value="0" calcext:value-type="float">
            <text:p>0,00 </text:p>
          </table:table-cell>
          <table:table-cell table:style-name="ce187" table:formula="of:=(([.L23]/100)*[.$P$23])*[.$Q$3]" office:value-type="float" office:value="0" calcext:value-type="float">
            <text:p>0,00 </text:p>
          </table:table-cell>
          <table:table-cell table:style-name="ce187" table:formula="of:=(([.M23]/100)*[.$P$23])*[.$Q$3]" office:value-type="float" office:value="0" calcext:value-type="float">
            <text:p>0,00 </text:p>
          </table:table-cell>
          <table:table-cell table:style-name="ce187" table:formula="of:=(([.N23]/100)*[.$P$23])*[.$Q$3]" office:value-type="float" office:value="0" calcext:value-type="float">
            <text:p>0,00 </text:p>
          </table:table-cell>
          <table:table-cell table:style-name="ce187" table:formula="of:=(([.O23]/100)*[.$P$23])*[.$Q$3]" office:value-type="float" office:value="0" calcext:value-type="float">
            <text:p>0,00 </text:p>
          </table:table-cell>
          <table:table-cell table:style-name="ce187" table:formula="of:=SUM([.D72:.O72])" office:value-type="float" office:value="0" calcext:value-type="float">
            <text:p>0,00 </text:p>
          </table:table-cell>
          <table:table-cell table:style-name="ce237" table:formula="of:=IF([.$P$79]=0;0;([.P72]/[.$P$79]))" office:value-type="percentage" office:value="0" calcext:value-type="percentage">
            <text:p>0,00%</text:p>
          </table:table-cell>
          <table:table-cell table:style-name="ce245"/>
          <table:table-cell table:number-columns-repeated="1006"/>
        </table:table-row>
        <table:table-row table:style-name="ro5" table:visibility="collapse">
          <table:table-cell table:style-name="ce141" office:value-type="float" office:value="18" calcext:value-type="float">
            <text:p>18</text:p>
          </table:table-cell>
          <table:table-cell table:style-name="ce163" office:value-type="string" calcext:value-type="string">
            <text:p>FINANCIAMENTO</text:p>
          </table:table-cell>
          <table:table-cell table:style-name="ce163" office:value-type="string" calcext:value-type="string">
            <text:p>R$</text:p>
          </table:table-cell>
          <table:table-cell table:style-name="ce187" table:formula="of:=(([.D24]/100)*[.$P$24])*[.$Q$2]" office:value-type="float" office:value="0" calcext:value-type="float">
            <text:p>0,00 </text:p>
          </table:table-cell>
          <table:table-cell table:style-name="ce187" table:formula="of:=(([.E24]/100)*[.$P$24])*[.$Q$2]" office:value-type="float" office:value="0" calcext:value-type="float">
            <text:p>0,00 </text:p>
          </table:table-cell>
          <table:table-cell table:style-name="ce187" table:formula="of:=(([.F24]/100)*[.$P$24])*[.$Q$2]" office:value-type="float" office:value="0" calcext:value-type="float">
            <text:p>0,00 </text:p>
          </table:table-cell>
          <table:table-cell table:style-name="ce187" table:number-columns-repeated="3"/>
          <table:table-cell table:style-name="ce187" table:formula="of:=(([.J24]/100)*[.$P$24])*[.$Q$2]" office:value-type="float" office:value="0" calcext:value-type="float">
            <text:p>0,00 </text:p>
          </table:table-cell>
          <table:table-cell table:style-name="ce187" table:formula="of:=(([.K24]/100)*[.$P$24])*[.$Q$2]" office:value-type="float" office:value="0" calcext:value-type="float">
            <text:p>0,00 </text:p>
          </table:table-cell>
          <table:table-cell table:style-name="ce187" table:formula="of:=(([.L24]/100)*[.$P$24])*[.$Q$2]" office:value-type="float" office:value="0" calcext:value-type="float">
            <text:p>0,00 </text:p>
          </table:table-cell>
          <table:table-cell table:style-name="ce187" table:formula="of:=(([.M24]/100)*[.$P$24])*[.$Q$2]" office:value-type="float" office:value="0" calcext:value-type="float">
            <text:p>0,00 </text:p>
          </table:table-cell>
          <table:table-cell table:style-name="ce187" table:formula="of:=(([.N24]/100)*[.$P$24])*[.$Q$2]" office:value-type="float" office:value="0" calcext:value-type="float">
            <text:p>0,00 </text:p>
          </table:table-cell>
          <table:table-cell table:style-name="ce187" table:formula="of:=(([.O24]/100)*[.$P$24])*[.$Q$2]" office:value-type="float" office:value="0" calcext:value-type="float">
            <text:p>0,00 </text:p>
          </table:table-cell>
          <table:table-cell table:style-name="ce187" table:formula="of:=SUM([.D73:.O73])" office:value-type="float" office:value="0" calcext:value-type="float">
            <text:p>0,00 </text:p>
          </table:table-cell>
          <table:table-cell table:style-name="ce237" table:formula="of:=IF([.$P$79]=0;0;([.P73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42"/>
          <table:table-cell table:style-name="ce164" office:value-type="string" calcext:value-type="string">
            <text:p>CONTRAPARTIDA</text:p>
          </table:table-cell>
          <table:table-cell table:style-name="ce164" office:value-type="string" calcext:value-type="string">
            <text:p>R$</text:p>
          </table:table-cell>
          <table:table-cell table:style-name="ce188" table:formula="of:=(([.D24]/100)*[.$P$24])*[.$Q$3]" office:value-type="float" office:value="0" calcext:value-type="float">
            <text:p>0,00 </text:p>
          </table:table-cell>
          <table:table-cell table:style-name="ce188" table:formula="of:=(([.E24]/100)*[.$P$24])*[.$Q$3]" office:value-type="float" office:value="0" calcext:value-type="float">
            <text:p>0,00 </text:p>
          </table:table-cell>
          <table:table-cell table:style-name="ce188" table:formula="of:=(([.F24]/100)*[.$P$24])*[.$Q$3]" office:value-type="float" office:value="0" calcext:value-type="float">
            <text:p>0,00 </text:p>
          </table:table-cell>
          <table:table-cell table:style-name="ce188" table:number-columns-repeated="3"/>
          <table:table-cell table:style-name="ce188" table:formula="of:=(([.J24]/100)*[.$P$24])*[.$Q$3]" office:value-type="float" office:value="0" calcext:value-type="float">
            <text:p>0,00 </text:p>
          </table:table-cell>
          <table:table-cell table:style-name="ce188" table:formula="of:=(([.K24]/100)*[.$P$24])*[.$Q$3]" office:value-type="float" office:value="0" calcext:value-type="float">
            <text:p>0,00 </text:p>
          </table:table-cell>
          <table:table-cell table:style-name="ce188" table:formula="of:=(([.L24]/100)*[.$P$24])*[.$Q$3]" office:value-type="float" office:value="0" calcext:value-type="float">
            <text:p>0,00 </text:p>
          </table:table-cell>
          <table:table-cell table:style-name="ce188" table:formula="of:=(([.M24]/100)*[.$P$24])*[.$Q$3]" office:value-type="float" office:value="0" calcext:value-type="float">
            <text:p>0,00 </text:p>
          </table:table-cell>
          <table:table-cell table:style-name="ce188" table:formula="of:=(([.N24]/100)*[.$P$24])*[.$Q$3]" office:value-type="float" office:value="0" calcext:value-type="float">
            <text:p>0,00 </text:p>
          </table:table-cell>
          <table:table-cell table:style-name="ce188" table:formula="of:=(([.O24]/100)*[.$P$24])*[.$Q$3]" office:value-type="float" office:value="0" calcext:value-type="float">
            <text:p>0,00 </text:p>
          </table:table-cell>
          <table:table-cell table:style-name="ce187" table:formula="of:=SUM([.D74:.O74])" office:value-type="float" office:value="0" calcext:value-type="float">
            <text:p>0,00 </text:p>
          </table:table-cell>
          <table:table-cell table:style-name="ce237" table:formula="of:=IF([.$P$79]=0;0;([.P74]/[.$P$79]))" office:value-type="percentage" office:value="0" calcext:value-type="percentage">
            <text:p>0,00%</text:p>
          </table:table-cell>
          <table:table-cell table:style-name="ce246"/>
          <table:table-cell table:number-columns-repeated="1006"/>
        </table:table-row>
        <table:table-row table:style-name="ro5" table:visibility="collapse">
          <table:table-cell table:style-name="ce143"/>
          <table:table-cell table:style-name="ce165" table:number-columns-repeated="2"/>
          <table:table-cell table:style-name="ce189" table:number-columns-repeated="13"/>
          <table:table-cell table:style-name="ce238"/>
          <table:table-cell table:number-columns-repeated="1007"/>
        </table:table-row>
        <table:table-row table:style-name="ro5" table:visibility="collapse">
          <table:table-cell table:style-name="ce144" office:value-type="string" calcext:value-type="string">
            <text:p>SUB-</text:p>
          </table:table-cell>
          <table:table-cell table:style-name="ce166" office:value-type="string" calcext:value-type="string">
            <text:p>FINANCIAMENTO</text:p>
          </table:table-cell>
          <table:table-cell table:style-name="ce166" office:value-type="string" calcext:value-type="string">
            <text:p>R$</text:p>
          </table:table-cell>
          <table:table-cell table:style-name="ce190" table:formula="of:=SUMIF([.$B$41:.$B$74];&quot;FINANCIAMENTO&quot;;[.D$41:.D$74])" office:value-type="float" office:value="0" calcext:value-type="float">
            <text:p>0,00 </text:p>
          </table:table-cell>
          <table:table-cell table:style-name="ce190" table:formula="of:=SUMIF([.$B$41:.$B$74];&quot;FINANCIAMENTO&quot;;[.E$41:.E$74])" office:value-type="float" office:value="0" calcext:value-type="float">
            <text:p>0,00 </text:p>
          </table:table-cell>
          <table:table-cell table:style-name="ce190" table:formula="of:=SUMIF([.$B$41:.$B$74];&quot;FINANCIAMENTO&quot;;[.F$41:.F$74])" office:value-type="float" office:value="0" calcext:value-type="float">
            <text:p>0,00 </text:p>
          </table:table-cell>
          <table:table-cell table:style-name="ce190" table:number-columns-repeated="3"/>
          <table:table-cell table:style-name="ce190" table:formula="of:=SUMIF([.$B$41:.$B$74];&quot;FINANCIAMENTO&quot;;[.J$41:.J$74])" office:value-type="float" office:value="0" calcext:value-type="float">
            <text:p>0,00 </text:p>
          </table:table-cell>
          <table:table-cell table:style-name="ce190" table:formula="of:=SUMIF([.$B$41:.$B$74];&quot;FINANCIAMENTO&quot;;[.K$41:.K$74])" office:value-type="float" office:value="0" calcext:value-type="float">
            <text:p>0,00 </text:p>
          </table:table-cell>
          <table:table-cell table:style-name="ce190" table:formula="of:=SUMIF([.$B$41:.$B$74];&quot;FINANCIAMENTO&quot;;[.L$41:.L$74])" office:value-type="float" office:value="0" calcext:value-type="float">
            <text:p>0,00 </text:p>
          </table:table-cell>
          <table:table-cell table:style-name="ce190" table:formula="of:=SUMIF([.$B$41:.$B$74];&quot;FINANCIAMENTO&quot;;[.M$41:.M$74])" office:value-type="float" office:value="0" calcext:value-type="float">
            <text:p>0,00 </text:p>
          </table:table-cell>
          <table:table-cell table:style-name="ce190" table:formula="of:=SUMIF([.$B$41:.$B$74];&quot;FINANCIAMENTO&quot;;[.N$41:.N$74])" office:value-type="float" office:value="0" calcext:value-type="float">
            <text:p>0,00 </text:p>
          </table:table-cell>
          <table:table-cell table:style-name="ce190" table:formula="of:=SUMIF([.$B$41:.$B$74];&quot;FINANCIAMENTO&quot;;[.O$41:.O$74])" office:value-type="float" office:value="0" calcext:value-type="float">
            <text:p>0,00 </text:p>
          </table:table-cell>
          <table:table-cell table:style-name="ce190" table:formula="of:=SUMIF([.$B$41:.$B$74];&quot;FINANCIAMENTO&quot;;[.P$41:.P$74])" office:value-type="float" office:value="0" calcext:value-type="float">
            <text:p>0,00 </text:p>
          </table:table-cell>
          <table:table-cell table:style-name="ce239" table:formula="of:=SUMIF([.$B$41:.$B$74];&quot;FINANCIAMENTO&quot;;[.Q$41:.Q$74]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44" office:value-type="string" calcext:value-type="string">
            <text:p>TOTAL</text:p>
          </table:table-cell>
          <table:table-cell table:style-name="ce167" office:value-type="string" calcext:value-type="string">
            <text:p>CONTRAPARTIDA</text:p>
          </table:table-cell>
          <table:table-cell table:style-name="ce167" office:value-type="string" calcext:value-type="string">
            <text:p>R$</text:p>
          </table:table-cell>
          <table:table-cell table:style-name="ce190" table:formula="of:=SUMIF([.$B$41:.$B$74];&quot;CONTRAPARTIDA&quot;;[.D$41:.D$74])" office:value-type="float" office:value="0" calcext:value-type="float">
            <text:p>0,00 </text:p>
          </table:table-cell>
          <table:table-cell table:style-name="ce190" table:formula="of:=SUMIF([.$B$41:.$B$74];&quot;CONTRAPARTIDA&quot;;[.E$41:.E$74])" office:value-type="float" office:value="0" calcext:value-type="float">
            <text:p>0,00 </text:p>
          </table:table-cell>
          <table:table-cell table:style-name="ce190" table:formula="of:=SUMIF([.$B$41:.$B$74];&quot;CONTRAPARTIDA&quot;;[.F$41:.F$74])" office:value-type="float" office:value="0" calcext:value-type="float">
            <text:p>0,00 </text:p>
          </table:table-cell>
          <table:table-cell table:style-name="ce190" table:number-columns-repeated="3"/>
          <table:table-cell table:style-name="ce190" table:formula="of:=SUMIF([.$B$41:.$B$74];&quot;CONTRAPARTIDA&quot;;[.J$41:.J$74])" office:value-type="float" office:value="0" calcext:value-type="float">
            <text:p>0,00 </text:p>
          </table:table-cell>
          <table:table-cell table:style-name="ce190" table:formula="of:=SUMIF([.$B$41:.$B$74];&quot;CONTRAPARTIDA&quot;;[.K$41:.K$74])" office:value-type="float" office:value="0" calcext:value-type="float">
            <text:p>0,00 </text:p>
          </table:table-cell>
          <table:table-cell table:style-name="ce190" table:formula="of:=SUMIF([.$B$41:.$B$74];&quot;CONTRAPARTIDA&quot;;[.L$41:.L$74])" office:value-type="float" office:value="0" calcext:value-type="float">
            <text:p>0,00 </text:p>
          </table:table-cell>
          <table:table-cell table:style-name="ce190" table:formula="of:=SUMIF([.$B$41:.$B$74];&quot;CONTRAPARTIDA&quot;;[.M$41:.M$74])" office:value-type="float" office:value="0" calcext:value-type="float">
            <text:p>0,00 </text:p>
          </table:table-cell>
          <table:table-cell table:style-name="ce190" table:formula="of:=SUMIF([.$B$41:.$B$74];&quot;CONTRAPARTIDA&quot;;[.N$41:.N$74])" office:value-type="float" office:value="0" calcext:value-type="float">
            <text:p>0,00 </text:p>
          </table:table-cell>
          <table:table-cell table:style-name="ce190" table:formula="of:=SUMIF([.$B$41:.$B$74];&quot;CONTRAPARTIDA&quot;;[.O$41:.O$74])" office:value-type="float" office:value="0" calcext:value-type="float">
            <text:p>0,00 </text:p>
          </table:table-cell>
          <table:table-cell table:style-name="ce190" table:formula="of:=SUMIF([.$B$41:.$B$74];&quot;CONTRAPARTIDA&quot;;[.P$41:.P$74])" office:value-type="float" office:value="0" calcext:value-type="float">
            <text:p>0,00 </text:p>
          </table:table-cell>
          <table:table-cell table:style-name="ce239" table:formula="of:=SUMIF([.$B$41:.$B$74];&quot;CONTRAPARTIDA&quot;;[.Q$41:.Q$74]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>
          <table:table-cell table:style-name="ce145"/>
          <table:table-cell table:style-name="ce165" table:number-columns-repeated="2"/>
          <table:table-cell table:style-name="ce189" table:number-columns-repeated="13"/>
          <table:table-cell table:style-name="ce238"/>
          <table:table-cell table:number-columns-repeated="1007"/>
        </table:table-row>
        <table:table-row table:style-name="ro5">
          <table:table-cell table:style-name="ce146" office:value-type="string" calcext:value-type="string" table:number-columns-spanned="2" table:number-rows-spanned="1">
            <text:p>FATURAMENTO MENSAL PREVISTO</text:p>
          </table:table-cell>
          <table:covered-table-cell table:style-name="ce146"/>
          <table:table-cell table:style-name="ce175" office:value-type="string" calcext:value-type="string">
            <text:p>R$</text:p>
          </table:table-cell>
          <table:table-cell table:style-name="ce191" table:formula="of:=(([.D8]*[.P8])+([.D9]*[.P9])+([.D10]*[.P10])+([.D15]*[.P15]))/100" office:value-type="float" office:value="109704.93" calcext:value-type="float">
            <text:p>109.704,93 </text:p>
          </table:table-cell>
          <table:table-cell table:style-name="ce191" table:formula="of:=(([.E9]*[.P9])+([.E10]*[.P10])+([.E12]*[.P12])+([.E32]*[.P32]))/100" office:value-type="float" office:value="163756.244" calcext:value-type="float">
            <text:p>163.756,24 </text:p>
          </table:table-cell>
          <table:table-cell table:style-name="ce191" table:formula="of:=(([.F10]*[.P10])+([.F11]*[.P11])+([.F12]*[.P12])+([.F32]*[.P32]))/100" office:value-type="float" office:value="232681.45" calcext:value-type="float">
            <text:p>232.681,45 </text:p>
          </table:table-cell>
          <table:table-cell table:style-name="ce191" table:formula="of:=(([.G10]*[.P10])+([.G11]*[.P11])+([.G12]*[.P12])+([.G32]*[.P32]))/100" office:value-type="float" office:value="129590.588" calcext:value-type="float">
            <text:p>129.590,59 </text:p>
          </table:table-cell>
          <table:table-cell table:style-name="ce191" table:formula="of:=(([.H10]*[.P10])+([.H11]*[.P11])+([.H12]*[.P12])+([.H32]*[.P32]))/100" office:value-type="float" office:value="166207.868" calcext:value-type="float">
            <text:p>166.207,87 </text:p>
          </table:table-cell>
          <table:table-cell table:style-name="ce191" table:formula="of:=(([.I10]*[.P10])+([.I12]*[.P12])+([.I16]*[.P16])+([.I31]*[.P31]))/100" office:value-type="float" office:value="192684.777" calcext:value-type="float">
            <text:p>192.684,78 </text:p>
          </table:table-cell>
          <table:table-cell table:style-name="ce191" table:formula="of:=(([.J12]*[.P12])+([.J16]*[.P16])+([.J17]*[.P17])+([.J31]*[.P31]))/100" office:value-type="float" office:value="304303.787" calcext:value-type="float">
            <text:p>304.303,79 </text:p>
          </table:table-cell>
          <table:table-cell table:style-name="ce191" table:formula="of:=(([.K13]*[.P13])+([.K14]*[.P14])+([.K16]*[.P16])+([.K17]*[.P17])+([.K25]*[.P25])+([.K31]*[.P31]))/100" office:value-type="float" office:value="834450.885" calcext:value-type="float">
            <text:p>834.450,89 </text:p>
          </table:table-cell>
          <table:table-cell table:style-name="ce191" table:formula="of:=(([.L17]*[.P17])+([.L19]*[.P19])+([.L25]*[.P25])+([.L31]*[.P31])+([.L13]*[.P13])+([.L14]*[.P14]))/100" office:value-type="float" office:value="598769.891" calcext:value-type="float">
            <text:p>598.769,89 </text:p>
          </table:table-cell>
          <table:table-cell table:style-name="ce191" table:formula="of:=(([.M23]*[.P23])+([.M25]*[.P25])+([.M27]*[.P27])+([.M30]*[.P30])+([.M20]*[.P20])+([.M21]*[.P21])+([.M19]*[.P19])+([.M17]*[.P17]))/100" office:value-type="float" office:value="215776.379" calcext:value-type="float">
            <text:p>215.776,38 </text:p>
          </table:table-cell>
          <table:table-cell table:style-name="ce191" table:formula="of:=(([.N29]*[.P29])+([.N30]*[.P30])+([.N23]*[.P23])+([.N25]*[.P25])+([.N27]*[.P27])+([.N17]*[.P17])+([.N18]*[.P18])+([.N19]*[.P19])+([.N20]*[.P20])+([.N21]*[.P21])+([.N22]*[.P22])+([.N24]*[.P24]))/100" office:value-type="float" office:value="314955.38" calcext:value-type="float">
            <text:p>314.955,38 </text:p>
          </table:table-cell>
          <table:table-cell table:style-name="ce191" table:formula="of:=(([.O30]*[.P30])+([.O31]*[.P31])+([.O33]*[.P33])+([.O28]*[.P28])+([.O29]*[.P29])+([.O22]*[.P22])+([.O23]*[.P23])+([.O24]*[.P24])+([.O21]*[.P21])+([.O26]*[.P26])+([.O27]*[.P27])+([.O18]*[.P18]))/100" office:value-type="float" office:value="199675.161" calcext:value-type="float">
            <text:p>199.675,16 </text:p>
          </table:table-cell>
          <table:table-cell table:style-name="ce225" table:formula="of:=SUM([.D79:.O79])" office:value-type="float" office:value="3462557.34" calcext:value-type="float">
            <text:p>3.462.557,34 </text:p>
          </table:table-cell>
          <table:table-cell table:style-name="ce240"/>
          <table:table-cell table:number-columns-repeated="1007"/>
        </table:table-row>
        <table:table-row table:style-name="ro5">
          <table:table-cell table:style-name="ce147" office:value-type="string" calcext:value-type="string" table:number-columns-spanned="2" table:number-rows-spanned="1">
            <text:p>MENSAL PREVISTO EM %</text:p>
          </table:table-cell>
          <table:covered-table-cell table:style-name="ce147"/>
          <table:table-cell table:style-name="ce176" office:value-type="string" calcext:value-type="string">
            <text:p>R$</text:p>
          </table:table-cell>
          <table:table-cell table:style-name="ce192" table:formula="of:=IF([.$P$79]=0;0;[.D79]/[.$P$79])" office:value-type="percentage" office:value="0.0316832096129273" calcext:value-type="percentage">
            <text:p>3,17%</text:p>
          </table:table-cell>
          <table:table-cell table:style-name="ce192" table:formula="of:=IF([.$P$79]=0;0;[.E79]/[.$P$79])" office:value-type="percentage" office:value="0.0472934389008559" calcext:value-type="percentage">
            <text:p>4,73%</text:p>
          </table:table-cell>
          <table:table-cell table:style-name="ce192" table:formula="of:=IF([.$P$79]=0;0;[.F79]/[.$P$79])" office:value-type="percentage" office:value="0.0671993059326492" calcext:value-type="percentage">
            <text:p>6,72%</text:p>
          </table:table-cell>
          <table:table-cell table:style-name="ce192" table:formula="of:=IF([.$P$79]=0;0;[.G79]/[.$P$79])" office:value-type="percentage" office:value="0.037426264831184" calcext:value-type="percentage">
            <text:p>3,74%</text:p>
          </table:table-cell>
          <table:table-cell table:style-name="ce192" table:formula="of:=IF([.$P$79]=0;0;[.H79]/[.$P$79])" office:value-type="percentage" office:value="0.0480014774282409" calcext:value-type="percentage">
            <text:p>4,80%</text:p>
          </table:table-cell>
          <table:table-cell table:style-name="ce192" table:formula="of:=IF([.$P$79]=0;0;[.I79]/[.$P$79])" office:value-type="percentage" office:value="0.0556481115197936" calcext:value-type="percentage">
            <text:p>5,56%</text:p>
          </table:table-cell>
          <table:table-cell table:style-name="ce192" table:formula="of:=IF([.$P$79]=0;0;[.J79]/[.$P$79])" office:value-type="percentage" office:value="0.0878841148663837" calcext:value-type="percentage">
            <text:p>8,79%</text:p>
          </table:table-cell>
          <table:table-cell table:style-name="ce192" table:formula="of:=IF([.$P$79]=0;0;[.K79]/[.$P$79])" office:value-type="percentage" office:value="0.240992654579404" calcext:value-type="percentage">
            <text:p>24,10%</text:p>
          </table:table-cell>
          <table:table-cell table:style-name="ce192" table:formula="of:=IF([.$P$79]=0;0;[.L79]/[.$P$79])" office:value-type="percentage" office:value="0.172927068696572" calcext:value-type="percentage">
            <text:p>17,29%</text:p>
          </table:table-cell>
          <table:table-cell table:style-name="ce192" table:formula="of:=IF([.$P$79]=0;0;[.M79]/[.$P$79])" office:value-type="percentage" office:value="0.062317055809392" calcext:value-type="percentage">
            <text:p>6,23%</text:p>
          </table:table-cell>
          <table:table-cell table:style-name="ce192" table:formula="of:=IF([.$P$79]=0;0;[.N79]/[.$P$79])" office:value-type="percentage" office:value="0.0909603362698392" calcext:value-type="percentage">
            <text:p>9,10%</text:p>
          </table:table-cell>
          <table:table-cell table:style-name="ce192" table:formula="of:=IF([.$P$79]=0;0;[.O79]/[.$P$79])" office:value-type="percentage" office:value="0.057666961552758" calcext:value-type="percentage">
            <text:p>5,77%</text:p>
          </table:table-cell>
          <table:table-cell table:style-name="ce192" table:formula="of:=IF([.$P$79]=0;0;[.P79]/[.$P$79])" office:value-type="percentage" office:value="1" calcext:value-type="percentage">
            <text:p>100,00%</text:p>
          </table:table-cell>
          <table:table-cell table:style-name="ce241"/>
          <table:table-cell table:number-columns-repeated="1007"/>
        </table:table-row>
        <table:table-row table:style-name="ro5">
          <table:table-cell table:style-name="ce148"/>
          <table:table-cell table:style-name="ce168"/>
          <table:table-cell table:style-name="ce177" office:value-type="string" calcext:value-type="string">
            <text:p>Resp. Técnico:</text:p>
          </table:table-cell>
          <table:table-cell table:style-name="ce193" table:number-columns-repeated="2"/>
          <table:table-cell table:style-name="ce195" table:number-columns-repeated="4"/>
          <table:table-cell table:style-name="ce202" table:number-columns-repeated="2"/>
          <table:table-cell table:style-name="ce210"/>
          <table:table-cell table:style-name="ce212" table:number-columns-repeated="3"/>
          <table:table-cell table:style-name="ce210" office:value-type="string" calcext:value-type="string">
            <text:p>data:</text:p>
          </table:table-cell>
          <table:table-cell table:style-name="ce242"/>
          <table:table-cell table:number-columns-repeated="1007"/>
        </table:table-row>
        <table:table-row table:style-name="ro51">
          <table:table-cell table:style-name="ce149"/>
          <table:table-cell table:style-name="ce169"/>
          <table:table-cell table:style-name="ce178"/>
          <table:table-cell table:style-name="ce194" table:number-columns-repeated="6"/>
          <table:table-cell table:style-name="ce203" table:number-columns-repeated="2"/>
          <table:table-cell table:style-name="ce211"/>
          <table:table-cell table:style-name="ce213"/>
          <table:table-cell table:style-name="ce214" table:number-columns-repeated="3"/>
          <table:table-cell table:style-name="ce243"/>
          <table:table-cell table:number-columns-repeated="1007"/>
        </table:table-row>
        <table:table-row table:style-name="ro5" table:number-rows-repeated="1048493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Planilha2" table:style-name="ta3">
        <table:table-column table:style-name="co7" table:default-cell-style-name="Default"/>
        <table:table-column table:style-name="co23" table:default-cell-style-name="Default"/>
        <table:table-column table:style-name="co24" table:default-cell-style-name="ce254"/>
        <table:table-column table:style-name="co25" table:default-cell-style-name="ce254"/>
        <table:table-column table:style-name="co26" table:default-cell-style-name="ce254"/>
        <table:table-column table:style-name="co7" table:default-cell-style-name="ce254"/>
        <table:table-column table:style-name="co7" table:default-cell-style-name="Default"/>
        <table:table-column table:style-name="co27" table:default-cell-style-name="Default"/>
        <table:table-column table:style-name="co7" table:number-columns-repeated="1016" table:default-cell-style-name="Default"/>
        <table:table-row table:style-name="ro5" table:number-rows-repeated="2">
          <table:table-cell table:number-columns-repeated="1024"/>
        </table:table-row>
        <table:table-row table:style-name="ro5">
          <table:table-cell/>
          <table:table-cell office:value-type="string" calcext:value-type="string">
            <text:p>MURO EM ALVENARIA C/ FUNDAÇÃO, REBOCO 2 FACES, ALTURA ÚTIL 2,20 M</text:p>
          </table:table-cell>
          <table:table-cell table:number-columns-repeated="1022"/>
        </table:table-row>
        <table:table-row table:style-name="ro5">
          <table:table-cell table:style-name="ce249" table:number-columns-repeated="2"/>
          <table:table-cell table:style-name="ce255" office:value-type="string" calcext:value-type="string">
            <text:p>UNIDADE</text:p>
          </table:table-cell>
          <table:table-cell table:style-name="ce258" office:value-type="string" calcext:value-type="string">
            <text:p>COEFICIENTE</text:p>
          </table:table-cell>
          <table:table-cell table:style-name="ce258" office:value-type="string" calcext:value-type="string">
            <text:p>VALOR UNITÁRIO</text:p>
          </table:table-cell>
          <table:table-cell table:style-name="ce259" office:value-type="string" calcext:value-type="string">
            <text:p>TOTAL</text:p>
          </table:table-cell>
          <table:table-cell table:number-columns-repeated="1018"/>
        </table:table-row>
        <table:table-row table:style-name="ro52">
          <table:table-cell table:style-name="ce250" office:value-type="float" office:value="84215" calcext:value-type="float">
            <text:p>84215</text:p>
          </table:table-cell>
          <table:table-cell table:style-name="ce252" office:value-type="string" calcext:value-type="string">
            <text:p>FORMA PARA ESTRUTURAS DE CONCRETO (PILAR, VIGA E LAJE) EM CHAPA DE MADEIRA COMPENSADA RESINADA, DE 1,10 X 2,20, ESPESSURA = 12 MM, 03 UTILIZAÇÕES. (FABRICAÇÃO, MONTAGEM E DESMONTAGEM)</text:p>
          </table:table-cell>
          <table:table-cell table:style-name="ce256" office:value-type="string" calcext:value-type="string">
            <text:p>M2</text:p>
          </table:table-cell>
          <table:table-cell table:style-name="ce258" office:value-type="float" office:value="0.5" calcext:value-type="float">
            <text:p>0,5</text:p>
          </table:table-cell>
          <table:table-cell table:style-name="ce258" office:value-type="float" office:value="26.88" calcext:value-type="float">
            <text:p>26,88</text:p>
          </table:table-cell>
          <table:table-cell table:style-name="ce259" table:formula="of:=[.D5]*[.E5]" office:value-type="float" office:value="13.44" calcext:value-type="float">
            <text:p>13,44</text:p>
          </table:table-cell>
          <table:table-cell table:number-columns-repeated="1018"/>
        </table:table-row>
        <table:table-row table:style-name="ro53">
          <table:table-cell table:style-name="ce250" office:value-type="string" calcext:value-type="string">
            <text:p>74156/1</text:p>
          </table:table-cell>
          <table:table-cell table:style-name="ce253" office:value-type="string" calcext:value-type="string">
            <text:p>ESTACA A TRADO(BROCA) D=25CM C/CONCRETO FCK=15MPA+20KG ACO/M3 MOLD.IN-LOCO</text:p>
          </table:table-cell>
          <table:table-cell table:style-name="ce257" office:value-type="string" calcext:value-type="string">
            <text:p>M</text:p>
          </table:table-cell>
          <table:table-cell table:style-name="ce258" office:value-type="float" office:value="1.2" calcext:value-type="float">
            <text:p>1,2</text:p>
          </table:table-cell>
          <table:table-cell table:style-name="ce258" office:value-type="float" office:value="55.32" calcext:value-type="float">
            <text:p>55,32</text:p>
          </table:table-cell>
          <table:table-cell table:style-name="ce259" table:formula="of:=[.D6]*[.E6]" office:value-type="float" office:value="66.384" calcext:value-type="float">
            <text:p>66,38</text:p>
          </table:table-cell>
          <table:table-cell table:number-columns-repeated="1018"/>
        </table:table-row>
        <table:table-row table:style-name="ro54">
          <table:table-cell table:style-name="ce250" office:value-type="string" calcext:value-type="string">
            <text:p>73990/1</text:p>
          </table:table-cell>
          <table:table-cell table:style-name="ce253" office:value-type="string" calcext:value-type="string">
            <text:p>ARMAÇÃO AÇO CA-50 P/1,0M3 DE CONCRETO</text:p>
          </table:table-cell>
          <table:table-cell table:style-name="ce257" office:value-type="string" calcext:value-type="string">
            <text:p>UN</text:p>
          </table:table-cell>
          <table:table-cell table:style-name="ce258" office:value-type="float" office:value="0.17" calcext:value-type="float">
            <text:p>0,17</text:p>
          </table:table-cell>
          <table:table-cell table:style-name="ce258" office:value-type="float" office:value="496.55" calcext:value-type="float">
            <text:p>496,55</text:p>
          </table:table-cell>
          <table:table-cell table:style-name="ce259" table:formula="of:=[.D7]*[.E7]" office:value-type="float" office:value="84.4135" calcext:value-type="float">
            <text:p>84,41</text:p>
          </table:table-cell>
          <table:table-cell table:number-columns-repeated="1018"/>
        </table:table-row>
        <table:table-row table:style-name="ro8">
          <table:table-cell table:style-name="ce250" office:value-type="float" office:value="73406" calcext:value-type="float">
            <text:p>73406</text:p>
          </table:table-cell>
          <table:table-cell table:style-name="ce253" office:value-type="string" calcext:value-type="string">
            <text:p>CONCRETO FCK=15MPA (1:2,5:3) , INCLUIDO PREPARO MECÂNICO, LANÇAMENTO E ADENSAMENTO.</text:p>
          </table:table-cell>
          <table:table-cell table:style-name="ce257" office:value-type="string" calcext:value-type="string">
            <text:p>M3</text:p>
          </table:table-cell>
          <table:table-cell table:style-name="ce258" office:value-type="float" office:value="0.17" calcext:value-type="float">
            <text:p>0,17</text:p>
          </table:table-cell>
          <table:table-cell table:style-name="ce258" office:value-type="float" office:value="434.22" calcext:value-type="float">
            <text:p>434,22</text:p>
          </table:table-cell>
          <table:table-cell table:style-name="ce259" table:formula="of:=[.D8]*[.E8]" office:value-type="float" office:value="73.8174" calcext:value-type="float">
            <text:p>73,82</text:p>
          </table:table-cell>
          <table:table-cell table:number-columns-repeated="1018"/>
        </table:table-row>
        <table:table-row table:style-name="ro55">
          <table:table-cell table:style-name="ce250" office:value-type="float" office:value="87504" calcext:value-type="float">
            <text:p>87504</text:p>
          </table:table-cell>
          <table:table-cell table:style-name="ce253" office:value-type="string" calcext:value-type="string">
            <text:p>ALVENARIA DE VEDAÇÃO DE BLOCOS CERÂMICOS FURADOS NA HORIZONTAL DE 9X19X19CM (ESPESSURA 9CM) DE PAREDES COM ÁREA LÍQUIDA MAIOR OU IGUAL A 6M² SEM VÃOS E ARGAMASSA DE ASSENTAMENTO COM PREPARO MANUAL. AF_06/2014</text:p>
          </table:table-cell>
          <table:table-cell table:style-name="ce257" office:value-type="string" calcext:value-type="string">
            <text:p>M2</text:p>
          </table:table-cell>
          <table:table-cell table:style-name="ce258" office:value-type="float" office:value="2.2" calcext:value-type="float">
            <text:p>2,2</text:p>
          </table:table-cell>
          <table:table-cell table:style-name="ce258" office:value-type="float" office:value="50.07" calcext:value-type="float">
            <text:p>50,07</text:p>
          </table:table-cell>
          <table:table-cell table:style-name="ce259" table:formula="of:=[.D9]*[.E9]" office:value-type="float" office:value="110.154" calcext:value-type="float">
            <text:p>110,15</text:p>
          </table:table-cell>
          <table:table-cell table:number-columns-repeated="1018"/>
        </table:table-row>
        <table:table-row table:style-name="ro54">
          <table:table-cell table:style-name="ce250" office:value-type="float" office:value="73397" calcext:value-type="float">
            <text:p>73397</text:p>
          </table:table-cell>
          <table:table-cell table:style-name="ce253" office:value-type="string" calcext:value-type="string">
            <text:p>EMBOÇO CIMENTO AREIA 1:4 ESP=1,5CM INCL CHAPISCO 1:3 E=9MM</text:p>
          </table:table-cell>
          <table:table-cell table:style-name="ce257" office:value-type="string" calcext:value-type="string">
            <text:p>M2</text:p>
          </table:table-cell>
          <table:table-cell table:style-name="ce258" office:value-type="float" office:value="4.4" calcext:value-type="float">
            <text:p>4,4</text:p>
          </table:table-cell>
          <table:table-cell table:style-name="ce258" office:value-type="float" office:value="25.56" calcext:value-type="float">
            <text:p>25,56</text:p>
          </table:table-cell>
          <table:table-cell table:style-name="ce259" table:formula="of:=[.D10]*[.E10]" office:value-type="float" office:value="112.464" calcext:value-type="float">
            <text:p>112,46</text:p>
          </table:table-cell>
          <table:table-cell table:number-columns-repeated="1018"/>
        </table:table-row>
        <table:table-row table:style-name="ro54">
          <table:table-cell table:style-name="ce250" office:value-type="string" calcext:value-type="string">
            <text:p>74245/1</text:p>
          </table:table-cell>
          <table:table-cell table:style-name="ce253" office:value-type="string" calcext:value-type="string">
            <text:p>PINTURA ACRÍLICA EM PISO CIMENTADO DUAS DEMÃOS</text:p>
          </table:table-cell>
          <table:table-cell table:style-name="ce257" office:value-type="string" calcext:value-type="string">
            <text:p>M2</text:p>
          </table:table-cell>
          <table:table-cell table:style-name="ce258" office:value-type="float" office:value="4.4" calcext:value-type="float">
            <text:p>4,4</text:p>
          </table:table-cell>
          <table:table-cell table:style-name="ce258" office:value-type="float" office:value="10.38" calcext:value-type="float">
            <text:p>10,38</text:p>
          </table:table-cell>
          <table:table-cell table:style-name="ce259" table:formula="of:=[.D11]*[.E11]" office:value-type="float" office:value="45.672" calcext:value-type="float">
            <text:p>45,67</text:p>
          </table:table-cell>
          <table:table-cell table:number-columns-repeated="1018"/>
        </table:table-row>
        <table:table-row table:style-name="ro54">
          <table:table-cell table:style-name="ce251" table:number-columns-spanned="5" table:number-rows-spanned="1"/>
          <table:covered-table-cell table:number-columns-repeated="4" table:style-name="ce251"/>
          <table:table-cell table:style-name="ce259" table:formula="of:=SUM([.F5:.F11])" office:value-type="float" office:value="506.3449" calcext:value-type="float">
            <text:p>506,34</text:p>
          </table:table-cell>
          <table:table-cell table:number-columns-repeated="1018"/>
        </table:table-row>
        <table:table-row table:style-name="ro5" table:number-rows-repeated="1048563">
          <table:table-cell table:number-columns-repeated="1024"/>
        </table:table-row>
        <table:table-row table:style-name="ro5">
          <table:table-cell table:number-columns-repeated="1024"/>
        </table:table-row>
      </table:table>
      <table:named-expressions>
        <table:named-expression table:name="ademir" table:base-cell-address="$'TIPO 1 bloco-110 v'.$A$1" table:expression="{#N/A;#N/A;FALSE;&quot;Cronograma&quot;|#N/A;#N/A;FALSE;&quot;Cronogr. 2&quot;}"/>
        <table:named-expression table:name="bosta" table:base-cell-address="$'TIPO 1 bloco-110 v'.$A$1" table:expression="{#N/A;#N/A;FALSE;&quot;Cronograma&quot;|#N/A;#N/A;FALSE;&quot;Cronogr. 2&quot;}"/>
        <table:named-expression table:name="CA´L" table:base-cell-address="$'TIPO 1 bloco-110 v'.$A$1" table:expression="{#N/A;#N/A;FALSE;&quot;Cronograma&quot;|#N/A;#N/A;FALSE;&quot;Cronogr. 2&quot;}"/>
        <table:named-expression table:name="concorrentes" table:base-cell-address="$'TIPO 1 bloco-110 v'.$A$1" table:expression="{#N/A;#N/A;FALSE;&quot;Cronograma&quot;|#N/A;#N/A;FALSE;&quot;Cronogr. 2&quot;}"/>
        <table:named-expression table:name="Popular" table:base-cell-address="$'TIPO 1 bloco-110 v'.$A$1" table:expression="{#N/A;#N/A;FALSE;&quot;Cronograma&quot;|#N/A;#N/A;FALSE;&quot;Cronogr. 2&quot;}"/>
        <table:named-expression table:name="rio" table:base-cell-address="$'TIPO 1 bloco-110 v'.$A$1" table:expression="{#N/A;#N/A;FALSE;&quot;Cronograma&quot;|#N/A;#N/A;FALSE;&quot;Cronogr. 2&quot;}"/>
        <table:named-expression table:name="ss" table:base-cell-address="$'TIPO 1 bloco-110 v'.$A$1" table:expression="{#N/A;#N/A;FALSE;&quot;Cronograma&quot;|#N/A;#N/A;FALSE;&quot;Cronogr. 2&quot;}"/>
        <table:named-expression table:name="wrn.Cronograma." table:base-cell-address="$'TIPO 1 bloco-110 v'.$A$1" table:expression="{#N/A;#N/A;FALSE;&quot;Cronograma&quot;|#N/A;#N/A;FALSE;&quot;Cronogr. 2&quot;}"/>
        <table:named-expression table:name="wrn.GERAL." table:base-cell-address="$'TIPO 1 bloco-110 v'.$A$1" table:expression="{#N/A;#N/A;FALSE;&quot;ET-CAPA&quot;|#N/A;#N/A;FALSE;&quot;ET-PAG1&quot;|#N/A;#N/A;FALSE;&quot;ET-PAG2&quot;|#N/A;#N/A;FALSE;&quot;ET-PAG3&quot;|#N/A;#N/A;FALSE;&quot;ET-PAG4&quot;|#N/A;#N/A;FALSE;&quot;ET-PAG5&quot;}"/>
        <table:named-expression table:name="wrn.PENDENCIAS." table:base-cell-address="$'TIPO 1 bloco-110 v'.$A$1" table:expression="{#N/A;#N/A;FALSE;&quot;GERAL&quot;|#N/A;#N/A;FALSE;&quot;012-96&quot;|#N/A;#N/A;FALSE;&quot;018-96&quot;|#N/A;#N/A;FALSE;&quot;027-96&quot;|#N/A;#N/A;FALSE;&quot;059-96&quot;|#N/A;#N/A;FALSE;&quot;076-96&quot;|#N/A;#N/A;FALSE;&quot;019-97&quot;|#N/A;#N/A;FALSE;&quot;021-97&quot;|#N/A;#N/A;FALSE;&quot;022-97&quot;|#N/A;#N/A;FALSE;&quot;028-97&quot;}"/>
        <table:named-expression table:name="_Fill" table:base-cell-address="$'TIPO 1 bloco-110 v'.$A$1" table:expression="#REF!"/>
        <table:named-expression table:name="_Key1" table:base-cell-address="$'TIPO 1 bloco-110 v'.$A$1" table:expression="#REF!"/>
        <table:named-expression table:name="_Key2" table:base-cell-address="$'TIPO 1 bloco-110 v'.$A$1" table:expression="#REF!"/>
        <table:named-expression table:name="_Order1" table:base-cell-address="$'TIPO 1 bloco-110 v'.$A$1" table:expression="255"/>
        <table:named-expression table:name="_Order2" table:base-cell-address="$'TIPO 1 bloco-110 v'.$A$1" table:expression="255"/>
        <table:named-expression table:name="_Sort" table:base-cell-address="$'TIPO 1 bloco-110 v'.$A$1" table:expression="#REF!"/>
      </table:named-expressions>
      <table:database-ranges>
        <table:database-range table:name="__Anonymous_Sheet_DB__0" table:target-range-address="'TIPO 1 bloco-110 v'.B12:'TIPO 1 bloco-110 v'.J647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 New Roman" svg:font-family="'Times New Roman'" style:font-family-generic="roman"/>
    <style:font-face style:name="Arial" svg:font-family="Arial" style:font-family-generic="swiss"/>
    <style:font-face style:name="Calibri" svg:font-family="Calibri" style:font-family-generic="swiss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Times New Roman1" svg:font-family="'Times New Roman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number-style style:name="N113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3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13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07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7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7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time-style style:name="N108">
      <number:minutes number:style="long"/>
      <number:text>:</number:text>
      <number:seconds number:style="long"/>
    </number:time-style>
    <number:time-style style:name="N10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0">
      <number:minutes number:style="long"/>
      <number:text>:</number:text>
      <number:seconds number:style="long" number:decimal-places="1"/>
    </number:time-style>
    <number:number-style style:name="N111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2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2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2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4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4"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5P1" style:volatile="true"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15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P0" style:volatile="true">
      <number:number number:decimal-places="2" loext:min-decimal-places="2" number:min-integer-digits="1" number:grouping="true"/>
      <number:text> </number:text>
    </number:number-style>
    <number:number-style style:name="N116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16P0"/>
    </number:number-style>
    <number:date-style style:name="N117">
      <number:day/>
      <number:text>/</number:text>
      <number:month/>
      <number:text>/</number:text>
      <number:year number:style="long"/>
    </number:date-style>
    <number:currency-style style:name="N118P0" style:volatile="true">
      <number:currency-symbol number:language="pt" number:country="BR">R$</number:currency-symbol>
      <number:number number:decimal-places="2" loext:min-decimal-places="2" number:min-integer-digits="1" number:grouping="true"/>
    </number:currency-style>
    <number:currency-style style:name="N118">
      <style:text-properties fo:color="#ff0000"/>
      <number:text>-</number:text>
      <number:currency-symbol number:language="pt" number:country="BR">R$</number:currency-symbol>
      <number:number number:decimal-places="2" loext:min-decimal-places="2" number:min-integer-digits="1" number:grouping="true"/>
      <style:map style:condition="value()&gt;=0" style:apply-style-name="N118P0"/>
    </number:currency-style>
    <number:number-style style:name="N10107P0" style:volatile="true" number:language="pt" number:country="BR">
      <number:text>R$ </number:text>
      <number:number number:decimal-places="0" loext:min-decimal-places="0" number:min-integer-digits="1" number:grouping="true"/>
      <number:text> </number:text>
    </number:number-style>
    <number:number-style style:name="N10107" number:language="pt" number:country="BR">
      <number:text>(R$ </number:text>
      <number:number number:decimal-places="0" loext:min-decimal-places="0" number:min-integer-digits="1" number:grouping="true"/>
      <number:text>)</number:text>
      <style:map style:condition="value()&gt;=0" style:apply-style-name="N10107P0"/>
    </number:number-style>
    <number:number-style style:name="N10108P0" style:volatile="true" number:language="pt" number:country="BR">
      <number:text>R$ </number:text>
      <number:number number:decimal-places="0" loext:min-decimal-places="0" number:min-integer-digits="1" number:grouping="true"/>
      <number:text> </number:text>
    </number:number-style>
    <number:number-style style:name="N10108" number:language="pt" number:country="BR">
      <style:text-properties fo:color="#ff0000"/>
      <number:text>(R$ </number:text>
      <number:number number:decimal-places="0" loext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2" loext:min-decimal-places="2" number:min-integer-digits="1" number:grouping="true"/>
      <number:text> </number:text>
    </number:number-style>
    <number:number-style style:name="N10109" number:language="pt" number:country="BR">
      <number:text>(R$ </number:text>
      <number:number number:decimal-places="2" loext:min-decimal-places="2" number:min-integer-digits="1" number:grouping="true"/>
      <number:text>)</number:text>
      <style:map style:condition="value()&gt;=0" style:apply-style-name="N10109P0"/>
    </number:number-style>
    <number:number-style style:name="N10110P0" style:volatile="true" number:language="pt" number:country="BR">
      <number:text>R$ </number:text>
      <number:number number:decimal-places="2" loext:min-decimal-places="2" number:min-integer-digits="1" number:grouping="true"/>
      <number:text> </number:text>
    </number:number-style>
    <number:number-style style:name="N10110" number:language="pt" number:country="BR">
      <style:text-properties fo:color="#ff0000"/>
      <number:text>(R$ </number:text>
      <number:number number:decimal-places="2" loext:min-decimal-places="2" number:min-integer-digits="1" number:grouping="true"/>
      <number:text>)</number:text>
      <style:map style:condition="value()&gt;=0" style:apply-style-name="N10110P0"/>
    </number:number-style>
    <number:date-style style:name="N10111" number:language="pt" number:country="BR">
      <number:day/>
      <number:text>/</number:text>
      <number:month/>
      <number:text>/</number:text>
      <number:year number:style="long"/>
    </number:date-style>
    <number:date-style style:name="N10112" number:language="pt" number:country="BR">
      <number:day/>
      <number:text>/</number:text>
      <number:month number:textual="true"/>
      <number:text>/</number:text>
      <number:year/>
    </number:date-style>
    <number:date-style style:name="N10113" number:language="pt" number:country="BR">
      <number:day/>
      <number:text>/</number:text>
      <number:month number:textual="true"/>
    </number:date-style>
    <number:date-style style:name="N10114" number:language="pt" number:country="BR">
      <number:month number:textual="true"/>
      <number:text>/</number:text>
      <number:year/>
    </number:date-style>
    <number:time-style style:name="N10115" number:language="pt" number:country="BR">
      <number:hours/>
      <number:text>:</number:text>
      <number:minutes number:style="long"/>
      <number:text> </number:text>
      <number:am-pm/>
    </number:time-style>
    <number:time-style style:name="N10116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7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8P0" style:volatile="true" number:language="pt" number:country="BR">
      <number:number number:decimal-places="0" loext:min-decimal-places="0" number:min-integer-digits="1" number:grouping="true"/>
      <number:text> </number:text>
    </number:number-style>
    <number:number-style style:name="N10118" number:language="pt" number:country="BR"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18P0"/>
    </number:number-style>
    <number:number-style style:name="N10119P0" style:volatile="true" number:language="pt" number:country="BR">
      <number:number number:decimal-places="0" loext:min-decimal-places="0" number:min-integer-digits="1" number:grouping="true"/>
      <number:text> </number:text>
    </number:number-style>
    <number:number-style style:name="N10119" number:language="pt" number:country="BR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19P0"/>
    </number:number-style>
    <number:number-style style:name="N10120P0" style:volatile="true" number:language="pt" number:country="BR">
      <number:number number:decimal-places="2" loext:min-decimal-places="2" number:min-integer-digits="1" number:grouping="true"/>
      <number:text> </number:text>
    </number:number-style>
    <number:number-style style:name="N10120" number:language="pt" number:country="BR"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20P0"/>
    </number:number-style>
    <number:number-style style:name="N10121P0" style:volatile="true" number:language="pt" number:country="BR">
      <number:number number:decimal-places="2" loext:min-decimal-places="2" number:min-integer-digits="1" number:grouping="true"/>
      <number:text> </number:text>
    </number:number-style>
    <number:number-style style:name="N10121" number:language="pt" number:country="BR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2P1" style:volatile="true" number:language="pt" number:country="BR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22P2" style:volatile="true" number:language="pt" number:country="BR">
      <loext:text> </loext:text>
      <loext:fill-character> </loext:fill-character>
      <number:text>- </number:text>
    </number:number-style>
    <number:text-style style:name="N10122" number:language="pt" number:country="BR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number:number-style style:name="N10123P0" style:volatile="true" number:language="pt" number:country="BR">
      <loext:text> R$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3P1" style:volatile="true" number:language="pt" number:country="BR">
      <loext:text> R$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23P2" style:volatile="true" number:language="pt" number:country="BR">
      <loext:text> R$ </loext:text>
      <loext:fill-character> </loext:fill-character>
      <number:text>- </number:text>
    </number:number-style>
    <number:text-style style:name="N10123" number:language="pt" number:country="BR">
      <number:text> </number:text>
      <number:text-content/>
      <number:text> </number:text>
      <style:map style:condition="value()&gt;0" style:apply-style-name="N10123P0"/>
      <style:map style:condition="value()&lt;0" style:apply-style-name="N10123P1"/>
      <style:map style:condition="value()=0" style:apply-style-name="N10123P2"/>
    </number:text-style>
    <number:number-style style:name="N10124P0" style:volatile="true" number:language="pt" number:country="BR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4P1" style:volatile="true" number:language="pt" number:country="BR">
      <loext:text> R$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24P2" style:volatile="true" number:language="pt" number:country="BR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24" number:language="pt" number:country="BR">
      <number:text> </number:text>
      <number:text-content/>
      <number:text> </number:text>
      <style:map style:condition="value()&gt;0" style:apply-style-name="N10124P0"/>
      <style:map style:condition="value()&lt;0" style:apply-style-name="N10124P1"/>
      <style:map style:condition="value()=0" style:apply-style-name="N10124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family-generic="swiss" fo:font-size="11pt" style:font-name-asian="Microsoft YaHei" style:font-family-asian="'Microsoft YaHei'" style:font-family-generic-asian="system" style:font-pitch-asian="variable" style:font-size-asian="11pt" style:font-name-complex="Arial" style:font-family-complex="Arial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20_Built-in_20_Explanatory_20_Text" style:display-name="Excel Built-in Explanatory Text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Percent" style:display-name="Excel Built-in Percent" style:family="table-cell" style:parent-style-name="Default" style:data-style-name="N1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Comma" style:display-name="Excel Built-in Comma" style:family="table-cell" style:parent-style-name="Default" style:data-style-name="N113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family="Arial" style:font-family-generic="swiss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9mm" fo:margin-bottom="4.99mm" fo:margin-left="0mm" fo:margin-right="0mm" style:print-page-order="ttb" style:first-page-number="continue" style:scale-to="39%" style:table-centering="horizontal" style:writing-mode="lr-tb" style:print="charts drawings objects zero-values"/>
      <style:header-style>
        <style:header-footer-properties fo:min-height="21.01mm" fo:margin-left="0mm" fo:margin-right="0mm" fo:margin-bottom="5.49mm"/>
      </style:header-style>
      <style:footer-style>
        <style:header-footer-properties svg:height="3mm" fo:margin-left="0mm" fo:margin-right="0mm" fo:margin-top="0mm"/>
      </style:footer-style>
    </style:page-layout>
    <style:page-layout style:name="Mpm4">
      <style:page-layout-properties fo:page-width="297mm" fo:page-height="210.01mm" style:num-format="1" style:print-orientation="landscape" fo:margin-top="20mm" fo:margin-bottom="20mm" fo:margin-left="4.99mm" fo:margin-right="4mm" style:print-page-order="ttb" style:first-page-number="continue" loext:scale-to-X="1" loext:scale-to-Y="1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5">
      <style:page-layout-properties fo:page-width="210.01mm" fo:page-height="297mm" style:num-format="1" style:print-orientation="portrait" fo:margin-top="20mm" fo:margin-bottom="20mm" fo:margin-left="20mm" fo:margin-right="20mm" style:print-page-order="ttb" style:first-page-number="continue" style:scale-to="100%" style:writing-mode="lr-tb" style:print="charts drawings objects zero-values"/>
      <style:header-style>
        <style:header-footer-properties fo:min-height="6.74mm" fo:margin-left="0mm" fo:margin-right="0mm" fo:margin-bottom="2.5mm"/>
      </style:header-style>
      <style:footer-style>
        <style:header-footer-properties fo:min-height="6.74mm" fo:margin-left="0mm" fo:margin-right="0mm" fo:margin-top="2.5mm"/>
      </style:footer-style>
    </style:page-layout>
    <style:style style:name="MT1" style:family="text">
      <style:text-properties fo:color="#000000" style:text-outline="false" style:text-line-through-style="none" style:text-line-through-type="none" style:text-position="0% 100%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MT2" style:family="text">
      <style:text-properties fo:color="#000000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18-11-20">00/00/0000</text:date>, <text:time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PageStyle_5f_TIPO_20_1_20_bloco-110_20_v" style:display-name="PageStyle_TIPO 1 bloco-110 v" style:page-layout-name="Mpm3">
      <style:header>
        <text:p><text:span text:style-name="MT1">Ministério da Educação</text:span></text:p>
        <text:p><text:span text:style-name="MT1">Fundo Nacional de Desenvolvimento da Educação</text:span></text:p>
        <text:p><text:span text:style-name="MT1">Coordenação Geral de Infra-Estrutura - CGEST</text:span></text:p>
        <text:p><text:span text:style-name="MT1">Planilha Orçamentária - Projeto Padrão Tipo 1</text:span></text:p>
      </style:header>
      <style:header-left style:display="false"/>
      <style:footer>
        <text:p><text:span text:style-name="MT1">Página </text:span><text:span text:style-name="MT1"><text:page-number>1</text:page-number></text:span><text:span text:style-name="MT1"><text:s/>de </text:span><text:span text:style-name="MT1"><text:page-count>99</text:page-count></text:span></text:p>
      </style:footer>
      <style:footer-left style:display="false"/>
    </style:master-page>
    <style:master-page style:name="PageStyle_5f_cronograma" style:display-name="PageStyle_cronograma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lanilha2" style:display-name="PageStyle_Planilha2" style:page-layout-name="Mpm5">
      <style:header>
        <text:p><text:span text:style-name="MT2"><text:sheet-name>???</text:sheet-name></text:span></text:p>
      </style:header>
      <style:header-left style:display="false"/>
      <style:footer>
        <text:p><text:span text:style-name="MT2">Página </text:span><text:span text:style-name="MT2"><text:page-number>1</text:page-number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27421740104</meta:initial-creator>
    <dc:creator>leticia.coelho</dc:creator>
    <meta:editing-cycles>481</meta:editing-cycles>
    <meta:print-date>2018-11-20T18:02:18</meta:print-date>
    <meta:creation-date>2012-10-15T18:57:41</meta:creation-date>
    <dc:date>2018-11-20T18:04:24</dc:date>
    <dc:language>pt-BR</dc:language>
    <meta:editing-duration>P117DT7H46M</meta:editing-duration>
    <meta:generator>LibreOffice/5.4.3.2$Windows_x86 LibreOffice_project/92a7159f7e4af62137622921e809f8546db437e5</meta:generator>
    <meta:document-statistic meta:table-count="3" meta:cell-count="5684" meta:object-count="2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