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MS Sans Serif" svg:font-family="'MS Sans Serif'"/>
    <style:font-face style:name="Times New Roman" svg:font-family="'Times New Roman'" style:font-family-generic="roman"/>
    <style:font-face style:name="Arial" svg:font-family="Arial" style:font-family-generic="swiss"/>
    <style:font-face style:name="Arial2" svg:font-family="Arial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8.2mm"/>
    </style:style>
    <style:style style:name="co2" style:family="table-column">
      <style:table-column-properties fo:break-before="auto" style:column-width="24.08mm"/>
    </style:style>
    <style:style style:name="co3" style:family="table-column">
      <style:table-column-properties fo:break-before="auto" style:column-width="43.39mm"/>
    </style:style>
    <style:style style:name="co4" style:family="table-column">
      <style:table-column-properties fo:break-before="auto" style:column-width="29.1mm"/>
    </style:style>
    <style:style style:name="co5" style:family="table-column">
      <style:table-column-properties fo:break-before="auto" style:column-width="6.35mm"/>
    </style:style>
    <style:style style:name="co6" style:family="table-column">
      <style:table-column-properties fo:break-before="auto" style:column-width="20.64mm"/>
    </style:style>
    <style:style style:name="co7" style:family="table-column">
      <style:table-column-properties fo:break-before="auto" style:column-width="22.75mm"/>
    </style:style>
    <style:style style:name="co8" style:family="table-column">
      <style:table-column-properties fo:break-before="auto" style:column-width="13.76mm"/>
    </style:style>
    <style:style style:name="co9" style:family="table-column">
      <style:table-column-properties fo:break-before="auto" style:column-width="26.46mm"/>
    </style:style>
    <style:style style:name="co10" style:family="table-column">
      <style:table-column-properties fo:break-before="auto" style:column-width="16.4mm"/>
    </style:style>
    <style:style style:name="co11" style:family="table-column">
      <style:table-column-properties fo:break-before="auto" style:column-width="1.59mm"/>
    </style:style>
    <style:style style:name="co12" style:family="table-column">
      <style:table-column-properties fo:break-before="auto" style:column-width="17.73mm"/>
    </style:style>
    <style:style style:name="co13" style:family="table-column">
      <style:table-column-properties fo:break-before="auto" style:column-width="19.58mm"/>
    </style:style>
    <style:style style:name="co14" style:family="table-column">
      <style:table-column-properties fo:break-before="auto" style:column-width="21.7mm"/>
    </style:style>
    <style:style style:name="co15" style:family="table-column">
      <style:table-column-properties fo:break-before="auto" style:column-width="131.23mm"/>
    </style:style>
    <style:style style:name="co16" style:family="table-column">
      <style:table-column-properties fo:break-before="auto" style:column-width="14.02mm"/>
    </style:style>
    <style:style style:name="co17" style:family="table-column">
      <style:table-column-properties fo:break-before="auto" style:column-width="20.11mm"/>
    </style:style>
    <style:style style:name="co18" style:family="table-column">
      <style:table-column-properties fo:break-before="auto" style:column-width="26.19mm"/>
    </style:style>
    <style:style style:name="co19" style:family="table-column">
      <style:table-column-properties fo:break-before="auto" style:column-width="161.66mm"/>
    </style:style>
    <style:style style:name="co20" style:family="table-column">
      <style:table-column-properties fo:break-before="auto" style:column-width="12.7mm"/>
    </style:style>
    <style:style style:name="co21" style:family="table-column">
      <style:table-column-properties fo:break-before="auto" style:column-width="26.99mm"/>
    </style:style>
    <style:style style:name="co22" style:family="table-column">
      <style:table-column-properties fo:break-before="auto" style:column-width="23.02mm"/>
    </style:style>
    <style:style style:name="co23" style:family="table-column">
      <style:table-column-properties fo:break-before="auto" style:column-width="35.98mm"/>
    </style:style>
    <style:style style:name="ro1" style:family="table-row">
      <style:table-row-properties style:row-height="18.26mm" fo:break-before="auto" style:use-optimal-row-height="true"/>
    </style:style>
    <style:style style:name="ro2" style:family="table-row">
      <style:table-row-properties style:row-height="5.29mm" fo:break-before="auto" style:use-optimal-row-height="false"/>
    </style:style>
    <style:style style:name="ro3" style:family="table-row">
      <style:table-row-properties style:row-height="6.61mm" fo:break-before="auto" style:use-optimal-row-height="true"/>
    </style:style>
    <style:style style:name="ro4" style:family="table-row">
      <style:table-row-properties style:row-height="4.5mm" fo:break-before="auto" style:use-optimal-row-height="false"/>
    </style:style>
    <style:style style:name="ro5" style:family="table-row">
      <style:table-row-properties style:row-height="4.76mm" fo:break-before="auto" style:use-optimal-row-height="true"/>
    </style:style>
    <style:style style:name="ro6" style:family="table-row">
      <style:table-row-properties style:row-height="5.03mm" fo:break-before="auto" style:use-optimal-row-height="true"/>
    </style:style>
    <style:style style:name="ro7" style:family="table-row">
      <style:table-row-properties style:row-height="4.5mm" fo:break-before="auto" style:use-optimal-row-height="true"/>
    </style:style>
    <style:style style:name="ro8" style:family="table-row">
      <style:table-row-properties style:row-height="4.5mm" fo:break-before="page" style:use-optimal-row-height="true"/>
    </style:style>
    <style:style style:name="ro9" style:family="table-row">
      <style:table-row-properties style:row-height="17.99mm" fo:break-before="auto" style:use-optimal-row-height="false"/>
    </style:style>
    <style:style style:name="ro10" style:family="table-row">
      <style:table-row-properties style:row-height="7.41mm" fo:break-before="auto" style:use-optimal-row-height="true"/>
    </style:style>
    <style:style style:name="ro11" style:family="table-row">
      <style:table-row-properties style:row-height="9.26mm" fo:break-before="auto" style:use-optimal-row-height="true"/>
    </style:style>
    <style:style style:name="ro12" style:family="table-row">
      <style:table-row-properties style:row-height="15.88mm" fo:break-before="auto" style:use-optimal-row-height="false"/>
    </style:style>
    <style:style style:name="ro13" style:family="table-row">
      <style:table-row-properties style:row-height="21.17mm" fo:break-before="auto" style:use-optimal-row-height="false"/>
    </style:style>
    <style:style style:name="ro14" style:family="table-row">
      <style:table-row-properties style:row-height="10.58mm" fo:break-before="auto" style:use-optimal-row-height="false"/>
    </style:style>
    <style:style style:name="ta1" style:family="table" style:master-page-name="PageStyle_5f_CRONOGRAMA">
      <style:table-properties table:display="true" style:writing-mode="lr-tb"/>
    </style:style>
    <style:style style:name="ta2" style:family="table" style:master-page-name="PageStyle_5f_RESUMO">
      <style:table-properties table:display="true" style:writing-mode="lr-tb"/>
    </style:style>
    <style:style style:name="ta3" style:family="table" style:master-page-name="PageStyle_5f_joaquim">
      <style:table-properties table:display="true" style:writing-mode="lr-tb"/>
    </style:style>
    <style:style style:name="ta4" style:family="table" style:master-page-name="PageStyle_5f_wenceslau">
      <style:table-properties table:display="true" style:writing-mode="lr-tb"/>
    </style:style>
    <style:style style:name="ta5" style:family="table" style:master-page-name="PageStyle_5f_amarilis">
      <style:table-properties table:display="true" style:writing-mode="lr-tb"/>
    </style:style>
    <style:style style:name="ta6" style:family="table" style:master-page-name="PageStyle_5f_rosas">
      <style:table-properties table:display="true" style:writing-mode="lr-tb"/>
    </style:style>
    <style:style style:name="ta7" style:family="table" style:master-page-name="PageStyle_5f_marcos">
      <style:table-properties table:display="true" style:writing-mode="lr-tb"/>
    </style:style>
    <style:style style:name="ta8" style:family="table" style:master-page-name="PageStyle_5f_acesso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number:number-style style:name="N2">
      <number:number number:decimal-places="2" loext:min-decimal-places="2" number:min-integer-digits="1"/>
    </number:number-style>
    <number:number-style style:name="N4">
      <number:number number:decimal-places="2" loext:min-decimal-places="2" number:min-integer-digits="1" number:grouping="true"/>
    </number:number-style>
    <number:percentage-style style:name="N11">
      <number:number number:decimal-places="2" loext:min-decimal-places="2" number:min-integer-digits="1"/>
      <number:text>%</number:text>
    </number:percentage-style>
    <number:text-style style:name="N100">
      <number:text-content/>
    </number:text-style>
    <style:style style:name="ce2" style:family="table-cell" style:parent-style-name="Normal_20_3_20_3">
      <style:table-cell-properties style:cell-protect="protected" style:print-content="true" style:rotation-align="none"/>
    </style:style>
    <style:style style:name="ce3" style:family="table-cell" style:parent-style-name="Normal_20_3_20_3">
      <style:table-cell-properties style:cell-protect="protected" style:print-content="true" style:rotation-align="non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" style:family="table-cell" style:parent-style-name="Normal_20_3_20_3">
      <style:table-cell-properties style:rotation-align="none"/>
    </style:style>
    <style:style style:name="ce5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0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Normal_20_3_20_3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dash-dot-dot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Normal_20_3_20_3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Normal_20_3_20_3" style:data-style-name="N10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" style:family="table-cell" style:parent-style-name="Normal_20_3_20_3" style:data-style-name="N10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3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14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2.49pt double-thin #000000" style:border-line-width-top="0.18mm 0.53mm 0.18mm" style:vertical-align="middle" loext:vertical-justify="auto"/>
      <style:paragraph-properties css3t:text-justify="auto" fo:margin-left="0mm" style:writing-mode="page"/>
    </style:style>
    <style:style style:name="ce15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6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1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Normal_20_3_20_3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" style:family="table-cell" style:parent-style-name="Normal_20_3_20_3">
      <style:table-cell-properties fo:border-bottom="none" fo:background-color="#dae3f3" style:cell-protect="none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5" style:family="table-cell" style:parent-style-name="Normal_20_3_20_3">
      <style:table-cell-properties fo:border-bottom="1.76pt solid #000000" fo:background-color="#dae3f3" style:cell-protect="none" style:print-content="tru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" style:family="table-cell" style:parent-style-name="Normal_20_3_20_3" style:data-style-name="N2">
      <style:table-cell-properties fo:border-bottom="0.74pt solid #000000" fo:background-color="#dae3f3" style:cell-protect="none" style:print-content="true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8" style:family="table-cell" style:parent-style-name="Normal_20_3_20_3" style:data-style-name="N100">
      <style:table-cell-properties fo:border-bottom="1.76pt solid #000000" fo:background-color="#dae3f3" style:cell-protect="none" style:print-content="true" style:diagonal-bl-tr="none" style:diagonal-tl-br="none" style:text-align-source="value-type" style:repeat-content="false" fo:wrap-option="no-wrap" fo:border-left="0.0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9" style:family="table-cell" style:parent-style-name="Normal_20_3_20_3" style:data-style-name="N124">
      <style:table-cell-properties fo:border-bottom="0.74pt solid #000000" fo:background-color="#fff2cc" style:cell-protect="protected" style:print-content="true" style:diagonal-bl-tr="none" style:diagonal-tl-br="none" style:text-align-source="fix" style:repeat-content="false" fo:wrap-option="no-wrap" fo:border-left="0.74pt dash-dot-dot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0" style:family="table-cell" style:parent-style-name="Normal_20_3_20_3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1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" style:family="table-cell" style:parent-style-name="Normal_20_3_20_3" style:data-style-name="N10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33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328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5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36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1" style:family="table-cell" style:parent-style-name="Normal_20_3_20_3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Normal_20_3_20_3" style:data-style-name="N100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9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0" style:family="table-cell" style:parent-style-name="Normal_20_3_20_3" style:data-style-name="N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1" style:family="table-cell" style:parent-style-name="Normal_20_3_20_3" style:data-style-name="N1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2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3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4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5" style:family="table-cell" style:parent-style-name="Normal_20_3_20_3">
      <style:table-cell-properties fo:border-bottom="none" fo:background-color="#dae3f3" style:cell-protect="none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6" style:family="table-cell" style:parent-style-name="Normal_20_3_20_3">
      <style:table-cell-properties fo:border-bottom="1.76pt solid #000000" fo:background-color="#dae3f3" style:cell-protect="none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47" style:family="table-cell" style:parent-style-name="Normal_20_3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</style:style>
    <style:style style:name="ce48" style:family="table-cell" style:parent-style-name="Normal_20_3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49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50" style:family="table-cell" style:parent-style-name="Normal_20_3_20_3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1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2" style:family="table-cell" style:parent-style-name="Normal_20_3_20_3" style:data-style-name="N10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53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4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5" style:family="table-cell" style:parent-style-name="Normal_20_3_20_3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6" style:family="table-cell" style:parent-style-name="Normal_20_3_20_3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7" style:family="table-cell" style:parent-style-name="Normal_20_3_20_3">
      <style:table-cell-properties fo:border-bottom="none" fo:background-color="#dae3f3" style:cell-protect="none" style:print-content="true" style:diagonal-bl-tr="none" style:diagonal-tl-br="none" style:text-align-source="value-type" style:repeat-content="false" fo:wrap-option="no-wrap" fo:border-left="none" style:direction="ltr" fo:border-right="0.74pt dash-dot-dot #000000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8" style:family="table-cell" style:parent-style-name="Normal_20_3_20_3">
      <style:table-cell-properties fo:border-bottom="1.76pt solid #000000" fo:background-color="#dae3f3" style:cell-protect="none" style:print-content="true" style:diagonal-bl-tr="none" style:diagonal-tl-br="none" style:text-align-source="value-type" style:repeat-content="false" fo:wrap-option="no-wrap" fo:border-left="none" style:direction="ltr" fo:border-right="0.74pt dash-dot-dot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59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60" style:family="table-cell" style:parent-style-name="Normal_20_3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</style:style>
    <style:style style:name="ce61" style:family="table-cell" style:parent-style-name="Normal_20_3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62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3" style:family="table-cell" style:parent-style-name="Normal_20_3_20_3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64" style:family="table-cell" style:parent-style-name="Normal_20_3_20_3" style:data-style-name="N1">
      <style:table-cell-properties fo:border-bottom="2.49pt double-thin #000000" style:border-line-width-bottom="0.18mm 0.53mm 0.18mm" fo:background-color="#ffffcc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5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270" style:rotation-align="bottom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66" style:family="table-cell" style:parent-style-name="Normal_20_3_20_3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67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center" css3t:text-justify="auto" fo:margin-left="0mm" style:writing-mode="page"/>
    </style:style>
    <style:style style:name="ce68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9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0" style:family="table-cell" style:parent-style-name="Normal_20_3_20_3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1" style:family="table-cell" style:parent-style-name="Normal_20_3_20_3">
      <style:table-cell-properties fo:border-bottom="none" fo:background-color="#dae3f3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2" style:family="table-cell" style:parent-style-name="Normal_20_3_20_3">
      <style:table-cell-properties fo:border-bottom="1.76pt solid #000000" fo:background-color="#dae3f3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3" style:family="table-cell" style:parent-style-name="Normal_20_3_20_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0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4" style:family="table-cell" style:parent-style-name="Normal_20_3_20_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5" style:family="table-cell" style:parent-style-name="Normal_20_3_20_3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6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7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8" style:family="table-cell" style:parent-style-name="Normal_20_3_20_3" style:data-style-name="N0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9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80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1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2.49pt double-thin #000000" style:border-line-width-top="0.18mm 0.53mm 0.18mm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2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3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2.49pt double-thin #000000" style:border-line-width-right="0.18mm 0.53mm 0.18mm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4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5" style:family="table-cell" style:parent-style-name="Normal_20_3_20_3" style:data-style-name="N10125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6" style:family="table-cell" style:parent-style-name="Normal_20_3_20_3" style:data-style-name="N10125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7" style:family="table-cell" style:parent-style-name="Normal_20_3_20_3" style:data-style-name="N10125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8" style:family="table-cell" style:parent-style-name="Normal_20_3_20_3" style:data-style-name="N10125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9" style:family="table-cell" style:parent-style-name="Porcentagem_20_3" style:data-style-name="N11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0" style:family="table-cell" style:parent-style-name="Porcentagem_20_3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1" style:family="table-cell" style:parent-style-name="Normal_20_3_20_3" style:data-style-name="N100">
      <style:table-cell-properties fo:border-bottom="0.74pt solid #000000" fo:background-color="#dae3f3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2" style:family="table-cell" style:parent-style-name="Normal_20_3_20_3" style:data-style-name="N100">
      <style:table-cell-properties fo:border-bottom="1.76pt solid #000000" fo:background-color="#dae3f3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3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4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5" style:family="table-cell" style:parent-style-name="Normal_20_3_20_3">
      <style:table-cell-properties fo:border-bottom="none" fo:background-color="#dae3f3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6" style:family="table-cell" style:parent-style-name="Normal_20_3_20_3">
      <style:table-cell-properties fo:border-bottom="1.76pt solid #000000" fo:background-color="#dae3f3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7" style:family="table-cell" style:parent-style-name="Normal_20_3_20_3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</style:style>
    <style:style style:name="ce98" style:family="table-cell" style:parent-style-name="Normal_20_3_20_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9" style:family="table-cell" style:parent-style-name="Normal_20_3_20_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94" style:family="table-cell" style:parent-style-name="Normal_20_3_20_3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01" style:family="table-cell" style:parent-style-name="Normal_20_3_20_3" style:data-style-name="N10113">
      <style:table-cell-properties fo:border-bottom="1.76pt solid #000000" style:cell-protect="none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02" style:family="table-cell" style:parent-style-name="Normal_20_3_20_3">
      <style:table-cell-properties fo:border-bottom="none" fo:background-color="#dae3f3" style:cell-protect="none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3" style:family="table-cell" style:parent-style-name="Normal_20_3_20_3">
      <style:table-cell-properties fo:border-bottom="1.76pt solid #000000" fo:background-color="#dae3f3" style:cell-protect="none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4" style:family="table-cell" style:parent-style-name="Normal_20_3_20_3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5" style:family="table-cell" style:parent-style-name="Normal_20_3_20_3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6" style:family="table-cell" style:parent-style-name="Normal_20_3_20_3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20pt" fo:font-style="normal" fo:text-shadow="none" style:text-underline-style="none" fo:font-weight="bold" style:font-size-asian="20pt" style:font-style-asian="normal" style:font-weight-asian="bold" style:font-name-complex="Arial" style:font-size-complex="20pt" style:font-style-complex="normal" style:font-weight-complex="bold"/>
    </style:style>
    <style:style style:name="ce107" style:family="table-cell" style:parent-style-name="Normal_20_3_20_3" style:data-style-name="N1">
      <style:table-cell-properties fo:border-bottom="1.76pt solid #000000" fo:background-color="#dae3f3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08" style:family="table-cell" style:parent-style-name="Normal_20_3_20_3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9" style:family="table-cell" style:parent-style-name="Normal_20_3_20_3" style:data-style-name="N10113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0" style:family="table-cell" style:parent-style-name="Normal_20_3_20_3" style:data-style-name="N10125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1" style:family="table-cell" style:parent-style-name="Normal_20_3_20_3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2" style:family="table-cell" style:parent-style-name="Normal_20_3_20_3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0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13" style:family="table-cell" style:parent-style-name="Normal_20_3_20_3" style:data-style-name="N1011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0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14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5" style:family="table-cell" style:parent-style-name="Normal_20_3_20_3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dash-dot-dot #000000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6" style:family="table-cell" style:parent-style-name="Normal_20_3_20_3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dash-dot-dot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117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</style:style>
    <style:style style:name="ce118" style:family="table-cell" style:parent-style-name="Normal_20_3_20_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0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19" style:family="table-cell" style:parent-style-name="Normal_20_3_20_3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0" style:family="table-cell" style:parent-style-name="Normal_20_3_20_3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1" style:family="table-cell" style:parent-style-name="Normal_20_3_20_3" style:data-style-name="N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22" style:family="table-cell" style:parent-style-name="Normal_20_3_20_3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3" style:family="table-cell" style:parent-style-name="Normal_20_3_20_3">
      <style:table-cell-properties fo:border-bottom="1.76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4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25" style:family="table-cell" style:parent-style-name="Normal_20_3_20_3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26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27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8" style:family="table-cell" style:parent-style-name="Normal_20_3_20_3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9" style:family="table-cell" style:parent-style-name="Normal_20_3_20_3" style:data-style-name="N10116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0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1" style:family="table-cell" style:parent-style-name="Normal_20_3_20_3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2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3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4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5" style:family="table-cell" style:parent-style-name="Normal_20_3_20_3" style:data-style-name="N0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6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2.49pt double-thin #000000" style:border-line-width-right="0.18mm 0.53mm 0.18mm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37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8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2.49pt double-thin #000000" style:border-line-width-right="0.18mm 0.53mm 0.18mm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9" style:family="table-cell" style:parent-style-name="Normal_20_3_20_3" style:data-style-name="N10125">
      <style:table-cell-properties fo:border-bottom="0.74pt solid #000000" fo:background-color="#ffffff" style:cell-protect="none" style:print-content="true" style:diagonal-bl-tr="none" style:diagonal-tl-br="none" style:text-align-source="value-type" style:repeat-content="false" fo:wrap-option="no-wrap" fo:border-left="0.74pt solid #000000" style:direction="ltr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0" style:family="table-cell" style:parent-style-name="Normal_20_3_20_3" style:data-style-name="N10125">
      <style:table-cell-properties fo:border-bottom="0.74pt solid #000000" fo:background-color="#ffffff" style:cell-protect="none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1" style:family="table-cell" style:parent-style-name="Normal_20_3_20_3" style:data-style-name="N10125">
      <style:table-cell-properties fo:border-bottom="0.74pt solid #000000" fo:background-color="#ffffff" style:cell-protect="none" style:print-content="true" style:diagonal-bl-tr="none" style:diagonal-tl-br="none" style:text-align-source="value-type" style:repeat-content="false" fo:wrap-option="no-wrap" fo:border-left="0.74pt solid #000000" style:direction="ltr" fo:border-right="2.49pt double-thin #000000" style:border-line-width-right="0.18mm 0.53mm 0.18mm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2" style:family="table-cell" style:parent-style-name="Normal_20_3_20_3" style:data-style-name="N10125">
      <style:table-cell-properties fo:border-bottom="none" fo:background-color="#ffffff" style:cell-protect="none" style:print-content="true" style:diagonal-bl-tr="none" style:diagonal-tl-br="none" style:text-align-source="value-type" style:repeat-content="false" fo:wrap-option="no-wrap" fo:border-left="0.74pt solid #000000" style:direction="ltr" fo:border-right="2.49pt double-thin #000000" style:border-line-width-right="0.18mm 0.53mm 0.18mm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3" style:family="table-cell" style:parent-style-name="Porcentagem_20_3" style:data-style-name="N11">
      <style:table-cell-properties fo:border-bottom="2.49pt double-thin #000000" style:border-line-width-bottom="0.18mm 0.53mm 0.18mm" fo:background-color="#ffffff" style:cell-protect="none" style:print-content="true" style:diagonal-bl-tr="none" style:diagonal-tl-br="none" style:text-align-source="value-type" style:repeat-content="false" fo:wrap-option="no-wrap" fo:border-left="0.74pt solid #000000" style:direction="ltr" fo:border-right="2.49pt double-thin #000000" style:border-line-width-right="0.18mm 0.53mm 0.18mm" style:rotation-angle="0" style:rotation-align="none" style:shrink-to-fit="false" fo:border-top="2.49pt double-thin #000000" style:border-line-width-top="0.18mm 0.53mm 0.18mm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4" style:family="table-cell" style:parent-style-name="Porcentagem_20_3" style:data-style-name="N11">
      <style:table-cell-properties fo:border-bottom="1.76pt solid #000000" fo:background-color="#ffffff" style:cell-protect="none" style:print-content="true" style:diagonal-bl-tr="none" style:diagonal-tl-br="none" style:text-align-source="value-type" style:repeat-content="false" fo:wrap-option="no-wrap" fo:border-left="0.74pt solid #000000" style:direction="ltr" fo:border-right="2.49pt double-thin #000000" style:border-line-width-right="0.18mm 0.53mm 0.18mm" style:rotation-angle="0" style:rotation-align="none" style:shrink-to-fit="false" fo:border-top="2.49pt double-thin #000000" style:border-line-width-top="0.18mm 0.53mm 0.18mm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5" style:family="table-cell" style:parent-style-name="Normal_20_3_20_3" style:data-style-name="N10116">
      <style:table-cell-properties fo:border-bottom="1.76pt solid #000000" fo:background-color="#dae3f3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6" style:family="table-cell" style:parent-style-name="Normal_20_3_20_3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47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8" style:family="table-cell" style:parent-style-name="Normal_20_3_20_3" style:data-style-name="N126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9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50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1" style:family="table-cell" style:parent-style-name="Normal_20_3_20_3" style:data-style-name="N128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2" style:family="table-cell" style:parent-style-name="Normal_20_3_20_3" style:data-style-name="N128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3" style:family="table-cell" style:parent-style-name="Normal_20_3_20_3" style:data-style-name="N10125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2.49pt double-thin #000000" style:border-line-width-left="0.18mm 0.53mm 0.18mm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4" style:family="table-cell" style:parent-style-name="Normal_20_3_20_3" style:data-style-name="N10125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5" style:family="table-cell" style:parent-style-name="Normal_20_3_20_3" style:data-style-name="N10125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6" style:family="table-cell" style:parent-style-name="Porcentagem_20_3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2.49pt double-thin #000000" style:border-line-width-left="0.18mm 0.53mm 0.18mm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7" style:family="table-cell" style:parent-style-name="Porcentagem_20_3" style:data-style-name="N11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8" style:family="table-cell" style:parent-style-name="Normal_20_3_20_3">
      <style:table-cell-properties fo:border-bottom="none" fo:background-color="#dae3f3" style:cell-protect="none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9" style:family="table-cell" style:parent-style-name="Normal_20_3_20_3" style:data-style-name="N10113">
      <style:table-cell-properties fo:border-bottom="1.76pt solid #000000" fo:background-color="#dae3f3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0" style:family="table-cell" style:parent-style-name="Normal_20_3_20_3" style:data-style-name="N4">
      <style:table-cell-properties fo:border-bottom="0.74pt solid #000000" fo:background-color="#dae3f3" style:cell-protect="none" style:print-content="true" style:diagonal-bl-tr="none" style:diagonal-tl-br="none" style:text-align-source="fix" style:repeat-content="false" fo:wrap-option="no-wrap" fo:border-left="2.49pt double-thin #000000" style:border-line-width-left="0.18mm 0.53mm 0.18m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61" style:family="table-cell" style:parent-style-name="Normal_20_3_20_3" style:data-style-name="N4">
      <style:table-cell-properties fo:border-bottom="1.76pt solid #000000" fo:background-color="#dae3f3" style:cell-protect="none" style:print-content="true" style:diagonal-bl-tr="none" style:diagonal-tl-br="none" style:text-align-source="fix" style:repeat-content="false" fo:wrap-option="no-wrap" fo:border-left="2.49pt double-thin #000000" style:border-line-width-left="0.18mm 0.53mm 0.18m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62" style:family="table-cell" style:parent-style-name="Normal_20_3_20_3" style:data-style-name="N10125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2.49pt double-thin #000000" style:border-line-width-left="0.18mm 0.53mm 0.18mm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3" style:family="table-cell" style:parent-style-name="Normal_20_3_20_3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2.49pt double-thin #000000" style:border-line-width-left="0.18mm 0.53mm 0.18mm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4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2.49pt double-thin #000000" style:border-line-width-left="0.18mm 0.53mm 0.18mm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5" style:family="table-cell" style:parent-style-name="Normal_20_3_20_3" style:data-style-name="N10125">
      <style:table-cell-properties fo:border-bottom="0.74pt solid #000000" fo:background-color="#dae3f3" style:cell-protect="protected" style:print-content="true" style:diagonal-bl-tr="none" style:diagonal-tl-br="none" style:text-align-source="fix" style:repeat-content="false" fo:wrap-option="no-wrap" fo:border-left="2.49pt double-thin #000000" style:border-line-width-left="0.18mm 0.53mm 0.18mm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66" style:family="table-cell" style:parent-style-name="Normal_20_3_20_3" style:data-style-name="N10125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7" style:family="table-cell" style:parent-style-name="Normal_20_3_20_3" style:data-style-name="N10125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2.49pt double-thin #000000" style:border-line-width-left="0.18mm 0.53mm 0.18mm" style:direction="ltr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8" style:family="table-cell" style:parent-style-name="Normal_20_3_20_3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2.49pt double-thin #000000" style:border-line-width-left="0.18mm 0.53mm 0.18mm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9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2.49pt double-thin #000000" style:border-line-width-left="0.18mm 0.53mm 0.18mm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0" style:family="table-cell" style:parent-style-name="Normal_20_3_20_3" style:data-style-name="N10125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2.49pt double-thin #000000" style:border-line-width-left="0.18mm 0.53mm 0.18mm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1" style:family="table-cell" style:parent-style-name="Normal_20_3_20_3" style:data-style-name="N10125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2.49pt double-thin #000000" style:border-line-width-left="0.18mm 0.53mm 0.18mm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2" style:family="table-cell" style:parent-style-name="Normal_20_3_20_3" style:data-style-name="N10125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3" style:family="table-cell" style:parent-style-name="Normal_20_3_20_3" style:data-style-name="N10125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2.49pt double-thin #000000" style:border-line-width-left="0.18mm 0.53mm 0.18mm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4" style:family="table-cell" style:parent-style-name="Normal_20_3_20_3" style:data-style-name="N10125">
      <style:table-cell-properties fo:border-bottom="none" fo:background-color="#dae3f3" style:cell-protect="protected" style:print-content="true" style:diagonal-bl-tr="none" style:diagonal-tl-br="none" style:text-align-source="fix" style:repeat-content="false" fo:wrap-option="no-wrap" fo:border-left="2.49pt double-thin #000000" style:border-line-width-left="0.18mm 0.53mm 0.18m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75" style:family="table-cell" style:parent-style-name="Normal_20_3_20_3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</style:style>
    <style:style style:name="ce176" style:family="table-cell" style:parent-style-name="Porcentagem_20_3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0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77" style:family="table-cell" style:parent-style-name="Porcentagem_20_3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0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78" style:family="table-cell" style:parent-style-name="Porcentagem_20_3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0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9" style:family="table-cell" style:parent-style-name="Normal_20_3_20_3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0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1" style:family="table-cell" style:parent-style-name="Normal_20_3_20_3" style:data-style-name="N2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82" style:family="table-cell" style:parent-style-name="Normal_20_3_20_3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3" style:family="table-cell" style:parent-style-name="Normal_20_3_20_3" style:data-style-name="N2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4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5" style:family="table-cell" style:parent-style-name="Normal_20_3_20_3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6" style:family="table-cell" style:parent-style-name="Normal_20_3_20_3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7" style:family="table-cell" style:parent-style-name="Porcentagem_20_3" style:data-style-name="N11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8" style:family="table-cell" style:parent-style-name="Porcentagem_20_3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9" style:family="table-cell" style:parent-style-name="Porcentagem_20_3" style:data-style-name="N11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0" style:family="table-cell" style:parent-style-name="Porcentagem_20_3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1" style:family="table-cell" style:parent-style-name="Porcentagem_20_3" style:data-style-name="N11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2" style:family="table-cell" style:parent-style-name="Porcentagem_20_3" style:data-style-name="N11">
      <style:table-cell-properties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3" style:family="table-cell" style:parent-style-name="Porcentagem_20_3" style:data-style-name="N11">
      <style:table-cell-properties fo:border-bottom="none" fo:background-color="#dae3f3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center"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94" style:family="table-cell" style:parent-style-name="Normal_20_3_20_3">
      <style:table-cell-properties fo:border-bottom="none" fo:background-color="#dae3f3" style:cell-protect="none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5" style:family="table-cell" style:parent-style-name="Normal_20_3_20_3" style:data-style-name="N10116">
      <style:table-cell-properties fo:border-bottom="1.76pt solid #000000" fo:background-color="#dae3f3" style:cell-protect="none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6" style:family="table-cell" style:parent-style-name="Normal_20_3_20_3" style:data-style-name="N10125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97" style:family="table-cell" style:parent-style-name="Normal_20_3_20_3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98" style:family="table-cell" style:parent-style-name="Normal_20_3_20_3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99" style:family="table-cell" style:parent-style-name="Normal_20_3_20_3">
      <style:table-cell-properties fo:background-color="#ffff00" style:cell-protect="none" style:print-content="true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0" style:family="table-cell" style:parent-style-name="Default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201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2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3" style:family="table-cell" style:parent-style-name="Default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4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5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6" style:family="table-cell" style:parent-style-name="Default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7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8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9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0" style:family="table-cell" style:parent-style-name="Default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1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2" style:family="table-cell" style:parent-style-name="Default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3" style:family="table-cell" style:parent-style-name="Normal_5f_ORÇAMENTO_20_ALTERNATIVA_20_1_20_DER_20_Junho2001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4" style:family="table-cell" style:parent-style-name="Default" style:data-style-name="N100">
      <style:table-cell-properties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5" style:family="table-cell" style:parent-style-name="Default" style:data-style-name="N100">
      <style:table-cell-properties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7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8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9" style:family="table-cell" style:parent-style-name="Normal_20_4" style:data-style-name="N10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solid" style:text-underline-width="auto" style:text-underline-color="font-color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20" style:family="table-cell" style:parent-style-name="Normal_20_4" style:data-style-name="N10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21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fo:font-style="normal" fo:text-shadow="none" style:text-underline-style="none" fo:font-weight="normal" style:font-style-asian="normal" style:font-weight-asian="normal" style:font-style-complex="normal" style:font-weight-complex="normal"/>
    </style:style>
    <style:style style:name="ce222" style:family="table-cell" style:parent-style-name="Default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3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none" style:direction="ltr" fo:border-right="0.74pt dotte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4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none" style:direction="ltr" fo:border-right="0.74pt dotte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5" style:family="table-cell" style:parent-style-name="Default">
      <style:table-cell-properties fo:border-bottom="1.76pt solid #000000" style:cell-protect="none" style:print-content="true" style:diagonal-bl-tr="none" style:diagonal-tl-br="none" style:text-align-source="fix" style:repeat-content="false" fo:background-color="transparent" fo:wrap-option="no-wrap" fo:border-left="none" style:direction="ltr" fo:border-right="0.74pt dotte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6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7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8" style:family="table-cell" style:parent-style-name="Default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9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1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2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3" style:family="table-cell" style:parent-style-name="Default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4" style:family="table-cell" style:parent-style-name="Normal_5f_ORÇAMENTO_20_ALTERNATIVA_20_1_20_DER_20_Junho2001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5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6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7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8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9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0" style:family="table-cell" style:parent-style-name="Default" style:data-style-name="N100">
      <style:table-cell-properties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0.74pt dotte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1" style:family="table-cell" style:parent-style-name="Default" style:data-style-name="N100">
      <style:table-cell-properties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0.74pt dotte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2" style:family="table-cell" style:parent-style-name="Default" style:data-style-name="N100">
      <style:table-cell-properties fo:border-bottom="1.76pt solid #000000" style:cell-protect="none" style:print-content="true" style:diagonal-bl-tr="none" style:diagonal-tl-br="none" style:text-align-source="fix" style:repeat-content="false" fo:background-color="transparent" fo:wrap-option="wrap" fo:border-left="0.74pt dotte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3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4" style:family="table-cell" style:parent-style-name="Normal_5f_ORÇAMENTO">
      <style:table-cell-properties fo:border-bottom="1.76pt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5" style:family="table-cell" style:parent-style-name="Default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6" style:family="table-cell" style:parent-style-name="Normal_5f_ORÇAMENTO">
      <style:table-cell-properties fo:border-bottom="0.74pt solid #000000" style:diagonal-bl-tr="none" style:diagonal-tl-br="none" style:text-align-source="value-type" style:repeat-content="false" fo:background-color="transparent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7" style:family="table-cell" style:parent-style-name="Normal_5f_ORÇAMENTO">
      <style:table-cell-properties fo:border-bottom="0.74pt solid #000000" style:diagonal-bl-tr="none" style:diagonal-tl-br="none" style:text-align-source="value-type" style:repeat-content="false" fo:background-color="transparent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8" style:family="table-cell" style:parent-style-name="Normal_5f_ORÇAMENTO">
      <style:table-cell-properties fo:border-bottom="1.76pt solid #000000" style:diagonal-bl-tr="none" style:diagonal-tl-br="none" style:text-align-source="value-type" style:repeat-content="false" fo:background-color="transparent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9" style:family="table-cell" style:parent-style-name="Default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50" style:family="table-cell" style:parent-style-name="Normal_5f_ORÇAMENTO">
      <style:table-cell-properties fo:border-bottom="0.74pt solid #000000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1" style:family="table-cell" style:parent-style-name="Normal_5f_ORÇAMENTO">
      <style:table-cell-properties fo:border-bottom="0.74pt solid #000000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2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3" style:family="table-cell" style:parent-style-name="Normal_5f_ORÇAMENTO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4" style:family="table-cell" style:parent-style-name="Normal_5f_ORÇAMENTO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5" style:family="table-cell" style:parent-style-name="Normal_5f_ORÇAMENTO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6" style:family="table-cell" style:parent-style-name="Normal_5f_ORÇAMENTO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57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fo:font-style="normal" fo:text-shadow="none" style:text-underline-style="none" fo:font-weight="normal" style:font-style-asian="normal" style:font-weight-asian="normal" style:font-style-complex="normal" style:font-weight-complex="normal"/>
    </style:style>
    <style:style style:name="ce258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9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60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6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</style:style>
    <style:style style:name="ce262" style:family="table-cell" style:parent-style-name="Normal_5f_ORÇAMENTO" style:data-style-name="N100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63" style:family="table-cell" style:parent-style-name="Normal_5f_ORÇAMENTO" style:data-style-name="N2">
      <style:table-cell-properties fo:border-bottom="1.76pt solid #000000" style:diagonal-bl-tr="none" style:diagonal-tl-br="none" style:text-align-source="fix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4" style:family="table-cell" style:parent-style-name="Normal_5f_ORÇAMENTO" style:data-style-name="N4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65" style:family="table-cell" style:parent-style-name="Normal_5f_ORÇAMENTO" style:data-style-name="N2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6" style:family="table-cell" style:parent-style-name="Normal_5f_ORÇAMENTO" style:data-style-name="N2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7" style:family="table-cell" style:parent-style-name="Normal_5f_ORÇAMENTO" style:data-style-name="N2">
      <style:table-cell-properties fo:border-bottom="1.76pt solid #000000" style:diagonal-bl-tr="none" style:diagonal-tl-br="none" style:text-align-source="fix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8" style:family="table-cell" style:parent-style-name="Normal_5f_ORÇAMENTO" style:data-style-name="N2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9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6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1" style:family="table-cell" style:parent-style-name="Default" style:data-style-name="N2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2" style:family="table-cell" style:parent-style-name="Default" style:data-style-name="N4">
      <style:table-cell-properties fo:border-bottom="0.74pt solid #000000" style:cell-protect="none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3" style:family="table-cell" style:parent-style-name="Default" style:data-style-name="N4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4" style:family="table-cell" style:parent-style-name="Default" style:data-style-name="N4">
      <style:table-cell-properties fo:border-bottom="1.76pt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5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6" style:family="table-cell" style:parent-style-name="Default" style:data-style-name="N4">
      <style:table-cell-properties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7" style:family="table-cell" style:parent-style-name="Default" style:data-style-name="N4">
      <style:table-cell-properties fo:border-bottom="0.74pt solid #000000" style:cell-protect="none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8" style:family="table-cell" style:parent-style-name="Normal_5f_ORÇAMENTO" style:data-style-name="N4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9" style:family="table-cell" style:parent-style-name="Default" style:data-style-name="N4">
      <style:table-cell-properties fo:border-bottom="1.76pt solid #000000" style:diagonal-bl-tr="none" style:diagonal-tl-br="none" style:text-align-source="value-type" style:repeat-content="false" fo:background-color="transparent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80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dotte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81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dotte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82" style:family="table-cell" style:parent-style-name="Normal_5f_ORÇAMENTO" style:data-style-name="N123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83" style:family="table-cell" style:parent-style-name="Normal_5f_ORÇAMENTO" style:data-style-name="N4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84" style:family="table-cell" style:parent-style-name="Normal_5f_ORÇAMENTO" style:data-style-name="N4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5" style:family="table-cell" style:parent-style-name="Normal_5f_ORÇAMENTO" style:data-style-name="N4">
      <style:table-cell-properties fo:border-bottom="1.76pt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6" style:family="table-cell" style:parent-style-name="Normal_5f_ORÇAMENTO" style:data-style-name="N4">
      <style:table-cell-properties style:diagonal-bl-tr="none" style:diagonal-tl-br="none" style:text-align-source="value-type" style:repeat-content="false" fo:background-color="transparent" fo:wrap-option="no-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87" style:family="table-cell" style:parent-style-name="Default" style:data-style-name="N100">
      <style:table-cell-properties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88" style:family="table-cell" style:parent-style-name="Default" style:data-style-name="N100">
      <style:table-cell-properties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8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</style:style>
    <style:style style:name="ce290" style:family="table-cell" style:parent-style-name="Normal_5f_ORÇAMENTO" style:data-style-name="N123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91" style:family="table-cell" style:parent-style-name="Normal_5f_ORÇAMENTO" style:data-style-name="N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92" style:family="table-cell" style:parent-style-name="Normal_5f_ORÇAMENTO" style:data-style-name="N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3" style:family="table-cell" style:parent-style-name="Normal_5f_ORÇAMENTO" style:data-style-name="N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4" style:family="table-cell" style:parent-style-name="Normal_5f_ORÇAMENTO" style:data-style-name="N4">
      <style:table-cell-properties fo:border-bottom="1.76pt solid #000000" style:diagonal-bl-tr="none" style:diagonal-tl-br="none" style:text-align-source="value-type" style:repeat-content="false" fo:background-color="transparent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5" style:family="table-cell" style:parent-style-name="Default" style:data-style-name="N4">
      <style:table-cell-properties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6" style:family="table-cell" style:parent-style-name="Default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97" style:family="table-cell" style:parent-style-name="Normal_5f_ORÇAMENTO" style:data-style-name="N129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98" style:family="table-cell" style:parent-style-name="Default" style:data-style-name="N4">
      <style:table-cell-properties fo:border-bottom="0.74pt solid #000000" style:cell-protect="none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9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a_extref" style:family="table">
      <style:table-properties table:display="false"/>
    </style:style>
    <style:style style:name="T1" style:family="text">
      <style:text-properties style:font-name="Arial" fo:font-size="16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6pt" style:font-size-complex="16pt" style:font-weight-asian="bold" style:font-weight-complex="bold" style:font-style-asian="normal" style:font-style-complex="normal"/>
    </style:style>
    <style:style style:name="T2" style:family="text">
      <style:text-properties style:font-name="Arial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bold" style:font-weight-complex="bold" style:font-style-asian="normal" style:font-style-complex="normal"/>
    </style:style>
    <style:style style:name="T3" style:family="text">
      <style:text-properties style:font-name="Arial" fo:font-weight="bold" style:text-underline-style="none" style:text-underline-color="font-color" style:text-line-through-type="none" fo:font-style="normal" style:text-outline="false" fo:text-shadow="none" style:text-position="0% 100%" style:font-name-complex="Arial" style:font-weight-asian="bold" style:font-weight-complex="bold" style:font-style-asian="normal" style:font-style-complex="normal" fo:font-size="12pt" style:font-size-asian="12pt" style:font-size-complex="12pt"/>
    </style:style>
    <style:style style:name="T4" style:family="text">
      <style:text-properties style:font-name="Arial" fo:font-size="8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8pt" style:font-size-complex="8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CRONOGRAMA" table:style-name="ta1" table:print-ranges="CRONOGRAMA.B1:CRONOGRAMA.T55">
        <office:forms form:automatic-focus="false" form:apply-design-mode="false"/>
        <table:table-column table:style-name="co1" table:visibility="collapse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number-columns-repeated="10" table:default-cell-style-name="ce4"/>
        <table:table-column table:style-name="co7" table:number-columns-repeated="2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number-columns-repeated="2" table:default-cell-style-name="ce4"/>
        <table:table-column table:style-name="co12" table:default-cell-style-name="ce4"/>
        <table:table-column table:style-name="co13" table:default-cell-style-name="ce4"/>
        <table:table-column table:style-name="co12" table:number-columns-repeated="235" table:default-cell-style-name="ce4"/>
        <table:table-column table:style-name="co14" table:default-cell-style-name="ce4"/>
        <table:table-column table:style-name="co15" table:default-cell-style-name="ce4"/>
        <table:table-column table:style-name="co5" table:default-cell-style-name="ce4"/>
        <table:table-column table:style-name="co6" table:number-columns-repeated="13" table:default-cell-style-name="ce4"/>
        <table:table-column table:style-name="co16" table:default-cell-style-name="ce4"/>
        <table:table-column table:style-name="co12" table:number-columns-repeated="239" table:default-cell-style-name="ce4"/>
        <table:table-column table:style-name="co14" table:default-cell-style-name="ce4"/>
        <table:table-column table:style-name="co15" table:default-cell-style-name="ce4"/>
        <table:table-column table:style-name="co5" table:default-cell-style-name="ce4"/>
        <table:table-column table:style-name="co6" table:number-columns-repeated="13" table:default-cell-style-name="ce4"/>
        <table:table-column table:style-name="co16" table:default-cell-style-name="ce4"/>
        <table:table-column table:style-name="co12" table:number-columns-repeated="239" table:default-cell-style-name="ce4"/>
        <table:table-column table:style-name="co14" table:default-cell-style-name="ce4"/>
        <table:table-column table:style-name="co15" table:default-cell-style-name="ce4"/>
        <table:table-column table:style-name="co5" table:default-cell-style-name="ce4"/>
        <table:table-column table:style-name="co6" table:number-columns-repeated="13" table:default-cell-style-name="ce4"/>
        <table:table-column table:style-name="co16" table:default-cell-style-name="ce4"/>
        <table:table-column table:style-name="co12" table:number-columns-repeated="236" table:default-cell-style-name="ce4"/>
        <table:table-row table:style-name="ro1">
          <table:table-cell table:style-name="ce2"/>
          <table:table-cell table:style-name="ce5" office:value-type="string" calcext:value-type="string">
            <text:p>PARANÁ URBANO <text:span text:style-name="T1">SFM</text:span></text:p>
          </table:table-cell>
          <table:table-cell table:style-name="ce26" office:value-type="string" calcext:value-type="string">
            <text:p>SECRETARIA DE ESTADO DO DESENVOLVIMENTO URBANO -<text:span text:style-name="T2"> </text:span><text:span text:style-name="T3">SEDU</text:span></text:p>
          </table:table-cell>
          <table:table-cell table:style-name="ce26" office:value-type="string" calcext:value-type="string">
            <text:p>SECRETARIA DE ESTADO DO DESENVOLVIMENTO URBANO -<text:span text:style-name="T2"> </text:span><text:span text:style-name="T3">SEDU</text:span></text:p>
          </table:table-cell>
          <table:table-cell table:style-name="ce59"/>
          <table:table-cell table:style-name="ce26" table:number-columns-repeated="2"/>
          <table:table-cell table:style-name="ce97" table:number-columns-repeated="3"/>
          <table:table-cell table:style-name="ce106" office:value-type="string" calcext:value-type="string">
            <text:p>PAVIMENTAÇÃO</text:p>
          </table:table-cell>
          <table:table-cell table:style-name="ce97" table:number-columns-repeated="2"/>
          <table:table-cell table:style-name="ce117" table:number-columns-repeated="2"/>
          <table:table-cell table:style-name="ce97" table:number-columns-repeated="4"/>
          <table:table-cell table:style-name="ce175"/>
          <table:table-cell table:style-name="Default"/>
          <table:table-cell/>
          <table:table-cell table:style-name="Default" table:number-columns-repeated="2"/>
          <table:table-cell table:number-columns-repeated="1000"/>
        </table:table-row>
        <table:table-row table:style-name="ro2">
          <table:table-cell table:style-name="ce2"/>
          <table:table-cell table:style-name="ce6" office:value-type="string" calcext:value-type="string">
            <text:p>Município:</text:p>
          </table:table-cell>
          <table:table-cell table:style-name="ce27" office:value-type="string" calcext:value-type="string" table:number-columns-spanned="3" table:number-rows-spanned="1">
            <text:p>ARAUCÁRIA</text:p>
          </table:table-cell>
          <table:covered-table-cell table:style-name="ce47"/>
          <table:covered-table-cell table:style-name="ce60"/>
          <table:table-cell table:style-name="ce73" office:value-type="string" calcext:value-type="string">
            <text:p>SAM <text:s/></text:p>
          </table:table-cell>
          <table:table-cell table:style-name="ce91" office:value-type="string" calcext:value-type="string">
            <text:p>116</text:p>
          </table:table-cell>
          <table:table-cell table:style-name="ce98" office:value-type="string" calcext:value-type="string" table:number-columns-spanned="2" table:number-rows-spanned="1">
            <text:p>Edital no Município</text:p>
          </table:table-cell>
          <table:covered-table-cell table:style-name="ce394"/>
          <table:table-cell table:style-name="ce98" office:value-type="string" calcext:value-type="string" table:number-columns-spanned="2" table:number-rows-spanned="1">
            <text:p>Procedimento prévio</text:p>
          </table:table-cell>
          <table:covered-table-cell table:style-name="ce394"/>
          <table:table-cell table:style-name="ce98" office:value-type="string" calcext:value-type="string" table:number-columns-spanned="2" table:number-rows-spanned="1">
            <text:p>Início previsto da Obra</text:p>
          </table:table-cell>
          <table:covered-table-cell table:style-name="ce112"/>
          <table:table-cell table:style-name="ce118"/>
          <table:table-cell table:style-name="ce394"/>
          <table:table-cell table:style-name="ce124" office:value-type="string" calcext:value-type="string" table:number-columns-spanned="3" table:number-rows-spanned="1">
            <text:p>Empréstimo</text:p>
          </table:table-cell>
          <table:covered-table-cell table:number-columns-repeated="2" table:style-name="ce130"/>
          <table:table-cell table:style-name="ce160" table:formula="of:=[.S21]" office:value-type="float" office:value="2099235.77" calcext:value-type="float">
            <text:p>2.099.235,77</text:p>
          </table:table-cell>
          <table:table-cell table:style-name="ce176" table:formula="of:=IF([.S4]=0;0;[.S2]/[.S4])" office:value-type="percentage" office:value="1" calcext:value-type="percentage">
            <text:p>100,00%</text:p>
          </table:table-cell>
          <table:table-cell table:style-name="Default"/>
          <table:table-cell/>
          <table:table-cell table:style-name="Default" table:number-columns-repeated="2"/>
          <table:table-cell table:number-columns-repeated="1000"/>
        </table:table-row>
        <table:table-row table:style-name="ro2">
          <table:table-cell table:style-name="ce2"/>
          <table:table-cell table:style-name="ce7" office:value-type="string" calcext:value-type="string">
            <text:p>Projeto:</text:p>
          </table:table-cell>
          <table:table-cell table:style-name="ce28" office:value-type="string" calcext:value-type="string" table:number-columns-spanned="3" table:number-rows-spanned="1">
            <text:p>PAVIMENTAÇÃO DE VIAS URBANAS - CBUQ</text:p>
          </table:table-cell>
          <table:covered-table-cell table:style-name="ce48"/>
          <table:covered-table-cell table:style-name="ce61"/>
          <table:table-cell table:style-name="ce74" office:value-type="string" calcext:value-type="string">
            <text:p>LOTE nº </text:p>
          </table:table-cell>
          <table:table-cell table:style-name="ce92" office:value-type="string" calcext:value-type="string">
            <text:p>01</text:p>
          </table:table-cell>
          <table:table-cell table:style-name="ce99" office:value-type="string" calcext:value-type="string">
            <text:p>Data</text:p>
          </table:table-cell>
          <table:table-cell table:style-name="ce101" table:formula="of:=TODAY()" office:value-type="date" office:date-value="2018-10-10" calcext:value-type="date">
            <text:p>10/10/2018</text:p>
          </table:table-cell>
          <table:table-cell table:style-name="ce99" office:value-type="string" calcext:value-type="string">
            <text:p>Dias</text:p>
          </table:table-cell>
          <table:table-cell table:style-name="ce107" table:formula="of:=80-10" office:value-type="float" office:value="70" calcext:value-type="float">
            <text:p>70</text:p>
          </table:table-cell>
          <table:table-cell table:style-name="ce99" office:value-type="string" calcext:value-type="string">
            <text:p>Data</text:p>
          </table:table-cell>
          <table:table-cell table:style-name="ce113" table:formula="of:=[.I3]+[.K3]+10" office:value-type="date" office:date-value="2018-12-29" calcext:value-type="date">
            <text:p>29/12/2018</text:p>
          </table:table-cell>
          <table:table-cell table:style-name="ce99"/>
          <table:table-cell table:style-name="ce121"/>
          <table:table-cell table:style-name="ce125" office:value-type="string" calcext:value-type="string" table:number-columns-spanned="3" table:number-rows-spanned="1">
            <text:p>Contrapartida do Proponente</text:p>
          </table:table-cell>
          <table:covered-table-cell table:style-name="ce131"/>
          <table:covered-table-cell table:style-name="ce146"/>
          <table:table-cell table:style-name="ce161"/>
          <table:table-cell table:style-name="ce177" table:formula="of:=IF([.S3]=0;0;1-[.T2])" office:value-type="percentage" office:value="0" calcext:value-type="percentage">
            <text:p>0,00%</text:p>
          </table:table-cell>
          <table:table-cell table:style-name="Default"/>
          <table:table-cell/>
          <table:table-cell table:style-name="Default" table:number-columns-repeated="2"/>
          <table:table-cell table:number-columns-repeated="1000"/>
        </table:table-row>
        <table:table-row table:style-name="ro3">
          <table:table-cell table:style-name="ce2"/>
          <table:table-cell table:style-name="ce8" office:value-type="string" calcext:value-type="string">
            <text:p>Quantidade:</text:p>
          </table:table-cell>
          <table:table-cell table:style-name="ce29" office:value-type="float" office:value="9404.91" calcext:value-type="float">
            <text:p>9.404,91 m2</text:p>
          </table:table-cell>
          <table:table-cell table:style-name="ce49"/>
          <table:table-cell table:style-name="ce62" office:value-type="string" calcext:value-type="string" table:number-columns-spanned="11" table:number-rows-spanned="1">
            <text:p>CRONOGRAMA FÍSICO FINANCEIRO</text:p>
          </table:table-cell>
          <table:covered-table-cell table:number-columns-repeated="10" table:style-name="ce75"/>
          <table:table-cell table:style-name="ce126" office:value-type="string" calcext:value-type="string" table:number-columns-spanned="3" table:number-rows-spanned="1">
            <text:p>Valor Total</text:p>
          </table:table-cell>
          <table:covered-table-cell table:number-columns-repeated="2" table:style-name="ce132"/>
          <table:table-cell table:style-name="ce162" table:formula="of:=SUM([.S2:.S3])" office:value-type="float" office:value="2099235.77" calcext:value-type="float">
            <text:p>2.099.235,77 </text:p>
          </table:table-cell>
          <table:table-cell table:style-name="ce178" table:formula="of:=SUM([.T2:.T3])" office:value-type="percentage" office:value="1" calcext:value-type="percentage">
            <text:p>100,00%</text:p>
          </table:table-cell>
          <table:table-cell table:style-name="Default"/>
          <table:table-cell/>
          <table:table-cell table:style-name="Default" table:number-columns-repeated="2"/>
          <table:table-cell table:number-columns-repeated="1000"/>
        </table:table-row>
        <table:table-row table:style-name="ro4">
          <table:table-cell table:style-name="ce2"/>
          <table:table-cell table:style-name="ce9" office:value-type="string" calcext:value-type="string">
            <text:p>GRUPO</text:p>
          </table:table-cell>
          <table:table-cell table:style-name="ce30" office:value-type="string" calcext:value-type="string">
            <text:p>SERVIÇOS</text:p>
          </table:table-cell>
          <table:table-cell table:style-name="ce50"/>
          <table:table-cell table:style-name="ce63" office:value-type="string" calcext:value-type="string">
            <text:p>N</text:p>
          </table:table-cell>
          <table:table-cell table:style-name="ce76" office:value-type="string" calcext:value-type="string" table:number-columns-spanned="12" table:number-rows-spanned="1">
            <text:p>PARCELAS (%)</text:p>
          </table:table-cell>
          <table:covered-table-cell table:number-columns-repeated="6" table:style-name="ce93"/>
          <table:covered-table-cell table:number-columns-repeated="3" table:style-name="ce114"/>
          <table:covered-table-cell table:style-name="ce127"/>
          <table:covered-table-cell table:style-name="ce133"/>
          <table:table-cell table:style-name="ce50"/>
          <table:table-cell table:style-name="ce163" office:value-type="string" calcext:value-type="string">
            <text:p>TOTAL</text:p>
          </table:table-cell>
          <table:table-cell table:style-name="ce179" office:value-type="string" calcext:value-type="string">
            <text:p>% S/</text:p>
          </table:table-cell>
          <table:table-cell table:style-name="Default"/>
          <table:table-cell/>
          <table:table-cell table:style-name="ce197" office:value-type="string" calcext:value-type="string">
            <text:p>Controle</text:p>
          </table:table-cell>
          <table:table-cell table:style-name="ce199" table:formula="of:=IF([.S4]=[.S51];&quot;OK&quot;;&quot;erro&quot;)" office:value-type="string" office:string-value="OK" calcext:value-type="string">
            <text:p>OK</text:p>
          </table:table-cell>
          <table:table-cell table:number-columns-repeated="1000"/>
        </table:table-row>
        <table:table-row table:style-name="ro5">
          <table:table-cell table:style-name="ce2"/>
          <table:table-cell table:style-name="ce10" office:value-type="string" calcext:value-type="string">
            <text:p>ITEM</text:p>
          </table:table-cell>
          <table:table-cell table:style-name="ce31"/>
          <table:table-cell table:style-name="ce51"/>
          <table:table-cell table:style-name="ce64" office:value-type="float" office:value="6" calcext:value-type="float">
            <text:p>6</text:p>
          </table:table-cell>
          <table:table-cell table:style-name="ce77" table:formula="of:=IF([.E6]=0;0;1)" office:value-type="float" office:value="1" calcext:value-type="float">
            <text:p>1</text:p>
          </table:table-cell>
          <table:table-cell table:style-name="ce77" table:formula="of:=IF([.$E$6]&lt;2;0;2)" office:value-type="float" office:value="2" calcext:value-type="float">
            <text:p>2</text:p>
          </table:table-cell>
          <table:table-cell table:style-name="ce77" table:formula="of:=IF([.$E$6]&lt;3;0;3)" office:value-type="float" office:value="3" calcext:value-type="float">
            <text:p>3</text:p>
          </table:table-cell>
          <table:table-cell table:style-name="ce77" table:formula="of:=IF([.$E$6]&lt;4;0;4)" office:value-type="float" office:value="4" calcext:value-type="float">
            <text:p>4</text:p>
          </table:table-cell>
          <table:table-cell table:style-name="ce77" table:formula="of:=IF([.$E$6]&lt;5;0;5)" office:value-type="float" office:value="5" calcext:value-type="float">
            <text:p>5</text:p>
          </table:table-cell>
          <table:table-cell table:style-name="ce77" table:formula="of:=IF([.$E$6]&lt;6;0;6)" office:value-type="float" office:value="6" calcext:value-type="float">
            <text:p>6</text:p>
          </table:table-cell>
          <table:table-cell table:style-name="ce77" table:formula="of:=IF([.$E$6]&lt;7;0;7)" office:value-type="float" office:value="0" calcext:value-type="float">
            <text:p>0</text:p>
          </table:table-cell>
          <table:table-cell table:style-name="ce77" table:formula="of:=IF([.$E$6]&lt;8;0;8)" office:value-type="float" office:value="0" calcext:value-type="float">
            <text:p>0</text:p>
          </table:table-cell>
          <table:table-cell table:style-name="ce77" table:formula="of:=IF([.$E$6]&lt;9;0;9)" office:value-type="float" office:value="0" calcext:value-type="float">
            <text:p>0</text:p>
          </table:table-cell>
          <table:table-cell table:style-name="ce77" table:formula="of:=IF([.$E$6]&lt;10;0;10)" office:value-type="float" office:value="0" calcext:value-type="float">
            <text:p>0</text:p>
          </table:table-cell>
          <table:table-cell table:style-name="ce77" table:formula="of:=IF([.$E$6]&lt;11;0;11)" office:value-type="float" office:value="0" calcext:value-type="float">
            <text:p>0</text:p>
          </table:table-cell>
          <table:table-cell table:style-name="ce134" table:formula="of:=IF([.$E$6]&lt;12;0;12)" office:value-type="float" office:value="0" calcext:value-type="float">
            <text:p>0</text:p>
          </table:table-cell>
          <table:table-cell table:style-name="ce147"/>
          <table:table-cell table:style-name="ce164" office:value-type="string" calcext:value-type="string">
            <text:p>ITEM (R$)</text:p>
          </table:table-cell>
          <table:table-cell table:style-name="ce180" office:value-type="string" calcext:value-type="string">
            <text:p>TOTAL</text:p>
          </table:table-cell>
          <table:table-cell table:style-name="Default"/>
          <table:table-cell/>
          <table:table-cell table:style-name="Default"/>
          <table:table-cell table:number-columns-repeated="1001"/>
        </table:table-row>
        <table:table-row table:style-name="ro6">
          <table:table-cell table:style-name="ce2"/>
          <table:table-cell table:style-name="ce10"/>
          <table:table-cell table:style-name="ce31" office:value-type="string" calcext:value-type="string">
            <text:p>Data Início</text:p>
          </table:table-cell>
          <table:table-cell table:style-name="ce51"/>
          <table:table-cell table:style-name="ce65"/>
          <table:table-cell table:style-name="ce78" table:formula="of:=IF([.E6]=0;0;[.M3])" office:value-type="float" office:value="43463" calcext:value-type="float">
            <text:p>43463</text:p>
          </table:table-cell>
          <table:table-cell table:style-name="ce78" table:formula="of:=IF([.G6]=0;0;[.F8]+1)" office:value-type="float" office:value="43494" calcext:value-type="float">
            <text:p>43494</text:p>
          </table:table-cell>
          <table:table-cell table:style-name="ce78" table:formula="of:=IF([.H6]=0;0;[.G8]+1)" office:value-type="float" office:value="43525" calcext:value-type="float">
            <text:p>43525</text:p>
          </table:table-cell>
          <table:table-cell table:style-name="ce78" table:formula="of:=IF([.I6]=0;0;[.H8]+1)" office:value-type="float" office:value="43556" calcext:value-type="float">
            <text:p>43556</text:p>
          </table:table-cell>
          <table:table-cell table:style-name="ce78" table:formula="of:=IF([.J6]=0;0;[.I8]+1)" office:value-type="float" office:value="43587" calcext:value-type="float">
            <text:p>43587</text:p>
          </table:table-cell>
          <table:table-cell table:style-name="ce78" table:formula="of:=IF([.K6]=0;0;[.J8]+1)" office:value-type="float" office:value="43618" calcext:value-type="float">
            <text:p>43618</text:p>
          </table:table-cell>
          <table:table-cell table:style-name="ce78" table:formula="of:=IF([.L6]=0;0;[.K8]+1)" office:value-type="float" office:value="0" calcext:value-type="float">
            <text:p>0</text:p>
          </table:table-cell>
          <table:table-cell table:style-name="ce78" table:formula="of:=IF([.M6]=0;0;[.L8]+1)" office:value-type="float" office:value="0" calcext:value-type="float">
            <text:p>0</text:p>
          </table:table-cell>
          <table:table-cell table:style-name="ce78" table:formula="of:=IF([.N6]=0;0;[.M8]+1)" office:value-type="float" office:value="0" calcext:value-type="float">
            <text:p>0</text:p>
          </table:table-cell>
          <table:table-cell table:style-name="ce78" table:formula="of:=IF([.O6]=0;0;[.N8]+1)" office:value-type="float" office:value="0" calcext:value-type="float">
            <text:p>0</text:p>
          </table:table-cell>
          <table:table-cell table:style-name="ce78" table:formula="of:=IF([.P6]=0;0;[.O8]+1)" office:value-type="float" office:value="0" calcext:value-type="float">
            <text:p>0</text:p>
          </table:table-cell>
          <table:table-cell table:style-name="ce135" table:formula="of:=IF([.Q6]=0;0;[.P8]+1)" office:value-type="float" office:value="0" calcext:value-type="float">
            <text:p>0</text:p>
          </table:table-cell>
          <table:table-cell table:style-name="ce148"/>
          <table:table-cell table:style-name="ce164"/>
          <table:table-cell table:style-name="ce180"/>
          <table:table-cell table:style-name="Default"/>
          <table:table-cell/>
          <table:table-cell table:style-name="Default"/>
          <table:table-cell table:number-columns-repeated="1001"/>
        </table:table-row>
        <table:table-row table:style-name="ro6">
          <table:table-cell table:style-name="ce2"/>
          <table:table-cell table:style-name="ce10"/>
          <table:table-cell table:style-name="ce31" office:value-type="string" calcext:value-type="string">
            <text:p>Data Fim</text:p>
          </table:table-cell>
          <table:table-cell table:style-name="ce51"/>
          <table:table-cell table:style-name="ce65"/>
          <table:table-cell table:style-name="ce78" table:formula="of:=IF([.E6]=0;0;[.F7]+30)" office:value-type="float" office:value="43493" calcext:value-type="float">
            <text:p>43493</text:p>
          </table:table-cell>
          <table:table-cell table:style-name="ce78" table:formula="of:=IF([.G6]=0;0;[.G7]+30)" office:value-type="float" office:value="43524" calcext:value-type="float">
            <text:p>43524</text:p>
          </table:table-cell>
          <table:table-cell table:style-name="ce78" table:formula="of:=IF([.H6]=0;0;[.H7]+30)" office:value-type="float" office:value="43555" calcext:value-type="float">
            <text:p>43555</text:p>
          </table:table-cell>
          <table:table-cell table:style-name="ce78" table:formula="of:=IF([.I6]=0;0;[.I7]+30)" office:value-type="float" office:value="43586" calcext:value-type="float">
            <text:p>43586</text:p>
          </table:table-cell>
          <table:table-cell table:style-name="ce78" table:formula="of:=IF([.J6]=0;0;[.J7]+30)" office:value-type="float" office:value="43617" calcext:value-type="float">
            <text:p>43617</text:p>
          </table:table-cell>
          <table:table-cell table:style-name="ce78" table:formula="of:=IF([.K6]=0;0;[.K7]+30)" office:value-type="float" office:value="43648" calcext:value-type="float">
            <text:p>43648</text:p>
          </table:table-cell>
          <table:table-cell table:style-name="ce78" table:formula="of:=IF([.L6]=0;0;[.L7]+30)" office:value-type="float" office:value="0" calcext:value-type="float">
            <text:p>0</text:p>
          </table:table-cell>
          <table:table-cell table:style-name="ce78" table:formula="of:=IF([.M6]=0;0;[.M7]+30)" office:value-type="float" office:value="0" calcext:value-type="float">
            <text:p>0</text:p>
          </table:table-cell>
          <table:table-cell table:style-name="ce78" table:formula="of:=IF([.N6]=0;0;[.N7]+30)" office:value-type="float" office:value="0" calcext:value-type="float">
            <text:p>0</text:p>
          </table:table-cell>
          <table:table-cell table:style-name="ce78" table:formula="of:=IF([.O6]=0;0;[.O7]+30)" office:value-type="float" office:value="0" calcext:value-type="float">
            <text:p>0</text:p>
          </table:table-cell>
          <table:table-cell table:style-name="ce78" table:formula="of:=IF([.P6]=0;0;[.P7]+30)" office:value-type="float" office:value="0" calcext:value-type="float">
            <text:p>0</text:p>
          </table:table-cell>
          <table:table-cell table:style-name="ce135" table:formula="of:=IF([.Q6]=0;0;[.Q7]+30)" office:value-type="float" office:value="0" calcext:value-type="float">
            <text:p>0</text:p>
          </table:table-cell>
          <table:table-cell table:style-name="ce148"/>
          <table:table-cell table:style-name="ce164"/>
          <table:table-cell table:style-name="ce180"/>
          <table:table-cell table:style-name="Default"/>
          <table:table-cell/>
          <table:table-cell table:style-name="Default"/>
          <table:table-cell table:number-columns-repeated="1001"/>
        </table:table-row>
        <table:table-row table:style-name="ro5">
          <table:table-cell table:style-name="ce3" table:formula="of:=CONCATENATE([.$E$6];&quot;|&quot;;[.B9])" office:value-type="string" office:string-value="6|1" calcext:value-type="string">
            <text:p>6|1</text:p>
          </table:table-cell>
          <table:table-cell table:style-name="ce11" office:value-type="float" office:value="1" calcext:value-type="float">
            <text:p>1</text:p>
          </table:table-cell>
          <table:table-cell table:style-name="ce32" office:value-type="string" calcext:value-type="string">
            <text:p>SERVIÇOS PRELIMINARES</text:p>
          </table:table-cell>
          <table:table-cell table:style-name="ce52"/>
          <table:table-cell table:style-name="ce66" office:value-type="float" office:value="1" calcext:value-type="float">
            <text:p>1</text:p>
          </table:table-cell>
          <table:table-cell table:style-name="ce79" office:value-type="float" office:value="20" calcext:value-type="float">
            <text:p>20</text:p>
          </table:table-cell>
          <table:table-cell table:number-columns-repeated="2" table:style-name="ce79" office:value-type="float" office:value="30" calcext:value-type="float">
            <text:p>30</text:p>
          </table:table-cell>
          <table:table-cell table:style-name="ce79" office:value-type="float" office:value="20" calcext:value-type="float">
            <text:p>20</text:p>
          </table:table-cell>
          <table:table-cell table:number-columns-repeated="2" table:style-name="ce79" office:value-type="float" office:value="0" calcext:value-type="float">
            <text:p>0</text:p>
          </table:table-cell>
          <table:table-cell table:style-name="ce79" table:formula="of:=IF([.L$6]=0;0;VLOOKUP([.$A9];['file:///P:/escritoriosregionais/01_sede_curitiba/camila/CRONOGRAMA%20NOVO/SFM/cronograma%20-%20SFM%20-%20recape/CRONOGRAMA%20INDIVIDUAL/Cronograma%20SFM%202017%20RECAPE-%20INDIVIDUAL.xlsx'#$base.$A$1:.$P$1048576];[.L$6]+4;0))" office:value-type="float" office:value="0" calcext:value-type="float">
            <text:p>0</text:p>
          </table:table-cell>
          <table:table-cell table:style-name="ce79" table:formula="of:=IF([.M$6]=0;0;VLOOKUP([.$A9];['file:///P:/escritoriosregionais/01_sede_curitiba/camila/CRONOGRAMA%20NOVO/SFM/cronograma%20-%20SFM%20-%20recape/CRONOGRAMA%20INDIVIDUAL/Cronograma%20SFM%202017%20RECAPE-%20INDIVIDUAL.xlsx'#$base.$A$1:.$P$1048576];[.M$6]+4;0))" office:value-type="float" office:value="0" calcext:value-type="float">
            <text:p>0</text:p>
          </table:table-cell>
          <table:table-cell table:style-name="ce79" table:formula="of:=IF([.N$6]=0;0;VLOOKUP([.$A9];['file:///P:/escritoriosregionais/01_sede_curitiba/camila/CRONOGRAMA%20NOVO/SFM/cronograma%20-%20SFM%20-%20recape/CRONOGRAMA%20INDIVIDUAL/Cronograma%20SFM%202017%20RECAPE-%20INDIVIDUAL.xlsx'#$base.$A$1:.$P$1048576];[.N$6]+4;0))" office:value-type="float" office:value="0" calcext:value-type="float">
            <text:p>0</text:p>
          </table:table-cell>
          <table:table-cell table:style-name="ce79" table:formula="of:=IF([.O$6]=0;0;VLOOKUP([.$A9];['file:///P:/escritoriosregionais/01_sede_curitiba/camila/CRONOGRAMA%20NOVO/SFM/cronograma%20-%20SFM%20-%20recape/CRONOGRAMA%20INDIVIDUAL/Cronograma%20SFM%202017%20RECAPE-%20INDIVIDUAL.xlsx'#$base.$A$1:.$P$1048576];[.O$6]+4;0))" office:value-type="float" office:value="0" calcext:value-type="float">
            <text:p>0</text:p>
          </table:table-cell>
          <table:table-cell table:style-name="ce79" table:formula="of:=IF([.P$6]=0;0;VLOOKUP([.$A9];['file:///P:/escritoriosregionais/01_sede_curitiba/camila/CRONOGRAMA%20NOVO/SFM/cronograma%20-%20SFM%20-%20recape/CRONOGRAMA%20INDIVIDUAL/Cronograma%20SFM%202017%20RECAPE-%20INDIVIDUAL.xlsx'#$base.$A$1:.$P$1048576];[.P$6]+4;0))" office:value-type="float" office:value="0" calcext:value-type="float">
            <text:p>0</text:p>
          </table:table-cell>
          <table:table-cell table:style-name="ce136" table:formula="of:=IF([.Q$6]=0;0;VLOOKUP([.$A9];['file:///P:/escritoriosregionais/01_sede_curitiba/camila/CRONOGRAMA%20NOVO/SFM/cronograma%20-%20SFM%20-%20recape/CRONOGRAMA%20INDIVIDUAL/Cronograma%20SFM%202017%20RECAPE-%20INDIVIDUAL.xlsx'#$base.$A$1:.$P$1048576];[.Q$6]+4;0))" office:value-type="float" office:value="0" calcext:value-type="float">
            <text:p>0</text:p>
          </table:table-cell>
          <table:table-cell table:style-name="ce149"/>
          <table:table-cell table:style-name="ce165" table:formula="of:=[$RESUMO.H7]" office:value-type="float" office:value="24740.68" calcext:value-type="float">
            <text:p>24.740,68 </text:p>
          </table:table-cell>
          <table:table-cell table:style-name="ce181" table:formula="of:=IF([.$S$21]=0;0;([.S9]/[.$S$21])*100)" office:value-type="float" office:value="1.17855651821329" calcext:value-type="float">
            <text:p>1,18</text:p>
          </table:table-cell>
          <table:table-cell table:style-name="Default"/>
          <table:table-cell/>
          <table:table-cell table:style-name="ce198" table:formula="of:=SUM([.F9:.Q9])" office:value-type="float" office:value="100" calcext:value-type="float">
            <text:p>100</text:p>
          </table:table-cell>
          <table:table-cell table:number-columns-repeated="1001"/>
        </table:table-row>
        <table:table-row table:style-name="ro7">
          <table:table-cell table:style-name="ce3" table:formula="of:=CONCATENATE([.$E$6];&quot;|&quot;;[.B10])" office:value-type="string" office:string-value="6|2" calcext:value-type="string">
            <text:p>6|2</text:p>
          </table:table-cell>
          <table:table-cell table:style-name="ce12" office:value-type="string" calcext:value-type="string">
            <text:p>2</text:p>
          </table:table-cell>
          <table:table-cell table:style-name="ce32" office:value-type="string" calcext:value-type="string">
            <text:p>TERRAPLENAGEM</text:p>
          </table:table-cell>
          <table:table-cell table:style-name="ce52"/>
          <table:table-cell table:style-name="ce66" office:value-type="float" office:value="2" calcext:value-type="float">
            <text:p>2</text:p>
          </table:table-cell>
          <table:table-cell table:style-name="ce79" office:value-type="float" office:value="15" calcext:value-type="float">
            <text:p>15</text:p>
          </table:table-cell>
          <table:table-cell table:style-name="ce79" office:value-type="float" office:value="25" calcext:value-type="float">
            <text:p>25</text:p>
          </table:table-cell>
          <table:table-cell table:style-name="ce79" office:value-type="float" office:value="30" calcext:value-type="float">
            <text:p>30</text:p>
          </table:table-cell>
          <table:table-cell table:style-name="ce79" office:value-type="float" office:value="25" calcext:value-type="float">
            <text:p>25</text:p>
          </table:table-cell>
          <table:table-cell table:style-name="ce79" office:value-type="float" office:value="5" calcext:value-type="float">
            <text:p>5</text:p>
          </table:table-cell>
          <table:table-cell table:style-name="ce79" office:value-type="float" office:value="0" calcext:value-type="float">
            <text:p>0</text:p>
          </table:table-cell>
          <table:table-cell table:style-name="ce79" table:formula="of:=IF([.L$6]=0;0;VLOOKUP([.$A10];['file:///P:/escritoriosregionais/01_sede_curitiba/camila/CRONOGRAMA%20NOVO/SFM/cronograma%20-%20SFM%20-%20recape/CRONOGRAMA%20INDIVIDUAL/Cronograma%20SFM%202017%20RECAPE-%20INDIVIDUAL.xlsx'#$base.$A$1:.$P$1048576];[.L$6]+4;0))" office:value-type="float" office:value="0" calcext:value-type="float">
            <text:p>0</text:p>
          </table:table-cell>
          <table:table-cell table:style-name="ce79" table:formula="of:=IF([.M$6]=0;0;VLOOKUP([.$A10];['file:///P:/escritoriosregionais/01_sede_curitiba/camila/CRONOGRAMA%20NOVO/SFM/cronograma%20-%20SFM%20-%20recape/CRONOGRAMA%20INDIVIDUAL/Cronograma%20SFM%202017%20RECAPE-%20INDIVIDUAL.xlsx'#$base.$A$1:.$P$1048576];[.M$6]+4;0))" office:value-type="float" office:value="0" calcext:value-type="float">
            <text:p>0</text:p>
          </table:table-cell>
          <table:table-cell table:style-name="ce79" table:formula="of:=IF([.N$6]=0;0;VLOOKUP([.$A10];['file:///P:/escritoriosregionais/01_sede_curitiba/camila/CRONOGRAMA%20NOVO/SFM/cronograma%20-%20SFM%20-%20recape/CRONOGRAMA%20INDIVIDUAL/Cronograma%20SFM%202017%20RECAPE-%20INDIVIDUAL.xlsx'#$base.$A$1:.$P$1048576];[.N$6]+4;0))" office:value-type="float" office:value="0" calcext:value-type="float">
            <text:p>0</text:p>
          </table:table-cell>
          <table:table-cell table:style-name="ce79" table:formula="of:=IF([.O$6]=0;0;VLOOKUP([.$A10];['file:///P:/escritoriosregionais/01_sede_curitiba/camila/CRONOGRAMA%20NOVO/SFM/cronograma%20-%20SFM%20-%20recape/CRONOGRAMA%20INDIVIDUAL/Cronograma%20SFM%202017%20RECAPE-%20INDIVIDUAL.xlsx'#$base.$A$1:.$P$1048576];[.O$6]+4;0))" office:value-type="float" office:value="0" calcext:value-type="float">
            <text:p>0</text:p>
          </table:table-cell>
          <table:table-cell table:style-name="ce79" table:formula="of:=IF([.P$6]=0;0;VLOOKUP([.$A10];['file:///P:/escritoriosregionais/01_sede_curitiba/camila/CRONOGRAMA%20NOVO/SFM/cronograma%20-%20SFM%20-%20recape/CRONOGRAMA%20INDIVIDUAL/Cronograma%20SFM%202017%20RECAPE-%20INDIVIDUAL.xlsx'#$base.$A$1:.$P$1048576];[.P$6]+4;0))" office:value-type="float" office:value="0" calcext:value-type="float">
            <text:p>0</text:p>
          </table:table-cell>
          <table:table-cell table:style-name="ce136" table:formula="of:=IF([.Q$6]=0;0;VLOOKUP([.$A10];['file:///P:/escritoriosregionais/01_sede_curitiba/camila/CRONOGRAMA%20NOVO/SFM/cronograma%20-%20SFM%20-%20recape/CRONOGRAMA%20INDIVIDUAL/Cronograma%20SFM%202017%20RECAPE-%20INDIVIDUAL.xlsx'#$base.$A$1:.$P$1048576];[.Q$6]+4;0))" office:value-type="float" office:value="0" calcext:value-type="float">
            <text:p>0</text:p>
          </table:table-cell>
          <table:table-cell table:style-name="ce149"/>
          <table:table-cell table:style-name="ce165" table:formula="of:=[$RESUMO.H12]" office:value-type="float" office:value="134038.58" calcext:value-type="float">
            <text:p>134.038,58 </text:p>
          </table:table-cell>
          <table:table-cell table:style-name="ce181" table:formula="of:=IF([.$S$21]=0;0;([.S10]/[.$S$21])*100)" office:value-type="float" office:value="6.38511318811989" calcext:value-type="float">
            <text:p>6,39</text:p>
          </table:table-cell>
          <table:table-cell table:style-name="Default"/>
          <table:table-cell/>
          <table:table-cell table:style-name="ce198" table:formula="of:=SUM([.F10:.Q10])" office:value-type="float" office:value="100" calcext:value-type="float">
            <text:p>100</text:p>
          </table:table-cell>
          <table:table-cell table:number-columns-repeated="1001"/>
        </table:table-row>
        <table:table-row table:style-name="ro7">
          <table:table-cell table:style-name="ce3" table:formula="of:=CONCATENATE([.$E$6];&quot;|&quot;;[.B11])" office:value-type="string" office:string-value="6|3" calcext:value-type="string">
            <text:p>6|3</text:p>
          </table:table-cell>
          <table:table-cell table:style-name="ce12" office:value-type="string" calcext:value-type="string">
            <text:p>3</text:p>
          </table:table-cell>
          <table:table-cell table:style-name="ce32" office:value-type="string" calcext:value-type="string">
            <text:p>BASE / SUB-BASE</text:p>
          </table:table-cell>
          <table:table-cell table:style-name="ce52"/>
          <table:table-cell table:style-name="ce66" office:value-type="float" office:value="3" calcext:value-type="float">
            <text:p>3</text:p>
          </table:table-cell>
          <table:table-cell table:style-name="ce79" office:value-type="float" office:value="5" calcext:value-type="float">
            <text:p>5</text:p>
          </table:table-cell>
          <table:table-cell table:style-name="ce79" office:value-type="float" office:value="20" calcext:value-type="float">
            <text:p>20</text:p>
          </table:table-cell>
          <table:table-cell table:style-name="ce79" office:value-type="float" office:value="30" calcext:value-type="float">
            <text:p>30</text:p>
          </table:table-cell>
          <table:table-cell table:style-name="ce79" office:value-type="float" office:value="25" calcext:value-type="float">
            <text:p>25</text:p>
          </table:table-cell>
          <table:table-cell table:style-name="ce79" office:value-type="float" office:value="20" calcext:value-type="float">
            <text:p>20</text:p>
          </table:table-cell>
          <table:table-cell table:style-name="ce79" office:value-type="float" office:value="0" calcext:value-type="float">
            <text:p>0</text:p>
          </table:table-cell>
          <table:table-cell table:style-name="ce79" table:formula="of:=IF([.L$6]=0;0;VLOOKUP([.$A11];['file:///P:/escritoriosregionais/01_sede_curitiba/camila/CRONOGRAMA%20NOVO/SFM/cronograma%20-%20SFM%20-%20recape/CRONOGRAMA%20INDIVIDUAL/Cronograma%20SFM%202017%20RECAPE-%20INDIVIDUAL.xlsx'#$base.$A$1:.$P$1048576];[.L$6]+4;0))" office:value-type="float" office:value="0" calcext:value-type="float">
            <text:p>0</text:p>
          </table:table-cell>
          <table:table-cell table:style-name="ce79" table:formula="of:=IF([.M$6]=0;0;VLOOKUP([.$A11];['file:///P:/escritoriosregionais/01_sede_curitiba/camila/CRONOGRAMA%20NOVO/SFM/cronograma%20-%20SFM%20-%20recape/CRONOGRAMA%20INDIVIDUAL/Cronograma%20SFM%202017%20RECAPE-%20INDIVIDUAL.xlsx'#$base.$A$1:.$P$1048576];[.M$6]+4;0))" office:value-type="float" office:value="0" calcext:value-type="float">
            <text:p>0</text:p>
          </table:table-cell>
          <table:table-cell table:style-name="ce79" table:formula="of:=IF([.N$6]=0;0;VLOOKUP([.$A11];['file:///P:/escritoriosregionais/01_sede_curitiba/camila/CRONOGRAMA%20NOVO/SFM/cronograma%20-%20SFM%20-%20recape/CRONOGRAMA%20INDIVIDUAL/Cronograma%20SFM%202017%20RECAPE-%20INDIVIDUAL.xlsx'#$base.$A$1:.$P$1048576];[.N$6]+4;0))" office:value-type="float" office:value="0" calcext:value-type="float">
            <text:p>0</text:p>
          </table:table-cell>
          <table:table-cell table:style-name="ce79" table:formula="of:=IF([.O$6]=0;0;VLOOKUP([.$A11];['file:///P:/escritoriosregionais/01_sede_curitiba/camila/CRONOGRAMA%20NOVO/SFM/cronograma%20-%20SFM%20-%20recape/CRONOGRAMA%20INDIVIDUAL/Cronograma%20SFM%202017%20RECAPE-%20INDIVIDUAL.xlsx'#$base.$A$1:.$P$1048576];[.O$6]+4;0))" office:value-type="float" office:value="0" calcext:value-type="float">
            <text:p>0</text:p>
          </table:table-cell>
          <table:table-cell table:style-name="ce79" table:formula="of:=IF([.P$6]=0;0;VLOOKUP([.$A11];['file:///P:/escritoriosregionais/01_sede_curitiba/camila/CRONOGRAMA%20NOVO/SFM/cronograma%20-%20SFM%20-%20recape/CRONOGRAMA%20INDIVIDUAL/Cronograma%20SFM%202017%20RECAPE-%20INDIVIDUAL.xlsx'#$base.$A$1:.$P$1048576];[.P$6]+4;0))" office:value-type="float" office:value="0" calcext:value-type="float">
            <text:p>0</text:p>
          </table:table-cell>
          <table:table-cell table:style-name="ce136" table:formula="of:=IF([.Q$6]=0;0;VLOOKUP([.$A11];['file:///P:/escritoriosregionais/01_sede_curitiba/camila/CRONOGRAMA%20NOVO/SFM/cronograma%20-%20SFM%20-%20recape/CRONOGRAMA%20INDIVIDUAL/Cronograma%20SFM%202017%20RECAPE-%20INDIVIDUAL.xlsx'#$base.$A$1:.$P$1048576];[.Q$6]+4;0))" office:value-type="float" office:value="0" calcext:value-type="float">
            <text:p>0</text:p>
          </table:table-cell>
          <table:table-cell table:style-name="ce149"/>
          <table:table-cell table:style-name="ce165" table:formula="of:=[$RESUMO.H17]" office:value-type="float" office:value="404877.81" calcext:value-type="float">
            <text:p>404.877,81 </text:p>
          </table:table-cell>
          <table:table-cell table:style-name="ce181" table:formula="of:=IF([.$S$21]=0;0;([.S11]/[.$S$21])*100)" office:value-type="float" office:value="19.2869145898748" calcext:value-type="float">
            <text:p>19,29</text:p>
          </table:table-cell>
          <table:table-cell table:style-name="Default"/>
          <table:table-cell/>
          <table:table-cell table:style-name="ce198" table:formula="of:=SUM([.F11:.Q11])" office:value-type="float" office:value="100" calcext:value-type="float">
            <text:p>100</text:p>
          </table:table-cell>
          <table:table-cell table:number-columns-repeated="1001"/>
        </table:table-row>
        <table:table-row table:style-name="ro7">
          <table:table-cell table:style-name="ce3" table:formula="of:=CONCATENATE([.$E$6];&quot;|&quot;;[.B12])" office:value-type="string" office:string-value="6|4" calcext:value-type="string">
            <text:p>6|4</text:p>
          </table:table-cell>
          <table:table-cell table:style-name="ce12" office:value-type="string" calcext:value-type="string">
            <text:p>4</text:p>
          </table:table-cell>
          <table:table-cell table:style-name="ce32" office:value-type="string" calcext:value-type="string">
            <text:p>REVESTIMENTO</text:p>
          </table:table-cell>
          <table:table-cell table:style-name="ce52"/>
          <table:table-cell table:style-name="ce66" office:value-type="float" office:value="4" calcext:value-type="float">
            <text:p>4</text:p>
          </table:table-cell>
          <table:table-cell table:style-name="ce79" office:value-type="float" office:value="0" calcext:value-type="float">
            <text:p>0</text:p>
          </table:table-cell>
          <table:table-cell table:style-name="ce79" office:value-type="float" office:value="5" calcext:value-type="float">
            <text:p>5</text:p>
          </table:table-cell>
          <table:table-cell table:style-name="ce79" office:value-type="float" office:value="20" calcext:value-type="float">
            <text:p>20</text:p>
          </table:table-cell>
          <table:table-cell table:style-name="ce79" office:value-type="float" office:value="30" calcext:value-type="float">
            <text:p>30</text:p>
          </table:table-cell>
          <table:table-cell table:style-name="ce79" office:value-type="float" office:value="25" calcext:value-type="float">
            <text:p>25</text:p>
          </table:table-cell>
          <table:table-cell table:style-name="ce79" office:value-type="float" office:value="20" calcext:value-type="float">
            <text:p>20</text:p>
          </table:table-cell>
          <table:table-cell table:style-name="ce79" table:formula="of:=IF([.L$6]=0;0;VLOOKUP([.$A12];['file:///P:/escritoriosregionais/01_sede_curitiba/camila/CRONOGRAMA%20NOVO/SFM/cronograma%20-%20SFM%20-%20recape/CRONOGRAMA%20INDIVIDUAL/Cronograma%20SFM%202017%20RECAPE-%20INDIVIDUAL.xlsx'#$base.$A$1:.$P$1048576];[.L$6]+4;0))" office:value-type="float" office:value="0" calcext:value-type="float">
            <text:p>0</text:p>
          </table:table-cell>
          <table:table-cell table:style-name="ce79" table:formula="of:=IF([.M$6]=0;0;VLOOKUP([.$A12];['file:///P:/escritoriosregionais/01_sede_curitiba/camila/CRONOGRAMA%20NOVO/SFM/cronograma%20-%20SFM%20-%20recape/CRONOGRAMA%20INDIVIDUAL/Cronograma%20SFM%202017%20RECAPE-%20INDIVIDUAL.xlsx'#$base.$A$1:.$P$1048576];[.M$6]+4;0))" office:value-type="float" office:value="0" calcext:value-type="float">
            <text:p>0</text:p>
          </table:table-cell>
          <table:table-cell table:style-name="ce79" table:formula="of:=IF([.N$6]=0;0;VLOOKUP([.$A12];['file:///P:/escritoriosregionais/01_sede_curitiba/camila/CRONOGRAMA%20NOVO/SFM/cronograma%20-%20SFM%20-%20recape/CRONOGRAMA%20INDIVIDUAL/Cronograma%20SFM%202017%20RECAPE-%20INDIVIDUAL.xlsx'#$base.$A$1:.$P$1048576];[.N$6]+4;0))" office:value-type="float" office:value="0" calcext:value-type="float">
            <text:p>0</text:p>
          </table:table-cell>
          <table:table-cell table:style-name="ce79" table:formula="of:=IF([.O$6]=0;0;VLOOKUP([.$A12];['file:///P:/escritoriosregionais/01_sede_curitiba/camila/CRONOGRAMA%20NOVO/SFM/cronograma%20-%20SFM%20-%20recape/CRONOGRAMA%20INDIVIDUAL/Cronograma%20SFM%202017%20RECAPE-%20INDIVIDUAL.xlsx'#$base.$A$1:.$P$1048576];[.O$6]+4;0))" office:value-type="float" office:value="0" calcext:value-type="float">
            <text:p>0</text:p>
          </table:table-cell>
          <table:table-cell table:style-name="ce79" table:formula="of:=IF([.P$6]=0;0;VLOOKUP([.$A12];['file:///P:/escritoriosregionais/01_sede_curitiba/camila/CRONOGRAMA%20NOVO/SFM/cronograma%20-%20SFM%20-%20recape/CRONOGRAMA%20INDIVIDUAL/Cronograma%20SFM%202017%20RECAPE-%20INDIVIDUAL.xlsx'#$base.$A$1:.$P$1048576];[.P$6]+4;0))" office:value-type="float" office:value="0" calcext:value-type="float">
            <text:p>0</text:p>
          </table:table-cell>
          <table:table-cell table:style-name="ce136" table:formula="of:=IF([.Q$6]=0;0;VLOOKUP([.$A12];['file:///P:/escritoriosregionais/01_sede_curitiba/camila/CRONOGRAMA%20NOVO/SFM/cronograma%20-%20SFM%20-%20recape/CRONOGRAMA%20INDIVIDUAL/Cronograma%20SFM%202017%20RECAPE-%20INDIVIDUAL.xlsx'#$base.$A$1:.$P$1048576];[.Q$6]+4;0))" office:value-type="float" office:value="0" calcext:value-type="float">
            <text:p>0</text:p>
          </table:table-cell>
          <table:table-cell table:style-name="ce149"/>
          <table:table-cell table:style-name="ce165" table:formula="of:=[$RESUMO.H23]" office:value-type="float" office:value="405741.81" calcext:value-type="float">
            <text:p>405.741,81 </text:p>
          </table:table-cell>
          <table:table-cell table:style-name="ce181" table:formula="of:=IF([.$S$21]=0;0;([.S12]/[.$S$21])*100)" office:value-type="float" office:value="19.3280724251378" calcext:value-type="float">
            <text:p>19,33</text:p>
          </table:table-cell>
          <table:table-cell table:style-name="Default"/>
          <table:table-cell/>
          <table:table-cell table:style-name="ce198" table:formula="of:=SUM([.F12:.Q12])" office:value-type="float" office:value="100" calcext:value-type="float">
            <text:p>100</text:p>
          </table:table-cell>
          <table:table-cell table:number-columns-repeated="1001"/>
        </table:table-row>
        <table:table-row table:style-name="ro7">
          <table:table-cell table:style-name="ce3" table:formula="of:=CONCATENATE([.$E$6];&quot;|&quot;;[.B13])" office:value-type="string" office:string-value="6|5" calcext:value-type="string">
            <text:p>6|5</text:p>
          </table:table-cell>
          <table:table-cell table:style-name="ce12" office:value-type="string" calcext:value-type="string">
            <text:p>5</text:p>
          </table:table-cell>
          <table:table-cell table:style-name="ce32" office:value-type="string" calcext:value-type="string">
            <text:p>MEIO-FIO E SARJETA</text:p>
          </table:table-cell>
          <table:table-cell table:style-name="ce52"/>
          <table:table-cell table:style-name="ce66" office:value-type="float" office:value="5" calcext:value-type="float">
            <text:p>5</text:p>
          </table:table-cell>
          <table:table-cell table:style-name="ce79" office:value-type="float" office:value="0" calcext:value-type="float">
            <text:p>0</text:p>
          </table:table-cell>
          <table:table-cell table:style-name="ce79" office:value-type="float" office:value="15" calcext:value-type="float">
            <text:p>15</text:p>
          </table:table-cell>
          <table:table-cell table:number-columns-repeated="2" table:style-name="ce79" office:value-type="float" office:value="30" calcext:value-type="float">
            <text:p>30</text:p>
          </table:table-cell>
          <table:table-cell table:style-name="ce79" office:value-type="float" office:value="25" calcext:value-type="float">
            <text:p>25</text:p>
          </table:table-cell>
          <table:table-cell table:style-name="ce79" office:value-type="float" office:value="0" calcext:value-type="float">
            <text:p>0</text:p>
          </table:table-cell>
          <table:table-cell table:style-name="ce79" table:formula="of:=IF([.L$6]=0;0;VLOOKUP([.$A13];['file:///P:/escritoriosregionais/01_sede_curitiba/camila/CRONOGRAMA%20NOVO/SFM/cronograma%20-%20SFM%20-%20recape/CRONOGRAMA%20INDIVIDUAL/Cronograma%20SFM%202017%20RECAPE-%20INDIVIDUAL.xlsx'#$base.$A$1:.$P$1048576];[.L$6]+4;0))" office:value-type="float" office:value="0" calcext:value-type="float">
            <text:p>0</text:p>
          </table:table-cell>
          <table:table-cell table:style-name="ce79" table:formula="of:=IF([.M$6]=0;0;VLOOKUP([.$A13];['file:///P:/escritoriosregionais/01_sede_curitiba/camila/CRONOGRAMA%20NOVO/SFM/cronograma%20-%20SFM%20-%20recape/CRONOGRAMA%20INDIVIDUAL/Cronograma%20SFM%202017%20RECAPE-%20INDIVIDUAL.xlsx'#$base.$A$1:.$P$1048576];[.M$6]+4;0))" office:value-type="float" office:value="0" calcext:value-type="float">
            <text:p>0</text:p>
          </table:table-cell>
          <table:table-cell table:style-name="ce79" table:formula="of:=IF([.N$6]=0;0;VLOOKUP([.$A13];['file:///P:/escritoriosregionais/01_sede_curitiba/camila/CRONOGRAMA%20NOVO/SFM/cronograma%20-%20SFM%20-%20recape/CRONOGRAMA%20INDIVIDUAL/Cronograma%20SFM%202017%20RECAPE-%20INDIVIDUAL.xlsx'#$base.$A$1:.$P$1048576];[.N$6]+4;0))" office:value-type="float" office:value="0" calcext:value-type="float">
            <text:p>0</text:p>
          </table:table-cell>
          <table:table-cell table:style-name="ce79" table:formula="of:=IF([.O$6]=0;0;VLOOKUP([.$A13];['file:///P:/escritoriosregionais/01_sede_curitiba/camila/CRONOGRAMA%20NOVO/SFM/cronograma%20-%20SFM%20-%20recape/CRONOGRAMA%20INDIVIDUAL/Cronograma%20SFM%202017%20RECAPE-%20INDIVIDUAL.xlsx'#$base.$A$1:.$P$1048576];[.O$6]+4;0))" office:value-type="float" office:value="0" calcext:value-type="float">
            <text:p>0</text:p>
          </table:table-cell>
          <table:table-cell table:style-name="ce79" table:formula="of:=IF([.P$6]=0;0;VLOOKUP([.$A13];['file:///P:/escritoriosregionais/01_sede_curitiba/camila/CRONOGRAMA%20NOVO/SFM/cronograma%20-%20SFM%20-%20recape/CRONOGRAMA%20INDIVIDUAL/Cronograma%20SFM%202017%20RECAPE-%20INDIVIDUAL.xlsx'#$base.$A$1:.$P$1048576];[.P$6]+4;0))" office:value-type="float" office:value="0" calcext:value-type="float">
            <text:p>0</text:p>
          </table:table-cell>
          <table:table-cell table:style-name="ce136" table:formula="of:=IF([.Q$6]=0;0;VLOOKUP([.$A13];['file:///P:/escritoriosregionais/01_sede_curitiba/camila/CRONOGRAMA%20NOVO/SFM/cronograma%20-%20SFM%20-%20recape/CRONOGRAMA%20INDIVIDUAL/Cronograma%20SFM%202017%20RECAPE-%20INDIVIDUAL.xlsx'#$base.$A$1:.$P$1048576];[.Q$6]+4;0))" office:value-type="float" office:value="0" calcext:value-type="float">
            <text:p>0</text:p>
          </table:table-cell>
          <table:table-cell table:style-name="ce149"/>
          <table:table-cell table:style-name="ce165" table:formula="of:=[$RESUMO.H27]" office:value-type="float" office:value="99367.1" calcext:value-type="float">
            <text:p>99.367,10 </text:p>
          </table:table-cell>
          <table:table-cell table:style-name="ce181" table:formula="of:=IF([.$S$21]=0;0;([.S13]/[.$S$21])*100)" office:value-type="float" office:value="4.73348927357502" calcext:value-type="float">
            <text:p>4,73</text:p>
          </table:table-cell>
          <table:table-cell table:style-name="Default"/>
          <table:table-cell/>
          <table:table-cell table:style-name="ce198" table:formula="of:=SUM([.F13:.Q13])" office:value-type="float" office:value="100" calcext:value-type="float">
            <text:p>100</text:p>
          </table:table-cell>
          <table:table-cell table:number-columns-repeated="1001"/>
        </table:table-row>
        <table:table-row table:style-name="ro7">
          <table:table-cell table:style-name="ce3" table:formula="of:=CONCATENATE([.$E$6];&quot;|&quot;;[.B14])" office:value-type="string" office:string-value="6|6" calcext:value-type="string">
            <text:p>6|6</text:p>
          </table:table-cell>
          <table:table-cell table:style-name="ce12" office:value-type="string" calcext:value-type="string">
            <text:p>6</text:p>
          </table:table-cell>
          <table:table-cell table:style-name="ce32" office:value-type="string" calcext:value-type="string">
            <text:p>PAISAGISMO / URBANISMO</text:p>
          </table:table-cell>
          <table:table-cell table:style-name="ce52"/>
          <table:table-cell table:style-name="ce66" office:value-type="float" office:value="3" calcext:value-type="float">
            <text:p>3</text:p>
          </table:table-cell>
          <table:table-cell table:style-name="ce79" office:value-type="float" office:value="0" calcext:value-type="float">
            <text:p>0</text:p>
          </table:table-cell>
          <table:table-cell table:style-name="ce79" office:value-type="float" office:value="5" calcext:value-type="float">
            <text:p>5</text:p>
          </table:table-cell>
          <table:table-cell table:style-name="ce79" office:value-type="float" office:value="10" calcext:value-type="float">
            <text:p>10</text:p>
          </table:table-cell>
          <table:table-cell table:number-columns-repeated="2" table:style-name="ce79" office:value-type="float" office:value="30" calcext:value-type="float">
            <text:p>30</text:p>
          </table:table-cell>
          <table:table-cell table:style-name="ce79" office:value-type="float" office:value="25" calcext:value-type="float">
            <text:p>25</text:p>
          </table:table-cell>
          <table:table-cell table:style-name="ce79" table:formula="of:=IF([.L$6]=0;0;VLOOKUP([.$A14];['file:///P:/escritoriosregionais/01_sede_curitiba/camila/CRONOGRAMA%20NOVO/SFM/cronograma%20-%20SFM%20-%20recape/CRONOGRAMA%20INDIVIDUAL/Cronograma%20SFM%202017%20RECAPE-%20INDIVIDUAL.xlsx'#$base.$A$1:.$P$1048576];[.L$6]+4;0))" office:value-type="float" office:value="0" calcext:value-type="float">
            <text:p>0</text:p>
          </table:table-cell>
          <table:table-cell table:style-name="ce79" table:formula="of:=IF([.M$6]=0;0;VLOOKUP([.$A14];['file:///P:/escritoriosregionais/01_sede_curitiba/camila/CRONOGRAMA%20NOVO/SFM/cronograma%20-%20SFM%20-%20recape/CRONOGRAMA%20INDIVIDUAL/Cronograma%20SFM%202017%20RECAPE-%20INDIVIDUAL.xlsx'#$base.$A$1:.$P$1048576];[.M$6]+4;0))" office:value-type="float" office:value="0" calcext:value-type="float">
            <text:p>0</text:p>
          </table:table-cell>
          <table:table-cell table:style-name="ce79" table:formula="of:=IF([.N$6]=0;0;VLOOKUP([.$A14];['file:///P:/escritoriosregionais/01_sede_curitiba/camila/CRONOGRAMA%20NOVO/SFM/cronograma%20-%20SFM%20-%20recape/CRONOGRAMA%20INDIVIDUAL/Cronograma%20SFM%202017%20RECAPE-%20INDIVIDUAL.xlsx'#$base.$A$1:.$P$1048576];[.N$6]+4;0))" office:value-type="float" office:value="0" calcext:value-type="float">
            <text:p>0</text:p>
          </table:table-cell>
          <table:table-cell table:style-name="ce79" table:formula="of:=IF([.O$6]=0;0;VLOOKUP([.$A14];['file:///P:/escritoriosregionais/01_sede_curitiba/camila/CRONOGRAMA%20NOVO/SFM/cronograma%20-%20SFM%20-%20recape/CRONOGRAMA%20INDIVIDUAL/Cronograma%20SFM%202017%20RECAPE-%20INDIVIDUAL.xlsx'#$base.$A$1:.$P$1048576];[.O$6]+4;0))" office:value-type="float" office:value="0" calcext:value-type="float">
            <text:p>0</text:p>
          </table:table-cell>
          <table:table-cell table:style-name="ce79" table:formula="of:=IF([.P$6]=0;0;VLOOKUP([.$A14];['file:///P:/escritoriosregionais/01_sede_curitiba/camila/CRONOGRAMA%20NOVO/SFM/cronograma%20-%20SFM%20-%20recape/CRONOGRAMA%20INDIVIDUAL/Cronograma%20SFM%202017%20RECAPE-%20INDIVIDUAL.xlsx'#$base.$A$1:.$P$1048576];[.P$6]+4;0))" office:value-type="float" office:value="0" calcext:value-type="float">
            <text:p>0</text:p>
          </table:table-cell>
          <table:table-cell table:style-name="ce136" table:formula="of:=IF([.Q$6]=0;0;VLOOKUP([.$A14];['file:///P:/escritoriosregionais/01_sede_curitiba/camila/CRONOGRAMA%20NOVO/SFM/cronograma%20-%20SFM%20-%20recape/CRONOGRAMA%20INDIVIDUAL/Cronograma%20SFM%202017%20RECAPE-%20INDIVIDUAL.xlsx'#$base.$A$1:.$P$1048576];[.Q$6]+4;0))" office:value-type="float" office:value="0" calcext:value-type="float">
            <text:p>0</text:p>
          </table:table-cell>
          <table:table-cell table:style-name="ce149"/>
          <table:table-cell table:style-name="ce165" table:formula="of:=[$RESUMO.H31]" office:value-type="float" office:value="207286.94" calcext:value-type="float">
            <text:p>207.286,94 </text:p>
          </table:table-cell>
          <table:table-cell table:style-name="ce181" table:formula="of:=IF([.$S$21]=0;0;([.S14]/[.$S$21])*100)" office:value-type="float" office:value="9.87440014896469" calcext:value-type="float">
            <text:p>9,87</text:p>
          </table:table-cell>
          <table:table-cell table:style-name="Default"/>
          <table:table-cell/>
          <table:table-cell table:style-name="ce198" table:formula="of:=SUM([.F14:.Q14])" office:value-type="float" office:value="100" calcext:value-type="float">
            <text:p>100</text:p>
          </table:table-cell>
          <table:table-cell table:number-columns-repeated="1001"/>
        </table:table-row>
        <table:table-row table:style-name="ro7">
          <table:table-cell table:style-name="ce3" table:formula="of:=CONCATENATE([.$E$6];&quot;|&quot;;[.B15])" office:value-type="string" office:string-value="6|7" calcext:value-type="string">
            <text:p>6|7</text:p>
          </table:table-cell>
          <table:table-cell table:style-name="ce12" office:value-type="string" calcext:value-type="string">
            <text:p>7</text:p>
          </table:table-cell>
          <table:table-cell table:style-name="ce32" office:value-type="string" calcext:value-type="string">
            <text:p>SINALIZAÇÃO DE TRÂNSITO</text:p>
          </table:table-cell>
          <table:table-cell table:style-name="ce52"/>
          <table:table-cell table:style-name="ce66" office:value-type="float" office:value="5" calcext:value-type="float">
            <text:p>5</text:p>
          </table:table-cell>
          <table:table-cell table:number-columns-repeated="2" table:style-name="ce79" office:value-type="float" office:value="0" calcext:value-type="float">
            <text:p>0</text:p>
          </table:table-cell>
          <table:table-cell table:number-columns-repeated="2" table:style-name="ce79" office:value-type="float" office:value="20" calcext:value-type="float">
            <text:p>20</text:p>
          </table:table-cell>
          <table:table-cell table:number-columns-repeated="2" table:style-name="ce79" office:value-type="float" office:value="30" calcext:value-type="float">
            <text:p>30</text:p>
          </table:table-cell>
          <table:table-cell table:style-name="ce79" table:formula="of:=IF([.L$6]=0;0;VLOOKUP([.$A15];['file:///P:/escritoriosregionais/01_sede_curitiba/camila/CRONOGRAMA%20NOVO/SFM/cronograma%20-%20SFM%20-%20recape/CRONOGRAMA%20INDIVIDUAL/Cronograma%20SFM%202017%20RECAPE-%20INDIVIDUAL.xlsx'#$base.$A$1:.$P$1048576];[.L$6]+4;0))" office:value-type="float" office:value="0" calcext:value-type="float">
            <text:p>0</text:p>
          </table:table-cell>
          <table:table-cell table:style-name="ce79" table:formula="of:=IF([.M$6]=0;0;VLOOKUP([.$A15];['file:///P:/escritoriosregionais/01_sede_curitiba/camila/CRONOGRAMA%20NOVO/SFM/cronograma%20-%20SFM%20-%20recape/CRONOGRAMA%20INDIVIDUAL/Cronograma%20SFM%202017%20RECAPE-%20INDIVIDUAL.xlsx'#$base.$A$1:.$P$1048576];[.M$6]+4;0))" office:value-type="float" office:value="0" calcext:value-type="float">
            <text:p>0</text:p>
          </table:table-cell>
          <table:table-cell table:style-name="ce79" table:formula="of:=IF([.N$6]=0;0;VLOOKUP([.$A15];['file:///P:/escritoriosregionais/01_sede_curitiba/camila/CRONOGRAMA%20NOVO/SFM/cronograma%20-%20SFM%20-%20recape/CRONOGRAMA%20INDIVIDUAL/Cronograma%20SFM%202017%20RECAPE-%20INDIVIDUAL.xlsx'#$base.$A$1:.$P$1048576];[.N$6]+4;0))" office:value-type="float" office:value="0" calcext:value-type="float">
            <text:p>0</text:p>
          </table:table-cell>
          <table:table-cell table:style-name="ce79" table:formula="of:=IF([.O$6]=0;0;VLOOKUP([.$A15];['file:///P:/escritoriosregionais/01_sede_curitiba/camila/CRONOGRAMA%20NOVO/SFM/cronograma%20-%20SFM%20-%20recape/CRONOGRAMA%20INDIVIDUAL/Cronograma%20SFM%202017%20RECAPE-%20INDIVIDUAL.xlsx'#$base.$A$1:.$P$1048576];[.O$6]+4;0))" office:value-type="float" office:value="0" calcext:value-type="float">
            <text:p>0</text:p>
          </table:table-cell>
          <table:table-cell table:style-name="ce79" table:formula="of:=IF([.P$6]=0;0;VLOOKUP([.$A15];['file:///P:/escritoriosregionais/01_sede_curitiba/camila/CRONOGRAMA%20NOVO/SFM/cronograma%20-%20SFM%20-%20recape/CRONOGRAMA%20INDIVIDUAL/Cronograma%20SFM%202017%20RECAPE-%20INDIVIDUAL.xlsx'#$base.$A$1:.$P$1048576];[.P$6]+4;0))" office:value-type="float" office:value="0" calcext:value-type="float">
            <text:p>0</text:p>
          </table:table-cell>
          <table:table-cell table:style-name="ce136" table:formula="of:=IF([.Q$6]=0;0;VLOOKUP([.$A15];['file:///P:/escritoriosregionais/01_sede_curitiba/camila/CRONOGRAMA%20NOVO/SFM/cronograma%20-%20SFM%20-%20recape/CRONOGRAMA%20INDIVIDUAL/Cronograma%20SFM%202017%20RECAPE-%20INDIVIDUAL.xlsx'#$base.$A$1:.$P$1048576];[.Q$6]+4;0))" office:value-type="float" office:value="0" calcext:value-type="float">
            <text:p>0</text:p>
          </table:table-cell>
          <table:table-cell table:style-name="ce149"/>
          <table:table-cell table:style-name="ce165" table:formula="of:=[$RESUMO.H41]" office:value-type="float" office:value="36237.5" calcext:value-type="float">
            <text:p>36.237,50 </text:p>
          </table:table-cell>
          <table:table-cell table:style-name="ce181" table:formula="of:=IF([.$S$21]=0;0;([.S15]/[.$S$21])*100)" office:value-type="float" office:value="1.72622344368684" calcext:value-type="float">
            <text:p>1,73</text:p>
          </table:table-cell>
          <table:table-cell table:style-name="Default"/>
          <table:table-cell/>
          <table:table-cell table:style-name="ce198" table:formula="of:=SUM([.F15:.Q15])" office:value-type="float" office:value="100" calcext:value-type="float">
            <text:p>100</text:p>
          </table:table-cell>
          <table:table-cell table:number-columns-repeated="1001"/>
        </table:table-row>
        <table:table-row table:style-name="ro7">
          <table:table-cell table:style-name="ce3" table:formula="of:=CONCATENATE([.$E$6];&quot;|&quot;;[.B16])" office:value-type="string" office:string-value="6|8" calcext:value-type="string">
            <text:p>6|8</text:p>
          </table:table-cell>
          <table:table-cell table:style-name="ce12" office:value-type="string" calcext:value-type="string">
            <text:p>8</text:p>
          </table:table-cell>
          <table:table-cell table:style-name="ce32" office:value-type="string" calcext:value-type="string">
            <text:p>ILUMINAÇÃO PÚBLICA</text:p>
          </table:table-cell>
          <table:table-cell table:style-name="ce52"/>
          <table:table-cell table:style-name="ce66" office:value-type="float" office:value="6" calcext:value-type="float">
            <text:p>6</text:p>
          </table:table-cell>
          <table:table-cell table:number-columns-repeated="2" table:style-name="ce79" office:value-type="float" office:value="0" calcext:value-type="float">
            <text:p>0</text:p>
          </table:table-cell>
          <table:table-cell table:style-name="ce79" office:value-type="float" office:value="20" calcext:value-type="float">
            <text:p>20</text:p>
          </table:table-cell>
          <table:table-cell table:number-columns-repeated="2" table:style-name="ce79" office:value-type="float" office:value="30" calcext:value-type="float">
            <text:p>30</text:p>
          </table:table-cell>
          <table:table-cell table:style-name="ce79" office:value-type="float" office:value="20" calcext:value-type="float">
            <text:p>20</text:p>
          </table:table-cell>
          <table:table-cell table:style-name="ce79" table:formula="of:=IF([.L$6]=0;0;VLOOKUP([.$A16];['file:///P:/escritoriosregionais/01_sede_curitiba/camila/CRONOGRAMA%20NOVO/SFM/cronograma%20-%20SFM%20-%20recape/CRONOGRAMA%20INDIVIDUAL/Cronograma%20SFM%202017%20RECAPE-%20INDIVIDUAL.xlsx'#$base.$A$1:.$P$1048576];[.L$6]+4;0))" office:value-type="float" office:value="0" calcext:value-type="float">
            <text:p>0</text:p>
          </table:table-cell>
          <table:table-cell table:style-name="ce79" table:formula="of:=IF([.M$6]=0;0;VLOOKUP([.$A16];['file:///P:/escritoriosregionais/01_sede_curitiba/camila/CRONOGRAMA%20NOVO/SFM/cronograma%20-%20SFM%20-%20recape/CRONOGRAMA%20INDIVIDUAL/Cronograma%20SFM%202017%20RECAPE-%20INDIVIDUAL.xlsx'#$base.$A$1:.$P$1048576];[.M$6]+4;0))" office:value-type="float" office:value="0" calcext:value-type="float">
            <text:p>0</text:p>
          </table:table-cell>
          <table:table-cell table:style-name="ce79" table:formula="of:=IF([.N$6]=0;0;VLOOKUP([.$A16];['file:///P:/escritoriosregionais/01_sede_curitiba/camila/CRONOGRAMA%20NOVO/SFM/cronograma%20-%20SFM%20-%20recape/CRONOGRAMA%20INDIVIDUAL/Cronograma%20SFM%202017%20RECAPE-%20INDIVIDUAL.xlsx'#$base.$A$1:.$P$1048576];[.N$6]+4;0))" office:value-type="float" office:value="0" calcext:value-type="float">
            <text:p>0</text:p>
          </table:table-cell>
          <table:table-cell table:style-name="ce79" table:formula="of:=IF([.O$6]=0;0;VLOOKUP([.$A16];['file:///P:/escritoriosregionais/01_sede_curitiba/camila/CRONOGRAMA%20NOVO/SFM/cronograma%20-%20SFM%20-%20recape/CRONOGRAMA%20INDIVIDUAL/Cronograma%20SFM%202017%20RECAPE-%20INDIVIDUAL.xlsx'#$base.$A$1:.$P$1048576];[.O$6]+4;0))" office:value-type="float" office:value="0" calcext:value-type="float">
            <text:p>0</text:p>
          </table:table-cell>
          <table:table-cell table:style-name="ce79" table:formula="of:=IF([.P$6]=0;0;VLOOKUP([.$A16];['file:///P:/escritoriosregionais/01_sede_curitiba/camila/CRONOGRAMA%20NOVO/SFM/cronograma%20-%20SFM%20-%20recape/CRONOGRAMA%20INDIVIDUAL/Cronograma%20SFM%202017%20RECAPE-%20INDIVIDUAL.xlsx'#$base.$A$1:.$P$1048576];[.P$6]+4;0))" office:value-type="float" office:value="0" calcext:value-type="float">
            <text:p>0</text:p>
          </table:table-cell>
          <table:table-cell table:style-name="ce136" table:formula="of:=IF([.Q$6]=0;0;VLOOKUP([.$A16];['file:///P:/escritoriosregionais/01_sede_curitiba/camila/CRONOGRAMA%20NOVO/SFM/cronograma%20-%20SFM%20-%20recape/CRONOGRAMA%20INDIVIDUAL/Cronograma%20SFM%202017%20RECAPE-%20INDIVIDUAL.xlsx'#$base.$A$1:.$P$1048576];[.Q$6]+4;0))" office:value-type="float" office:value="0" calcext:value-type="float">
            <text:p>0</text:p>
          </table:table-cell>
          <table:table-cell table:style-name="ce149"/>
          <table:table-cell table:style-name="ce165" table:formula="of:=[$RESUMO.H46]" office:value-type="float" office:value="14797.36" calcext:value-type="float">
            <text:p>14.797,36 </text:p>
          </table:table-cell>
          <table:table-cell table:style-name="ce181" table:formula="of:=IF([.$S$21]=0;0;([.S16]/[.$S$21])*100)" office:value-type="float" office:value="0.704892714361475" calcext:value-type="float">
            <text:p>0,70</text:p>
          </table:table-cell>
          <table:table-cell table:style-name="Default"/>
          <table:table-cell/>
          <table:table-cell table:style-name="ce198" table:formula="of:=SUM([.F16:.Q16])" office:value-type="float" office:value="100" calcext:value-type="float">
            <text:p>100</text:p>
          </table:table-cell>
          <table:table-cell table:number-columns-repeated="1001"/>
        </table:table-row>
        <table:table-row table:style-name="ro8" table:visibility="collapse">
          <table:table-cell table:style-name="ce3" table:formula="of:=CONCATENATE([.$E$6];&quot;|&quot;;[.B17])" office:value-type="string" office:string-value="6|9" calcext:value-type="string">
            <text:p>6|9</text:p>
          </table:table-cell>
          <table:table-cell table:style-name="ce12" office:value-type="string" calcext:value-type="string">
            <text:p>9</text:p>
          </table:table-cell>
          <table:table-cell table:style-name="ce32" office:value-type="string" calcext:value-type="string">
            <text:p>SERVIÇOS DIVERSOS</text:p>
          </table:table-cell>
          <table:table-cell table:style-name="ce52"/>
          <table:table-cell table:style-name="ce66" office:value-type="float" office:value="6" calcext:value-type="float">
            <text:p>6</text:p>
          </table:table-cell>
          <table:table-cell table:style-name="ce79" office:value-type="float" office:value="5" calcext:value-type="float">
            <text:p>5</text:p>
          </table:table-cell>
          <table:table-cell table:style-name="ce79" office:value-type="float" office:value="15" calcext:value-type="float">
            <text:p>15</text:p>
          </table:table-cell>
          <table:table-cell table:number-columns-repeated="2" table:style-name="ce79" office:value-type="float" office:value="25" calcext:value-type="float">
            <text:p>25</text:p>
          </table:table-cell>
          <table:table-cell table:style-name="ce79" office:value-type="float" office:value="20" calcext:value-type="float">
            <text:p>20</text:p>
          </table:table-cell>
          <table:table-cell table:style-name="ce79" office:value-type="float" office:value="10" calcext:value-type="float">
            <text:p>10</text:p>
          </table:table-cell>
          <table:table-cell table:style-name="ce79" table:formula="of:=IF([.L$6]=0;0;VLOOKUP([.$A17];['file:///P:/escritoriosregionais/01_sede_curitiba/camila/CRONOGRAMA%20NOVO/SFM/cronograma%20-%20SFM%20-%20recape/CRONOGRAMA%20INDIVIDUAL/Cronograma%20SFM%202017%20RECAPE-%20INDIVIDUAL.xlsx'#$base.$A$1:.$P$1048576];[.L$6]+4;0))" office:value-type="float" office:value="0" calcext:value-type="float">
            <text:p>0</text:p>
          </table:table-cell>
          <table:table-cell table:style-name="ce79" table:formula="of:=IF([.M$6]=0;0;VLOOKUP([.$A17];['file:///P:/escritoriosregionais/01_sede_curitiba/camila/CRONOGRAMA%20NOVO/SFM/cronograma%20-%20SFM%20-%20recape/CRONOGRAMA%20INDIVIDUAL/Cronograma%20SFM%202017%20RECAPE-%20INDIVIDUAL.xlsx'#$base.$A$1:.$P$1048576];[.M$6]+4;0))" office:value-type="float" office:value="0" calcext:value-type="float">
            <text:p>0</text:p>
          </table:table-cell>
          <table:table-cell table:style-name="ce79" table:formula="of:=IF([.N$6]=0;0;VLOOKUP([.$A17];['file:///P:/escritoriosregionais/01_sede_curitiba/camila/CRONOGRAMA%20NOVO/SFM/cronograma%20-%20SFM%20-%20recape/CRONOGRAMA%20INDIVIDUAL/Cronograma%20SFM%202017%20RECAPE-%20INDIVIDUAL.xlsx'#$base.$A$1:.$P$1048576];[.N$6]+4;0))" office:value-type="float" office:value="0" calcext:value-type="float">
            <text:p>0</text:p>
          </table:table-cell>
          <table:table-cell table:style-name="ce79" table:formula="of:=IF([.O$6]=0;0;VLOOKUP([.$A17];['file:///P:/escritoriosregionais/01_sede_curitiba/camila/CRONOGRAMA%20NOVO/SFM/cronograma%20-%20SFM%20-%20recape/CRONOGRAMA%20INDIVIDUAL/Cronograma%20SFM%202017%20RECAPE-%20INDIVIDUAL.xlsx'#$base.$A$1:.$P$1048576];[.O$6]+4;0))" office:value-type="float" office:value="0" calcext:value-type="float">
            <text:p>0</text:p>
          </table:table-cell>
          <table:table-cell table:style-name="ce79" table:formula="of:=IF([.P$6]=0;0;VLOOKUP([.$A17];['file:///P:/escritoriosregionais/01_sede_curitiba/camila/CRONOGRAMA%20NOVO/SFM/cronograma%20-%20SFM%20-%20recape/CRONOGRAMA%20INDIVIDUAL/Cronograma%20SFM%202017%20RECAPE-%20INDIVIDUAL.xlsx'#$base.$A$1:.$P$1048576];[.P$6]+4;0))" office:value-type="float" office:value="0" calcext:value-type="float">
            <text:p>0</text:p>
          </table:table-cell>
          <table:table-cell table:style-name="ce136" table:formula="of:=IF([.Q$6]=0;0;VLOOKUP([.$A17];['file:///P:/escritoriosregionais/01_sede_curitiba/camila/CRONOGRAMA%20NOVO/SFM/cronograma%20-%20SFM%20-%20recape/CRONOGRAMA%20INDIVIDUAL/Cronograma%20SFM%202017%20RECAPE-%20INDIVIDUAL.xlsx'#$base.$A$1:.$P$1048576];[.Q$6]+4;0))" office:value-type="float" office:value="0" calcext:value-type="float">
            <text:p>0</text:p>
          </table:table-cell>
          <table:table-cell table:style-name="ce149"/>
          <table:table-cell table:style-name="ce165"/>
          <table:table-cell table:style-name="ce181" table:formula="of:=IF([.$S$21]=0;0;([.S17]/[.$S$21])*100)" office:value-type="float" office:value="0" calcext:value-type="float">
            <text:p>0,00</text:p>
          </table:table-cell>
          <table:table-cell table:style-name="Default"/>
          <table:table-cell/>
          <table:table-cell table:style-name="ce198" table:formula="of:=SUM([.F17:.Q17])" office:value-type="float" office:value="100" calcext:value-type="float">
            <text:p>100</text:p>
          </table:table-cell>
          <table:table-cell table:number-columns-repeated="1001"/>
        </table:table-row>
        <table:table-row table:style-name="ro7">
          <table:table-cell table:style-name="ce3" table:formula="of:=CONCATENATE([.$E$6];&quot;|&quot;;[.B18])" office:value-type="string" office:string-value="6|9" calcext:value-type="string">
            <text:p>6|9</text:p>
          </table:table-cell>
          <table:table-cell table:style-name="ce12" office:value-type="string" calcext:value-type="string">
            <text:p>9</text:p>
          </table:table-cell>
          <table:table-cell table:style-name="ce32" office:value-type="string" calcext:value-type="string">
            <text:p>DRENAGEM</text:p>
          </table:table-cell>
          <table:table-cell table:style-name="ce52"/>
          <table:table-cell table:style-name="ce66"/>
          <table:table-cell table:style-name="ce79" office:value-type="float" office:value="20" calcext:value-type="float">
            <text:p>20</text:p>
          </table:table-cell>
          <table:table-cell table:number-columns-repeated="2" table:style-name="ce79" office:value-type="float" office:value="30" calcext:value-type="float">
            <text:p>30</text:p>
          </table:table-cell>
          <table:table-cell table:style-name="ce79" office:value-type="float" office:value="15" calcext:value-type="float">
            <text:p>15</text:p>
          </table:table-cell>
          <table:table-cell table:style-name="ce79" office:value-type="float" office:value="5" calcext:value-type="float">
            <text:p>5</text:p>
          </table:table-cell>
          <table:table-cell table:style-name="ce79" office:value-type="float" office:value="0" calcext:value-type="float">
            <text:p>0</text:p>
          </table:table-cell>
          <table:table-cell table:style-name="ce79" table:formula="of:=IF([.L$6]=0;0;VLOOKUP([.$A18];['file:///P:/escritoriosregionais/01_sede_curitiba/camila/CRONOGRAMA%20NOVO/SFM/cronograma%20-%20SFM%20-%20recape/CRONOGRAMA%20INDIVIDUAL/Cronograma%20SFM%202017%20RECAPE-%20INDIVIDUAL.xlsx'#$base.$A$1:.$P$1048576];[.L$6]+4;0))" office:value-type="float" office:value="0" calcext:value-type="float">
            <text:p>0</text:p>
          </table:table-cell>
          <table:table-cell table:style-name="ce79" table:formula="of:=IF([.M$6]=0;0;VLOOKUP([.$A18];['file:///P:/escritoriosregionais/01_sede_curitiba/camila/CRONOGRAMA%20NOVO/SFM/cronograma%20-%20SFM%20-%20recape/CRONOGRAMA%20INDIVIDUAL/Cronograma%20SFM%202017%20RECAPE-%20INDIVIDUAL.xlsx'#$base.$A$1:.$P$1048576];[.M$6]+4;0))" office:value-type="float" office:value="0" calcext:value-type="float">
            <text:p>0</text:p>
          </table:table-cell>
          <table:table-cell table:style-name="ce79" table:formula="of:=IF([.N$6]=0;0;VLOOKUP([.$A18];['file:///P:/escritoriosregionais/01_sede_curitiba/camila/CRONOGRAMA%20NOVO/SFM/cronograma%20-%20SFM%20-%20recape/CRONOGRAMA%20INDIVIDUAL/Cronograma%20SFM%202017%20RECAPE-%20INDIVIDUAL.xlsx'#$base.$A$1:.$P$1048576];[.N$6]+4;0))" office:value-type="float" office:value="0" calcext:value-type="float">
            <text:p>0</text:p>
          </table:table-cell>
          <table:table-cell table:style-name="ce79" table:formula="of:=IF([.O$6]=0;0;VLOOKUP([.$A18];['file:///P:/escritoriosregionais/01_sede_curitiba/camila/CRONOGRAMA%20NOVO/SFM/cronograma%20-%20SFM%20-%20recape/CRONOGRAMA%20INDIVIDUAL/Cronograma%20SFM%202017%20RECAPE-%20INDIVIDUAL.xlsx'#$base.$A$1:.$P$1048576];[.O$6]+4;0))" office:value-type="float" office:value="0" calcext:value-type="float">
            <text:p>0</text:p>
          </table:table-cell>
          <table:table-cell table:style-name="ce79" table:formula="of:=IF([.P$6]=0;0;VLOOKUP([.$A18];['file:///P:/escritoriosregionais/01_sede_curitiba/camila/CRONOGRAMA%20NOVO/SFM/cronograma%20-%20SFM%20-%20recape/CRONOGRAMA%20INDIVIDUAL/Cronograma%20SFM%202017%20RECAPE-%20INDIVIDUAL.xlsx'#$base.$A$1:.$P$1048576];[.P$6]+4;0))" office:value-type="float" office:value="0" calcext:value-type="float">
            <text:p>0</text:p>
          </table:table-cell>
          <table:table-cell table:style-name="ce136" table:formula="of:=IF([.Q$6]=0;0;VLOOKUP([.$A18];['file:///P:/escritoriosregionais/01_sede_curitiba/camila/CRONOGRAMA%20NOVO/SFM/cronograma%20-%20SFM%20-%20recape/CRONOGRAMA%20INDIVIDUAL/Cronograma%20SFM%202017%20RECAPE-%20INDIVIDUAL.xlsx'#$base.$A$1:.$P$1048576];[.Q$6]+4;0))" office:value-type="float" office:value="0" calcext:value-type="float">
            <text:p>0</text:p>
          </table:table-cell>
          <table:table-cell table:style-name="ce149"/>
          <table:table-cell table:style-name="ce165" table:formula="of:=[$RESUMO.H48]" office:value-type="float" office:value="762705.05" calcext:value-type="float">
            <text:p>762.705,05 </text:p>
          </table:table-cell>
          <table:table-cell table:style-name="ce181" table:formula="of:=IF([.$S$21]=0;0;([.S18]/[.$S$21])*100)" office:value-type="float" office:value="36.3325101877432" calcext:value-type="float">
            <text:p>36,33</text:p>
          </table:table-cell>
          <table:table-cell table:style-name="Default"/>
          <table:table-cell/>
          <table:table-cell table:style-name="ce198" table:formula="of:=SUM([.F18:.Q18])" office:value-type="float" office:value="100" calcext:value-type="float">
            <text:p>100</text:p>
          </table:table-cell>
          <table:table-cell table:number-columns-repeated="1001"/>
        </table:table-row>
        <table:table-row table:style-name="ro7">
          <table:table-cell table:style-name="ce3" table:formula="of:=CONCATENATE([.$E$6];&quot;|&quot;;[.B19])" office:value-type="string" office:string-value="6|10" calcext:value-type="string">
            <text:p>6|10</text:p>
          </table:table-cell>
          <table:table-cell table:style-name="ce12" office:value-type="string" calcext:value-type="string">
            <text:p>10</text:p>
          </table:table-cell>
          <table:table-cell table:style-name="ce32" office:value-type="string" calcext:value-type="string">
            <text:p>ENSAIOS TECNOLÓGICOS</text:p>
          </table:table-cell>
          <table:table-cell table:style-name="ce52"/>
          <table:table-cell table:style-name="ce66"/>
          <table:table-cell table:style-name="ce79" office:value-type="float" office:value="3" calcext:value-type="float">
            <text:p>3</text:p>
          </table:table-cell>
          <table:table-cell table:style-name="ce79" office:value-type="float" office:value="12" calcext:value-type="float">
            <text:p>12</text:p>
          </table:table-cell>
          <table:table-cell table:style-name="ce79" office:value-type="float" office:value="25" calcext:value-type="float">
            <text:p>25</text:p>
          </table:table-cell>
          <table:table-cell table:style-name="ce79" office:value-type="float" office:value="28" calcext:value-type="float">
            <text:p>28</text:p>
          </table:table-cell>
          <table:table-cell table:style-name="ce79" office:value-type="float" office:value="21" calcext:value-type="float">
            <text:p>21</text:p>
          </table:table-cell>
          <table:table-cell table:style-name="ce79" office:value-type="float" office:value="11" calcext:value-type="float">
            <text:p>11</text:p>
          </table:table-cell>
          <table:table-cell table:style-name="ce79" table:formula="of:=IF([.L$6]=0;0;VLOOKUP([.$A19];['file:///P:/escritoriosregionais/01_sede_curitiba/camila/CRONOGRAMA%20NOVO/SFM/cronograma%20-%20SFM%20-%20recape/CRONOGRAMA%20INDIVIDUAL/Cronograma%20SFM%202017%20RECAPE-%20INDIVIDUAL.xlsx'#$base.$A$1:.$P$1048576];[.L$6]+4;0))" office:value-type="float" office:value="0" calcext:value-type="float">
            <text:p>0</text:p>
          </table:table-cell>
          <table:table-cell table:style-name="ce79" table:formula="of:=IF([.M$6]=0;0;VLOOKUP([.$A19];['file:///P:/escritoriosregionais/01_sede_curitiba/camila/CRONOGRAMA%20NOVO/SFM/cronograma%20-%20SFM%20-%20recape/CRONOGRAMA%20INDIVIDUAL/Cronograma%20SFM%202017%20RECAPE-%20INDIVIDUAL.xlsx'#$base.$A$1:.$P$1048576];[.M$6]+4;0))" office:value-type="float" office:value="0" calcext:value-type="float">
            <text:p>0</text:p>
          </table:table-cell>
          <table:table-cell table:style-name="ce79" table:formula="of:=IF([.N$6]=0;0;VLOOKUP([.$A19];['file:///P:/escritoriosregionais/01_sede_curitiba/camila/CRONOGRAMA%20NOVO/SFM/cronograma%20-%20SFM%20-%20recape/CRONOGRAMA%20INDIVIDUAL/Cronograma%20SFM%202017%20RECAPE-%20INDIVIDUAL.xlsx'#$base.$A$1:.$P$1048576];[.N$6]+4;0))" office:value-type="float" office:value="0" calcext:value-type="float">
            <text:p>0</text:p>
          </table:table-cell>
          <table:table-cell table:style-name="ce79" table:formula="of:=IF([.O$6]=0;0;VLOOKUP([.$A19];['file:///P:/escritoriosregionais/01_sede_curitiba/camila/CRONOGRAMA%20NOVO/SFM/cronograma%20-%20SFM%20-%20recape/CRONOGRAMA%20INDIVIDUAL/Cronograma%20SFM%202017%20RECAPE-%20INDIVIDUAL.xlsx'#$base.$A$1:.$P$1048576];[.O$6]+4;0))" office:value-type="float" office:value="0" calcext:value-type="float">
            <text:p>0</text:p>
          </table:table-cell>
          <table:table-cell table:style-name="ce79" table:formula="of:=IF([.P$6]=0;0;VLOOKUP([.$A19];['file:///P:/escritoriosregionais/01_sede_curitiba/camila/CRONOGRAMA%20NOVO/SFM/cronograma%20-%20SFM%20-%20recape/CRONOGRAMA%20INDIVIDUAL/Cronograma%20SFM%202017%20RECAPE-%20INDIVIDUAL.xlsx'#$base.$A$1:.$P$1048576];[.P$6]+4;0))" office:value-type="float" office:value="0" calcext:value-type="float">
            <text:p>0</text:p>
          </table:table-cell>
          <table:table-cell table:style-name="ce136" table:formula="of:=IF([.Q$6]=0;0;VLOOKUP([.$A19];['file:///P:/escritoriosregionais/01_sede_curitiba/camila/CRONOGRAMA%20NOVO/SFM/cronograma%20-%20SFM%20-%20recape/CRONOGRAMA%20INDIVIDUAL/Cronograma%20SFM%202017%20RECAPE-%20INDIVIDUAL.xlsx'#$base.$A$1:.$P$1048576];[.Q$6]+4;0))" office:value-type="float" office:value="0" calcext:value-type="float">
            <text:p>0</text:p>
          </table:table-cell>
          <table:table-cell table:style-name="ce149"/>
          <table:table-cell table:style-name="ce165" table:formula="of:=[$RESUMO.H69]" office:value-type="float" office:value="9442.94" calcext:value-type="float">
            <text:p>9.442,94 </text:p>
          </table:table-cell>
          <table:table-cell table:style-name="ce181" table:formula="of:=IF([.$S$21]=0;0;([.S19]/[.$S$21])*100)" office:value-type="float" office:value="0.449827510322959" calcext:value-type="float">
            <text:p>0,45</text:p>
          </table:table-cell>
          <table:table-cell table:style-name="Default"/>
          <table:table-cell/>
          <table:table-cell table:style-name="ce198" table:formula="of:=SUM([.F19:.Q19])" office:value-type="float" office:value="100" calcext:value-type="float">
            <text:p>100</text:p>
          </table:table-cell>
          <table:table-cell table:number-columns-repeated="1001"/>
        </table:table-row>
        <table:table-row table:style-name="ro5">
          <table:table-cell table:style-name="ce2"/>
          <table:table-cell table:style-name="ce13"/>
          <table:table-cell table:style-name="ce33" table:number-columns-repeated="3"/>
          <table:table-cell table:style-name="ce80" table:number-columns-repeated="13"/>
          <table:table-cell table:style-name="ce166"/>
          <table:table-cell table:style-name="ce182"/>
          <table:table-cell table:style-name="Default"/>
          <table:table-cell table:number-columns-repeated="1003"/>
        </table:table-row>
        <table:table-row table:style-name="ro6">
          <table:table-cell table:style-name="ce2"/>
          <table:table-cell table:style-name="ce14"/>
          <table:table-cell table:style-name="ce328" office:value-type="string" calcext:value-type="string">
            <text:p>TOTAIS</text:p>
          </table:table-cell>
          <table:table-cell table:style-name="ce328" office:value-type="string" calcext:value-type="string" table:number-columns-spanned="2" table:number-rows-spanned="1">
            <text:p>TOTAIS</text:p>
          </table:table-cell>
          <table:covered-table-cell table:style-name="ce67"/>
          <table:table-cell table:style-name="ce81" table:number-columns-repeated="13"/>
          <table:table-cell table:style-name="ce167" table:formula="of:=SUM([.S9:.S20])" office:value-type="float" office:value="2099235.77" calcext:value-type="float">
            <text:p>2.099.235,77 </text:p>
          </table:table-cell>
          <table:table-cell table:style-name="ce183" table:formula="of:=SUM([.T9:.T19])" office:value-type="float" office:value="100" calcext:value-type="float">
            <text:p>100,00</text:p>
          </table:table-cell>
          <table:table-cell table:style-name="Default"/>
          <table:table-cell table:number-columns-repeated="1003"/>
        </table:table-row>
        <table:table-row table:style-name="ro3">
          <table:table-cell table:style-name="ce2"/>
          <table:table-cell table:style-name="ce15" office:value-type="string" calcext:value-type="string" table:number-columns-spanned="19" table:number-rows-spanned="1">
            <text:p>COMPOSIÇÃO DOS RECURSOS (FINANCIAMENTO E CONTRAPARTIDA)</text:p>
          </table:table-cell>
          <table:covered-table-cell table:number-columns-repeated="3" table:style-name="ce35"/>
          <table:covered-table-cell table:number-columns-repeated="14" table:style-name="ce82"/>
          <table:covered-table-cell table:style-name="ce184"/>
          <table:table-cell table:style-name="Default"/>
          <table:table-cell table:number-columns-repeated="1003"/>
        </table:table-row>
        <table:table-row table:style-name="ro5">
          <table:table-cell table:style-name="ce2"/>
          <table:table-cell table:style-name="ce16" office:value-type="string" calcext:value-type="string">
            <text:p>ITEM</text:p>
          </table:table-cell>
          <table:table-cell table:style-name="ce36" table:number-columns-repeated="3"/>
          <table:table-cell table:style-name="ce83" office:value-type="string" calcext:value-type="string" table:number-columns-spanned="12" table:number-rows-spanned="1">
            <text:p>PARCELAS</text:p>
          </table:table-cell>
          <table:covered-table-cell table:number-columns-repeated="10" table:style-name="ce94"/>
          <table:covered-table-cell table:style-name="ce137"/>
          <table:table-cell table:style-name="ce50" office:value-type="string" calcext:value-type="string">
            <text:p>Nº DE</text:p>
          </table:table-cell>
          <table:table-cell table:style-name="ce168" office:value-type="string" calcext:value-type="string">
            <text:p>TOTAL</text:p>
          </table:table-cell>
          <table:table-cell table:style-name="ce185" office:value-type="string" calcext:value-type="string">
            <text:p>% S/</text:p>
          </table:table-cell>
          <table:table-cell table:style-name="Default"/>
          <table:table-cell table:number-columns-repeated="1003"/>
        </table:table-row>
        <table:table-row table:style-name="ro5">
          <table:table-cell table:style-name="ce2"/>
          <table:table-cell table:style-name="ce17"/>
          <table:table-cell table:style-name="ce331"/>
          <table:table-cell table:style-name="ce53" table:number-columns-repeated="2"/>
          <table:table-cell table:style-name="ce84" table:formula="of:=[.F6]" office:value-type="float" office:value="1" calcext:value-type="float">
            <text:p>1</text:p>
          </table:table-cell>
          <table:table-cell table:style-name="ce84" table:formula="of:=[.G6]" office:value-type="float" office:value="2" calcext:value-type="float">
            <text:p>2</text:p>
          </table:table-cell>
          <table:table-cell table:style-name="ce84" table:formula="of:=[.H6]" office:value-type="float" office:value="3" calcext:value-type="float">
            <text:p>3</text:p>
          </table:table-cell>
          <table:table-cell table:style-name="ce84" table:formula="of:=[.I6]" office:value-type="float" office:value="4" calcext:value-type="float">
            <text:p>4</text:p>
          </table:table-cell>
          <table:table-cell table:style-name="ce84" table:formula="of:=[.J6]" office:value-type="float" office:value="5" calcext:value-type="float">
            <text:p>5</text:p>
          </table:table-cell>
          <table:table-cell table:style-name="ce84" table:formula="of:=[.K6]" office:value-type="float" office:value="6" calcext:value-type="float">
            <text:p>6</text:p>
          </table:table-cell>
          <table:table-cell table:style-name="ce84" table:formula="of:=[.L6]" office:value-type="float" office:value="0" calcext:value-type="float">
            <text:p>0</text:p>
          </table:table-cell>
          <table:table-cell table:style-name="ce84" table:formula="of:=[.M6]" office:value-type="float" office:value="0" calcext:value-type="float">
            <text:p>0</text:p>
          </table:table-cell>
          <table:table-cell table:style-name="ce84" table:formula="of:=[.N6]" office:value-type="float" office:value="0" calcext:value-type="float">
            <text:p>0</text:p>
          </table:table-cell>
          <table:table-cell table:style-name="ce84" table:formula="of:=[.O6]" office:value-type="float" office:value="0" calcext:value-type="float">
            <text:p>0</text:p>
          </table:table-cell>
          <table:table-cell table:style-name="ce84" table:formula="of:=[.P6]" office:value-type="float" office:value="0" calcext:value-type="float">
            <text:p>0</text:p>
          </table:table-cell>
          <table:table-cell table:style-name="ce138" table:formula="of:=[.Q6]" office:value-type="float" office:value="0" calcext:value-type="float">
            <text:p>0</text:p>
          </table:table-cell>
          <table:table-cell table:style-name="ce150" office:value-type="string" calcext:value-type="string">
            <text:p>MESES</text:p>
          </table:table-cell>
          <table:table-cell table:style-name="ce169" office:value-type="string" calcext:value-type="string">
            <text:p>ITEM</text:p>
          </table:table-cell>
          <table:table-cell table:style-name="ce186" office:value-type="string" calcext:value-type="string">
            <text:p>ITEM</text:p>
          </table:table-cell>
          <table:table-cell table:style-name="Default"/>
          <table:table-cell table:number-columns-repeated="1003"/>
        </table:table-row>
        <table:table-row table:style-name="ro7">
          <table:table-cell table:style-name="ce2"/>
          <table:table-cell table:style-name="ce18" office:value-type="string" calcext:value-type="string">
            <text:p>1T</text:p>
          </table:table-cell>
          <table:table-cell table:style-name="ce38" office:value-type="string" calcext:value-type="string">
            <text:p>SERVIÇOS PRELIMINARES</text:p>
          </table:table-cell>
          <table:table-cell table:style-name="ce54" office:value-type="string" calcext:value-type="string">
            <text:p>FINANCIAMENTO</text:p>
          </table:table-cell>
          <table:table-cell table:style-name="ce55" office:value-type="string" calcext:value-type="string">
            <text:p>R$</text:p>
          </table:table-cell>
          <table:table-cell table:style-name="ce85" table:formula="of:=(([.F9]/100)*[.$S$9])*[.$T$2]" office:value-type="float" office:value="4948.136" calcext:value-type="float">
            <text:p>4.948,14 </text:p>
          </table:table-cell>
          <table:table-cell table:style-name="ce85" table:formula="of:=(([.G9]/100)*[.$S$9])*[.$T$2]" office:value-type="float" office:value="7422.204" calcext:value-type="float">
            <text:p>7.422,20 </text:p>
          </table:table-cell>
          <table:table-cell table:style-name="ce85" table:formula="of:=(([.H9]/100)*[.$S$9])*[.$T$2]" office:value-type="float" office:value="7422.204" calcext:value-type="float">
            <text:p>7.422,20 </text:p>
          </table:table-cell>
          <table:table-cell table:style-name="ce85" table:formula="of:=(([.I9]/100)*[.$S$9])*[.$T$2]" office:value-type="float" office:value="4948.136" calcext:value-type="float">
            <text:p>4.948,14 </text:p>
          </table:table-cell>
          <table:table-cell table:style-name="ce85" table:formula="of:=(([.J9]/100)*[.$S$9])*[.$T$2]" office:value-type="float" office:value="0" calcext:value-type="float">
            <text:p>0,00 </text:p>
          </table:table-cell>
          <table:table-cell table:style-name="ce85" table:formula="of:=(([.K9]/100)*[.$S$9])*[.$T$2]" office:value-type="float" office:value="0" calcext:value-type="float">
            <text:p>0,00 </text:p>
          </table:table-cell>
          <table:table-cell table:style-name="ce85" table:formula="of:=(([.L9]/100)*[.$S$9])*[.$T$2]" office:value-type="float" office:value="0" calcext:value-type="float">
            <text:p>0,00 </text:p>
          </table:table-cell>
          <table:table-cell table:style-name="ce85" table:formula="of:=(([.M9]/100)*[.$S$9])*[.$T$2]" office:value-type="float" office:value="0" calcext:value-type="float">
            <text:p>0,00 </text:p>
          </table:table-cell>
          <table:table-cell table:style-name="ce85" table:formula="of:=(([.N9]/100)*[.$S$9])*[.$T$2]" office:value-type="float" office:value="0" calcext:value-type="float">
            <text:p>0,00 </text:p>
          </table:table-cell>
          <table:table-cell table:style-name="ce85" table:formula="of:=(([.O9]/100)*[.$S$9])*[.$T$2]" office:value-type="float" office:value="0" calcext:value-type="float">
            <text:p>0,00 </text:p>
          </table:table-cell>
          <table:table-cell table:style-name="ce85" table:formula="of:=(([.P9]/100)*[.$S$9])*[.$T$2]" office:value-type="float" office:value="0" calcext:value-type="float">
            <text:p>0,00 </text:p>
          </table:table-cell>
          <table:table-cell table:style-name="ce139" table:formula="of:=(([.Q9]/100)*[.$S$9])*[.$T$2]" office:value-type="float" office:value="0" calcext:value-type="float">
            <text:p>0,00 </text:p>
          </table:table-cell>
          <table:table-cell table:style-name="ce151" table:formula="of:=COUNTIF([.F25:.Q25];&quot;&gt;0&quot;)" office:value-type="float" office:value="4" calcext:value-type="float">
            <text:p>4 </text:p>
          </table:table-cell>
          <table:table-cell table:style-name="ce170" table:formula="of:=SUM([.F25:.Q25])" office:value-type="float" office:value="24740.68" calcext:value-type="float">
            <text:p>24.740,68 </text:p>
          </table:table-cell>
          <table:table-cell table:style-name="ce187" table:formula="of:=IF([.$S$51]=0;0;([.S25]/[.$S$51]))" office:value-type="percentage" office:value="0.0117855651821329" calcext:value-type="percentage">
            <text:p>1,18%</text:p>
          </table:table-cell>
          <table:table-cell table:style-name="Default"/>
          <table:table-cell table:number-columns-repeated="1003"/>
        </table:table-row>
        <table:table-row table:style-name="ro7">
          <table:table-cell table:style-name="ce2"/>
          <table:table-cell table:style-name="ce18" office:value-type="string" calcext:value-type="string">
            <text:p>1C</text:p>
          </table:table-cell>
          <table:table-cell table:style-name="ce39"/>
          <table:table-cell table:style-name="ce54" office:value-type="string" calcext:value-type="string">
            <text:p>CONTRAPARTIDA</text:p>
          </table:table-cell>
          <table:table-cell table:style-name="ce55" office:value-type="string" calcext:value-type="string">
            <text:p>R$</text:p>
          </table:table-cell>
          <table:table-cell table:style-name="ce85" table:formula="of:=(([.F9]/100)*[.$S$9])*[.T3]" office:value-type="float" office:value="0" calcext:value-type="float">
            <text:p>0,00 </text:p>
          </table:table-cell>
          <table:table-cell table:style-name="ce85" table:formula="of:=(([.G9]/100)*[.$S$9])*[.$T$3]" office:value-type="float" office:value="0" calcext:value-type="float">
            <text:p>0,00 </text:p>
          </table:table-cell>
          <table:table-cell table:style-name="ce85" table:formula="of:=(([.H9]/100)*[.$S$9])*[.$T$3]" office:value-type="float" office:value="0" calcext:value-type="float">
            <text:p>0,00 </text:p>
          </table:table-cell>
          <table:table-cell table:style-name="ce85" table:formula="of:=(([.I9]/100)*[.$S$9])*[.$T$3]" office:value-type="float" office:value="0" calcext:value-type="float">
            <text:p>0,00 </text:p>
          </table:table-cell>
          <table:table-cell table:style-name="ce85" table:formula="of:=(([.J9]/100)*[.$S$9])*[.$T$3]" office:value-type="float" office:value="0" calcext:value-type="float">
            <text:p>0,00 </text:p>
          </table:table-cell>
          <table:table-cell table:style-name="ce85" table:formula="of:=(([.K9]/100)*[.$S$9])*[.$T$3]" office:value-type="float" office:value="0" calcext:value-type="float">
            <text:p>0,00 </text:p>
          </table:table-cell>
          <table:table-cell table:style-name="ce85" table:formula="of:=(([.L9]/100)*[.$S$9])*[.$T$3]" office:value-type="float" office:value="0" calcext:value-type="float">
            <text:p>0,00 </text:p>
          </table:table-cell>
          <table:table-cell table:style-name="ce85" table:formula="of:=(([.M9]/100)*[.$S$9])*[.$T$3]" office:value-type="float" office:value="0" calcext:value-type="float">
            <text:p>0,00 </text:p>
          </table:table-cell>
          <table:table-cell table:style-name="ce85" table:formula="of:=(([.N9]/100)*[.$S$9])*[.$T$3]" office:value-type="float" office:value="0" calcext:value-type="float">
            <text:p>0,00 </text:p>
          </table:table-cell>
          <table:table-cell table:style-name="ce85" table:formula="of:=(([.O9]/100)*[.$S$9])*[.$T$3]" office:value-type="float" office:value="0" calcext:value-type="float">
            <text:p>0,00 </text:p>
          </table:table-cell>
          <table:table-cell table:style-name="ce85" table:formula="of:=(([.P9]/100)*[.$S$9])*[.$T$3]" office:value-type="float" office:value="0" calcext:value-type="float">
            <text:p>0,00 </text:p>
          </table:table-cell>
          <table:table-cell table:style-name="ce139" table:formula="of:=(([.Q9]/100)*[.$S$9])*[.$T$3]" office:value-type="float" office:value="0" calcext:value-type="float">
            <text:p>0,00 </text:p>
          </table:table-cell>
          <table:table-cell table:style-name="ce152" table:formula="of:=COUNTIF([.F26:.Q26];&quot;&gt;0&quot;)" office:value-type="float" office:value="0" calcext:value-type="float">
            <text:p>0 </text:p>
          </table:table-cell>
          <table:table-cell table:style-name="ce170" table:formula="of:=SUM([.F26:.Q26])" office:value-type="float" office:value="0" calcext:value-type="float">
            <text:p>0,00 </text:p>
          </table:table-cell>
          <table:table-cell table:style-name="ce187" table:formula="of:=IF([.$S$51]=0;0;([.S26]/[.$S$51]))" office:value-type="percentage" office:value="0" calcext:value-type="percentage">
            <text:p>0,00%</text:p>
          </table:table-cell>
          <table:table-cell table:style-name="ce196"/>
          <table:table-cell table:number-columns-repeated="1003"/>
        </table:table-row>
        <table:table-row table:style-name="ro7">
          <table:table-cell table:style-name="ce2"/>
          <table:table-cell table:style-name="ce18" office:value-type="string" calcext:value-type="string">
            <text:p>2T</text:p>
          </table:table-cell>
          <table:table-cell table:style-name="ce40" office:value-type="string" calcext:value-type="string">
            <text:p>TERRAPLENAGEM</text:p>
          </table:table-cell>
          <table:table-cell table:style-name="ce55" office:value-type="string" calcext:value-type="string">
            <text:p>FINANCIAMENTO</text:p>
          </table:table-cell>
          <table:table-cell table:style-name="ce55" office:value-type="string" calcext:value-type="string">
            <text:p>R$</text:p>
          </table:table-cell>
          <table:table-cell table:style-name="ce85" table:formula="of:=(([.F10]/100)*[.$S$10])*[.$T$2]" office:value-type="float" office:value="20105.787" calcext:value-type="float">
            <text:p>20.105,79 </text:p>
          </table:table-cell>
          <table:table-cell table:style-name="ce85" table:formula="of:=(([.G10]/100)*[.$S$10])*[.$T$2]" office:value-type="float" office:value="33509.645" calcext:value-type="float">
            <text:p>33.509,65 </text:p>
          </table:table-cell>
          <table:table-cell table:style-name="ce85" table:formula="of:=(([.H10]/100)*[.$S$10])*[.$T$2]" office:value-type="float" office:value="40211.574" calcext:value-type="float">
            <text:p>40.211,57 </text:p>
          </table:table-cell>
          <table:table-cell table:style-name="ce85" table:formula="of:=(([.I10]/100)*[.$S$10])*[.$T$2]" office:value-type="float" office:value="33509.645" calcext:value-type="float">
            <text:p>33.509,65 </text:p>
          </table:table-cell>
          <table:table-cell table:style-name="ce85" table:formula="of:=(([.J10]/100)*[.$S$10])*[.$T$2]" office:value-type="float" office:value="6701.929" calcext:value-type="float">
            <text:p>6.701,93 </text:p>
          </table:table-cell>
          <table:table-cell table:style-name="ce85" table:formula="of:=(([.K10]/100)*[.$S$10])*[.$T$2]" office:value-type="float" office:value="0" calcext:value-type="float">
            <text:p>0,00 </text:p>
          </table:table-cell>
          <table:table-cell table:style-name="ce85" table:formula="of:=(([.L10]/100)*[.$S$10])*[.$T$2]" office:value-type="float" office:value="0" calcext:value-type="float">
            <text:p>0,00 </text:p>
          </table:table-cell>
          <table:table-cell table:style-name="ce85" table:formula="of:=(([.M10]/100)*[.$S$10])*[.$T$2]" office:value-type="float" office:value="0" calcext:value-type="float">
            <text:p>0,00 </text:p>
          </table:table-cell>
          <table:table-cell table:style-name="ce85" table:formula="of:=(([.N10]/100)*[.$S$10])*[.$T$2]" office:value-type="float" office:value="0" calcext:value-type="float">
            <text:p>0,00 </text:p>
          </table:table-cell>
          <table:table-cell table:style-name="ce85" table:formula="of:=(([.O10]/100)*[.$S$10])*[.$T$2]" office:value-type="float" office:value="0" calcext:value-type="float">
            <text:p>0,00 </text:p>
          </table:table-cell>
          <table:table-cell table:style-name="ce85" table:formula="of:=(([.P10]/100)*[.$S$10])*[.$T$2]" office:value-type="float" office:value="0" calcext:value-type="float">
            <text:p>0,00 </text:p>
          </table:table-cell>
          <table:table-cell table:style-name="ce139" table:formula="of:=(([.Q10]/100)*[.$S$10])*[.$T$2]" office:value-type="float" office:value="0" calcext:value-type="float">
            <text:p>0,00 </text:p>
          </table:table-cell>
          <table:table-cell table:style-name="ce152" table:formula="of:=COUNTIF([.F27:.Q27];&quot;&gt;0&quot;)" office:value-type="float" office:value="5" calcext:value-type="float">
            <text:p>5 </text:p>
          </table:table-cell>
          <table:table-cell table:style-name="ce170" table:formula="of:=SUM([.F27:.Q27])" office:value-type="float" office:value="134038.58" calcext:value-type="float">
            <text:p>134.038,58 </text:p>
          </table:table-cell>
          <table:table-cell table:style-name="ce187" table:formula="of:=IF([.$S$51]=0;0;([.S27]/[.$S$51]))" office:value-type="percentage" office:value="0.0638511318811988" calcext:value-type="percentage">
            <text:p>6,39%</text:p>
          </table:table-cell>
          <table:table-cell table:style-name="Default"/>
          <table:table-cell table:number-columns-repeated="1003"/>
        </table:table-row>
        <table:table-row table:style-name="ro7">
          <table:table-cell table:style-name="ce2"/>
          <table:table-cell table:style-name="ce18" office:value-type="string" calcext:value-type="string">
            <text:p>2C</text:p>
          </table:table-cell>
          <table:table-cell table:style-name="ce41"/>
          <table:table-cell table:style-name="ce55" office:value-type="string" calcext:value-type="string">
            <text:p>CONTRAPARTIDA</text:p>
          </table:table-cell>
          <table:table-cell table:style-name="ce55" office:value-type="string" calcext:value-type="string">
            <text:p>R$</text:p>
          </table:table-cell>
          <table:table-cell table:style-name="ce85" table:formula="of:=(([.F10]/100)*[.$S$10])*[.$T$3]" office:value-type="float" office:value="0" calcext:value-type="float">
            <text:p>0,00 </text:p>
          </table:table-cell>
          <table:table-cell table:style-name="ce85" table:formula="of:=(([.G10]/100)*[.$S$10])*[.$T$3]" office:value-type="float" office:value="0" calcext:value-type="float">
            <text:p>0,00 </text:p>
          </table:table-cell>
          <table:table-cell table:style-name="ce85" table:formula="of:=(([.H10]/100)*[.$S$10])*[.$T$3]" office:value-type="float" office:value="0" calcext:value-type="float">
            <text:p>0,00 </text:p>
          </table:table-cell>
          <table:table-cell table:style-name="ce85" table:formula="of:=(([.I10]/100)*[.$S$10])*[.$T$3]" office:value-type="float" office:value="0" calcext:value-type="float">
            <text:p>0,00 </text:p>
          </table:table-cell>
          <table:table-cell table:style-name="ce85" table:formula="of:=(([.J10]/100)*[.$S$10])*[.$T$3]" office:value-type="float" office:value="0" calcext:value-type="float">
            <text:p>0,00 </text:p>
          </table:table-cell>
          <table:table-cell table:style-name="ce85" table:formula="of:=(([.K10]/100)*[.$S$10])*[.$T$3]" office:value-type="float" office:value="0" calcext:value-type="float">
            <text:p>0,00 </text:p>
          </table:table-cell>
          <table:table-cell table:style-name="ce85" table:formula="of:=(([.L10]/100)*[.$S$10])*[.$T$3]" office:value-type="float" office:value="0" calcext:value-type="float">
            <text:p>0,00 </text:p>
          </table:table-cell>
          <table:table-cell table:style-name="ce85" table:formula="of:=(([.M10]/100)*[.$S$10])*[.$T$3]" office:value-type="float" office:value="0" calcext:value-type="float">
            <text:p>0,00 </text:p>
          </table:table-cell>
          <table:table-cell table:style-name="ce85" table:formula="of:=(([.N10]/100)*[.$S$10])*[.$T$3]" office:value-type="float" office:value="0" calcext:value-type="float">
            <text:p>0,00 </text:p>
          </table:table-cell>
          <table:table-cell table:style-name="ce85" table:formula="of:=(([.O10]/100)*[.$S$10])*[.$T$3]" office:value-type="float" office:value="0" calcext:value-type="float">
            <text:p>0,00 </text:p>
          </table:table-cell>
          <table:table-cell table:style-name="ce85" table:formula="of:=(([.P10]/100)*[.$S$10])*[.$T$3]" office:value-type="float" office:value="0" calcext:value-type="float">
            <text:p>0,00 </text:p>
          </table:table-cell>
          <table:table-cell table:style-name="ce139" table:formula="of:=(([.Q10]/100)*[.$S$10])*[.$T$3]" office:value-type="float" office:value="0" calcext:value-type="float">
            <text:p>0,00 </text:p>
          </table:table-cell>
          <table:table-cell table:style-name="ce152" table:formula="of:=COUNTIF([.F28:.Q28];&quot;&gt;0&quot;)" office:value-type="float" office:value="0" calcext:value-type="float">
            <text:p>0 </text:p>
          </table:table-cell>
          <table:table-cell table:style-name="ce170" table:formula="of:=SUM([.F28:.Q28])" office:value-type="float" office:value="0" calcext:value-type="float">
            <text:p>0,00 </text:p>
          </table:table-cell>
          <table:table-cell table:style-name="ce187" table:formula="of:=IF([.$S$51]=0;0;([.S28]/[.$S$51]))" office:value-type="percentage" office:value="0" calcext:value-type="percentage">
            <text:p>0,00%</text:p>
          </table:table-cell>
          <table:table-cell table:style-name="ce196"/>
          <table:table-cell table:number-columns-repeated="1003"/>
        </table:table-row>
        <table:table-row table:style-name="ro7">
          <table:table-cell table:style-name="ce2"/>
          <table:table-cell table:style-name="ce18" office:value-type="string" calcext:value-type="string">
            <text:p>3T</text:p>
          </table:table-cell>
          <table:table-cell table:style-name="ce40" office:value-type="string" calcext:value-type="string">
            <text:p>BASE / SUB-BASE</text:p>
          </table:table-cell>
          <table:table-cell table:style-name="ce55" office:value-type="string" calcext:value-type="string">
            <text:p>FINANCIAMENTO</text:p>
          </table:table-cell>
          <table:table-cell table:style-name="ce55" office:value-type="string" calcext:value-type="string">
            <text:p>R$</text:p>
          </table:table-cell>
          <table:table-cell table:style-name="ce85" table:formula="of:=(([.F11]/100)*[.$S$11])*[.$T$2]" office:value-type="float" office:value="20243.8905" calcext:value-type="float">
            <text:p>20.243,89 </text:p>
          </table:table-cell>
          <table:table-cell table:style-name="ce85" table:formula="of:=(([.G11]/100)*[.$S$11])*[.$T$2]" office:value-type="float" office:value="80975.562" calcext:value-type="float">
            <text:p>80.975,56 </text:p>
          </table:table-cell>
          <table:table-cell table:style-name="ce85" table:formula="of:=(([.H11]/100)*[.$S$11])*[.$T$2]" office:value-type="float" office:value="121463.343" calcext:value-type="float">
            <text:p>121.463,34 </text:p>
          </table:table-cell>
          <table:table-cell table:style-name="ce85" table:formula="of:=(([.I11]/100)*[.$S$11])*[.$T$2]" office:value-type="float" office:value="101219.4525" calcext:value-type="float">
            <text:p>101.219,45 </text:p>
          </table:table-cell>
          <table:table-cell table:style-name="ce85" table:formula="of:=(([.J11]/100)*[.$S$11])*[.$T$2]" office:value-type="float" office:value="80975.562" calcext:value-type="float">
            <text:p>80.975,56 </text:p>
          </table:table-cell>
          <table:table-cell table:style-name="ce85" table:formula="of:=(([.K11]/100)*[.$S$11])*[.$T$2]" office:value-type="float" office:value="0" calcext:value-type="float">
            <text:p>0,00 </text:p>
          </table:table-cell>
          <table:table-cell table:style-name="ce85" table:formula="of:=(([.L11]/100)*[.$S$11])*[.$T$2]" office:value-type="float" office:value="0" calcext:value-type="float">
            <text:p>0,00 </text:p>
          </table:table-cell>
          <table:table-cell table:style-name="ce85" table:formula="of:=(([.M11]/100)*[.$S$11])*[.$T$2]" office:value-type="float" office:value="0" calcext:value-type="float">
            <text:p>0,00 </text:p>
          </table:table-cell>
          <table:table-cell table:style-name="ce85" table:formula="of:=(([.N11]/100)*[.$S$11])*[.$T$2]" office:value-type="float" office:value="0" calcext:value-type="float">
            <text:p>0,00 </text:p>
          </table:table-cell>
          <table:table-cell table:style-name="ce85" table:formula="of:=(([.O11]/100)*[.$S$11])*[.$T$2]" office:value-type="float" office:value="0" calcext:value-type="float">
            <text:p>0,00 </text:p>
          </table:table-cell>
          <table:table-cell table:style-name="ce85" table:formula="of:=(([.P11]/100)*[.$S$11])*[.$T$2]" office:value-type="float" office:value="0" calcext:value-type="float">
            <text:p>0,00 </text:p>
          </table:table-cell>
          <table:table-cell table:style-name="ce139" table:formula="of:=(([.Q11]/100)*[.$S$11])*[.$T$2]" office:value-type="float" office:value="0" calcext:value-type="float">
            <text:p>0,00 </text:p>
          </table:table-cell>
          <table:table-cell table:style-name="ce152" table:formula="of:=COUNTIF([.F29:.Q29];&quot;&gt;0&quot;)" office:value-type="float" office:value="5" calcext:value-type="float">
            <text:p>5 </text:p>
          </table:table-cell>
          <table:table-cell table:style-name="ce170" table:formula="of:=SUM([.F29:.Q29])" office:value-type="float" office:value="404877.81" calcext:value-type="float">
            <text:p>404.877,81 </text:p>
          </table:table-cell>
          <table:table-cell table:style-name="ce187" table:formula="of:=IF([.$S$51]=0;0;([.S29]/[.$S$51]))" office:value-type="percentage" office:value="0.192869145898748" calcext:value-type="percentage">
            <text:p>19,29%</text:p>
          </table:table-cell>
          <table:table-cell table:style-name="Default"/>
          <table:table-cell table:number-columns-repeated="1003"/>
        </table:table-row>
        <table:table-row table:style-name="ro7">
          <table:table-cell table:style-name="ce2"/>
          <table:table-cell table:style-name="ce18" office:value-type="string" calcext:value-type="string">
            <text:p>3C</text:p>
          </table:table-cell>
          <table:table-cell table:style-name="ce41"/>
          <table:table-cell table:style-name="ce55" office:value-type="string" calcext:value-type="string">
            <text:p>CONTRAPARTIDA</text:p>
          </table:table-cell>
          <table:table-cell table:style-name="ce55" office:value-type="string" calcext:value-type="string">
            <text:p>R$</text:p>
          </table:table-cell>
          <table:table-cell table:style-name="ce85" table:formula="of:=(([.F11]/100)*[.$S$11])*[.$T$3]" office:value-type="float" office:value="0" calcext:value-type="float">
            <text:p>0,00 </text:p>
          </table:table-cell>
          <table:table-cell table:style-name="ce85" table:formula="of:=(([.G11]/100)*[.$S$11])*[.$T$3]" office:value-type="float" office:value="0" calcext:value-type="float">
            <text:p>0,00 </text:p>
          </table:table-cell>
          <table:table-cell table:style-name="ce85" table:formula="of:=(([.H11]/100)*[.$S$11])*[.$T$3]" office:value-type="float" office:value="0" calcext:value-type="float">
            <text:p>0,00 </text:p>
          </table:table-cell>
          <table:table-cell table:style-name="ce85" table:formula="of:=(([.I11]/100)*[.$S$11])*[.$T$3]" office:value-type="float" office:value="0" calcext:value-type="float">
            <text:p>0,00 </text:p>
          </table:table-cell>
          <table:table-cell table:style-name="ce85" table:formula="of:=(([.J11]/100)*[.$S$11])*[.$T$3]" office:value-type="float" office:value="0" calcext:value-type="float">
            <text:p>0,00 </text:p>
          </table:table-cell>
          <table:table-cell table:style-name="ce85" table:formula="of:=(([.K11]/100)*[.$S$11])*[.$T$3]" office:value-type="float" office:value="0" calcext:value-type="float">
            <text:p>0,00 </text:p>
          </table:table-cell>
          <table:table-cell table:style-name="ce85" table:formula="of:=(([.L11]/100)*[.$S$11])*[.$T$3]" office:value-type="float" office:value="0" calcext:value-type="float">
            <text:p>0,00 </text:p>
          </table:table-cell>
          <table:table-cell table:style-name="ce85" table:formula="of:=(([.M11]/100)*[.$S$11])*[.$T$3]" office:value-type="float" office:value="0" calcext:value-type="float">
            <text:p>0,00 </text:p>
          </table:table-cell>
          <table:table-cell table:style-name="ce85" table:formula="of:=(([.N11]/100)*[.$S$11])*[.$T$3]" office:value-type="float" office:value="0" calcext:value-type="float">
            <text:p>0,00 </text:p>
          </table:table-cell>
          <table:table-cell table:style-name="ce85" table:formula="of:=(([.O11]/100)*[.$S$11])*[.$T$3]" office:value-type="float" office:value="0" calcext:value-type="float">
            <text:p>0,00 </text:p>
          </table:table-cell>
          <table:table-cell table:style-name="ce85" table:formula="of:=(([.P11]/100)*[.$S$11])*[.$T$3]" office:value-type="float" office:value="0" calcext:value-type="float">
            <text:p>0,00 </text:p>
          </table:table-cell>
          <table:table-cell table:style-name="ce139" table:formula="of:=(([.Q11]/100)*[.$S$11])*[.$T$3]" office:value-type="float" office:value="0" calcext:value-type="float">
            <text:p>0,00 </text:p>
          </table:table-cell>
          <table:table-cell table:style-name="ce152" table:formula="of:=COUNTIF([.F30:.Q30];&quot;&gt;0&quot;)" office:value-type="float" office:value="0" calcext:value-type="float">
            <text:p>0 </text:p>
          </table:table-cell>
          <table:table-cell table:style-name="ce170" table:formula="of:=SUM([.F30:.Q30])" office:value-type="float" office:value="0" calcext:value-type="float">
            <text:p>0,00 </text:p>
          </table:table-cell>
          <table:table-cell table:style-name="ce187" table:formula="of:=IF([.$S$51]=0;0;([.S30]/[.$S$51]))" office:value-type="percentage" office:value="0" calcext:value-type="percentage">
            <text:p>0,00%</text:p>
          </table:table-cell>
          <table:table-cell table:style-name="ce196"/>
          <table:table-cell table:number-columns-repeated="1003"/>
        </table:table-row>
        <table:table-row table:style-name="ro7">
          <table:table-cell table:style-name="ce2"/>
          <table:table-cell table:style-name="ce18" office:value-type="string" calcext:value-type="string">
            <text:p>4T</text:p>
          </table:table-cell>
          <table:table-cell table:style-name="ce40" office:value-type="string" calcext:value-type="string">
            <text:p>REVESTIMENTO</text:p>
          </table:table-cell>
          <table:table-cell table:style-name="ce55" office:value-type="string" calcext:value-type="string">
            <text:p>FINANCIAMENTO</text:p>
          </table:table-cell>
          <table:table-cell table:style-name="ce55" office:value-type="string" calcext:value-type="string">
            <text:p>R$</text:p>
          </table:table-cell>
          <table:table-cell table:style-name="ce85" table:formula="of:=(([.F12]/100)*[.$S$12])*[.T2]" office:value-type="float" office:value="0" calcext:value-type="float">
            <text:p>0,00 </text:p>
          </table:table-cell>
          <table:table-cell table:style-name="ce85" table:formula="of:=(([.G12]/100)*[.$S$12])*[.$T$2]" office:value-type="float" office:value="20287.0905" calcext:value-type="float">
            <text:p>20.287,09 </text:p>
          </table:table-cell>
          <table:table-cell table:style-name="ce85" table:formula="of:=(([.H12]/100)*[.$S$12])*[.$T$2]" office:value-type="float" office:value="81148.362" calcext:value-type="float">
            <text:p>81.148,36 </text:p>
          </table:table-cell>
          <table:table-cell table:style-name="ce85" table:formula="of:=(([.I12]/100)*[.$S$12])*[.$T$2]" office:value-type="float" office:value="121722.543" calcext:value-type="float">
            <text:p>121.722,54 </text:p>
          </table:table-cell>
          <table:table-cell table:style-name="ce85" table:formula="of:=(([.J12]/100)*[.$S$12])*[.$T$2]" office:value-type="float" office:value="101435.4525" calcext:value-type="float">
            <text:p>101.435,45 </text:p>
          </table:table-cell>
          <table:table-cell table:style-name="ce85" table:formula="of:=(([.K12]/100)*[.$S$12])*[.$T$2]" office:value-type="float" office:value="81148.362" calcext:value-type="float">
            <text:p>81.148,36 </text:p>
          </table:table-cell>
          <table:table-cell table:style-name="ce85" table:formula="of:=(([.L12]/100)*[.$S$12])*[.$T$2]" office:value-type="float" office:value="0" calcext:value-type="float">
            <text:p>0,00 </text:p>
          </table:table-cell>
          <table:table-cell table:style-name="ce85" table:formula="of:=(([.M12]/100)*[.$S$12])*[.$T$2]" office:value-type="float" office:value="0" calcext:value-type="float">
            <text:p>0,00 </text:p>
          </table:table-cell>
          <table:table-cell table:style-name="ce85" table:formula="of:=(([.N12]/100)*[.$S$12])*[.$T$2]" office:value-type="float" office:value="0" calcext:value-type="float">
            <text:p>0,00 </text:p>
          </table:table-cell>
          <table:table-cell table:style-name="ce85" table:formula="of:=(([.O12]/100)*[.$S$12])*[.$T$2]" office:value-type="float" office:value="0" calcext:value-type="float">
            <text:p>0,00 </text:p>
          </table:table-cell>
          <table:table-cell table:style-name="ce85" table:formula="of:=(([.P12]/100)*[.$S$12])*[.$T$2]" office:value-type="float" office:value="0" calcext:value-type="float">
            <text:p>0,00 </text:p>
          </table:table-cell>
          <table:table-cell table:style-name="ce139" table:formula="of:=(([.Q12]/100)*[.$S$12])*[.$T$2]" office:value-type="float" office:value="0" calcext:value-type="float">
            <text:p>0,00 </text:p>
          </table:table-cell>
          <table:table-cell table:style-name="ce152" table:formula="of:=COUNTIF([.F31:.Q31];&quot;&gt;0&quot;)" office:value-type="float" office:value="5" calcext:value-type="float">
            <text:p>5 </text:p>
          </table:table-cell>
          <table:table-cell table:style-name="ce170" table:formula="of:=SUM([.F31:.Q31])" office:value-type="float" office:value="405741.81" calcext:value-type="float">
            <text:p>405.741,81 </text:p>
          </table:table-cell>
          <table:table-cell table:style-name="ce187" table:formula="of:=IF([.$S$51]=0;0;([.S31]/[.$S$51]))" office:value-type="percentage" office:value="0.193280724251378" calcext:value-type="percentage">
            <text:p>19,33%</text:p>
          </table:table-cell>
          <table:table-cell table:style-name="Default"/>
          <table:table-cell table:number-columns-repeated="1003"/>
        </table:table-row>
        <table:table-row table:style-name="ro7">
          <table:table-cell table:style-name="ce2"/>
          <table:table-cell table:style-name="ce18" office:value-type="string" calcext:value-type="string">
            <text:p>4C</text:p>
          </table:table-cell>
          <table:table-cell table:style-name="ce41"/>
          <table:table-cell table:style-name="ce55" office:value-type="string" calcext:value-type="string">
            <text:p>CONTRAPARTIDA</text:p>
          </table:table-cell>
          <table:table-cell table:style-name="ce55" office:value-type="string" calcext:value-type="string">
            <text:p>R$</text:p>
          </table:table-cell>
          <table:table-cell table:style-name="ce85" table:formula="of:=(([.F12]/100)*[.$S$12])*[.$T$3]" office:value-type="float" office:value="0" calcext:value-type="float">
            <text:p>0,00 </text:p>
          </table:table-cell>
          <table:table-cell table:style-name="ce85" table:formula="of:=(([.G12]/100)*[.$S$12])*[.$T$3]" office:value-type="float" office:value="0" calcext:value-type="float">
            <text:p>0,00 </text:p>
          </table:table-cell>
          <table:table-cell table:style-name="ce85" table:formula="of:=(([.H12]/100)*[.$S$12])*[.$T$3]" office:value-type="float" office:value="0" calcext:value-type="float">
            <text:p>0,00 </text:p>
          </table:table-cell>
          <table:table-cell table:style-name="ce85" table:formula="of:=(([.I12]/100)*[.$S$12])*[.$T$3]" office:value-type="float" office:value="0" calcext:value-type="float">
            <text:p>0,00 </text:p>
          </table:table-cell>
          <table:table-cell table:style-name="ce85" table:formula="of:=(([.J12]/100)*[.$S$12])*[.$T$3]" office:value-type="float" office:value="0" calcext:value-type="float">
            <text:p>0,00 </text:p>
          </table:table-cell>
          <table:table-cell table:style-name="ce85" table:formula="of:=(([.K12]/100)*[.$S$12])*[.$T$3]" office:value-type="float" office:value="0" calcext:value-type="float">
            <text:p>0,00 </text:p>
          </table:table-cell>
          <table:table-cell table:style-name="ce85" table:formula="of:=(([.L12]/100)*[.$S$12])*[.$T$3]" office:value-type="float" office:value="0" calcext:value-type="float">
            <text:p>0,00 </text:p>
          </table:table-cell>
          <table:table-cell table:style-name="ce85" table:formula="of:=(([.M12]/100)*[.$S$12])*[.$T$3]" office:value-type="float" office:value="0" calcext:value-type="float">
            <text:p>0,00 </text:p>
          </table:table-cell>
          <table:table-cell table:style-name="ce85" table:formula="of:=(([.N12]/100)*[.$S$12])*[.$T$3]" office:value-type="float" office:value="0" calcext:value-type="float">
            <text:p>0,00 </text:p>
          </table:table-cell>
          <table:table-cell table:style-name="ce85" table:formula="of:=(([.O12]/100)*[.$S$12])*[.$T$3]" office:value-type="float" office:value="0" calcext:value-type="float">
            <text:p>0,00 </text:p>
          </table:table-cell>
          <table:table-cell table:style-name="ce85" table:formula="of:=(([.P12]/100)*[.$S$12])*[.$T$3]" office:value-type="float" office:value="0" calcext:value-type="float">
            <text:p>0,00 </text:p>
          </table:table-cell>
          <table:table-cell table:style-name="ce139" table:formula="of:=(([.Q12]/100)*[.$S$12])*[.$T$3]" office:value-type="float" office:value="0" calcext:value-type="float">
            <text:p>0,00 </text:p>
          </table:table-cell>
          <table:table-cell table:style-name="ce152" table:formula="of:=COUNTIF([.F32:.Q32];&quot;&gt;0&quot;)" office:value-type="float" office:value="0" calcext:value-type="float">
            <text:p>0 </text:p>
          </table:table-cell>
          <table:table-cell table:style-name="ce170" table:formula="of:=SUM([.F32:.Q32])" office:value-type="float" office:value="0" calcext:value-type="float">
            <text:p>0,00 </text:p>
          </table:table-cell>
          <table:table-cell table:style-name="ce187" table:formula="of:=IF([.$S$51]=0;0;([.S32]/[.$S$51]))" office:value-type="percentage" office:value="0" calcext:value-type="percentage">
            <text:p>0,00%</text:p>
          </table:table-cell>
          <table:table-cell table:style-name="ce196"/>
          <table:table-cell table:number-columns-repeated="1003"/>
        </table:table-row>
        <table:table-row table:style-name="ro7">
          <table:table-cell table:style-name="ce2"/>
          <table:table-cell table:style-name="ce18" office:value-type="string" calcext:value-type="string">
            <text:p>5T</text:p>
          </table:table-cell>
          <table:table-cell table:style-name="ce40" office:value-type="string" calcext:value-type="string">
            <text:p>MEIO-FIO E SARJETA</text:p>
          </table:table-cell>
          <table:table-cell table:style-name="ce55" office:value-type="string" calcext:value-type="string">
            <text:p>FINANCIAMENTO</text:p>
          </table:table-cell>
          <table:table-cell table:style-name="ce55" office:value-type="string" calcext:value-type="string">
            <text:p>R$</text:p>
          </table:table-cell>
          <table:table-cell table:style-name="ce85" table:formula="of:=(([.F13]/100)*[.$S$13])*[.$T$2]" office:value-type="float" office:value="0" calcext:value-type="float">
            <text:p>0,00 </text:p>
          </table:table-cell>
          <table:table-cell table:style-name="ce85" table:formula="of:=(([.G13]/100)*[.$S$13])*[.$T$2]" office:value-type="float" office:value="14905.065" calcext:value-type="float">
            <text:p>14.905,07 </text:p>
          </table:table-cell>
          <table:table-cell table:style-name="ce85" table:formula="of:=(([.H13]/100)*[.$S$13])*[.$T$2]" office:value-type="float" office:value="29810.13" calcext:value-type="float">
            <text:p>29.810,13 </text:p>
          </table:table-cell>
          <table:table-cell table:style-name="ce85" table:formula="of:=(([.I13]/100)*[.$S$13])*[.$T$2]" office:value-type="float" office:value="29810.13" calcext:value-type="float">
            <text:p>29.810,13 </text:p>
          </table:table-cell>
          <table:table-cell table:style-name="ce85" table:formula="of:=(([.J13]/100)*[.$S$13])*[.$T$2]" office:value-type="float" office:value="24841.775" calcext:value-type="float">
            <text:p>24.841,78 </text:p>
          </table:table-cell>
          <table:table-cell table:style-name="ce85" table:formula="of:=(([.K13]/100)*[.$S$13])*[.$T$2]" office:value-type="float" office:value="0" calcext:value-type="float">
            <text:p>0,00 </text:p>
          </table:table-cell>
          <table:table-cell table:style-name="ce85" table:formula="of:=(([.L13]/100)*[.$S$13])*[.$T$2]" office:value-type="float" office:value="0" calcext:value-type="float">
            <text:p>0,00 </text:p>
          </table:table-cell>
          <table:table-cell table:style-name="ce85" table:formula="of:=(([.M13]/100)*[.$S$13])*[.$T$2]" office:value-type="float" office:value="0" calcext:value-type="float">
            <text:p>0,00 </text:p>
          </table:table-cell>
          <table:table-cell table:style-name="ce85" table:formula="of:=(([.N13]/100)*[.$S$13])*[.$T$2]" office:value-type="float" office:value="0" calcext:value-type="float">
            <text:p>0,00 </text:p>
          </table:table-cell>
          <table:table-cell table:style-name="ce85" table:formula="of:=(([.O13]/100)*[.$S$13])*[.$T$2]" office:value-type="float" office:value="0" calcext:value-type="float">
            <text:p>0,00 </text:p>
          </table:table-cell>
          <table:table-cell table:style-name="ce85" table:formula="of:=(([.P13]/100)*[.$S$13])*[.$T$2]" office:value-type="float" office:value="0" calcext:value-type="float">
            <text:p>0,00 </text:p>
          </table:table-cell>
          <table:table-cell table:style-name="ce139" table:formula="of:=(([.Q13]/100)*[.$S$13])*[.$T$2]" office:value-type="float" office:value="0" calcext:value-type="float">
            <text:p>0,00 </text:p>
          </table:table-cell>
          <table:table-cell table:style-name="ce152" table:formula="of:=COUNTIF([.F33:.Q33];&quot;&gt;0&quot;)" office:value-type="float" office:value="4" calcext:value-type="float">
            <text:p>4 </text:p>
          </table:table-cell>
          <table:table-cell table:style-name="ce170" table:formula="of:=SUM([.F33:.Q33])" office:value-type="float" office:value="99367.1" calcext:value-type="float">
            <text:p>99.367,10 </text:p>
          </table:table-cell>
          <table:table-cell table:style-name="ce187" table:formula="of:=IF([.$S$51]=0;0;([.S33]/[.$S$51]))" office:value-type="percentage" office:value="0.0473348927357502" calcext:value-type="percentage">
            <text:p>4,73%</text:p>
          </table:table-cell>
          <table:table-cell table:style-name="Default"/>
          <table:table-cell table:number-columns-repeated="1003"/>
        </table:table-row>
        <table:table-row table:style-name="ro7">
          <table:table-cell table:style-name="ce2"/>
          <table:table-cell table:style-name="ce18" office:value-type="string" calcext:value-type="string">
            <text:p>5C</text:p>
          </table:table-cell>
          <table:table-cell table:style-name="ce41"/>
          <table:table-cell table:style-name="ce55" office:value-type="string" calcext:value-type="string">
            <text:p>CONTRAPARTIDA</text:p>
          </table:table-cell>
          <table:table-cell table:style-name="ce55" office:value-type="string" calcext:value-type="string">
            <text:p>R$</text:p>
          </table:table-cell>
          <table:table-cell table:style-name="ce85" table:formula="of:=(([.F13]/100)*[.$S$13])*[.$T$3]" office:value-type="float" office:value="0" calcext:value-type="float">
            <text:p>0,00 </text:p>
          </table:table-cell>
          <table:table-cell table:style-name="ce85" table:formula="of:=(([.G13]/100)*[.$S$13])*[.$T$3]" office:value-type="float" office:value="0" calcext:value-type="float">
            <text:p>0,00 </text:p>
          </table:table-cell>
          <table:table-cell table:style-name="ce85" table:formula="of:=(([.H13]/100)*[.$S$13])*[.$T$3]" office:value-type="float" office:value="0" calcext:value-type="float">
            <text:p>0,00 </text:p>
          </table:table-cell>
          <table:table-cell table:style-name="ce85" table:formula="of:=(([.I13]/100)*[.$S$13])*[.$T$3]" office:value-type="float" office:value="0" calcext:value-type="float">
            <text:p>0,00 </text:p>
          </table:table-cell>
          <table:table-cell table:style-name="ce85" table:formula="of:=(([.J13]/100)*[.$S$13])*[.$T$3]" office:value-type="float" office:value="0" calcext:value-type="float">
            <text:p>0,00 </text:p>
          </table:table-cell>
          <table:table-cell table:style-name="ce85" table:formula="of:=(([.K13]/100)*[.$S$13])*[.$T$3]" office:value-type="float" office:value="0" calcext:value-type="float">
            <text:p>0,00 </text:p>
          </table:table-cell>
          <table:table-cell table:style-name="ce85" table:formula="of:=(([.L13]/100)*[.$S$13])*[.$T$3]" office:value-type="float" office:value="0" calcext:value-type="float">
            <text:p>0,00 </text:p>
          </table:table-cell>
          <table:table-cell table:style-name="ce85" table:formula="of:=(([.M13]/100)*[.$S$13])*[.$T$3]" office:value-type="float" office:value="0" calcext:value-type="float">
            <text:p>0,00 </text:p>
          </table:table-cell>
          <table:table-cell table:style-name="ce85" table:formula="of:=(([.N13]/100)*[.$S$13])*[.$T$3]" office:value-type="float" office:value="0" calcext:value-type="float">
            <text:p>0,00 </text:p>
          </table:table-cell>
          <table:table-cell table:style-name="ce85" table:formula="of:=(([.O13]/100)*[.$S$13])*[.$T$3]" office:value-type="float" office:value="0" calcext:value-type="float">
            <text:p>0,00 </text:p>
          </table:table-cell>
          <table:table-cell table:style-name="ce85" table:formula="of:=(([.P13]/100)*[.$S$13])*[.$T$3]" office:value-type="float" office:value="0" calcext:value-type="float">
            <text:p>0,00 </text:p>
          </table:table-cell>
          <table:table-cell table:style-name="ce139" table:formula="of:=(([.Q13]/100)*[.$S$13])*[.$T$3]" office:value-type="float" office:value="0" calcext:value-type="float">
            <text:p>0,00 </text:p>
          </table:table-cell>
          <table:table-cell table:style-name="ce152" table:formula="of:=COUNTIF([.F34:.Q34];&quot;&gt;0&quot;)" office:value-type="float" office:value="0" calcext:value-type="float">
            <text:p>0 </text:p>
          </table:table-cell>
          <table:table-cell table:style-name="ce170" table:formula="of:=SUM([.F34:.Q34])" office:value-type="float" office:value="0" calcext:value-type="float">
            <text:p>0,00 </text:p>
          </table:table-cell>
          <table:table-cell table:style-name="ce187" table:formula="of:=IF([.$S$51]=0;0;([.S34]/[.$S$51]))" office:value-type="percentage" office:value="0" calcext:value-type="percentage">
            <text:p>0,00%</text:p>
          </table:table-cell>
          <table:table-cell table:style-name="ce196"/>
          <table:table-cell table:number-columns-repeated="1003"/>
        </table:table-row>
        <table:table-row table:style-name="ro7">
          <table:table-cell table:style-name="ce2"/>
          <table:table-cell table:style-name="ce18" office:value-type="string" calcext:value-type="string">
            <text:p>6T</text:p>
          </table:table-cell>
          <table:table-cell table:style-name="ce40" office:value-type="string" calcext:value-type="string">
            <text:p>PAISAGISMO / URBANISMO</text:p>
          </table:table-cell>
          <table:table-cell table:style-name="ce55" office:value-type="string" calcext:value-type="string">
            <text:p>FINANCIAMENTO</text:p>
          </table:table-cell>
          <table:table-cell table:style-name="ce55" office:value-type="string" calcext:value-type="string">
            <text:p>R$</text:p>
          </table:table-cell>
          <table:table-cell table:style-name="ce85" table:formula="of:=(([.F14]/100)*[.$S$14])*[.$T$2]" office:value-type="float" office:value="0" calcext:value-type="float">
            <text:p>0,00 </text:p>
          </table:table-cell>
          <table:table-cell table:style-name="ce85" table:formula="of:=(([.G14]/100)*[.$S$14])*[.$T$2]" office:value-type="float" office:value="10364.347" calcext:value-type="float">
            <text:p>10.364,35 </text:p>
          </table:table-cell>
          <table:table-cell table:style-name="ce85" table:formula="of:=(([.H14]/100)*[.$S$14])*[.$T$2]" office:value-type="float" office:value="20728.694" calcext:value-type="float">
            <text:p>20.728,69 </text:p>
          </table:table-cell>
          <table:table-cell table:style-name="ce85" table:formula="of:=(([.I14]/100)*[.$S$14])*[.$T$2]" office:value-type="float" office:value="62186.082" calcext:value-type="float">
            <text:p>62.186,08 </text:p>
          </table:table-cell>
          <table:table-cell table:style-name="ce85" table:formula="of:=(([.J14]/100)*[.$S$14])*[.$T$2]" office:value-type="float" office:value="62186.082" calcext:value-type="float">
            <text:p>62.186,08 </text:p>
          </table:table-cell>
          <table:table-cell table:style-name="ce85" table:formula="of:=(([.K14]/100)*[.$S$14])*[.$T$2]" office:value-type="float" office:value="51821.735" calcext:value-type="float">
            <text:p>51.821,74 </text:p>
          </table:table-cell>
          <table:table-cell table:style-name="ce85" table:formula="of:=(([.L14]/100)*[.$S$14])*[.$T$2]" office:value-type="float" office:value="0" calcext:value-type="float">
            <text:p>0,00 </text:p>
          </table:table-cell>
          <table:table-cell table:style-name="ce85" table:formula="of:=(([.M14]/100)*[.$S$14])*[.$T$2]" office:value-type="float" office:value="0" calcext:value-type="float">
            <text:p>0,00 </text:p>
          </table:table-cell>
          <table:table-cell table:style-name="ce85" table:formula="of:=(([.N14]/100)*[.$S$14])*[.$T$2]" office:value-type="float" office:value="0" calcext:value-type="float">
            <text:p>0,00 </text:p>
          </table:table-cell>
          <table:table-cell table:style-name="ce85" table:formula="of:=(([.O14]/100)*[.$S$14])*[.$T$2]" office:value-type="float" office:value="0" calcext:value-type="float">
            <text:p>0,00 </text:p>
          </table:table-cell>
          <table:table-cell table:style-name="ce85" table:formula="of:=(([.P14]/100)*[.$S$14])*[.$T$2]" office:value-type="float" office:value="0" calcext:value-type="float">
            <text:p>0,00 </text:p>
          </table:table-cell>
          <table:table-cell table:style-name="ce139" table:formula="of:=(([.Q14]/100)*[.$S$14])*[.$T$2]" office:value-type="float" office:value="0" calcext:value-type="float">
            <text:p>0,00 </text:p>
          </table:table-cell>
          <table:table-cell table:style-name="ce152" table:formula="of:=COUNTIF([.F35:.Q35];&quot;&gt;0&quot;)" office:value-type="float" office:value="5" calcext:value-type="float">
            <text:p>5 </text:p>
          </table:table-cell>
          <table:table-cell table:style-name="ce170" table:formula="of:=SUM([.F35:.Q35])" office:value-type="float" office:value="207286.94" calcext:value-type="float">
            <text:p>207.286,94 </text:p>
          </table:table-cell>
          <table:table-cell table:style-name="ce187" table:formula="of:=IF([.$S$51]=0;0;([.S35]/[.$S$51]))" office:value-type="percentage" office:value="0.0987440014896469" calcext:value-type="percentage">
            <text:p>9,87%</text:p>
          </table:table-cell>
          <table:table-cell table:style-name="Default"/>
          <table:table-cell table:number-columns-repeated="1003"/>
        </table:table-row>
        <table:table-row table:style-name="ro7">
          <table:table-cell table:style-name="ce2"/>
          <table:table-cell table:style-name="ce18" office:value-type="string" calcext:value-type="string">
            <text:p>6C</text:p>
          </table:table-cell>
          <table:table-cell table:style-name="ce41"/>
          <table:table-cell table:style-name="ce55" office:value-type="string" calcext:value-type="string">
            <text:p>CONTRAPARTIDA</text:p>
          </table:table-cell>
          <table:table-cell table:style-name="ce55" office:value-type="string" calcext:value-type="string">
            <text:p>R$</text:p>
          </table:table-cell>
          <table:table-cell table:style-name="ce85" table:formula="of:=(([.F14]/100)*[.$S$14])*[.$T$3]" office:value-type="float" office:value="0" calcext:value-type="float">
            <text:p>0,00 </text:p>
          </table:table-cell>
          <table:table-cell table:style-name="ce85" table:formula="of:=(([.G14]/100)*[.$S$14])*[.$T$3]" office:value-type="float" office:value="0" calcext:value-type="float">
            <text:p>0,00 </text:p>
          </table:table-cell>
          <table:table-cell table:style-name="ce85" table:formula="of:=(([.H14]/100)*[.$S$14])*[.$T$3]" office:value-type="float" office:value="0" calcext:value-type="float">
            <text:p>0,00 </text:p>
          </table:table-cell>
          <table:table-cell table:style-name="ce85" table:formula="of:=(([.I14]/100)*[.$S$14])*[.$T$3]" office:value-type="float" office:value="0" calcext:value-type="float">
            <text:p>0,00 </text:p>
          </table:table-cell>
          <table:table-cell table:style-name="ce85" table:formula="of:=(([.J14]/100)*[.$S$14])*[.$T$3]" office:value-type="float" office:value="0" calcext:value-type="float">
            <text:p>0,00 </text:p>
          </table:table-cell>
          <table:table-cell table:style-name="ce85" table:formula="of:=(([.K14]/100)*[.$S$14])*[.$T$3]" office:value-type="float" office:value="0" calcext:value-type="float">
            <text:p>0,00 </text:p>
          </table:table-cell>
          <table:table-cell table:style-name="ce85" table:formula="of:=(([.L14]/100)*[.$S$14])*[.$T$3]" office:value-type="float" office:value="0" calcext:value-type="float">
            <text:p>0,00 </text:p>
          </table:table-cell>
          <table:table-cell table:style-name="ce85" table:formula="of:=(([.M14]/100)*[.$S$14])*[.$T$3]" office:value-type="float" office:value="0" calcext:value-type="float">
            <text:p>0,00 </text:p>
          </table:table-cell>
          <table:table-cell table:style-name="ce85" table:formula="of:=(([.N14]/100)*[.$S$14])*[.$T$3]" office:value-type="float" office:value="0" calcext:value-type="float">
            <text:p>0,00 </text:p>
          </table:table-cell>
          <table:table-cell table:style-name="ce85" table:formula="of:=(([.O14]/100)*[.$S$14])*[.$T$3]" office:value-type="float" office:value="0" calcext:value-type="float">
            <text:p>0,00 </text:p>
          </table:table-cell>
          <table:table-cell table:style-name="ce85" table:formula="of:=(([.P14]/100)*[.$S$14])*[.$T$3]" office:value-type="float" office:value="0" calcext:value-type="float">
            <text:p>0,00 </text:p>
          </table:table-cell>
          <table:table-cell table:style-name="ce139" table:formula="of:=(([.Q14]/100)*[.$S$14])*[.$T$3]" office:value-type="float" office:value="0" calcext:value-type="float">
            <text:p>0,00 </text:p>
          </table:table-cell>
          <table:table-cell table:style-name="ce152" table:formula="of:=COUNTIF([.F36:.Q36];&quot;&gt;0&quot;)" office:value-type="float" office:value="0" calcext:value-type="float">
            <text:p>0 </text:p>
          </table:table-cell>
          <table:table-cell table:style-name="ce170" table:formula="of:=SUM([.F36:.Q36])" office:value-type="float" office:value="0" calcext:value-type="float">
            <text:p>0,00 </text:p>
          </table:table-cell>
          <table:table-cell table:style-name="ce187" table:formula="of:=IF([.$S$51]=0;0;([.S36]/[.$S$51]))" office:value-type="percentage" office:value="0" calcext:value-type="percentage">
            <text:p>0,00%</text:p>
          </table:table-cell>
          <table:table-cell table:style-name="ce196"/>
          <table:table-cell table:number-columns-repeated="1003"/>
        </table:table-row>
        <table:table-row table:style-name="ro7">
          <table:table-cell table:style-name="ce2"/>
          <table:table-cell table:style-name="ce18" office:value-type="string" calcext:value-type="string">
            <text:p>7T</text:p>
          </table:table-cell>
          <table:table-cell table:style-name="ce40" office:value-type="string" calcext:value-type="string">
            <text:p>SINALIZAÇÃO DE TRÂNSITO</text:p>
          </table:table-cell>
          <table:table-cell table:style-name="ce55" office:value-type="string" calcext:value-type="string">
            <text:p>FINANCIAMENTO</text:p>
          </table:table-cell>
          <table:table-cell table:style-name="ce55" office:value-type="string" calcext:value-type="string">
            <text:p>R$</text:p>
          </table:table-cell>
          <table:table-cell table:style-name="ce85" table:formula="of:=(([.F15]/100)*[.$S$15])*[.$T$2]" office:value-type="float" office:value="0" calcext:value-type="float">
            <text:p>0,00 </text:p>
          </table:table-cell>
          <table:table-cell table:style-name="ce85" table:formula="of:=(([.G15]/100)*[.$S$15])*[.$T$2]" office:value-type="float" office:value="0" calcext:value-type="float">
            <text:p>0,00 </text:p>
          </table:table-cell>
          <table:table-cell table:style-name="ce85" table:formula="of:=(([.H15]/100)*[.$S$15])*[.$T$2]" office:value-type="float" office:value="7247.5" calcext:value-type="float">
            <text:p>7.247,50 </text:p>
          </table:table-cell>
          <table:table-cell table:style-name="ce85" table:formula="of:=(([.I15]/100)*[.$S$15])*[.$T$2]" office:value-type="float" office:value="7247.5" calcext:value-type="float">
            <text:p>7.247,50 </text:p>
          </table:table-cell>
          <table:table-cell table:style-name="ce85" table:formula="of:=(([.J15]/100)*[.$S$15])*[.$T$2]" office:value-type="float" office:value="10871.25" calcext:value-type="float">
            <text:p>10.871,25 </text:p>
          </table:table-cell>
          <table:table-cell table:style-name="ce85" table:formula="of:=(([.K15]/100)*[.$S$15])*[.$T$2]" office:value-type="float" office:value="10871.25" calcext:value-type="float">
            <text:p>10.871,25 </text:p>
          </table:table-cell>
          <table:table-cell table:style-name="ce85" table:formula="of:=(([.L15]/100)*[.$S$15])*[.$T$2]" office:value-type="float" office:value="0" calcext:value-type="float">
            <text:p>0,00 </text:p>
          </table:table-cell>
          <table:table-cell table:style-name="ce85" table:formula="of:=(([.M15]/100)*[.$S$15])*[.$T$2]" office:value-type="float" office:value="0" calcext:value-type="float">
            <text:p>0,00 </text:p>
          </table:table-cell>
          <table:table-cell table:style-name="ce85" table:formula="of:=(([.N15]/100)*[.$S$15])*[.$T$2]" office:value-type="float" office:value="0" calcext:value-type="float">
            <text:p>0,00 </text:p>
          </table:table-cell>
          <table:table-cell table:style-name="ce85" table:formula="of:=(([.O15]/100)*[.$S$15])*[.$T$2]" office:value-type="float" office:value="0" calcext:value-type="float">
            <text:p>0,00 </text:p>
          </table:table-cell>
          <table:table-cell table:style-name="ce85" table:formula="of:=(([.P15]/100)*[.$S$15])*[.$T$2]" office:value-type="float" office:value="0" calcext:value-type="float">
            <text:p>0,00 </text:p>
          </table:table-cell>
          <table:table-cell table:style-name="ce139" table:formula="of:=(([.Q15]/100)*[.$S$15])*[.$T$2]" office:value-type="float" office:value="0" calcext:value-type="float">
            <text:p>0,00 </text:p>
          </table:table-cell>
          <table:table-cell table:style-name="ce152" table:formula="of:=COUNTIF([.F37:.Q37];&quot;&gt;0&quot;)" office:value-type="float" office:value="4" calcext:value-type="float">
            <text:p>4 </text:p>
          </table:table-cell>
          <table:table-cell table:style-name="ce170" table:formula="of:=SUM([.F37:.Q37])" office:value-type="float" office:value="36237.5" calcext:value-type="float">
            <text:p>36.237,50 </text:p>
          </table:table-cell>
          <table:table-cell table:style-name="ce187" table:formula="of:=IF([.$S$51]=0;0;([.S37]/[.$S$51]))" office:value-type="percentage" office:value="0.0172622344368684" calcext:value-type="percentage">
            <text:p>1,73%</text:p>
          </table:table-cell>
          <table:table-cell table:style-name="Default"/>
          <table:table-cell table:number-columns-repeated="1003"/>
        </table:table-row>
        <table:table-row table:style-name="ro7">
          <table:table-cell table:style-name="ce2"/>
          <table:table-cell table:style-name="ce18" office:value-type="string" calcext:value-type="string">
            <text:p>7C</text:p>
          </table:table-cell>
          <table:table-cell table:style-name="ce41"/>
          <table:table-cell table:style-name="ce55" office:value-type="string" calcext:value-type="string">
            <text:p>CONTRAPARTIDA</text:p>
          </table:table-cell>
          <table:table-cell table:style-name="ce55" office:value-type="string" calcext:value-type="string">
            <text:p>R$</text:p>
          </table:table-cell>
          <table:table-cell table:style-name="ce85" table:formula="of:=(([.F15]/100)*[.$S$15])*[.$T$3]" office:value-type="float" office:value="0" calcext:value-type="float">
            <text:p>0,00 </text:p>
          </table:table-cell>
          <table:table-cell table:style-name="ce85" table:formula="of:=(([.G15]/100)*[.$S$15])*[.$T$3]" office:value-type="float" office:value="0" calcext:value-type="float">
            <text:p>0,00 </text:p>
          </table:table-cell>
          <table:table-cell table:style-name="ce85" table:formula="of:=(([.H15]/100)*[.$S$15])*[.$T$3]" office:value-type="float" office:value="0" calcext:value-type="float">
            <text:p>0,00 </text:p>
          </table:table-cell>
          <table:table-cell table:style-name="ce85" table:formula="of:=(([.I15]/100)*[.$S$15])*[.$T$3]" office:value-type="float" office:value="0" calcext:value-type="float">
            <text:p>0,00 </text:p>
          </table:table-cell>
          <table:table-cell table:style-name="ce85" table:formula="of:=(([.J15]/100)*[.$S$15])*[.$T$3]" office:value-type="float" office:value="0" calcext:value-type="float">
            <text:p>0,00 </text:p>
          </table:table-cell>
          <table:table-cell table:style-name="ce85" table:formula="of:=(([.K15]/100)*[.$S$15])*[.$T$3]" office:value-type="float" office:value="0" calcext:value-type="float">
            <text:p>0,00 </text:p>
          </table:table-cell>
          <table:table-cell table:style-name="ce85" table:formula="of:=(([.L15]/100)*[.$S$15])*[.$T$3]" office:value-type="float" office:value="0" calcext:value-type="float">
            <text:p>0,00 </text:p>
          </table:table-cell>
          <table:table-cell table:style-name="ce85" table:formula="of:=(([.M15]/100)*[.$S$15])*[.$T$3]" office:value-type="float" office:value="0" calcext:value-type="float">
            <text:p>0,00 </text:p>
          </table:table-cell>
          <table:table-cell table:style-name="ce85" table:formula="of:=(([.N15]/100)*[.$S$15])*[.$T$3]" office:value-type="float" office:value="0" calcext:value-type="float">
            <text:p>0,00 </text:p>
          </table:table-cell>
          <table:table-cell table:style-name="ce85" table:formula="of:=(([.O15]/100)*[.$S$15])*[.$T$3]" office:value-type="float" office:value="0" calcext:value-type="float">
            <text:p>0,00 </text:p>
          </table:table-cell>
          <table:table-cell table:style-name="ce85" table:formula="of:=(([.P15]/100)*[.$S$15])*[.$T$3]" office:value-type="float" office:value="0" calcext:value-type="float">
            <text:p>0,00 </text:p>
          </table:table-cell>
          <table:table-cell table:style-name="ce139" table:formula="of:=(([.Q15]/100)*[.$S$15])*[.$T$3]" office:value-type="float" office:value="0" calcext:value-type="float">
            <text:p>0,00 </text:p>
          </table:table-cell>
          <table:table-cell table:style-name="ce152" table:formula="of:=COUNTIF([.F38:.Q38];&quot;&gt;0&quot;)" office:value-type="float" office:value="0" calcext:value-type="float">
            <text:p>0 </text:p>
          </table:table-cell>
          <table:table-cell table:style-name="ce170" table:formula="of:=SUM([.F38:.Q38])" office:value-type="float" office:value="0" calcext:value-type="float">
            <text:p>0,00 </text:p>
          </table:table-cell>
          <table:table-cell table:style-name="ce187" table:formula="of:=IF([.$S$51]=0;0;([.S38]/[.$S$51]))" office:value-type="percentage" office:value="0" calcext:value-type="percentage">
            <text:p>0,00%</text:p>
          </table:table-cell>
          <table:table-cell table:style-name="ce196"/>
          <table:table-cell table:number-columns-repeated="1003"/>
        </table:table-row>
        <table:table-row table:style-name="ro7">
          <table:table-cell table:style-name="ce2"/>
          <table:table-cell table:style-name="ce18" office:value-type="string" calcext:value-type="string">
            <text:p>8T</text:p>
          </table:table-cell>
          <table:table-cell table:style-name="ce40" office:value-type="string" calcext:value-type="string">
            <text:p>ILUMINAÇÃO PÚBLICA</text:p>
          </table:table-cell>
          <table:table-cell table:style-name="ce55" office:value-type="string" calcext:value-type="string">
            <text:p>FINANCIAMENTO</text:p>
          </table:table-cell>
          <table:table-cell table:style-name="ce55" office:value-type="string" calcext:value-type="string">
            <text:p>R$</text:p>
          </table:table-cell>
          <table:table-cell table:style-name="ce85" table:formula="of:=(([.F16]/100)*[.$S$16])*[.$T$2]" office:value-type="float" office:value="0" calcext:value-type="float">
            <text:p>0,00 </text:p>
          </table:table-cell>
          <table:table-cell table:style-name="ce85" table:formula="of:=(([.G16]/100)*[.$S$16])*[.$T$2]" office:value-type="float" office:value="0" calcext:value-type="float">
            <text:p>0,00 </text:p>
          </table:table-cell>
          <table:table-cell table:style-name="ce85" table:formula="of:=(([.H16]/100)*[.$S$16])*[.$T$2]" office:value-type="float" office:value="2959.472" calcext:value-type="float">
            <text:p>2.959,47 </text:p>
          </table:table-cell>
          <table:table-cell table:style-name="ce85" table:formula="of:=(([.I16]/100)*[.$S$16])*[.$T$2]" office:value-type="float" office:value="4439.208" calcext:value-type="float">
            <text:p>4.439,21 </text:p>
          </table:table-cell>
          <table:table-cell table:style-name="ce85" table:formula="of:=(([.J16]/100)*[.$S$16])*[.$T$2]" office:value-type="float" office:value="4439.208" calcext:value-type="float">
            <text:p>4.439,21 </text:p>
          </table:table-cell>
          <table:table-cell table:style-name="ce85" table:formula="of:=(([.K16]/100)*[.$S$16])*[.$T$2]" office:value-type="float" office:value="2959.472" calcext:value-type="float">
            <text:p>2.959,47 </text:p>
          </table:table-cell>
          <table:table-cell table:style-name="ce85" table:formula="of:=(([.L16]/100)*[.$S$16])*[.$T$2]" office:value-type="float" office:value="0" calcext:value-type="float">
            <text:p>0,00 </text:p>
          </table:table-cell>
          <table:table-cell table:style-name="ce85" table:formula="of:=(([.M16]/100)*[.$S$16])*[.$T$2]" office:value-type="float" office:value="0" calcext:value-type="float">
            <text:p>0,00 </text:p>
          </table:table-cell>
          <table:table-cell table:style-name="ce85" table:formula="of:=(([.N16]/100)*[.$S$16])*[.$T$2]" office:value-type="float" office:value="0" calcext:value-type="float">
            <text:p>0,00 </text:p>
          </table:table-cell>
          <table:table-cell table:style-name="ce85" table:formula="of:=(([.O16]/100)*[.$S$16])*[.$T$2]" office:value-type="float" office:value="0" calcext:value-type="float">
            <text:p>0,00 </text:p>
          </table:table-cell>
          <table:table-cell table:style-name="ce85" table:formula="of:=(([.P16]/100)*[.$S$16])*[.$T$2]" office:value-type="float" office:value="0" calcext:value-type="float">
            <text:p>0,00 </text:p>
          </table:table-cell>
          <table:table-cell table:style-name="ce139" table:formula="of:=(([.Q16]/100)*[.$S$16])*[.$T$2]" office:value-type="float" office:value="0" calcext:value-type="float">
            <text:p>0,00 </text:p>
          </table:table-cell>
          <table:table-cell table:style-name="ce152" table:formula="of:=COUNTIF([.F39:.Q39];&quot;&gt;0&quot;)" office:value-type="float" office:value="4" calcext:value-type="float">
            <text:p>4 </text:p>
          </table:table-cell>
          <table:table-cell table:style-name="ce170" table:formula="of:=SUM([.F39:.Q39])" office:value-type="float" office:value="14797.36" calcext:value-type="float">
            <text:p>14.797,36 </text:p>
          </table:table-cell>
          <table:table-cell table:style-name="ce187" table:formula="of:=IF([.$S$51]=0;0;([.S39]/[.$S$51]))" office:value-type="percentage" office:value="0.00704892714361474" calcext:value-type="percentage">
            <text:p>0,70%</text:p>
          </table:table-cell>
          <table:table-cell table:style-name="Default"/>
          <table:table-cell table:number-columns-repeated="1003"/>
        </table:table-row>
        <table:table-row table:style-name="ro7">
          <table:table-cell table:style-name="ce2"/>
          <table:table-cell table:style-name="ce18" office:value-type="string" calcext:value-type="string">
            <text:p>8C</text:p>
          </table:table-cell>
          <table:table-cell table:style-name="ce41"/>
          <table:table-cell table:style-name="ce55" office:value-type="string" calcext:value-type="string">
            <text:p>CONTRAPARTIDA</text:p>
          </table:table-cell>
          <table:table-cell table:style-name="ce55" office:value-type="string" calcext:value-type="string">
            <text:p>R$</text:p>
          </table:table-cell>
          <table:table-cell table:style-name="ce85" table:formula="of:=(([.F16]/100)*[.$S$16])*[.$T$3]" office:value-type="float" office:value="0" calcext:value-type="float">
            <text:p>0,00 </text:p>
          </table:table-cell>
          <table:table-cell table:style-name="ce85" table:formula="of:=(([.G16]/100)*[.$S$16])*[.$T$3]" office:value-type="float" office:value="0" calcext:value-type="float">
            <text:p>0,00 </text:p>
          </table:table-cell>
          <table:table-cell table:style-name="ce85" table:formula="of:=(([.H16]/100)*[.$S$16])*[.$T$3]" office:value-type="float" office:value="0" calcext:value-type="float">
            <text:p>0,00 </text:p>
          </table:table-cell>
          <table:table-cell table:style-name="ce85" table:formula="of:=(([.I16]/100)*[.$S$16])*[.$T$3]" office:value-type="float" office:value="0" calcext:value-type="float">
            <text:p>0,00 </text:p>
          </table:table-cell>
          <table:table-cell table:style-name="ce85" table:formula="of:=(([.J16]/100)*[.$S$16])*[.$T$3]" office:value-type="float" office:value="0" calcext:value-type="float">
            <text:p>0,00 </text:p>
          </table:table-cell>
          <table:table-cell table:style-name="ce85" table:formula="of:=(([.K16]/100)*[.$S$16])*[.$T$3]" office:value-type="float" office:value="0" calcext:value-type="float">
            <text:p>0,00 </text:p>
          </table:table-cell>
          <table:table-cell table:style-name="ce85" table:formula="of:=(([.L16]/100)*[.$S$16])*[.$T$3]" office:value-type="float" office:value="0" calcext:value-type="float">
            <text:p>0,00 </text:p>
          </table:table-cell>
          <table:table-cell table:style-name="ce85" table:formula="of:=(([.M16]/100)*[.$S$16])*[.$T$3]" office:value-type="float" office:value="0" calcext:value-type="float">
            <text:p>0,00 </text:p>
          </table:table-cell>
          <table:table-cell table:style-name="ce85" table:formula="of:=(([.N16]/100)*[.$S$16])*[.$T$3]" office:value-type="float" office:value="0" calcext:value-type="float">
            <text:p>0,00 </text:p>
          </table:table-cell>
          <table:table-cell table:style-name="ce85" table:formula="of:=(([.O16]/100)*[.$S$16])*[.$T$3]" office:value-type="float" office:value="0" calcext:value-type="float">
            <text:p>0,00 </text:p>
          </table:table-cell>
          <table:table-cell table:style-name="ce85" table:formula="of:=(([.P16]/100)*[.$S$16])*[.$T$3]" office:value-type="float" office:value="0" calcext:value-type="float">
            <text:p>0,00 </text:p>
          </table:table-cell>
          <table:table-cell table:style-name="ce139" table:formula="of:=(([.Q16]/100)*[.$S$16])*[.$T$3]" office:value-type="float" office:value="0" calcext:value-type="float">
            <text:p>0,00 </text:p>
          </table:table-cell>
          <table:table-cell table:style-name="ce152" table:formula="of:=COUNTIF([.F40:.Q40];&quot;&gt;0&quot;)" office:value-type="float" office:value="0" calcext:value-type="float">
            <text:p>0 </text:p>
          </table:table-cell>
          <table:table-cell table:style-name="ce170" table:formula="of:=SUM([.F40:.Q40])" office:value-type="float" office:value="0" calcext:value-type="float">
            <text:p>0,00 </text:p>
          </table:table-cell>
          <table:table-cell table:style-name="ce187" table:formula="of:=IF([.$S$51]=0;0;([.S40]/[.$S$51]))" office:value-type="percentage" office:value="0" calcext:value-type="percentage">
            <text:p>0,00%</text:p>
          </table:table-cell>
          <table:table-cell table:style-name="ce196"/>
          <table:table-cell table:number-columns-repeated="1003"/>
        </table:table-row>
        <table:table-row table:style-name="ro7" table:visibility="collapse">
          <table:table-cell table:style-name="ce2"/>
          <table:table-cell table:style-name="ce18" office:value-type="string" calcext:value-type="string">
            <text:p>9T</text:p>
          </table:table-cell>
          <table:table-cell table:style-name="ce40" office:value-type="string" calcext:value-type="string">
            <text:p>SERVIÇOS DIVERSOS</text:p>
          </table:table-cell>
          <table:table-cell table:style-name="ce55" office:value-type="string" calcext:value-type="string">
            <text:p>FINANCIAMENTO</text:p>
          </table:table-cell>
          <table:table-cell table:style-name="ce55" office:value-type="string" calcext:value-type="string">
            <text:p>R$</text:p>
          </table:table-cell>
          <table:table-cell table:style-name="ce85" table:formula="of:=(([.F17]/100)*[.$S$17])*[.$T$2]" office:value-type="float" office:value="0" calcext:value-type="float">
            <text:p>0,00 </text:p>
          </table:table-cell>
          <table:table-cell table:style-name="ce85" table:formula="of:=(([.G17]/100)*[.$S$17])*[.$T$2]" office:value-type="float" office:value="0" calcext:value-type="float">
            <text:p>0,00 </text:p>
          </table:table-cell>
          <table:table-cell table:style-name="ce85" table:formula="of:=(([.H17]/100)*[.$S$17])*[.$T$2]" office:value-type="float" office:value="0" calcext:value-type="float">
            <text:p>0,00 </text:p>
          </table:table-cell>
          <table:table-cell table:style-name="ce85" table:formula="of:=(([.I17]/100)*[.$S$17])*[.$T$2]" office:value-type="float" office:value="0" calcext:value-type="float">
            <text:p>0,00 </text:p>
          </table:table-cell>
          <table:table-cell table:style-name="ce85" table:formula="of:=(([.J17]/100)*[.$S$17])*[.$T$2]" office:value-type="float" office:value="0" calcext:value-type="float">
            <text:p>0,00 </text:p>
          </table:table-cell>
          <table:table-cell table:style-name="ce85" table:formula="of:=(([.K17]/100)*[.$S$17])*[.$T$2]" office:value-type="float" office:value="0" calcext:value-type="float">
            <text:p>0,00 </text:p>
          </table:table-cell>
          <table:table-cell table:style-name="ce85" table:formula="of:=(([.L17]/100)*[.$S$17])*[.$T$2]" office:value-type="float" office:value="0" calcext:value-type="float">
            <text:p>0,00 </text:p>
          </table:table-cell>
          <table:table-cell table:style-name="ce85" table:formula="of:=(([.M17]/100)*[.$S$17])*[.$T$2]" office:value-type="float" office:value="0" calcext:value-type="float">
            <text:p>0,00 </text:p>
          </table:table-cell>
          <table:table-cell table:style-name="ce85" table:formula="of:=(([.N17]/100)*[.$S$17])*[.$T$2]" office:value-type="float" office:value="0" calcext:value-type="float">
            <text:p>0,00 </text:p>
          </table:table-cell>
          <table:table-cell table:style-name="ce85" table:formula="of:=(([.O17]/100)*[.$S$17])*[.$T$2]" office:value-type="float" office:value="0" calcext:value-type="float">
            <text:p>0,00 </text:p>
          </table:table-cell>
          <table:table-cell table:style-name="ce85" table:formula="of:=(([.P17]/100)*[.$S$17])*[.$T$2]" office:value-type="float" office:value="0" calcext:value-type="float">
            <text:p>0,00 </text:p>
          </table:table-cell>
          <table:table-cell table:style-name="ce139" table:formula="of:=(([.Q17]/100)*[.$S$17])*[.$T$2]" office:value-type="float" office:value="0" calcext:value-type="float">
            <text:p>0,00 </text:p>
          </table:table-cell>
          <table:table-cell table:style-name="ce152" table:formula="of:=COUNTIF([.F41:.Q41];&quot;&gt;0&quot;)" office:value-type="float" office:value="0" calcext:value-type="float">
            <text:p>0 </text:p>
          </table:table-cell>
          <table:table-cell table:style-name="ce170" table:formula="of:=SUM([.F41:.Q41])" office:value-type="float" office:value="0" calcext:value-type="float">
            <text:p>0,00 </text:p>
          </table:table-cell>
          <table:table-cell table:style-name="ce187" table:formula="of:=IF([.$S$51]=0;0;([.S41]/[.$S$51]))" office:value-type="percentage" office:value="0" calcext:value-type="percentage">
            <text:p>0,00%</text:p>
          </table:table-cell>
          <table:table-cell table:style-name="Default"/>
          <table:table-cell table:number-columns-repeated="1003"/>
        </table:table-row>
        <table:table-row table:style-name="ro7" table:visibility="collapse">
          <table:table-cell table:style-name="ce2"/>
          <table:table-cell table:style-name="ce18" office:value-type="string" calcext:value-type="string">
            <text:p>9C</text:p>
          </table:table-cell>
          <table:table-cell table:style-name="ce41"/>
          <table:table-cell table:style-name="ce55" office:value-type="string" calcext:value-type="string">
            <text:p>CONTRAPARTIDA</text:p>
          </table:table-cell>
          <table:table-cell table:style-name="ce55" office:value-type="string" calcext:value-type="string">
            <text:p>R$</text:p>
          </table:table-cell>
          <table:table-cell table:style-name="ce85" table:formula="of:=(([.F17]/100)*[.$S$17])*[.$T$3]" office:value-type="float" office:value="0" calcext:value-type="float">
            <text:p>0,00 </text:p>
          </table:table-cell>
          <table:table-cell table:style-name="ce85" table:formula="of:=(([.G17]/100)*[.$S$17])*[.$T$3]" office:value-type="float" office:value="0" calcext:value-type="float">
            <text:p>0,00 </text:p>
          </table:table-cell>
          <table:table-cell table:style-name="ce85" table:formula="of:=(([.H17]/100)*[.$S$17])*[.$T$3]" office:value-type="float" office:value="0" calcext:value-type="float">
            <text:p>0,00 </text:p>
          </table:table-cell>
          <table:table-cell table:style-name="ce85" table:formula="of:=(([.I17]/100)*[.$S$17])*[.$T$3]" office:value-type="float" office:value="0" calcext:value-type="float">
            <text:p>0,00 </text:p>
          </table:table-cell>
          <table:table-cell table:style-name="ce85" table:formula="of:=(([.J17]/100)*[.$S$17])*[.$T$3]" office:value-type="float" office:value="0" calcext:value-type="float">
            <text:p>0,00 </text:p>
          </table:table-cell>
          <table:table-cell table:style-name="ce85" table:formula="of:=(([.K17]/100)*[.$S$17])*[.$T$3]" office:value-type="float" office:value="0" calcext:value-type="float">
            <text:p>0,00 </text:p>
          </table:table-cell>
          <table:table-cell table:style-name="ce85" table:formula="of:=(([.L17]/100)*[.$S$17])*[.$T$3]" office:value-type="float" office:value="0" calcext:value-type="float">
            <text:p>0,00 </text:p>
          </table:table-cell>
          <table:table-cell table:style-name="ce85" table:formula="of:=(([.M17]/100)*[.$S$17])*[.$T$3]" office:value-type="float" office:value="0" calcext:value-type="float">
            <text:p>0,00 </text:p>
          </table:table-cell>
          <table:table-cell table:style-name="ce85" table:formula="of:=(([.N17]/100)*[.$S$17])*[.$T$3]" office:value-type="float" office:value="0" calcext:value-type="float">
            <text:p>0,00 </text:p>
          </table:table-cell>
          <table:table-cell table:style-name="ce85" table:formula="of:=(([.O17]/100)*[.$S$17])*[.$T$3]" office:value-type="float" office:value="0" calcext:value-type="float">
            <text:p>0,00 </text:p>
          </table:table-cell>
          <table:table-cell table:style-name="ce85" table:formula="of:=(([.P17]/100)*[.$S$17])*[.$T$3]" office:value-type="float" office:value="0" calcext:value-type="float">
            <text:p>0,00 </text:p>
          </table:table-cell>
          <table:table-cell table:style-name="ce139" table:formula="of:=(([.Q17]/100)*[.$S$17])*[.$T$3]" office:value-type="float" office:value="0" calcext:value-type="float">
            <text:p>0,00 </text:p>
          </table:table-cell>
          <table:table-cell table:style-name="ce152" table:formula="of:=COUNTIF([.F42:.Q42];&quot;&gt;0&quot;)" office:value-type="float" office:value="0" calcext:value-type="float">
            <text:p>0 </text:p>
          </table:table-cell>
          <table:table-cell table:style-name="ce170" table:formula="of:=SUM([.F42:.Q42])" office:value-type="float" office:value="0" calcext:value-type="float">
            <text:p>0,00 </text:p>
          </table:table-cell>
          <table:table-cell table:style-name="ce187" table:formula="of:=IF([.$S$51]=0;0;([.S42]/[.$S$51]))" office:value-type="percentage" office:value="0" calcext:value-type="percentage">
            <text:p>0,00%</text:p>
          </table:table-cell>
          <table:table-cell table:style-name="ce196"/>
          <table:table-cell table:number-columns-repeated="1003"/>
        </table:table-row>
        <table:table-row table:style-name="ro7">
          <table:table-cell table:style-name="ce2"/>
          <table:table-cell table:style-name="ce18" office:value-type="string" calcext:value-type="string">
            <text:p>9T</text:p>
          </table:table-cell>
          <table:table-cell table:style-name="ce40" office:value-type="string" calcext:value-type="string">
            <text:p>DRENAGEM</text:p>
          </table:table-cell>
          <table:table-cell table:style-name="ce55" office:value-type="string" calcext:value-type="string">
            <text:p>FINANCIAMENTO</text:p>
          </table:table-cell>
          <table:table-cell table:style-name="ce55" office:value-type="string" calcext:value-type="string">
            <text:p>R$</text:p>
          </table:table-cell>
          <table:table-cell table:style-name="ce85" table:formula="of:=(([.F18]/100)*[.$S$18])*[.$T$2]" office:value-type="float" office:value="152541.01" calcext:value-type="float">
            <text:p>152.541,01 </text:p>
          </table:table-cell>
          <table:table-cell table:style-name="ce85" table:formula="of:=(([.G18]/100)*[.$S$18])*[.$T$2]" office:value-type="float" office:value="228811.515" calcext:value-type="float">
            <text:p>228.811,52 </text:p>
          </table:table-cell>
          <table:table-cell table:style-name="ce85" table:formula="of:=(([.H18]/100)*[.$S$18])*[.$T$2]" office:value-type="float" office:value="228811.515" calcext:value-type="float">
            <text:p>228.811,52 </text:p>
          </table:table-cell>
          <table:table-cell table:style-name="ce85" table:formula="of:=(([.I18]/100)*[.$S$18])*[.$T$2]" office:value-type="float" office:value="114405.7575" calcext:value-type="float">
            <text:p>114.405,76 </text:p>
          </table:table-cell>
          <table:table-cell table:style-name="ce85" table:formula="of:=(([.J18]/100)*[.$S$18])*[.$T$2]" office:value-type="float" office:value="38135.2525" calcext:value-type="float">
            <text:p>38.135,25 </text:p>
          </table:table-cell>
          <table:table-cell table:style-name="ce85" table:formula="of:=(([.K18]/100)*[.$S$18])*[.$T$2]" office:value-type="float" office:value="0" calcext:value-type="float">
            <text:p>0,00 </text:p>
          </table:table-cell>
          <table:table-cell table:style-name="ce85" table:formula="of:=(([.L18]/100)*[.$S$18])*[.$T$2]" office:value-type="float" office:value="0" calcext:value-type="float">
            <text:p>0,00 </text:p>
          </table:table-cell>
          <table:table-cell table:style-name="ce85" table:formula="of:=(([.M18]/100)*[.$S$18])*[.$T$2]" office:value-type="float" office:value="0" calcext:value-type="float">
            <text:p>0,00 </text:p>
          </table:table-cell>
          <table:table-cell table:style-name="ce85" table:formula="of:=(([.N18]/100)*[.$S$18])*[.$T$2]" office:value-type="float" office:value="0" calcext:value-type="float">
            <text:p>0,00 </text:p>
          </table:table-cell>
          <table:table-cell table:style-name="ce85" table:formula="of:=(([.O18]/100)*[.$S$18])*[.$T$2]" office:value-type="float" office:value="0" calcext:value-type="float">
            <text:p>0,00 </text:p>
          </table:table-cell>
          <table:table-cell table:style-name="ce85" table:formula="of:=(([.P18]/100)*[.$S$18])*[.$T$2]" office:value-type="float" office:value="0" calcext:value-type="float">
            <text:p>0,00 </text:p>
          </table:table-cell>
          <table:table-cell table:style-name="ce139" table:formula="of:=(([.Q18]/100)*[.$S$18])*[.$T$2]" office:value-type="float" office:value="0" calcext:value-type="float">
            <text:p>0,00 </text:p>
          </table:table-cell>
          <table:table-cell table:style-name="ce152" table:formula="of:=COUNTIF([.F43:.Q43];&quot;&gt;0&quot;)" office:value-type="float" office:value="5" calcext:value-type="float">
            <text:p>5 </text:p>
          </table:table-cell>
          <table:table-cell table:style-name="ce170" table:formula="of:=SUM([.F43:.Q43])" office:value-type="float" office:value="762705.05" calcext:value-type="float">
            <text:p>762.705,05 </text:p>
          </table:table-cell>
          <table:table-cell table:style-name="ce187" table:formula="of:=IF([.$S$51]=0;0;([.S43]/[.$S$51]))" office:value-type="percentage" office:value="0.363325101877432" calcext:value-type="percentage">
            <text:p>36,33%</text:p>
          </table:table-cell>
          <table:table-cell table:style-name="Default"/>
          <table:table-cell table:number-columns-repeated="1003"/>
        </table:table-row>
        <table:table-row table:style-name="ro7">
          <table:table-cell table:style-name="ce2"/>
          <table:table-cell table:style-name="ce18" office:value-type="string" calcext:value-type="string">
            <text:p>9C</text:p>
          </table:table-cell>
          <table:table-cell table:style-name="ce41"/>
          <table:table-cell table:style-name="ce55" office:value-type="string" calcext:value-type="string">
            <text:p>CONTRAPARTIDA</text:p>
          </table:table-cell>
          <table:table-cell table:style-name="ce55" office:value-type="string" calcext:value-type="string">
            <text:p>R$</text:p>
          </table:table-cell>
          <table:table-cell table:style-name="ce85" table:formula="of:=(([.F18]/100)*[.$S$18])*[.$T$3]" office:value-type="float" office:value="0" calcext:value-type="float">
            <text:p>0,00 </text:p>
          </table:table-cell>
          <table:table-cell table:style-name="ce85" table:formula="of:=(([.G18]/100)*[.$S$18])*[.$T$3]" office:value-type="float" office:value="0" calcext:value-type="float">
            <text:p>0,00 </text:p>
          </table:table-cell>
          <table:table-cell table:style-name="ce85" table:formula="of:=(([.H18]/100)*[.$S$18])*[.$T$3]" office:value-type="float" office:value="0" calcext:value-type="float">
            <text:p>0,00 </text:p>
          </table:table-cell>
          <table:table-cell table:style-name="ce85" table:formula="of:=(([.I18]/100)*[.$S$18])*[.$T$3]" office:value-type="float" office:value="0" calcext:value-type="float">
            <text:p>0,00 </text:p>
          </table:table-cell>
          <table:table-cell table:style-name="ce85" table:formula="of:=(([.J18]/100)*[.$S$18])*[.$T$3]" office:value-type="float" office:value="0" calcext:value-type="float">
            <text:p>0,00 </text:p>
          </table:table-cell>
          <table:table-cell table:style-name="ce85" table:formula="of:=(([.K18]/100)*[.$S$18])*[.$T$3]" office:value-type="float" office:value="0" calcext:value-type="float">
            <text:p>0,00 </text:p>
          </table:table-cell>
          <table:table-cell table:style-name="ce85" table:formula="of:=(([.L18]/100)*[.$S$18])*[.$T$3]" office:value-type="float" office:value="0" calcext:value-type="float">
            <text:p>0,00 </text:p>
          </table:table-cell>
          <table:table-cell table:style-name="ce85" table:formula="of:=(([.M18]/100)*[.$S$18])*[.$T$3]" office:value-type="float" office:value="0" calcext:value-type="float">
            <text:p>0,00 </text:p>
          </table:table-cell>
          <table:table-cell table:style-name="ce85" table:formula="of:=(([.N18]/100)*[.$S$18])*[.$T$3]" office:value-type="float" office:value="0" calcext:value-type="float">
            <text:p>0,00 </text:p>
          </table:table-cell>
          <table:table-cell table:style-name="ce85" table:formula="of:=(([.O18]/100)*[.$S$18])*[.$T$3]" office:value-type="float" office:value="0" calcext:value-type="float">
            <text:p>0,00 </text:p>
          </table:table-cell>
          <table:table-cell table:style-name="ce85" table:formula="of:=(([.P18]/100)*[.$S$18])*[.$T$3]" office:value-type="float" office:value="0" calcext:value-type="float">
            <text:p>0,00 </text:p>
          </table:table-cell>
          <table:table-cell table:style-name="ce139" table:formula="of:=(([.Q18]/100)*[.$S$18])*[.$T$3]" office:value-type="float" office:value="0" calcext:value-type="float">
            <text:p>0,00 </text:p>
          </table:table-cell>
          <table:table-cell table:style-name="ce152" table:formula="of:=COUNTIF([.F44:.Q44];&quot;&gt;0&quot;)" office:value-type="float" office:value="0" calcext:value-type="float">
            <text:p>0 </text:p>
          </table:table-cell>
          <table:table-cell table:style-name="ce170" table:formula="of:=SUM([.F44:.Q44])" office:value-type="float" office:value="0" calcext:value-type="float">
            <text:p>0,00 </text:p>
          </table:table-cell>
          <table:table-cell table:style-name="ce187" table:formula="of:=IF([.$S$51]=0;0;([.S44]/[.$S$51]))" office:value-type="percentage" office:value="0" calcext:value-type="percentage">
            <text:p>0,00%</text:p>
          </table:table-cell>
          <table:table-cell table:style-name="ce196"/>
          <table:table-cell table:number-columns-repeated="1003"/>
        </table:table-row>
        <table:table-row table:style-name="ro7">
          <table:table-cell table:style-name="ce2"/>
          <table:table-cell table:style-name="ce18" office:value-type="string" calcext:value-type="string">
            <text:p>10T</text:p>
          </table:table-cell>
          <table:table-cell table:style-name="ce40" office:value-type="string" calcext:value-type="string">
            <text:p>ENSAIOS TECNOLÓGICOS</text:p>
          </table:table-cell>
          <table:table-cell table:style-name="ce55" office:value-type="string" calcext:value-type="string">
            <text:p>FINANCIAMENTO</text:p>
          </table:table-cell>
          <table:table-cell table:style-name="ce55" office:value-type="string" calcext:value-type="string">
            <text:p>R$</text:p>
          </table:table-cell>
          <table:table-cell table:style-name="ce85" table:formula="of:=(([.F19]/100)*[.$S$19])*[.$T$2]" office:value-type="float" office:value="283.2882" calcext:value-type="float">
            <text:p>283,29 </text:p>
          </table:table-cell>
          <table:table-cell table:style-name="ce85" table:formula="of:=(([.G19]/100)*[.$S$19])*[.$T$2]" office:value-type="float" office:value="1133.1528" calcext:value-type="float">
            <text:p>1.133,15 </text:p>
          </table:table-cell>
          <table:table-cell table:style-name="ce85" table:formula="of:=(([.H19]/100)*[.$S$19])*[.$T$2]" office:value-type="float" office:value="2360.735" calcext:value-type="float">
            <text:p>2.360,74 </text:p>
          </table:table-cell>
          <table:table-cell table:style-name="ce85" table:formula="of:=(([.I19]/100)*[.$S$19])*[.$T$2]" office:value-type="float" office:value="2644.0232" calcext:value-type="float">
            <text:p>2.644,02 </text:p>
          </table:table-cell>
          <table:table-cell table:style-name="ce85" table:formula="of:=(([.J19]/100)*[.$S$19])*[.$T$2]" office:value-type="float" office:value="1983.0174" calcext:value-type="float">
            <text:p>1.983,02 </text:p>
          </table:table-cell>
          <table:table-cell table:style-name="ce85" table:formula="of:=(([.K19]/100)*[.$S$19])*[.$T$2]" office:value-type="float" office:value="1038.7234" calcext:value-type="float">
            <text:p>1.038,72 </text:p>
          </table:table-cell>
          <table:table-cell table:style-name="ce85" table:formula="of:=(([.L19]/100)*[.$S$19])*[.$T$2]" office:value-type="float" office:value="0" calcext:value-type="float">
            <text:p>0,00 </text:p>
          </table:table-cell>
          <table:table-cell table:style-name="ce85" table:formula="of:=(([.M19]/100)*[.$S$19])*[.$T$2]" office:value-type="float" office:value="0" calcext:value-type="float">
            <text:p>0,00 </text:p>
          </table:table-cell>
          <table:table-cell table:style-name="ce85" table:formula="of:=(([.N19]/100)*[.$S$19])*[.$T$2]" office:value-type="float" office:value="0" calcext:value-type="float">
            <text:p>0,00 </text:p>
          </table:table-cell>
          <table:table-cell table:style-name="ce85" table:formula="of:=(([.O19]/100)*[.$S$19])*[.$T$2]" office:value-type="float" office:value="0" calcext:value-type="float">
            <text:p>0,00 </text:p>
          </table:table-cell>
          <table:table-cell table:style-name="ce85" table:formula="of:=(([.P19]/100)*[.$S$19])*[.$T$2]" office:value-type="float" office:value="0" calcext:value-type="float">
            <text:p>0,00 </text:p>
          </table:table-cell>
          <table:table-cell table:style-name="ce139" table:formula="of:=(([.Q19]/100)*[.$S$19])*[.$T$2]" office:value-type="float" office:value="0" calcext:value-type="float">
            <text:p>0,00 </text:p>
          </table:table-cell>
          <table:table-cell table:style-name="ce152" table:formula="of:=COUNTIF([.F45:.Q45];&quot;&gt;0&quot;)" office:value-type="float" office:value="6" calcext:value-type="float">
            <text:p>6 </text:p>
          </table:table-cell>
          <table:table-cell table:style-name="ce170" table:formula="of:=SUM([.F45:.Q45])" office:value-type="float" office:value="9442.94" calcext:value-type="float">
            <text:p>9.442,94 </text:p>
          </table:table-cell>
          <table:table-cell table:style-name="ce187" table:formula="of:=IF([.$S$51]=0;0;([.S45]/[.$S$51]))" office:value-type="percentage" office:value="0.00449827510322959" calcext:value-type="percentage">
            <text:p>0,45%</text:p>
          </table:table-cell>
          <table:table-cell table:style-name="Default"/>
          <table:table-cell table:number-columns-repeated="1003"/>
        </table:table-row>
        <table:table-row table:style-name="ro7">
          <table:table-cell table:style-name="ce2"/>
          <table:table-cell table:style-name="ce18" office:value-type="string" calcext:value-type="string">
            <text:p>10C</text:p>
          </table:table-cell>
          <table:table-cell table:style-name="ce41"/>
          <table:table-cell table:style-name="ce55" office:value-type="string" calcext:value-type="string">
            <text:p>CONTRAPARTIDA</text:p>
          </table:table-cell>
          <table:table-cell table:style-name="ce55" office:value-type="string" calcext:value-type="string">
            <text:p>R$</text:p>
          </table:table-cell>
          <table:table-cell table:style-name="ce85" table:formula="of:=(([.F19]/100)*[.$S$19])*[.$T$3]" office:value-type="float" office:value="0" calcext:value-type="float">
            <text:p>0,00 </text:p>
          </table:table-cell>
          <table:table-cell table:style-name="ce85" table:formula="of:=(([.G19]/100)*[.$S$19])*[.$T$3]" office:value-type="float" office:value="0" calcext:value-type="float">
            <text:p>0,00 </text:p>
          </table:table-cell>
          <table:table-cell table:style-name="ce85" table:formula="of:=(([.H19]/100)*[.$S$19])*[.$T$3]" office:value-type="float" office:value="0" calcext:value-type="float">
            <text:p>0,00 </text:p>
          </table:table-cell>
          <table:table-cell table:style-name="ce85" table:formula="of:=(([.I19]/100)*[.$S$19])*[.$T$3]" office:value-type="float" office:value="0" calcext:value-type="float">
            <text:p>0,00 </text:p>
          </table:table-cell>
          <table:table-cell table:style-name="ce85" table:formula="of:=(([.J19]/100)*[.$S$19])*[.$T$3]" office:value-type="float" office:value="0" calcext:value-type="float">
            <text:p>0,00 </text:p>
          </table:table-cell>
          <table:table-cell table:style-name="ce85" table:formula="of:=(([.K19]/100)*[.$S$19])*[.$T$3]" office:value-type="float" office:value="0" calcext:value-type="float">
            <text:p>0,00 </text:p>
          </table:table-cell>
          <table:table-cell table:style-name="ce85" table:formula="of:=(([.L19]/100)*[.$S$19])*[.$T$3]" office:value-type="float" office:value="0" calcext:value-type="float">
            <text:p>0,00 </text:p>
          </table:table-cell>
          <table:table-cell table:style-name="ce85" table:formula="of:=(([.M19]/100)*[.$S$19])*[.$T$3]" office:value-type="float" office:value="0" calcext:value-type="float">
            <text:p>0,00 </text:p>
          </table:table-cell>
          <table:table-cell table:style-name="ce85" table:formula="of:=(([.N19]/100)*[.$S$19])*[.$T$3]" office:value-type="float" office:value="0" calcext:value-type="float">
            <text:p>0,00 </text:p>
          </table:table-cell>
          <table:table-cell table:style-name="ce85" table:formula="of:=(([.O19]/100)*[.$S$19])*[.$T$3]" office:value-type="float" office:value="0" calcext:value-type="float">
            <text:p>0,00 </text:p>
          </table:table-cell>
          <table:table-cell table:style-name="ce85" table:formula="of:=(([.P19]/100)*[.$S$19])*[.$T$3]" office:value-type="float" office:value="0" calcext:value-type="float">
            <text:p>0,00 </text:p>
          </table:table-cell>
          <table:table-cell table:style-name="ce139" table:formula="of:=(([.Q19]/100)*[.$S$19])*[.$T$3]" office:value-type="float" office:value="0" calcext:value-type="float">
            <text:p>0,00 </text:p>
          </table:table-cell>
          <table:table-cell table:style-name="ce152" table:formula="of:=COUNTIF([.F46:.Q46];&quot;&gt;0&quot;)" office:value-type="float" office:value="0" calcext:value-type="float">
            <text:p>0 </text:p>
          </table:table-cell>
          <table:table-cell table:style-name="ce170" table:formula="of:=SUM([.F46:.Q46])" office:value-type="float" office:value="0" calcext:value-type="float">
            <text:p>0,00 </text:p>
          </table:table-cell>
          <table:table-cell table:style-name="ce187" table:formula="of:=IF([.$S$51]=0;0;([.S46]/[.$S$51]))" office:value-type="percentage" office:value="0" calcext:value-type="percentage">
            <text:p>0,00%</text:p>
          </table:table-cell>
          <table:table-cell table:style-name="ce196"/>
          <table:table-cell table:number-columns-repeated="1003"/>
        </table:table-row>
        <table:table-row table:style-name="ro7">
          <table:table-cell table:style-name="ce2"/>
          <table:table-cell table:style-name="ce19"/>
          <table:table-cell table:style-name="ce42" table:number-columns-repeated="3"/>
          <table:table-cell table:style-name="ce86" table:number-columns-repeated="11"/>
          <table:table-cell table:style-name="ce140"/>
          <table:table-cell table:style-name="ce86" table:number-columns-repeated="2"/>
          <table:table-cell table:style-name="ce188"/>
          <table:table-cell table:number-columns-repeated="1004"/>
        </table:table-row>
        <table:table-row table:style-name="ro7">
          <table:table-cell table:style-name="ce2"/>
          <table:table-cell table:style-name="ce18" office:value-type="string" calcext:value-type="string">
            <text:p>T</text:p>
          </table:table-cell>
          <table:table-cell table:style-name="ce40" office:value-type="string" calcext:value-type="string">
            <text:p>TOTAIS</text:p>
          </table:table-cell>
          <table:table-cell table:style-name="ce39" office:value-type="string" calcext:value-type="string">
            <text:p>FINANCIAMENTO</text:p>
          </table:table-cell>
          <table:table-cell table:style-name="ce39" office:value-type="string" calcext:value-type="string">
            <text:p>R$</text:p>
          </table:table-cell>
          <table:table-cell table:style-name="ce87" table:formula="of:=SUMIF([.$D$25:.$D$46];&quot;FINANCIAMENTO&quot;;[.F$25:.F$46])" office:value-type="float" office:value="198122.1117" calcext:value-type="float">
            <text:p>198.122,11 </text:p>
          </table:table-cell>
          <table:table-cell table:style-name="ce87" table:formula="of:=SUMIF([.$D$25:.$D$46];&quot;FINANCIAMENTO&quot;;[.G$25:.G$46])" office:value-type="float" office:value="397408.5813" calcext:value-type="float">
            <text:p>397.408,58 </text:p>
          </table:table-cell>
          <table:table-cell table:style-name="ce87" table:formula="of:=SUMIF([.$D$25:.$D$46];&quot;FINANCIAMENTO&quot;;[.H$25:.H$46])" office:value-type="float" office:value="542163.529" calcext:value-type="float">
            <text:p>542.163,53 </text:p>
          </table:table-cell>
          <table:table-cell table:style-name="ce87" table:formula="of:=SUMIF([.$D$25:.$D$46];&quot;FINANCIAMENTO&quot;;[.I$25:.I$46])" office:value-type="float" office:value="482132.4772" calcext:value-type="float">
            <text:p>482.132,48 </text:p>
          </table:table-cell>
          <table:table-cell table:style-name="ce87" table:formula="of:=SUMIF([.$D$25:.$D$46];&quot;FINANCIAMENTO&quot;;[.J$25:.J$46])" office:value-type="float" office:value="331569.5284" calcext:value-type="float">
            <text:p>331.569,53 </text:p>
          </table:table-cell>
          <table:table-cell table:style-name="ce87" table:formula="of:=SUMIF([.$D$25:.$D$46];&quot;FINANCIAMENTO&quot;;[.K$25:.K$46])" office:value-type="float" office:value="147839.5424" calcext:value-type="float">
            <text:p>147.839,54 </text:p>
          </table:table-cell>
          <table:table-cell table:style-name="ce87" table:formula="of:=SUMIF([.$D$25:.$D$46];&quot;FINANCIAMENTO&quot;;[.L$25:.L$46])" office:value-type="float" office:value="0" calcext:value-type="float">
            <text:p>0,00 </text:p>
          </table:table-cell>
          <table:table-cell table:style-name="ce87" table:formula="of:=SUMIF([.$D$25:.$D$46];&quot;FINANCIAMENTO&quot;;[.M$25:.M$46])" office:value-type="float" office:value="0" calcext:value-type="float">
            <text:p>0,00 </text:p>
          </table:table-cell>
          <table:table-cell table:style-name="ce87" table:formula="of:=SUMIF([.$D$25:.$D$46];&quot;FINANCIAMENTO&quot;;[.N$25:.N$46])" office:value-type="float" office:value="0" calcext:value-type="float">
            <text:p>0,00 </text:p>
          </table:table-cell>
          <table:table-cell table:style-name="ce87" table:formula="of:=SUMIF([.$D$25:.$D$46];&quot;FINANCIAMENTO&quot;;[.O$25:.O$46])" office:value-type="float" office:value="0" calcext:value-type="float">
            <text:p>0,00 </text:p>
          </table:table-cell>
          <table:table-cell table:style-name="ce87" table:formula="of:=SUMIF([.$D$25:.$D$46];&quot;FINANCIAMENTO&quot;;[.P$25:.P$46])" office:value-type="float" office:value="0" calcext:value-type="float">
            <text:p>0,00 </text:p>
          </table:table-cell>
          <table:table-cell table:style-name="ce141" table:formula="of:=SUMIF([.$D$25:.$D$46];&quot;FINANCIAMENTO&quot;;[.Q$25:.Q$46])" office:value-type="float" office:value="0" calcext:value-type="float">
            <text:p>0,00 </text:p>
          </table:table-cell>
          <table:table-cell table:style-name="ce153"/>
          <table:table-cell table:style-name="ce171" table:formula="of:=SUMIF([.$D$25:.$D$46];&quot;FINANCIAMENTO&quot;;[.S$25:.S$46])" office:value-type="float" office:value="2099235.77" calcext:value-type="float">
            <text:p>2.099.235,77 </text:p>
          </table:table-cell>
          <table:table-cell table:style-name="ce189" table:formula="of:=SUMIF([.$D$25:.$D$46];&quot;FINANCIAMENTO&quot;;[.T$25:.T$46])" office:value-type="percentage" office:value="1" calcext:value-type="percentage">
            <text:p>100,00%</text:p>
          </table:table-cell>
          <table:table-cell table:number-columns-repeated="1004"/>
        </table:table-row>
        <table:table-row table:style-name="ro7">
          <table:table-cell table:style-name="ce2"/>
          <table:table-cell table:style-name="ce18" office:value-type="string" calcext:value-type="string">
            <text:p>C</text:p>
          </table:table-cell>
          <table:table-cell table:style-name="ce41"/>
          <table:table-cell table:style-name="ce56" office:value-type="string" calcext:value-type="string">
            <text:p>CONTRAPARTIDA</text:p>
          </table:table-cell>
          <table:table-cell table:style-name="ce56" office:value-type="string" calcext:value-type="string">
            <text:p>R$</text:p>
          </table:table-cell>
          <table:table-cell table:style-name="ce87" table:formula="of:=SUMIF([.$D$25:.$D$46];&quot;CONTRAPARTIDA&quot;;[.F$25:.F$46])" office:value-type="float" office:value="0" calcext:value-type="float">
            <text:p>0,00 </text:p>
          </table:table-cell>
          <table:table-cell table:style-name="ce87" table:formula="of:=SUMIF([.$D$25:.$D$46];&quot;CONTRAPARTIDA&quot;;[.G$25:.G$46])" office:value-type="float" office:value="0" calcext:value-type="float">
            <text:p>0,00 </text:p>
          </table:table-cell>
          <table:table-cell table:style-name="ce87" table:formula="of:=SUMIF([.$D$25:.$D$46];&quot;CONTRAPARTIDA&quot;;[.H$25:.H$46])" office:value-type="float" office:value="0" calcext:value-type="float">
            <text:p>0,00 </text:p>
          </table:table-cell>
          <table:table-cell table:style-name="ce87" table:formula="of:=SUMIF([.$D$25:.$D$46];&quot;CONTRAPARTIDA&quot;;[.I$25:.I$46])" office:value-type="float" office:value="0" calcext:value-type="float">
            <text:p>0,00 </text:p>
          </table:table-cell>
          <table:table-cell table:style-name="ce87" table:formula="of:=SUMIF([.$D$25:.$D$46];&quot;CONTRAPARTIDA&quot;;[.J$25:.J$46])" office:value-type="float" office:value="0" calcext:value-type="float">
            <text:p>0,00 </text:p>
          </table:table-cell>
          <table:table-cell table:style-name="ce87" table:formula="of:=SUMIF([.$D$25:.$D$46];&quot;CONTRAPARTIDA&quot;;[.K$25:.K$46])" office:value-type="float" office:value="0" calcext:value-type="float">
            <text:p>0,00 </text:p>
          </table:table-cell>
          <table:table-cell table:style-name="ce87" table:formula="of:=SUMIF([.$D$25:.$D$46];&quot;CONTRAPARTIDA&quot;;[.L$25:.L$46])" office:value-type="float" office:value="0" calcext:value-type="float">
            <text:p>0,00 </text:p>
          </table:table-cell>
          <table:table-cell table:style-name="ce87" table:formula="of:=SUMIF([.$D$25:.$D$46];&quot;CONTRAPARTIDA&quot;;[.M$25:.M$46])" office:value-type="float" office:value="0" calcext:value-type="float">
            <text:p>0,00 </text:p>
          </table:table-cell>
          <table:table-cell table:style-name="ce87" table:formula="of:=SUMIF([.$D$25:.$D$46];&quot;CONTRAPARTIDA&quot;;[.N$25:.N$46])" office:value-type="float" office:value="0" calcext:value-type="float">
            <text:p>0,00 </text:p>
          </table:table-cell>
          <table:table-cell table:style-name="ce87" table:formula="of:=SUMIF([.$D$25:.$D$46];&quot;CONTRAPARTIDA&quot;;[.O$25:.O$46])" office:value-type="float" office:value="0" calcext:value-type="float">
            <text:p>0,00 </text:p>
          </table:table-cell>
          <table:table-cell table:style-name="ce87" table:formula="of:=SUMIF([.$D$25:.$D$46];&quot;CONTRAPARTIDA&quot;;[.P$25:.P$46])" office:value-type="float" office:value="0" calcext:value-type="float">
            <text:p>0,00 </text:p>
          </table:table-cell>
          <table:table-cell table:style-name="ce141" table:formula="of:=SUMIF([.$D$25:.$D$46];&quot;CONTRAPARTIDA&quot;;[.Q$25:.Q$46])" office:value-type="float" office:value="0" calcext:value-type="float">
            <text:p>0,00 </text:p>
          </table:table-cell>
          <table:table-cell table:style-name="ce154"/>
          <table:table-cell table:style-name="ce171" table:formula="of:=SUMIF([.$D$25:.$D$46];&quot;CONTRAPARTIDA&quot;;[.S$25:.S$46])" office:value-type="float" office:value="0" calcext:value-type="float">
            <text:p>0,00 </text:p>
          </table:table-cell>
          <table:table-cell table:style-name="ce189" table:formula="of:=SUMIF([.$D$25:.$D$46];&quot;CONTRAPARTIDA&quot;;[.T$25:.T$46])" office:value-type="percentage" office:value="0" calcext:value-type="percentage">
            <text:p>0,00%</text:p>
          </table:table-cell>
          <table:table-cell table:number-columns-repeated="1004"/>
        </table:table-row>
        <table:table-row table:style-name="ro7">
          <table:table-cell table:style-name="ce2"/>
          <table:table-cell table:style-name="ce20"/>
          <table:table-cell table:style-name="ce42" table:number-columns-repeated="3"/>
          <table:table-cell table:style-name="ce86" table:number-columns-repeated="11"/>
          <table:table-cell table:style-name="ce140"/>
          <table:table-cell table:style-name="ce86"/>
          <table:table-cell table:style-name="ce172"/>
          <table:table-cell table:style-name="ce190"/>
          <table:table-cell table:number-columns-repeated="1004"/>
        </table:table-row>
        <table:table-row table:style-name="ro2">
          <table:table-cell table:style-name="ce2"/>
          <table:table-cell table:style-name="ce21" office:value-type="string" calcext:value-type="string" table:number-columns-spanned="3" table:number-rows-spanned="1">
            <text:p>FATURAMENTO MENSAL PREVISTO</text:p>
          </table:table-cell>
          <table:covered-table-cell table:number-columns-repeated="2" table:style-name="ce43"/>
          <table:table-cell table:style-name="ce68" office:value-type="string" calcext:value-type="string">
            <text:p>R$</text:p>
          </table:table-cell>
          <table:table-cell table:style-name="ce88" table:formula="of:=SUM([.F48:.F49])" office:value-type="float" office:value="198122.1117" calcext:value-type="float">
            <text:p>198.122,11 </text:p>
          </table:table-cell>
          <table:table-cell table:style-name="ce88" table:formula="of:=SUM([.G48:.G49])" office:value-type="float" office:value="397408.5813" calcext:value-type="float">
            <text:p>397.408,58 </text:p>
          </table:table-cell>
          <table:table-cell table:style-name="ce88" table:formula="of:=SUM([.H48:.H49])" office:value-type="float" office:value="542163.529" calcext:value-type="float">
            <text:p>542.163,53 </text:p>
          </table:table-cell>
          <table:table-cell table:style-name="ce88" table:formula="of:=SUM([.I48:.I49])" office:value-type="float" office:value="482132.4772" calcext:value-type="float">
            <text:p>482.132,48 </text:p>
          </table:table-cell>
          <table:table-cell table:style-name="ce88" table:formula="of:=SUM([.J48:.J49])" office:value-type="float" office:value="331569.5284" calcext:value-type="float">
            <text:p>331.569,53 </text:p>
          </table:table-cell>
          <table:table-cell table:style-name="ce88" table:formula="of:=SUM([.K48:.K49])" office:value-type="float" office:value="147839.5424" calcext:value-type="float">
            <text:p>147.839,54 </text:p>
          </table:table-cell>
          <table:table-cell table:style-name="ce110" table:formula="of:=SUM([.L48:.L49])" office:value-type="float" office:value="0" calcext:value-type="float">
            <text:p>0,00 </text:p>
          </table:table-cell>
          <table:table-cell table:style-name="ce110" table:formula="of:=SUM([.M48:.M49])" office:value-type="float" office:value="0" calcext:value-type="float">
            <text:p>0,00 </text:p>
          </table:table-cell>
          <table:table-cell table:style-name="ce110" table:formula="of:=SUM([.N48:.N49])" office:value-type="float" office:value="0" calcext:value-type="float">
            <text:p>0,00 </text:p>
          </table:table-cell>
          <table:table-cell table:style-name="ce110" table:formula="of:=SUM([.O48:.O49])" office:value-type="float" office:value="0" calcext:value-type="float">
            <text:p>0,00 </text:p>
          </table:table-cell>
          <table:table-cell table:style-name="ce110" table:formula="of:=SUM([.P48:.P49])" office:value-type="float" office:value="0" calcext:value-type="float">
            <text:p>0,00 </text:p>
          </table:table-cell>
          <table:table-cell table:style-name="ce142" table:formula="of:=SUM([.Q48:.Q49])" office:value-type="float" office:value="0" calcext:value-type="float">
            <text:p>0,00 </text:p>
          </table:table-cell>
          <table:table-cell table:style-name="ce155"/>
          <table:table-cell table:style-name="ce173" table:formula="of:=SUM([.F51:.Q51])" office:value-type="float" office:value="2099235.77" calcext:value-type="float">
            <text:p>2.099.235,77 </text:p>
          </table:table-cell>
          <table:table-cell table:style-name="ce191" table:formula="of:=SUM([.T48:.T49])" office:value-type="percentage" office:value="1" calcext:value-type="percentage">
            <text:p>100,00%</text:p>
          </table:table-cell>
          <table:table-cell table:number-columns-repeated="1004"/>
        </table:table-row>
        <table:table-row table:style-name="ro2">
          <table:table-cell table:style-name="ce2"/>
          <table:table-cell table:style-name="ce22" office:value-type="string" calcext:value-type="string" table:number-columns-spanned="3" table:number-rows-spanned="1">
            <text:p>MENSAL PARCIAL PREVISTO EM %</text:p>
          </table:table-cell>
          <table:covered-table-cell table:number-columns-repeated="2" table:style-name="ce44"/>
          <table:table-cell table:style-name="ce69" office:value-type="string" calcext:value-type="string">
            <text:p>R$</text:p>
          </table:table-cell>
          <table:table-cell table:style-name="ce89" table:formula="of:=IF([.$S$51]=0;0;[.F51]/[.$S$51])" office:value-type="percentage" office:value="0.0943782087421271" calcext:value-type="percentage">
            <text:p>9,44%</text:p>
          </table:table-cell>
          <table:table-cell table:style-name="ce89" table:formula="of:=IF([.$S$51]=0;0;[.G51]/[.$S$51])" office:value-type="percentage" office:value="0.18931107547772" calcext:value-type="percentage">
            <text:p>18,93%</text:p>
          </table:table-cell>
          <table:table-cell table:style-name="ce89" table:formula="of:=IF([.$S$51]=0;0;[.H51]/[.$S$51])" office:value-type="percentage" office:value="0.258267097363723" calcext:value-type="percentage">
            <text:p>25,83%</text:p>
          </table:table-cell>
          <table:table-cell table:style-name="ce89" table:formula="of:=IF([.$S$51]=0;0;[.I51]/[.$S$51])" office:value-type="percentage" office:value="0.229670475365423" calcext:value-type="percentage">
            <text:p>22,97%</text:p>
          </table:table-cell>
          <table:table-cell table:style-name="ce89" table:formula="of:=IF([.$S$51]=0;0;[.J51]/[.$S$51])" office:value-type="percentage" office:value="0.15794773180718" calcext:value-type="percentage">
            <text:p>15,79%</text:p>
          </table:table-cell>
          <table:table-cell table:style-name="ce89" table:formula="of:=IF([.$S$51]=0;0;[.K51]/[.$S$51])" office:value-type="percentage" office:value="0.0704254112438261" calcext:value-type="percentage">
            <text:p>7,04%</text:p>
          </table:table-cell>
          <table:table-cell table:style-name="ce89" table:formula="of:=IF([.$S$51]=0;0;[.L51]/[.$S$51])" office:value-type="percentage" office:value="0" calcext:value-type="percentage">
            <text:p>0,00%</text:p>
          </table:table-cell>
          <table:table-cell table:style-name="ce89" table:formula="of:=IF([.$S$51]=0;0;[.M51]/[.$S$51])" office:value-type="percentage" office:value="0" calcext:value-type="percentage">
            <text:p>0,00%</text:p>
          </table:table-cell>
          <table:table-cell table:style-name="ce89" table:formula="of:=IF([.$S$51]=0;0;[.N51]/[.$S$51])" office:value-type="percentage" office:value="0" calcext:value-type="percentage">
            <text:p>0,00%</text:p>
          </table:table-cell>
          <table:table-cell table:style-name="ce89" table:formula="of:=IF([.$S$51]=0;0;[.O51]/[.$S$51])" office:value-type="percentage" office:value="0" calcext:value-type="percentage">
            <text:p>0,00%</text:p>
          </table:table-cell>
          <table:table-cell table:style-name="ce89" table:formula="of:=IF([.$S$51]=0;0;[.P51]/[.$S$51])" office:value-type="percentage" office:value="0" calcext:value-type="percentage">
            <text:p>0,00%</text:p>
          </table:table-cell>
          <table:table-cell table:style-name="ce143" table:formula="of:=IF([.$S$51]=0;0;[.Q51]/[.$S$51])" office:value-type="percentage" office:value="0" calcext:value-type="percentage">
            <text:p>0,00%</text:p>
          </table:table-cell>
          <table:table-cell table:style-name="ce156"/>
          <table:table-cell table:style-name="ce173" table:formula="of:=[.S48]+[.S49]" office:value-type="float" office:value="2099235.77" calcext:value-type="float">
            <text:p>2.099.235,77 </text:p>
          </table:table-cell>
          <table:table-cell table:style-name="ce192" table:formula="of:=SUM([.F52:.Q52])" office:value-type="percentage" office:value="1" calcext:value-type="percentage">
            <text:p>100,00%</text:p>
          </table:table-cell>
          <table:table-cell table:number-columns-repeated="1004"/>
        </table:table-row>
        <table:table-row table:style-name="ro2">
          <table:table-cell table:style-name="ce2"/>
          <table:table-cell table:style-name="ce23" office:value-type="string" calcext:value-type="string" table:number-columns-spanned="3" table:number-rows-spanned="1">
            <text:p>MENSAL ACUMULADO PREVISTO EM %</text:p>
          </table:table-cell>
          <table:covered-table-cell table:number-columns-repeated="2" table:style-name="ce331"/>
          <table:table-cell table:style-name="ce70" office:value-type="string" calcext:value-type="string">
            <text:p>R$</text:p>
          </table:table-cell>
          <table:table-cell table:style-name="ce90" table:formula="of:=[.F52]" office:value-type="percentage" office:value="0.0943782087421272" calcext:value-type="percentage">
            <text:p>9,44%</text:p>
          </table:table-cell>
          <table:table-cell table:style-name="ce90" table:formula="of:=IF([.G51]=0;0;[.F53]+[.G52])" office:value-type="percentage" office:value="0.283689284219847" calcext:value-type="percentage">
            <text:p>28,37%</text:p>
          </table:table-cell>
          <table:table-cell table:style-name="ce90" table:formula="of:=IF([.H51]=0;0;[.G53]+[.H52])" office:value-type="percentage" office:value="0.54195638158357" calcext:value-type="percentage">
            <text:p>54,20%</text:p>
          </table:table-cell>
          <table:table-cell table:style-name="ce90" table:formula="of:=IF([.I51]=0;0;[.H53]+[.I52])" office:value-type="percentage" office:value="0.771626856948993" calcext:value-type="percentage">
            <text:p>77,16%</text:p>
          </table:table-cell>
          <table:table-cell table:style-name="ce90" table:formula="of:=IF([.J51]=0;0;[.I53]+[.J52])" office:value-type="percentage" office:value="0.929574588756174" calcext:value-type="percentage">
            <text:p>92,96%</text:p>
          </table:table-cell>
          <table:table-cell table:style-name="ce90" table:formula="of:=IF([.K51]=0;0;[.J53]+[.K52])" office:value-type="percentage" office:value="1" calcext:value-type="percentage">
            <text:p>100,00%</text:p>
          </table:table-cell>
          <table:table-cell table:style-name="ce90" table:formula="of:=IF([.L51]=0;0;[.K53]+[.L52])" office:value-type="percentage" office:value="0" calcext:value-type="percentage">
            <text:p>0,00%</text:p>
          </table:table-cell>
          <table:table-cell table:style-name="ce90" table:formula="of:=IF([.M51]=0;0;[.L53]+[.M52])" office:value-type="percentage" office:value="0" calcext:value-type="percentage">
            <text:p>0,00%</text:p>
          </table:table-cell>
          <table:table-cell table:style-name="ce90" table:formula="of:=IF([.N51]=0;0;[.M53]+[.N52])" office:value-type="percentage" office:value="0" calcext:value-type="percentage">
            <text:p>0,00%</text:p>
          </table:table-cell>
          <table:table-cell table:style-name="ce90" table:formula="of:=IF([.O51]=0;0;[.N53]+[.O52])" office:value-type="percentage" office:value="0" calcext:value-type="percentage">
            <text:p>0,00%</text:p>
          </table:table-cell>
          <table:table-cell table:style-name="ce90" table:formula="of:=IF([.P51]=0;0;[.O53]+[.P52])" office:value-type="percentage" office:value="0" calcext:value-type="percentage">
            <text:p>0,00%</text:p>
          </table:table-cell>
          <table:table-cell table:style-name="ce144" table:formula="of:=IF([.Q51]=0;0;[.P53]+[.Q52])" office:value-type="percentage" office:value="0" calcext:value-type="percentage">
            <text:p>0,00%</text:p>
          </table:table-cell>
          <table:table-cell table:style-name="ce157"/>
          <table:table-cell table:style-name="ce174" table:formula="of:=IF([.S51]=[.S52];&quot;OK&quot;;&quot;CORRIGIR&quot;)" office:value-type="string" office:string-value="OK" calcext:value-type="string">
            <text:p>OK</text:p>
          </table:table-cell>
          <table:table-cell table:style-name="ce193" table:formula="of:=IF([.T51]=[.T52];&quot;OK&quot;;&quot;CORRIGIR&quot;)" office:value-type="string" office:string-value="OK" calcext:value-type="string">
            <text:p>OK</text:p>
          </table:table-cell>
          <table:table-cell table:number-columns-repeated="1004"/>
        </table:table-row>
        <table:table-row table:style-name="ro2">
          <table:table-cell table:style-name="ce2"/>
          <table:table-cell table:style-name="ce24" office:value-type="string" calcext:value-type="string">
            <text:p>Resp. Técnico:</text:p>
          </table:table-cell>
          <table:table-cell table:style-name="ce45"/>
          <table:table-cell table:style-name="ce57"/>
          <table:table-cell table:style-name="ce71"/>
          <table:table-cell table:style-name="ce45" office:value-type="string" calcext:value-type="string">
            <text:p>Assinatura:</text:p>
          </table:table-cell>
          <table:table-cell table:style-name="ce95" table:number-columns-repeated="2"/>
          <table:table-cell table:style-name="ce102"/>
          <table:table-cell table:style-name="ce104" office:value-type="string" calcext:value-type="string">
            <text:p>Prefeito:</text:p>
          </table:table-cell>
          <table:table-cell table:style-name="ce108" table:number-columns-repeated="2"/>
          <table:table-cell table:style-name="ce115"/>
          <table:table-cell table:style-name="ce119" office:value-type="string" calcext:value-type="string">
            <text:p>Assinatura:</text:p>
          </table:table-cell>
          <table:table-cell table:style-name="ce122"/>
          <table:table-cell table:style-name="ce128"/>
          <table:table-cell table:style-name="ce45" office:value-type="string" calcext:value-type="string">
            <text:p>data:</text:p>
          </table:table-cell>
          <table:table-cell table:style-name="ce158" table:number-columns-repeated="2"/>
          <table:table-cell table:style-name="ce194"/>
          <table:table-cell table:number-columns-repeated="1004"/>
        </table:table-row>
        <table:table-row table:style-name="ro9">
          <table:table-cell table:style-name="ce2"/>
          <table:table-cell table:style-name="ce25"/>
          <table:table-cell table:style-name="ce46"/>
          <table:table-cell table:style-name="ce58"/>
          <table:table-cell table:style-name="ce72" table:number-columns-repeated="2"/>
          <table:table-cell table:style-name="ce96" office:value-type="string" calcext:value-type="string">
            <text:p>___________________________</text:p>
          </table:table-cell>
          <table:table-cell table:style-name="ce72"/>
          <table:table-cell table:style-name="ce103"/>
          <table:table-cell table:style-name="ce105"/>
          <table:table-cell table:style-name="ce109"/>
          <table:table-cell table:style-name="ce111"/>
          <table:table-cell table:style-name="ce116"/>
          <table:table-cell table:style-name="ce120"/>
          <table:table-cell table:style-name="ce123" office:value-type="string" calcext:value-type="string">
            <text:p>__________________</text:p>
          </table:table-cell>
          <table:table-cell table:style-name="ce129"/>
          <table:table-cell table:style-name="ce145"/>
          <table:table-cell table:style-name="ce159" table:number-columns-repeated="2"/>
          <table:table-cell table:style-name="ce195"/>
          <table:table-cell table:number-columns-repeated="1004"/>
        </table:table-row>
        <table:table-row table:style-name="ro7" table:number-rows-repeated="1048520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_xlnm.Print_Area" table:base-cell-address="$CRONOGRAMA.$A$1" table:cell-range-address="$CRONOGRAMA.$B$1:.$T$55" table:range-usable-as="print-range"/>
        </table:named-expressions>
      </table:table>
      <table:table table:name="RESUMO" table:style-name="ta2" table:print-ranges="RESUMO.A1:RESUMO.H79">
        <office:forms form:automatic-focus="false" form:apply-design-mode="false"/>
        <table:table-column table:style-name="co17" table:default-cell-style-name="ce221"/>
        <table:table-column table:style-name="co18" table:default-cell-style-name="ce221"/>
        <table:table-column table:style-name="co19" table:default-cell-style-name="ce257"/>
        <table:table-column table:style-name="co20" table:default-cell-style-name="ce257"/>
        <table:table-column table:style-name="co17" table:number-columns-repeated="2" table:default-cell-style-name="ce257"/>
        <table:table-column table:style-name="co21" table:number-columns-repeated="2" table:default-cell-style-name="ce257"/>
        <table:table-column table:style-name="co22" table:default-cell-style-name="ce257"/>
        <table:table-column table:style-name="co9" table:visibility="collapse" table:default-cell-style-name="ce257"/>
        <table:table-column table:style-name="co23" table:number-columns-repeated="1014" table:default-cell-style-name="ce257"/>
        <table:table-row table:style-name="ro10">
          <table:table-cell table:style-name="ce200" office:value-type="string" calcext:value-type="string" table:number-columns-spanned="8" table:number-rows-spanned="1">
            <text:p>PLANILHA DE SERVIÇOS <text:s text:c="2"/>- <text:s text:c="2"/>PAVIMENTAÇÃO</text:p>
          </table:table-cell>
          <table:covered-table-cell table:style-name="ce222"/>
          <table:covered-table-cell table:style-name="ce239"/>
          <table:covered-table-cell table:number-columns-repeated="3" table:style-name="ce258"/>
          <table:covered-table-cell table:number-columns-repeated="2" table:style-name="ce239"/>
          <table:table-cell/>
          <table:table-cell table:style-name="Default"/>
          <table:table-cell table:number-columns-repeated="1014"/>
        </table:table-row>
        <table:table-row table:style-name="ro2">
          <table:table-cell table:style-name="ce201" office:value-type="string" calcext:value-type="string">
            <text:p>Município:</text:p>
          </table:table-cell>
          <table:table-cell table:style-name="ce223"/>
          <table:table-cell table:style-name="ce240" office:value-type="string" calcext:value-type="string">
            <text:p>ARAUCÁRIA</text:p>
          </table:table-cell>
          <table:table-cell table:style-name="ce259" table:number-columns-repeated="3"/>
          <table:table-cell table:style-name="ce280" office:value-type="string" calcext:value-type="string">
            <text:p>SAM <text:s/></text:p>
          </table:table-cell>
          <table:table-cell table:style-name="ce287" office:value-type="string" calcext:value-type="string">
            <text:p>116</text:p>
          </table:table-cell>
          <table:table-cell/>
          <table:table-cell table:style-name="Default"/>
          <table:table-cell table:number-columns-repeated="1014"/>
        </table:table-row>
        <table:table-row table:style-name="ro2">
          <table:table-cell table:style-name="ce202" office:value-type="string" calcext:value-type="string">
            <text:p>Projeto:</text:p>
          </table:table-cell>
          <table:table-cell table:style-name="ce224"/>
          <table:table-cell table:style-name="ce241" office:value-type="string" calcext:value-type="string">
            <text:p>PAVIMENTAÇÃO DE VIAS URBANAS - CBUQ</text:p>
          </table:table-cell>
          <table:table-cell table:style-name="ce260" table:number-columns-repeated="3"/>
          <table:table-cell table:style-name="ce281" office:value-type="string" calcext:value-type="string">
            <text:p>LOTE nº </text:p>
          </table:table-cell>
          <table:table-cell table:style-name="ce288" office:value-type="string" calcext:value-type="string">
            <text:p>01</text:p>
          </table:table-cell>
          <table:table-cell/>
          <table:table-cell table:style-name="Default"/>
          <table:table-cell table:number-columns-repeated="1014"/>
        </table:table-row>
        <table:table-row table:style-name="ro2">
          <table:table-cell table:style-name="ce203" office:value-type="string" calcext:value-type="string">
            <text:p>Local da Obra:</text:p>
          </table:table-cell>
          <table:table-cell table:style-name="ce225"/>
          <table:table-cell table:style-name="ce242" office:value-type="string" calcext:value-type="string" table:number-columns-spanned="6" table:number-rows-spanned="1">
            <text:p>BAIRRO CAMPINA DA BARRA - QUADRO RESUMO</text:p>
          </table:table-cell>
          <table:covered-table-cell table:number-columns-repeated="4" table:style-name="ce261"/>
          <table:covered-table-cell table:style-name="ce289"/>
          <table:table-cell/>
          <table:table-cell table:style-name="Default"/>
          <table:table-cell table:number-columns-repeated="1014"/>
        </table:table-row>
        <table:table-header-rows>
          <table:table-row table:style-name="ro2">
            <table:table-cell table:style-name="ce204" office:value-type="string" calcext:value-type="string">
              <text:p>Código</text:p>
            </table:table-cell>
            <table:table-cell table:style-name="ce226" office:value-type="string" calcext:value-type="string">
              <text:p>Orígem</text:p>
            </table:table-cell>
            <table:table-cell table:style-name="ce243" office:value-type="string" calcext:value-type="string">
              <text:p>DESCRIÇÃO DOS SERVIÇOS</text:p>
            </table:table-cell>
            <table:table-cell table:style-name="ce262" office:value-type="string" calcext:value-type="string">
              <text:p>UN.</text:p>
            </table:table-cell>
            <table:table-cell table:style-name="ce564" office:value-type="string" calcext:value-type="string" table:number-columns-spanned="4" table:number-rows-spanned="1">
              <text:p>ORÇAMENTO APROVADO</text:p>
            </table:table-cell>
            <table:covered-table-cell table:style-name="ce275"/>
            <table:covered-table-cell table:number-columns-repeated="2" table:style-name="ce564"/>
            <table:table-cell/>
            <table:table-cell table:style-name="Default"/>
            <table:table-cell table:number-columns-repeated="1014"/>
          </table:table-row>
          <table:table-row table:style-name="ro11">
            <table:table-cell table:style-name="ce205"/>
            <table:table-cell table:style-name="ce227"/>
            <table:table-cell table:style-name="ce244"/>
            <table:table-cell table:style-name="ce263"/>
            <table:table-cell table:style-name="ce271" office:value-type="string" calcext:value-type="string">
              <text:p>QUANT.</text:p>
            </table:table-cell>
            <table:table-cell table:style-name="ce271" office:value-type="string" calcext:value-type="string">
              <text:p>UNIT.</text:p>
            </table:table-cell>
            <table:table-cell table:style-name="ce282" office:value-type="string" calcext:value-type="string">
              <text:p>( R$ ) - PM</text:p>
            </table:table-cell>
            <table:table-cell table:style-name="ce290" office:value-type="string" calcext:value-type="string">
              <text:p>( R$ ) - PM</text:p>
              <text:p>TOTAIS</text:p>
            </table:table-cell>
            <table:table-cell/>
            <table:table-cell table:style-name="Default"/>
            <table:table-cell table:number-columns-repeated="1014"/>
          </table:table-row>
        </table:table-header-rows>
        <table:table-row table:style-name="ro2">
          <table:table-cell table:style-name="ce206" office:value-type="string" calcext:value-type="string">
            <text:p>1</text:p>
          </table:table-cell>
          <table:table-cell table:style-name="ce228"/>
          <table:table-cell table:style-name="ce245" office:value-type="string" calcext:value-type="string">
            <text:p>SERVIÇOS PRELIMINARES</text:p>
          </table:table-cell>
          <table:table-cell table:style-name="ce264" table:number-columns-repeated="3"/>
          <table:table-cell table:style-name="ce283"/>
          <table:table-cell table:style-name="ce291" table:formula="of:=SUM([.G8:.G11])" office:value-type="float" office:value="24740.68" calcext:value-type="float">
            <text:p>24.740,68</text:p>
          </table:table-cell>
          <table:table-cell/>
          <table:table-cell table:style-name="Default"/>
          <table:table-cell table:number-columns-repeated="1014"/>
        </table:table-row>
        <table:table-row table:style-name="ro2">
          <table:table-cell table:style-name="ce207" office:value-type="string" calcext:value-type="string">
            <text:p>74209/1</text:p>
          </table:table-cell>
          <table:table-cell table:style-name="ce229" office:value-type="string" calcext:value-type="string">
            <text:p>SEIL</text:p>
          </table:table-cell>
          <table:table-cell table:style-name="ce246" office:value-type="string" calcext:value-type="string">
            <text:p>Placa de Obra 4,00 x 2,00 m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8]+[$wenceslau.E8]+[$amarilis.E8]+[$rosas.E8]+[$marcos.E8]+[$acesso.E8]" office:value-type="float" office:value="1" calcext:value-type="float">
            <text:p>1,00</text:p>
          </table:table-cell>
          <table:table-cell table:style-name="ce276" office:value-type="float" office:value="2189.95" calcext:value-type="float">
            <text:p>2.189,95</text:p>
          </table:table-cell>
          <table:table-cell table:style-name="ce284" table:formula="of:=IF(ISBLANK([.E8]);0;ROUND([.E8]*[.F8];2))" office:value-type="float" office:value="2189.95" calcext:value-type="float">
            <text:p>2.189,95</text:p>
          </table:table-cell>
          <table:table-cell table:style-name="ce292"/>
          <table:table-cell/>
          <table:table-cell table:style-name="ce295" table:formula="of:=[$joaquim.G8]+[$wenceslau.G8]+[$amarilis.G8]+[$rosas.G8]+[$marcos.G8]+[$acesso.G8]" office:value-type="float" office:value="2189.95" calcext:value-type="float">
            <text:p>2.189,95</text:p>
          </table:table-cell>
          <table:table-cell table:number-columns-repeated="1014"/>
        </table:table-row>
        <table:table-row table:style-name="ro2">
          <table:table-cell table:style-name="ce208" office:value-type="float" office:value="840000" calcext:value-type="float">
            <text:p>8400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Remoção e recolocação de cercas de arame</text:p>
          </table:table-cell>
          <table:table-cell table:style-name="ce265" office:value-type="string" calcext:value-type="string">
            <text:p>m</text:p>
          </table:table-cell>
          <table:table-cell table:style-name="ce272" table:formula="of:=[$joaquim.E9]+[$wenceslau.E9]+[$amarilis.E9]+[$rosas.E9]+[$marcos.E9]+[$acesso.E9]" office:value-type="float" office:value="121.81" calcext:value-type="float">
            <text:p>121,81</text:p>
          </table:table-cell>
          <table:table-cell table:style-name="ce276" office:value-type="float" office:value="27.25" calcext:value-type="float">
            <text:p>27,25</text:p>
          </table:table-cell>
          <table:table-cell table:style-name="ce284" table:formula="of:=IF(ISBLANK([.E9]);0;ROUND([.E9]*[.F9];2))" office:value-type="float" office:value="3319.32" calcext:value-type="float">
            <text:p>3.319,32</text:p>
          </table:table-cell>
          <table:table-cell table:style-name="ce292"/>
          <table:table-cell/>
          <table:table-cell table:style-name="ce295" table:formula="of:=[$joaquim.G9]+[$wenceslau.G9]+[$amarilis.G9]+[$rosas.G9]+[$marcos.G9]+[$acesso.G9]" office:value-type="float" office:value="3319.32" calcext:value-type="float">
            <text:p>3.319,32</text:p>
          </table:table-cell>
          <table:table-cell table:number-columns-repeated="1014"/>
        </table:table-row>
        <table:table-row table:style-name="ro2">
          <table:table-cell table:style-name="ce208" office:value-type="string" calcext:value-type="string">
            <text:p>010205U</text:p>
          </table:table-cell>
          <table:table-cell table:style-name="ce230" office:value-type="string" calcext:value-type="string">
            <text:p>SMOP-Curitiba</text:p>
          </table:table-cell>
          <table:table-cell table:style-name="ce247" office:value-type="string" calcext:value-type="string">
            <text:p>Retirada de Alambrado com Mourão de Concreto</text:p>
          </table:table-cell>
          <table:table-cell table:style-name="ce265" office:value-type="string" calcext:value-type="string">
            <text:p>m</text:p>
          </table:table-cell>
          <table:table-cell table:style-name="ce272" table:formula="of:=[$joaquim.E10]+[$wenceslau.E10]+[$amarilis.E10]+[$rosas.E10]+[$marcos.E10]+[$acesso.E10]" office:value-type="float" office:value="118.94" calcext:value-type="float">
            <text:p>118,94</text:p>
          </table:table-cell>
          <table:table-cell table:style-name="ce277" office:value-type="float" office:value="26.3" calcext:value-type="float">
            <text:p>26,30</text:p>
          </table:table-cell>
          <table:table-cell table:style-name="ce284" table:formula="of:=IF(ISBLANK([.E10]);0;ROUND([.E10]*[.F10];2))" office:value-type="float" office:value="3128.12" calcext:value-type="float">
            <text:p>3.128,12</text:p>
          </table:table-cell>
          <table:table-cell table:style-name="ce292"/>
          <table:table-cell/>
          <table:table-cell table:style-name="ce295" table:formula="of:=[$joaquim.G10]+[$wenceslau.G10]+[$amarilis.G10]+[$rosas.G10]+[$marcos.G10]+[$acesso.G10]" office:value-type="float" office:value="3128.12" calcext:value-type="float">
            <text:p>3.128,12</text:p>
          </table:table-cell>
          <table:table-cell table:number-columns-repeated="1014"/>
        </table:table-row>
        <table:table-row table:style-name="ro2">
          <table:table-cell table:style-name="ce209" office:value-type="string" calcext:value-type="string">
            <text:p>200103U</text:p>
          </table:table-cell>
          <table:table-cell table:style-name="ce231" office:value-type="string" calcext:value-type="string">
            <text:p>SMOP-Curitiba</text:p>
          </table:table-cell>
          <table:table-cell table:style-name="ce248" office:value-type="string" calcext:value-type="string">
            <text:p>Alambrado com Mourão de Concreto e Tela Fio 14, H= 2,20 m</text:p>
          </table:table-cell>
          <table:table-cell table:style-name="ce265" office:value-type="string" calcext:value-type="string">
            <text:p>m</text:p>
          </table:table-cell>
          <table:table-cell table:style-name="ce272" table:formula="of:=[$joaquim.E11]+[$wenceslau.E11]+[$amarilis.E11]+[$rosas.E11]+[$marcos.E11]+[$acesso.E11]" office:value-type="float" office:value="118.94" calcext:value-type="float">
            <text:p>118,94</text:p>
          </table:table-cell>
          <table:table-cell table:style-name="ce277" office:value-type="float" office:value="135.39" calcext:value-type="float">
            <text:p>135,39</text:p>
          </table:table-cell>
          <table:table-cell table:style-name="ce284" table:formula="of:=IF(ISBLANK([.E11]);0;ROUND([.E11]*[.F11];2))" office:value-type="float" office:value="16103.29" calcext:value-type="float">
            <text:p>16.103,29</text:p>
          </table:table-cell>
          <table:table-cell table:style-name="ce292"/>
          <table:table-cell/>
          <table:table-cell table:style-name="ce295" table:formula="of:=[$joaquim.G11]+[$wenceslau.G11]+[$amarilis.G11]+[$rosas.G11]+[$marcos.G11]+[$acesso.G11]" office:value-type="float" office:value="16103.29" calcext:value-type="float">
            <text:p>16.103,29</text:p>
          </table:table-cell>
          <table:table-cell table:number-columns-repeated="1014"/>
        </table:table-row>
        <table:table-row table:style-name="ro2">
          <table:table-cell table:style-name="ce210" office:value-type="string" calcext:value-type="string">
            <text:p>2</text:p>
          </table:table-cell>
          <table:table-cell table:style-name="ce228"/>
          <table:table-cell table:style-name="ce249" office:value-type="string" calcext:value-type="string">
            <text:p>TERRAPLENAGEM</text:p>
          </table:table-cell>
          <table:table-cell table:style-name="ce264" table:number-columns-repeated="3"/>
          <table:table-cell table:style-name="ce283"/>
          <table:table-cell table:style-name="ce291" table:formula="of:=SUM([.G13:.G16])" office:value-type="float" office:value="134038.58" calcext:value-type="float">
            <text:p>134.038,58</text:p>
          </table:table-cell>
          <table:table-cell/>
          <table:table-cell table:style-name="ce295" table:formula="of:=[$joaquim.G12]+[$wenceslau.G12]+[$amarilis.G12]+[$rosas.G12]+[$marcos.G12]+[$acesso.G12]" office:value-type="float" office:value="0" calcext:value-type="float">
            <text:p>0,00</text:p>
          </table:table-cell>
          <table:table-cell table:number-columns-repeated="1014"/>
        </table:table-row>
        <table:table-row table:style-name="ro2">
          <table:table-cell table:style-name="ce211" office:value-type="float" office:value="401100" calcext:value-type="float">
            <text:p>401100</text:p>
          </table:table-cell>
          <table:table-cell table:style-name="ce232" office:value-type="string" calcext:value-type="string">
            <text:p>DER</text:p>
          </table:table-cell>
          <table:table-cell table:style-name="ce250" office:value-type="string" calcext:value-type="string">
            <text:p>Compactação de Aterros 100% PN</text:p>
          </table:table-cell>
          <table:table-cell table:style-name="ce266" office:value-type="string" calcext:value-type="string">
            <text:p>m3</text:p>
          </table:table-cell>
          <table:table-cell table:style-name="ce272" table:formula="of:=[$joaquim.E13]+[$wenceslau.E13]+[$amarilis.E13]+[$rosas.E13]+[$marcos.E13]+[$acesso.E13]" office:value-type="float" office:value="559.71" calcext:value-type="float">
            <text:p>559,71</text:p>
          </table:table-cell>
          <table:table-cell table:style-name="ce277" office:value-type="float" office:value="4.58" calcext:value-type="float">
            <text:p>4,58</text:p>
          </table:table-cell>
          <table:table-cell table:style-name="ce284" table:formula="of:=IF(ISBLANK([.E13]);0;ROUND([.E13]*[.F13];2))" office:value-type="float" office:value="2563.47" calcext:value-type="float">
            <text:p>2.563,47</text:p>
          </table:table-cell>
          <table:table-cell table:style-name="ce293"/>
          <table:table-cell/>
          <table:table-cell table:style-name="ce295" table:formula="of:=[$joaquim.G13]+[$wenceslau.G13]+[$amarilis.G13]+[$rosas.G13]+[$marcos.G13]+[$acesso.G13]" office:value-type="float" office:value="2563.47" calcext:value-type="float">
            <text:p>2.563,47</text:p>
          </table:table-cell>
          <table:table-cell table:number-columns-repeated="1014"/>
        </table:table-row>
        <table:table-row table:style-name="ro2">
          <table:table-cell table:style-name="ce208" office:value-type="float" office:value="400000" calcext:value-type="float">
            <text:p>40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Desmatamento e Limpeza ø até 30 cm</text:p>
          </table:table-cell>
          <table:table-cell table:style-name="ce265" office:value-type="string" calcext:value-type="string">
            <text:p>m2</text:p>
          </table:table-cell>
          <table:table-cell table:style-name="ce272" table:formula="of:=[$joaquim.E14]+[$wenceslau.E14]+[$amarilis.E14]+[$rosas.E14]+[$marcos.E14]+[$acesso.E14]" office:value-type="float" office:value="4817.32" calcext:value-type="float">
            <text:p>4.817,32</text:p>
          </table:table-cell>
          <table:table-cell table:style-name="ce277" office:value-type="float" office:value="0.81" calcext:value-type="float">
            <text:p>0,81</text:p>
          </table:table-cell>
          <table:table-cell table:style-name="ce284" table:formula="of:=IF(ISBLANK([.E14]);0;ROUND([.E14]*[.F14];2))" office:value-type="float" office:value="3902.03" calcext:value-type="float">
            <text:p>3.902,03</text:p>
          </table:table-cell>
          <table:table-cell table:style-name="ce292"/>
          <table:table-cell/>
          <table:table-cell table:style-name="ce295" table:formula="of:=[$joaquim.G14]+[$wenceslau.G14]+[$amarilis.G14]+[$rosas.G14]+[$marcos.G14]+[$acesso.G14]" office:value-type="float" office:value="3902.03" calcext:value-type="float">
            <text:p>3.902,03</text:p>
          </table:table-cell>
          <table:table-cell table:number-columns-repeated="1014"/>
        </table:table-row>
        <table:table-row table:style-name="ro2">
          <table:table-cell table:style-name="ce208" office:value-type="float" office:value="501000" calcext:value-type="float">
            <text:p>501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Escarificação e Remoção do Revestimento Primário (para posterior reaproveitamento)</text:p>
          </table:table-cell>
          <table:table-cell table:style-name="ce265" office:value-type="string" calcext:value-type="string">
            <text:p>m3</text:p>
          </table:table-cell>
          <table:table-cell table:style-name="ce272" table:formula="of:=[$joaquim.E15]+[$wenceslau.E15]+[$amarilis.E15]+[$rosas.E15]+[$marcos.E15]+[$acesso.E15]" office:value-type="float" office:value="987.33" calcext:value-type="float">
            <text:p>987,33</text:p>
          </table:table-cell>
          <table:table-cell table:style-name="ce277" office:value-type="float" office:value="17.19" calcext:value-type="float">
            <text:p>17,19</text:p>
          </table:table-cell>
          <table:table-cell table:style-name="ce284" table:formula="of:=IF(ISBLANK([.E15]);0;ROUND([.E15]*[.F15];2))" office:value-type="float" office:value="16972.2" calcext:value-type="float">
            <text:p>16.972,20</text:p>
          </table:table-cell>
          <table:table-cell table:style-name="ce292"/>
          <table:table-cell/>
          <table:table-cell table:style-name="ce295" table:formula="of:=[$joaquim.G15]+[$wenceslau.G15]+[$amarilis.G15]+[$rosas.G15]+[$marcos.G15]+[$acesso.G15]" office:value-type="float" office:value="16972.2" calcext:value-type="float">
            <text:p>16.972,20</text:p>
          </table:table-cell>
          <table:table-cell table:number-columns-repeated="1014"/>
        </table:table-row>
        <table:table-row table:style-name="ro2">
          <table:table-cell table:style-name="ce208" office:value-type="float" office:value="520100" calcext:value-type="float">
            <text:p>5201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Escavação, Carga e Transporte de Jazida 1ª Categoria</text:p>
          </table:table-cell>
          <table:table-cell table:style-name="ce265" office:value-type="string" calcext:value-type="string">
            <text:p>m3</text:p>
          </table:table-cell>
          <table:table-cell table:style-name="ce272" table:formula="of:=[$joaquim.E16]+[$wenceslau.E16]+[$amarilis.E16]+[$rosas.E16]+[$marcos.E16]+[$acesso.E16]" office:value-type="float" office:value="6320.05" calcext:value-type="float">
            <text:p>6.320,05</text:p>
          </table:table-cell>
          <table:table-cell table:style-name="ce277" office:value-type="float" office:value="17.5" calcext:value-type="float">
            <text:p>17,50</text:p>
          </table:table-cell>
          <table:table-cell table:style-name="ce284" table:formula="of:=IF(ISBLANK([.E16]);0;ROUND([.E16]*[.F16];2))" office:value-type="float" office:value="110600.88" calcext:value-type="float">
            <text:p>110.600,88</text:p>
          </table:table-cell>
          <table:table-cell table:style-name="ce292"/>
          <table:table-cell/>
          <table:table-cell table:style-name="ce295" table:formula="of:=[$joaquim.G16]+[$wenceslau.G16]+[$amarilis.G16]+[$rosas.G16]+[$marcos.G16]+[$acesso.G16]" office:value-type="float" office:value="110600.88" calcext:value-type="float">
            <text:p>110.600,88</text:p>
          </table:table-cell>
          <table:table-cell table:number-columns-repeated="1014"/>
        </table:table-row>
        <table:table-row table:style-name="ro2">
          <table:table-cell table:style-name="ce212" office:value-type="string" calcext:value-type="string">
            <text:p>3</text:p>
          </table:table-cell>
          <table:table-cell table:style-name="ce233"/>
          <table:table-cell table:style-name="ce249" office:value-type="string" calcext:value-type="string">
            <text:p>BASE / SUB-BASE</text:p>
          </table:table-cell>
          <table:table-cell table:style-name="ce264"/>
          <table:table-cell table:style-name="ce264" table:formula="of:=[.E20]-[.E15]" office:value-type="float" office:value="0" calcext:value-type="float">
            <text:p>0,00</text:p>
          </table:table-cell>
          <table:table-cell table:style-name="ce264"/>
          <table:table-cell table:style-name="ce283"/>
          <table:table-cell table:style-name="ce291" table:formula="of:=SUM([.G18:.G22])" office:value-type="float" office:value="404877.81" calcext:value-type="float">
            <text:p>404.877,81</text:p>
          </table:table-cell>
          <table:table-cell/>
          <table:table-cell table:style-name="ce295" table:formula="of:=[$joaquim.G17]+[$wenceslau.G17]+[$amarilis.G17]+[$rosas.G17]+[$marcos.G17]+[$acesso.G17]" office:value-type="float" office:value="0" calcext:value-type="float">
            <text:p>0,00</text:p>
          </table:table-cell>
          <table:table-cell table:number-columns-repeated="1014"/>
        </table:table-row>
        <table:table-row table:style-name="ro2">
          <table:table-cell table:style-name="ce208" office:value-type="float" office:value="511100" calcext:value-type="float">
            <text:p>5111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gularização e Compactação do Subleito 100% PN</text:p>
          </table:table-cell>
          <table:table-cell table:style-name="ce265" office:value-type="string" calcext:value-type="string">
            <text:p>m2</text:p>
          </table:table-cell>
          <table:table-cell table:style-name="ce272" table:formula="of:=[$joaquim.E18]+[$wenceslau.E18]+[$amarilis.E18]+[$rosas.E18]+[$marcos.E18]+[$acesso.E18]" office:value-type="float" office:value="9043.1" calcext:value-type="float">
            <text:p>9.043,10</text:p>
          </table:table-cell>
          <table:table-cell table:style-name="ce277" office:value-type="float" office:value="2.88" calcext:value-type="float">
            <text:p>2,88</text:p>
          </table:table-cell>
          <table:table-cell table:style-name="ce284" table:formula="of:=IF(ISBLANK([.E18]);0;ROUND([.E18]*[.F18];2))" office:value-type="float" office:value="26044.13" calcext:value-type="float">
            <text:p>26.044,13</text:p>
          </table:table-cell>
          <table:table-cell table:style-name="ce292"/>
          <table:table-cell/>
          <table:table-cell table:style-name="ce295" table:formula="of:=[$joaquim.G18]+[$wenceslau.G18]+[$amarilis.G18]+[$rosas.G18]+[$marcos.G18]+[$acesso.G18]" office:value-type="float" office:value="26044.13" calcext:value-type="float">
            <text:p>26.044,13</text:p>
          </table:table-cell>
          <table:table-cell table:number-columns-repeated="1014"/>
        </table:table-row>
        <table:table-row table:style-name="ro2">
          <table:table-cell table:style-name="ce208" office:value-type="float" office:value="450000" calcext:value-type="float">
            <text:p>45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vestimento Primário (Saibro - Reforço do Subleito/Substituição)</text:p>
          </table:table-cell>
          <table:table-cell table:style-name="ce265" office:value-type="string" calcext:value-type="string">
            <text:p>m3</text:p>
          </table:table-cell>
          <table:table-cell table:style-name="ce272" table:formula="of:=[$joaquim.E19]+[$wenceslau.E19]+[$amarilis.E19]+[$rosas.E19]+[$marcos.E19]+[$acesso.E19]" office:value-type="float" office:value="774.59" calcext:value-type="float">
            <text:p>774,59</text:p>
          </table:table-cell>
          <table:table-cell table:style-name="ce277" office:value-type="float" office:value="52.18" calcext:value-type="float">
            <text:p>52,18</text:p>
          </table:table-cell>
          <table:table-cell table:style-name="ce284" table:formula="of:=IF(ISBLANK([.E19]);0;ROUND([.E19]*[.F19];2))" office:value-type="float" office:value="40418.11" calcext:value-type="float">
            <text:p>40.418,11</text:p>
          </table:table-cell>
          <table:table-cell table:style-name="ce292"/>
          <table:table-cell/>
          <table:table-cell table:style-name="ce295" table:formula="of:=[$joaquim.G19]+[$wenceslau.G19]+[$amarilis.G19]+[$rosas.G19]+[$marcos.G19]+[$acesso.G19]" office:value-type="float" office:value="40418.11" calcext:value-type="float">
            <text:p>40.418,11</text:p>
          </table:table-cell>
          <table:table-cell table:number-columns-repeated="1014"/>
        </table:table-row>
        <table:table-row table:style-name="ro2">
          <table:table-cell table:style-name="ce208" office:value-type="float" office:value="450000" calcext:value-type="float">
            <text:p>45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vestimento Primário (Saibro - Sub-base) - Material Removido</text:p>
          </table:table-cell>
          <table:table-cell table:style-name="ce265" office:value-type="string" calcext:value-type="string">
            <text:p>m3</text:p>
          </table:table-cell>
          <table:table-cell table:style-name="ce272" table:formula="of:=[$joaquim.E20]+[$wenceslau.E20]+[$amarilis.E20]+[$rosas.E20]+[$marcos.E20]+[$acesso.E20]" office:value-type="float" office:value="987.33" calcext:value-type="float">
            <text:p>987,33</text:p>
          </table:table-cell>
          <table:table-cell table:style-name="ce277" office:value-type="float" office:value="28.36" calcext:value-type="float">
            <text:p>28,36</text:p>
          </table:table-cell>
          <table:table-cell table:style-name="ce284" table:formula="of:=IF(ISBLANK([.E20]);0;ROUND([.E20]*[.F20];2))" office:value-type="float" office:value="28000.68" calcext:value-type="float">
            <text:p>28.000,68</text:p>
          </table:table-cell>
          <table:table-cell table:style-name="ce292"/>
          <table:table-cell/>
          <table:table-cell table:style-name="ce295" table:formula="of:=[$joaquim.G20]+[$wenceslau.G20]+[$amarilis.G20]+[$rosas.G20]+[$marcos.G20]+[$acesso.G20]" office:value-type="float" office:value="28000.68" calcext:value-type="float">
            <text:p>28.000,68</text:p>
          </table:table-cell>
          <table:table-cell table:number-columns-repeated="1014"/>
        </table:table-row>
        <table:table-row table:style-name="ro2">
          <table:table-cell table:style-name="ce208" office:value-type="float" office:value="450000" calcext:value-type="float">
            <text:p>45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vestimento Primário (Saibro - Sub-base)</text:p>
          </table:table-cell>
          <table:table-cell table:style-name="ce265" office:value-type="string" calcext:value-type="string">
            <text:p>m3</text:p>
          </table:table-cell>
          <table:table-cell table:style-name="ce272" table:formula="of:=[$joaquim.E21]+[$wenceslau.E21]+[$amarilis.E21]+[$rosas.E21]+[$marcos.E21]+[$acesso.E21]" office:value-type="float" office:value="660.76" calcext:value-type="float">
            <text:p>660,76</text:p>
          </table:table-cell>
          <table:table-cell table:style-name="ce277" office:value-type="float" office:value="52.18" calcext:value-type="float">
            <text:p>52,18</text:p>
          </table:table-cell>
          <table:table-cell table:style-name="ce284" table:formula="of:=IF(ISBLANK([.E21]);0;ROUND([.E21]*[.F21];2))" office:value-type="float" office:value="34478.46" calcext:value-type="float">
            <text:p>34.478,46</text:p>
          </table:table-cell>
          <table:table-cell table:style-name="ce292"/>
          <table:table-cell/>
          <table:table-cell table:style-name="ce295" table:formula="of:=[$joaquim.G21]+[$wenceslau.G21]+[$amarilis.G21]+[$rosas.G21]+[$marcos.G21]+[$acesso.G21]" office:value-type="float" office:value="34478.46" calcext:value-type="float">
            <text:p>34.478,46</text:p>
          </table:table-cell>
          <table:table-cell table:number-columns-repeated="1014"/>
        </table:table-row>
        <table:table-row table:style-name="ro2">
          <table:table-cell table:style-name="ce208" office:value-type="float" office:value="531000" calcext:value-type="float">
            <text:p>531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Brita Graduada (Base)</text:p>
          </table:table-cell>
          <table:table-cell table:style-name="ce265" office:value-type="string" calcext:value-type="string">
            <text:p>m3</text:p>
          </table:table-cell>
          <table:table-cell table:style-name="ce272" table:formula="of:=[$joaquim.E22]+[$wenceslau.E22]+[$amarilis.E22]+[$rosas.E22]+[$marcos.E22]+[$acesso.E22]" office:value-type="float" office:value="1771.89" calcext:value-type="float">
            <text:p>1.771,89</text:p>
          </table:table-cell>
          <table:table-cell table:style-name="ce277" office:value-type="float" office:value="155.73" calcext:value-type="float">
            <text:p>155,73</text:p>
          </table:table-cell>
          <table:table-cell table:style-name="ce284" table:formula="of:=IF(ISBLANK([.E22]);0;ROUND([.E22]*[.F22];2))" office:value-type="float" office:value="275936.43" calcext:value-type="float">
            <text:p>275.936,43</text:p>
          </table:table-cell>
          <table:table-cell table:style-name="ce292"/>
          <table:table-cell/>
          <table:table-cell table:style-name="ce295" table:formula="of:=[$joaquim.G22]+[$wenceslau.G22]+[$amarilis.G22]+[$rosas.G22]+[$marcos.G22]+[$acesso.G22]" office:value-type="float" office:value="275936.44" calcext:value-type="float">
            <text:p>275.936,44</text:p>
          </table:table-cell>
          <table:table-cell table:number-columns-repeated="1014"/>
        </table:table-row>
        <table:table-row table:style-name="ro2">
          <table:table-cell table:style-name="ce212" office:value-type="string" calcext:value-type="string">
            <text:p>4</text:p>
          </table:table-cell>
          <table:table-cell table:style-name="ce233"/>
          <table:table-cell table:style-name="ce249" office:value-type="string" calcext:value-type="string">
            <text:p>REVESTIMENTO</text:p>
          </table:table-cell>
          <table:table-cell table:style-name="ce264" table:number-columns-repeated="3"/>
          <table:table-cell table:style-name="ce283" table:formula="of:=IF(ISBLANK([.E23]);0;ROUND([.E23]*[.F23];2))" office:value-type="float" office:value="0" calcext:value-type="float">
            <text:p>0,00</text:p>
          </table:table-cell>
          <table:table-cell table:style-name="ce291" table:formula="of:=SUM([.G24:.G26])" office:value-type="float" office:value="405741.81" calcext:value-type="float">
            <text:p>405.741,81</text:p>
          </table:table-cell>
          <table:table-cell/>
          <table:table-cell table:style-name="ce295" table:formula="of:=[$joaquim.G23]+[$wenceslau.G23]+[$amarilis.G23]+[$rosas.G23]+[$marcos.G23]+[$acesso.G23]" office:value-type="float" office:value="0" calcext:value-type="float">
            <text:p>0,00</text:p>
          </table:table-cell>
          <table:table-cell table:number-columns-repeated="1014"/>
        </table:table-row>
        <table:table-row table:style-name="ro2">
          <table:table-cell table:style-name="ce213" office:value-type="float" office:value="560400" calcext:value-type="float">
            <text:p>560400</text:p>
          </table:table-cell>
          <table:table-cell table:style-name="ce234" office:value-type="string" calcext:value-type="string">
            <text:p>DER</text:p>
          </table:table-cell>
          <table:table-cell table:style-name="ce251" office:value-type="string" calcext:value-type="string">
            <text:p>Imprimação com CM-30</text:p>
          </table:table-cell>
          <table:table-cell table:style-name="ce265" office:value-type="string" calcext:value-type="string">
            <text:p>m2</text:p>
          </table:table-cell>
          <table:table-cell table:style-name="ce272" table:formula="of:=[$joaquim.E24]+[$wenceslau.E24]+[$amarilis.E24]+[$rosas.E24]+[$marcos.E24]+[$acesso.E24]" office:value-type="float" office:value="9404.91" calcext:value-type="float">
            <text:p>9.404,91</text:p>
          </table:table-cell>
          <table:table-cell table:style-name="ce277" office:value-type="float" office:value="5.31" calcext:value-type="float">
            <text:p>5,31</text:p>
          </table:table-cell>
          <table:table-cell table:style-name="ce284" table:formula="of:=IF(ISBLANK([.E24]);0;ROUND([.E24]*[.F24];2))" office:value-type="float" office:value="49940.07" calcext:value-type="float">
            <text:p>49.940,07</text:p>
          </table:table-cell>
          <table:table-cell table:style-name="ce292"/>
          <table:table-cell/>
          <table:table-cell table:style-name="ce295" table:formula="of:=[$joaquim.G24]+[$wenceslau.G24]+[$amarilis.G24]+[$rosas.G24]+[$marcos.G24]+[$acesso.G24]" office:value-type="float" office:value="49940.07" calcext:value-type="float">
            <text:p>49.940,07</text:p>
          </table:table-cell>
          <table:table-cell table:number-columns-repeated="1014"/>
        </table:table-row>
        <table:table-row table:style-name="ro2">
          <table:table-cell table:style-name="ce213" office:value-type="float" office:value="561100" calcext:value-type="float">
            <text:p>561100</text:p>
          </table:table-cell>
          <table:table-cell table:style-name="ce234" office:value-type="string" calcext:value-type="string">
            <text:p>DER</text:p>
          </table:table-cell>
          <table:table-cell table:style-name="ce251" office:value-type="string" calcext:value-type="string">
            <text:p>Pintura de Ligação com RR-1C</text:p>
          </table:table-cell>
          <table:table-cell table:style-name="ce265" office:value-type="string" calcext:value-type="string">
            <text:p>m2</text:p>
          </table:table-cell>
          <table:table-cell table:style-name="ce272" table:formula="of:=[$joaquim.E25]+[$wenceslau.E25]+[$amarilis.E25]+[$rosas.E25]+[$marcos.E25]+[$acesso.E25]" office:value-type="float" office:value="9404.91" calcext:value-type="float">
            <text:p>9.404,91</text:p>
          </table:table-cell>
          <table:table-cell table:style-name="ce277" office:value-type="float" office:value="1.38" calcext:value-type="float">
            <text:p>1,38</text:p>
          </table:table-cell>
          <table:table-cell table:style-name="ce284" table:formula="of:=IF(ISBLANK([.E25]);0;ROUND([.E25]*[.F25];2))" office:value-type="float" office:value="12978.78" calcext:value-type="float">
            <text:p>12.978,78</text:p>
          </table:table-cell>
          <table:table-cell table:style-name="ce292"/>
          <table:table-cell/>
          <table:table-cell table:style-name="ce295" table:formula="of:=[$joaquim.G25]+[$wenceslau.G25]+[$amarilis.G25]+[$rosas.G25]+[$marcos.G25]+[$acesso.G25]" office:value-type="float" office:value="12978.78" calcext:value-type="float">
            <text:p>12.978,78</text:p>
          </table:table-cell>
          <table:table-cell table:number-columns-repeated="1014"/>
        </table:table-row>
        <table:table-row table:style-name="ro2">
          <table:table-cell table:style-name="ce208" office:value-type="float" office:value="570000" calcext:value-type="float">
            <text:p>57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Concreto Betuminoso Usinado a Quente (CBUQ) - Faixa C</text:p>
          </table:table-cell>
          <table:table-cell table:style-name="ce265" office:value-type="string" calcext:value-type="string">
            <text:p>ton</text:p>
          </table:table-cell>
          <table:table-cell table:style-name="ce272" table:formula="of:=[$joaquim.E26]+[$wenceslau.E26]+[$amarilis.E26]+[$rosas.E26]+[$marcos.E26]+[$acesso.E26]" office:value-type="float" office:value="1129.9" calcext:value-type="float">
            <text:p>1.129,90</text:p>
          </table:table-cell>
          <table:table-cell table:style-name="ce277" office:value-type="float" office:value="303.41" calcext:value-type="float">
            <text:p>303,41</text:p>
          </table:table-cell>
          <table:table-cell table:style-name="ce284" table:formula="of:=IF(ISBLANK([.E26]);0;ROUND([.E26]*[.F26];2))" office:value-type="float" office:value="342822.96" calcext:value-type="float">
            <text:p>342.822,96</text:p>
          </table:table-cell>
          <table:table-cell table:style-name="ce292"/>
          <table:table-cell/>
          <table:table-cell table:style-name="ce295" table:formula="of:=[$joaquim.G26]+[$wenceslau.G26]+[$amarilis.G26]+[$rosas.G26]+[$marcos.G26]+[$acesso.G26]" office:value-type="float" office:value="342822.96" calcext:value-type="float">
            <text:p>342.822,96</text:p>
          </table:table-cell>
          <table:table-cell table:number-columns-repeated="1014"/>
        </table:table-row>
        <table:table-row table:style-name="ro2">
          <table:table-cell table:style-name="ce212" office:value-type="string" calcext:value-type="string">
            <text:p>5</text:p>
          </table:table-cell>
          <table:table-cell table:style-name="ce233"/>
          <table:table-cell table:style-name="ce249" office:value-type="string" calcext:value-type="string">
            <text:p>MEIO-FIO E SARJETA</text:p>
          </table:table-cell>
          <table:table-cell table:style-name="ce264" table:number-columns-repeated="3"/>
          <table:table-cell table:style-name="ce283" table:formula="of:=IF(ISBLANK([.E27]);0;ROUND([.E27]*[.F27];2))" office:value-type="float" office:value="0" calcext:value-type="float">
            <text:p>0,00</text:p>
          </table:table-cell>
          <table:table-cell table:style-name="ce291" table:formula="of:=SUM([.G28:.G30])" office:value-type="float" office:value="99367.1" calcext:value-type="float">
            <text:p>99.367,10</text:p>
          </table:table-cell>
          <table:table-cell/>
          <table:table-cell table:style-name="ce295" table:formula="of:=[$joaquim.G27]+[$wenceslau.G27]+[$amarilis.G27]+[$rosas.G27]+[$marcos.G27]+[$acesso.G27]" office:value-type="float" office:value="0" calcext:value-type="float">
            <text:p>0,00</text:p>
          </table:table-cell>
          <table:table-cell table:number-columns-repeated="1014"/>
        </table:table-row>
        <table:table-row table:style-name="ro2">
          <table:table-cell table:style-name="ce208" office:value-type="float" office:value="85335" calcext:value-type="float">
            <text:p>85335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Remoção de Meio-Fio</text:p>
          </table:table-cell>
          <table:table-cell table:style-name="ce265" office:value-type="string" calcext:value-type="string">
            <text:p>m</text:p>
          </table:table-cell>
          <table:table-cell table:style-name="ce272" table:formula="of:=[$joaquim.E28]+[$wenceslau.E28]+[$amarilis.E28]+[$rosas.E28]+[$marcos.E28]+[$acesso.E28]" office:value-type="float" office:value="73.45" calcext:value-type="float">
            <text:p>73,45</text:p>
          </table:table-cell>
          <table:table-cell table:style-name="ce277" office:value-type="float" office:value="8.82" calcext:value-type="float">
            <text:p>8,82</text:p>
          </table:table-cell>
          <table:table-cell table:style-name="ce284" table:formula="of:=IF(ISBLANK([.E28]);0;ROUND([.E28]*[.F28];2))" office:value-type="float" office:value="647.83" calcext:value-type="float">
            <text:p>647,83</text:p>
          </table:table-cell>
          <table:table-cell table:style-name="ce292"/>
          <table:table-cell/>
          <table:table-cell table:style-name="ce295" table:formula="of:=[$joaquim.G28]+[$wenceslau.G28]+[$amarilis.G28]+[$rosas.G28]+[$marcos.G28]+[$acesso.G28]" office:value-type="float" office:value="647.83" calcext:value-type="float">
            <text:p>647,83</text:p>
          </table:table-cell>
          <table:table-cell table:number-columns-repeated="1014"/>
        </table:table-row>
        <table:table-row table:style-name="ro2">
          <table:table-cell table:style-name="ce208" office:value-type="float" office:value="810150" calcext:value-type="float">
            <text:p>81015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Meio-Fio com Sarjeta DER - Tipo 2 - (0,042 m3) - Pré-Moldado</text:p>
          </table:table-cell>
          <table:table-cell table:style-name="ce265" office:value-type="string" calcext:value-type="string">
            <text:p>m</text:p>
          </table:table-cell>
          <table:table-cell table:style-name="ce272" table:formula="of:=[$joaquim.E29]+[$wenceslau.E29]+[$amarilis.E29]+[$rosas.E29]+[$marcos.E29]+[$acesso.E29]" office:value-type="float" office:value="2282.02" calcext:value-type="float">
            <text:p>2.282,02</text:p>
          </table:table-cell>
          <table:table-cell table:style-name="ce277" office:value-type="float" office:value="39.92" calcext:value-type="float">
            <text:p>39,92</text:p>
          </table:table-cell>
          <table:table-cell table:style-name="ce284" table:formula="of:=IF(ISBLANK([.E29]);0;ROUND([.E29]*[.F29];2))" office:value-type="float" office:value="91098.24" calcext:value-type="float">
            <text:p>91.098,24</text:p>
          </table:table-cell>
          <table:table-cell table:style-name="ce292"/>
          <table:table-cell/>
          <table:table-cell table:style-name="ce295" table:formula="of:=[$joaquim.G29]+[$wenceslau.G29]+[$amarilis.G29]+[$rosas.G29]+[$marcos.G29]+[$acesso.G29]" office:value-type="float" office:value="91098.23" calcext:value-type="float">
            <text:p>91.098,23</text:p>
          </table:table-cell>
          <table:table-cell table:number-columns-repeated="1014"/>
        </table:table-row>
        <table:table-row table:style-name="ro2">
          <table:table-cell table:style-name="ce208" office:value-type="float" office:value="810650" calcext:value-type="float">
            <text:p>81065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Meio-Fio com Sarjeta DER - Tipo 7 - (Rebaixado - 0,031 m3) - Pré-Moldado</text:p>
          </table:table-cell>
          <table:table-cell table:style-name="ce265" office:value-type="string" calcext:value-type="string">
            <text:p>m</text:p>
          </table:table-cell>
          <table:table-cell table:style-name="ce272" table:formula="of:=[$joaquim.E30]+[$wenceslau.E30]+[$amarilis.E30]+[$rosas.E30]+[$marcos.E30]+[$acesso.E30]" office:value-type="float" office:value="227.29" calcext:value-type="float">
            <text:p>227,29</text:p>
          </table:table-cell>
          <table:table-cell table:style-name="ce277" office:value-type="float" office:value="33.53" calcext:value-type="float">
            <text:p>33,53</text:p>
          </table:table-cell>
          <table:table-cell table:style-name="ce284" table:formula="of:=IF(ISBLANK([.E30]);0;ROUND([.E30]*[.F30];2))" office:value-type="float" office:value="7621.03" calcext:value-type="float">
            <text:p>7.621,03</text:p>
          </table:table-cell>
          <table:table-cell table:style-name="ce292"/>
          <table:table-cell/>
          <table:table-cell table:style-name="ce295" table:formula="of:=[$joaquim.G30]+[$wenceslau.G30]+[$amarilis.G30]+[$rosas.G30]+[$marcos.G30]+[$acesso.G30]" office:value-type="float" office:value="7621.04" calcext:value-type="float">
            <text:p>7.621,04</text:p>
          </table:table-cell>
          <table:table-cell table:number-columns-repeated="1014"/>
        </table:table-row>
        <table:table-row table:style-name="ro2">
          <table:table-cell table:style-name="ce212" office:value-type="string" calcext:value-type="string">
            <text:p>6</text:p>
          </table:table-cell>
          <table:table-cell table:style-name="ce233"/>
          <table:table-cell table:style-name="ce249" office:value-type="string" calcext:value-type="string">
            <text:p>PAISAGISMO / URBANISMO</text:p>
          </table:table-cell>
          <table:table-cell table:style-name="ce264" table:number-columns-repeated="3"/>
          <table:table-cell table:style-name="ce283" table:formula="of:=IF(ISBLANK([.E31]);0;ROUND([.E31]*[.F31];2))" office:value-type="float" office:value="0" calcext:value-type="float">
            <text:p>0,00</text:p>
          </table:table-cell>
          <table:table-cell table:style-name="ce291" table:formula="of:=SUM([.G32:.G40])" office:value-type="float" office:value="207286.94" calcext:value-type="float">
            <text:p>207.286,94</text:p>
          </table:table-cell>
          <table:table-cell/>
          <table:table-cell table:style-name="ce295" table:formula="of:=[$joaquim.G31]+[$wenceslau.G31]+[$amarilis.G31]+[$rosas.G31]+[$marcos.G31]+[$acesso.G31]" office:value-type="float" office:value="0" calcext:value-type="float">
            <text:p>0,00</text:p>
          </table:table-cell>
          <table:table-cell table:number-columns-repeated="1014"/>
        </table:table-row>
        <table:table-row table:style-name="ro2">
          <table:table-cell table:style-name="ce208" office:value-type="float" office:value="606700" calcext:value-type="float">
            <text:p>6067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Demolição de Concreto Símples (calçadas e outros) - Inclusive Transporte</text:p>
          </table:table-cell>
          <table:table-cell table:style-name="ce265" office:value-type="string" calcext:value-type="string">
            <text:p>m3</text:p>
          </table:table-cell>
          <table:table-cell table:style-name="ce272" table:formula="of:=[$joaquim.E32]+[$wenceslau.E32]+[$amarilis.E32]+[$rosas.E32]+[$marcos.E32]+[$acesso.E32]" office:value-type="float" office:value="5.86" calcext:value-type="float">
            <text:p>5,86</text:p>
          </table:table-cell>
          <table:table-cell table:style-name="ce277" office:value-type="float" office:value="139.8" calcext:value-type="float">
            <text:p>139,80</text:p>
          </table:table-cell>
          <table:table-cell table:style-name="ce284" table:formula="of:=IF(ISBLANK([.E32]);0;ROUND([.E32]*[.F32];2))" office:value-type="float" office:value="819.23" calcext:value-type="float">
            <text:p>819,23</text:p>
          </table:table-cell>
          <table:table-cell table:style-name="ce292"/>
          <table:table-cell/>
          <table:table-cell table:style-name="ce295" table:formula="of:=[$joaquim.G32]+[$wenceslau.G32]+[$amarilis.G32]+[$rosas.G32]+[$marcos.G32]+[$acesso.G32]" office:value-type="float" office:value="819.22" calcext:value-type="float">
            <text:p>819,22</text:p>
          </table:table-cell>
          <table:table-cell table:number-columns-repeated="1014"/>
        </table:table-row>
        <table:table-row table:style-name="ro2">
          <table:table-cell table:style-name="ce208" office:value-type="float" office:value="72961" calcext:value-type="float">
            <text:p>72961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Regularização e Compactação (para assentamento de calçadas/lajotas/blocos)</text:p>
          </table:table-cell>
          <table:table-cell table:style-name="ce265" office:value-type="string" calcext:value-type="string">
            <text:p>m2</text:p>
          </table:table-cell>
          <table:table-cell table:style-name="ce272" table:formula="of:=[$joaquim.E33]+[$wenceslau.E33]+[$amarilis.E33]+[$rosas.E33]+[$marcos.E33]+[$acesso.E33]" office:value-type="float" office:value="4074.13" calcext:value-type="float">
            <text:p>4.074,13</text:p>
          </table:table-cell>
          <table:table-cell table:style-name="ce277" office:value-type="float" office:value="1.51" calcext:value-type="float">
            <text:p>1,51</text:p>
          </table:table-cell>
          <table:table-cell table:style-name="ce284" table:formula="of:=IF(ISBLANK([.E33]);0;ROUND([.E33]*[.F33];2))" office:value-type="float" office:value="6151.94" calcext:value-type="float">
            <text:p>6.151,94</text:p>
          </table:table-cell>
          <table:table-cell table:style-name="ce292"/>
          <table:table-cell/>
          <table:table-cell table:style-name="ce295" table:formula="of:=[$joaquim.G33]+[$wenceslau.G33]+[$amarilis.G33]+[$rosas.G33]+[$marcos.G33]+[$acesso.G33]" office:value-type="float" office:value="6151.94" calcext:value-type="float">
            <text:p>6.151,94</text:p>
          </table:table-cell>
          <table:table-cell table:number-columns-repeated="1014"/>
        </table:table-row>
        <table:table-row table:style-name="ro2">
          <table:table-cell table:style-name="ce208" office:value-type="float" office:value="603900" calcext:value-type="float">
            <text:p>6039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Lastro de Brita</text:p>
          </table:table-cell>
          <table:table-cell table:style-name="ce265" office:value-type="string" calcext:value-type="string">
            <text:p>m3</text:p>
          </table:table-cell>
          <table:table-cell table:style-name="ce272" table:formula="of:=[$joaquim.E34]+[$wenceslau.E34]+[$amarilis.E34]+[$rosas.E34]+[$marcos.E34]+[$acesso.E34]" office:value-type="float" office:value="203.71" calcext:value-type="float">
            <text:p>203,71</text:p>
          </table:table-cell>
          <table:table-cell table:style-name="ce277" office:value-type="float" office:value="89.52" calcext:value-type="float">
            <text:p>89,52</text:p>
          </table:table-cell>
          <table:table-cell table:style-name="ce284" table:formula="of:=IF(ISBLANK([.E34]);0;ROUND([.E34]*[.F34];2))" office:value-type="float" office:value="18236.12" calcext:value-type="float">
            <text:p>18.236,12</text:p>
          </table:table-cell>
          <table:table-cell table:style-name="ce292"/>
          <table:table-cell/>
          <table:table-cell table:style-name="ce295" table:formula="of:=[$joaquim.G34]+[$wenceslau.G34]+[$amarilis.G34]+[$rosas.G34]+[$marcos.G34]+[$acesso.G34]" office:value-type="float" office:value="18236.12" calcext:value-type="float">
            <text:p>18.236,12</text:p>
          </table:table-cell>
          <table:table-cell table:number-columns-repeated="1014"/>
        </table:table-row>
        <table:table-row table:style-name="ro2">
          <table:table-cell table:style-name="ce208" office:value-type="float" office:value="603300" calcext:value-type="float">
            <text:p>6033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Aço CA-60 Dobragem e Colocação</text:p>
          </table:table-cell>
          <table:table-cell table:style-name="ce265" office:value-type="string" calcext:value-type="string">
            <text:p>kg</text:p>
          </table:table-cell>
          <table:table-cell table:style-name="ce272" table:formula="of:=[$joaquim.E35]+[$wenceslau.E35]+[$amarilis.E35]+[$rosas.E35]+[$marcos.E35]+[$acesso.E35]" office:value-type="float" office:value="1751.39" calcext:value-type="float">
            <text:p>1.751,39</text:p>
          </table:table-cell>
          <table:table-cell table:style-name="ce277" office:value-type="float" office:value="12.13" calcext:value-type="float">
            <text:p>12,13</text:p>
          </table:table-cell>
          <table:table-cell table:style-name="ce284" table:formula="of:=IF(ISBLANK([.E35]);0;ROUND([.E35]*[.F35];2))" office:value-type="float" office:value="21244.36" calcext:value-type="float">
            <text:p>21.244,36</text:p>
          </table:table-cell>
          <table:table-cell table:style-name="ce292"/>
          <table:table-cell/>
          <table:table-cell table:style-name="ce295" table:formula="of:=[$joaquim.G35]+[$wenceslau.G35]+[$amarilis.G35]+[$rosas.G35]+[$marcos.G35]+[$acesso.G35]" office:value-type="float" office:value="21244.36" calcext:value-type="float">
            <text:p>21.244,36</text:p>
          </table:table-cell>
          <table:table-cell table:number-columns-repeated="1014"/>
        </table:table-row>
        <table:table-row table:style-name="ro2">
          <table:table-cell table:style-name="ce208" office:value-type="float" office:value="605000" calcext:value-type="float">
            <text:p>605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Calçada Concreto (e= 5,00 cm)</text:p>
          </table:table-cell>
          <table:table-cell table:style-name="ce265" office:value-type="string" calcext:value-type="string">
            <text:p>m2</text:p>
          </table:table-cell>
          <table:table-cell table:style-name="ce272" table:formula="of:=[$joaquim.E36]+[$wenceslau.E36]+[$amarilis.E36]+[$rosas.E36]+[$marcos.E36]+[$acesso.E36]" office:value-type="float" office:value="4074.13" calcext:value-type="float">
            <text:p>4.074,13</text:p>
          </table:table-cell>
          <table:table-cell table:style-name="ce277" office:value-type="float" office:value="25.8" calcext:value-type="float">
            <text:p>25,80</text:p>
          </table:table-cell>
          <table:table-cell table:style-name="ce284" table:formula="of:=IF(ISBLANK([.E36]);0;ROUND([.E36]*[.F36];2))" office:value-type="float" office:value="105112.55" calcext:value-type="float">
            <text:p>105.112,55</text:p>
          </table:table-cell>
          <table:table-cell table:style-name="ce292"/>
          <table:table-cell/>
          <table:table-cell table:style-name="ce295" table:formula="of:=[$joaquim.G36]+[$wenceslau.G36]+[$amarilis.G36]+[$rosas.G36]+[$marcos.G36]+[$acesso.G36]" office:value-type="float" office:value="105112.55" calcext:value-type="float">
            <text:p>105.112,55</text:p>
          </table:table-cell>
          <table:table-cell table:number-columns-repeated="1014"/>
        </table:table-row>
        <table:table-row table:style-name="ro2">
          <table:table-cell table:style-name="ce208" office:value-type="string" calcext:value-type="string">
            <text:p>73967/1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Plantio de Árvore, Altura &gt; 1,00 m, em Cavas de 80x80x80 cm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37]+[$wenceslau.E37]+[$amarilis.E37]+[$rosas.E37]+[$marcos.E37]+[$acesso.E37]" office:value-type="float" office:value="49" calcext:value-type="float">
            <text:p>49,00</text:p>
          </table:table-cell>
          <table:table-cell table:style-name="ce277" office:value-type="float" office:value="56.58" calcext:value-type="float">
            <text:p>56,58</text:p>
          </table:table-cell>
          <table:table-cell table:style-name="ce284" table:formula="of:=IF(ISBLANK([.E37]);0;ROUND([.E37]*[.F37];2))" office:value-type="float" office:value="2772.42" calcext:value-type="float">
            <text:p>2.772,42</text:p>
          </table:table-cell>
          <table:table-cell table:style-name="ce292"/>
          <table:table-cell/>
          <table:table-cell table:style-name="ce295" table:formula="of:=[$joaquim.G37]+[$wenceslau.G37]+[$amarilis.G37]+[$rosas.G37]+[$marcos.G37]+[$acesso.G37]" office:value-type="float" office:value="2772.42" calcext:value-type="float">
            <text:p>2.772,42</text:p>
          </table:table-cell>
          <table:table-cell table:number-columns-repeated="1014"/>
        </table:table-row>
        <table:table-row table:style-name="ro2">
          <table:table-cell table:style-name="ce208" office:value-type="string" calcext:value-type="string">
            <text:p>74236/1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Plantio de Grama em Placas</text:p>
          </table:table-cell>
          <table:table-cell table:style-name="ce265" office:value-type="string" calcext:value-type="string">
            <text:p>m2</text:p>
          </table:table-cell>
          <table:table-cell table:style-name="ce272" table:formula="of:=[$joaquim.E38]+[$wenceslau.E38]+[$amarilis.E38]+[$rosas.E38]+[$marcos.E38]+[$acesso.E38]" office:value-type="float" office:value="4100.55" calcext:value-type="float">
            <text:p>4.100,55</text:p>
          </table:table-cell>
          <table:table-cell table:style-name="ce277" office:value-type="float" office:value="8.44" calcext:value-type="float">
            <text:p>8,44</text:p>
          </table:table-cell>
          <table:table-cell table:style-name="ce284" table:formula="of:=IF(ISBLANK([.E38]);0;ROUND([.E38]*[.F38];2))" office:value-type="float" office:value="34608.64" calcext:value-type="float">
            <text:p>34.608,64</text:p>
          </table:table-cell>
          <table:table-cell table:style-name="ce292"/>
          <table:table-cell/>
          <table:table-cell table:style-name="ce295" table:formula="of:=[$joaquim.G38]+[$wenceslau.G38]+[$amarilis.G38]+[$rosas.G38]+[$marcos.G38]+[$acesso.G38]" office:value-type="float" office:value="34608.64" calcext:value-type="float">
            <text:p>34.608,64</text:p>
          </table:table-cell>
          <table:table-cell table:number-columns-repeated="1014"/>
        </table:table-row>
        <table:table-row table:style-name="ro2">
          <table:table-cell table:style-name="ce208" office:value-type="string" calcext:value-type="string">
            <text:p>605000A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ampa para PNE com Piso Tátil (NBR 9050) - Modelo 02 - 5,94 m2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39]+[$wenceslau.E39]+[$amarilis.E39]+[$rosas.E39]+[$marcos.E39]+[$acesso.E39]" office:value-type="float" office:value="35" calcext:value-type="float">
            <text:p>35,00</text:p>
          </table:table-cell>
          <table:table-cell table:style-name="ce277" office:value-type="float" office:value="363.74" calcext:value-type="float">
            <text:p>363,74</text:p>
          </table:table-cell>
          <table:table-cell table:style-name="ce284" table:formula="of:=IF(ISBLANK([.E39]);0;ROUND([.E39]*[.F39];2))" office:value-type="float" office:value="12730.9" calcext:value-type="float">
            <text:p>12.730,90</text:p>
          </table:table-cell>
          <table:table-cell table:style-name="ce292"/>
          <table:table-cell/>
          <table:table-cell table:style-name="ce295" table:formula="of:=[$joaquim.G39]+[$wenceslau.G39]+[$amarilis.G39]+[$rosas.G39]+[$marcos.G39]+[$acesso.G39]" office:value-type="float" office:value="12730.9" calcext:value-type="float">
            <text:p>12.730,90</text:p>
          </table:table-cell>
          <table:table-cell table:number-columns-repeated="1014"/>
        </table:table-row>
        <table:table-row table:style-name="ro2">
          <table:table-cell table:style-name="ce208" office:value-type="string" calcext:value-type="string">
            <text:p>605000E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ampa para PNE com Piso Tátil (NBR 9050) - Modelo 06 - 7,65 m2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40]+[$wenceslau.E40]+[$amarilis.E40]+[$rosas.E40]+[$marcos.E40]+[$acesso.E40]" office:value-type="float" office:value="14" calcext:value-type="float">
            <text:p>14,00</text:p>
          </table:table-cell>
          <table:table-cell table:style-name="ce277" office:value-type="float" office:value="400.77" calcext:value-type="float">
            <text:p>400,77</text:p>
          </table:table-cell>
          <table:table-cell table:style-name="ce284" table:formula="of:=IF(ISBLANK([.E40]);0;ROUND([.E40]*[.F40];2))" office:value-type="float" office:value="5610.78" calcext:value-type="float">
            <text:p>5.610,78</text:p>
          </table:table-cell>
          <table:table-cell table:style-name="ce292"/>
          <table:table-cell/>
          <table:table-cell table:style-name="ce295" table:formula="of:=[$joaquim.G40]+[$wenceslau.G40]+[$amarilis.G40]+[$rosas.G40]+[$marcos.G40]+[$acesso.G40]" office:value-type="float" office:value="5610.78" calcext:value-type="float">
            <text:p>5.610,78</text:p>
          </table:table-cell>
          <table:table-cell table:number-columns-repeated="1014"/>
        </table:table-row>
        <table:table-row table:style-name="ro2">
          <table:table-cell table:style-name="ce212" office:value-type="string" calcext:value-type="string">
            <text:p>7</text:p>
          </table:table-cell>
          <table:table-cell table:style-name="ce233"/>
          <table:table-cell table:style-name="ce249" office:value-type="string" calcext:value-type="string">
            <text:p>SINALIZAÇÃO DE TRÂNSITO</text:p>
          </table:table-cell>
          <table:table-cell table:style-name="ce264" table:number-columns-repeated="2"/>
          <table:table-cell table:style-name="ce278"/>
          <table:table-cell table:style-name="ce283" table:formula="of:=IF(ISBLANK([.E41]);0;ROUND([.E41]*[.F41];2))" office:value-type="float" office:value="0" calcext:value-type="float">
            <text:p>0,00</text:p>
          </table:table-cell>
          <table:table-cell table:style-name="ce291" table:formula="of:=SUM([.G42:.G45])" office:value-type="float" office:value="36237.5" calcext:value-type="float">
            <text:p>36.237,50</text:p>
          </table:table-cell>
          <table:table-cell/>
          <table:table-cell table:style-name="ce295" table:formula="of:=[$joaquim.G41]+[$wenceslau.G41]+[$amarilis.G41]+[$rosas.G41]+[$marcos.G41]+[$acesso.G41]" office:value-type="float" office:value="0" calcext:value-type="float">
            <text:p>0,00</text:p>
          </table:table-cell>
          <table:table-cell table:number-columns-repeated="1014"/>
        </table:table-row>
        <table:table-row table:style-name="ro2">
          <table:table-cell table:style-name="ce208" office:value-type="float" office:value="822000" calcext:value-type="float">
            <text:p>822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Faixa de Sinalização Horizontal com tinta resina acrílica base solvente</text:p>
          </table:table-cell>
          <table:table-cell table:style-name="ce265" office:value-type="string" calcext:value-type="string">
            <text:p>m2</text:p>
          </table:table-cell>
          <table:table-cell table:style-name="ce272" table:formula="of:=[$joaquim.E42]+[$wenceslau.E42]+[$amarilis.E42]+[$rosas.E42]+[$marcos.E42]+[$acesso.E42]" office:value-type="float" office:value="528.06" calcext:value-type="float">
            <text:p>528,06</text:p>
          </table:table-cell>
          <table:table-cell table:style-name="ce277" office:value-type="float" office:value="24.48" calcext:value-type="float">
            <text:p>24,48</text:p>
          </table:table-cell>
          <table:table-cell table:style-name="ce284" table:formula="of:=IF(ISBLANK([.E42]);0;ROUND([.E42]*[.F42];2))" office:value-type="float" office:value="12926.91" calcext:value-type="float">
            <text:p>12.926,91</text:p>
          </table:table-cell>
          <table:table-cell table:style-name="ce292"/>
          <table:table-cell/>
          <table:table-cell table:style-name="ce295" table:formula="of:=[$joaquim.G42]+[$wenceslau.G42]+[$amarilis.G42]+[$rosas.G42]+[$marcos.G42]+[$acesso.G42]" office:value-type="float" office:value="12926.91" calcext:value-type="float">
            <text:p>12.926,91</text:p>
          </table:table-cell>
          <table:table-cell table:number-columns-repeated="1014"/>
        </table:table-row>
        <table:table-row table:style-name="ro2">
          <table:table-cell table:style-name="ce208" office:value-type="string" calcext:value-type="string">
            <text:p>820000E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Placa de Sinalização Refletiva - Círculo + Suporte Metálico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43]+[$wenceslau.E43]+[$amarilis.E43]+[$rosas.E43]+[$marcos.E43]+[$acesso.E43]" office:value-type="float" office:value="19" calcext:value-type="float">
            <text:p>19,00</text:p>
          </table:table-cell>
          <table:table-cell table:style-name="ce277" office:value-type="float" office:value="627.25" calcext:value-type="float">
            <text:p>627,25</text:p>
          </table:table-cell>
          <table:table-cell table:style-name="ce284" table:formula="of:=IF(ISBLANK([.E43]);0;ROUND([.E43]*[.F43];2))" office:value-type="float" office:value="11917.75" calcext:value-type="float">
            <text:p>11.917,75</text:p>
          </table:table-cell>
          <table:table-cell table:style-name="ce292"/>
          <table:table-cell/>
          <table:table-cell table:style-name="ce295" table:formula="of:=[$joaquim.G43]+[$wenceslau.G43]+[$amarilis.G43]+[$rosas.G43]+[$marcos.G43]+[$acesso.G43]" office:value-type="float" office:value="11917.75" calcext:value-type="float">
            <text:p>11.917,75</text:p>
          </table:table-cell>
          <table:table-cell table:number-columns-repeated="1014"/>
        </table:table-row>
        <table:table-row table:style-name="ro2">
          <table:table-cell table:style-name="ce208" office:value-type="string" calcext:value-type="string">
            <text:p>820000G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Placa de Sinalização Refletiva - Octógono + Ssuporte Metálico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44]+[$wenceslau.E44]+[$amarilis.E44]+[$rosas.E44]+[$marcos.E44]+[$acesso.E44]" office:value-type="float" office:value="11" calcext:value-type="float">
            <text:p>11,00</text:p>
          </table:table-cell>
          <table:table-cell table:style-name="ce277" office:value-type="float" office:value="635.02" calcext:value-type="float">
            <text:p>635,02</text:p>
          </table:table-cell>
          <table:table-cell table:style-name="ce284" table:formula="of:=IF(ISBLANK([.E44]);0;ROUND([.E44]*[.F44];2))" office:value-type="float" office:value="6985.22" calcext:value-type="float">
            <text:p>6.985,22</text:p>
          </table:table-cell>
          <table:table-cell table:style-name="ce292"/>
          <table:table-cell/>
          <table:table-cell table:style-name="ce295" table:formula="of:=[$joaquim.G44]+[$wenceslau.G44]+[$amarilis.G44]+[$rosas.G44]+[$marcos.G44]+[$acesso.G44]" office:value-type="float" office:value="6985.22" calcext:value-type="float">
            <text:p>6.985,22</text:p>
          </table:table-cell>
          <table:table-cell table:number-columns-repeated="1014"/>
        </table:table-row>
        <table:table-row table:style-name="ro2">
          <table:table-cell table:style-name="ce208" office:value-type="string" calcext:value-type="string">
            <text:p>820000H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Placa de Sinalização Refletiva - Losango + Suporte Metálico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45]+[$wenceslau.E45]+[$amarilis.E45]+[$rosas.E45]+[$marcos.E45]+[$acesso.E45]" office:value-type="float" office:value="7" calcext:value-type="float">
            <text:p>7,00</text:p>
          </table:table-cell>
          <table:table-cell table:style-name="ce277" office:value-type="float" office:value="629.66" calcext:value-type="float">
            <text:p>629,66</text:p>
          </table:table-cell>
          <table:table-cell table:style-name="ce284" table:formula="of:=IF(ISBLANK([.E45]);0;ROUND([.E45]*[.F45];2))" office:value-type="float" office:value="4407.62" calcext:value-type="float">
            <text:p>4.407,62</text:p>
          </table:table-cell>
          <table:table-cell table:style-name="ce292"/>
          <table:table-cell/>
          <table:table-cell table:style-name="ce295" table:formula="of:=[$joaquim.G45]+[$wenceslau.G45]+[$amarilis.G45]+[$rosas.G45]+[$marcos.G45]+[$acesso.G45]" office:value-type="float" office:value="4407.62" calcext:value-type="float">
            <text:p>4.407,62</text:p>
          </table:table-cell>
          <table:table-cell table:number-columns-repeated="1014"/>
        </table:table-row>
        <table:table-row table:style-name="ro2">
          <table:table-cell table:style-name="ce212" office:value-type="string" calcext:value-type="string">
            <text:p>8</text:p>
          </table:table-cell>
          <table:table-cell table:style-name="ce233"/>
          <table:table-cell table:style-name="ce249" office:value-type="string" calcext:value-type="string">
            <text:p>ILUMINAÇÃO PÚBLICA</text:p>
          </table:table-cell>
          <table:table-cell table:style-name="ce264" table:number-columns-repeated="3"/>
          <table:table-cell table:style-name="ce283" table:formula="of:=IF(ISBLANK([.E46]);0;ROUND([.E46]*[.F46];2))" office:value-type="float" office:value="0" calcext:value-type="float">
            <text:p>0,00</text:p>
          </table:table-cell>
          <table:table-cell table:style-name="ce291" table:formula="of:=SUM([.G47:.G47])" office:value-type="float" office:value="14797.36" calcext:value-type="float">
            <text:p>14.797,36</text:p>
          </table:table-cell>
          <table:table-cell/>
          <table:table-cell table:style-name="ce295" table:formula="of:=[$joaquim.G46]+[$wenceslau.G46]+[$amarilis.G46]+[$rosas.G46]+[$marcos.G46]+[$acesso.G46]" office:value-type="float" office:value="0" calcext:value-type="float">
            <text:p>0,00</text:p>
          </table:table-cell>
          <table:table-cell table:number-columns-repeated="1014"/>
        </table:table-row>
        <table:table-row table:style-name="ro2">
          <table:table-cell table:style-name="ce214" office:value-type="float" office:value="844000" calcext:value-type="float">
            <text:p>844000</text:p>
          </table:table-cell>
          <table:table-cell table:style-name="ce235" office:value-type="string" calcext:value-type="string">
            <text:p>DER</text:p>
          </table:table-cell>
          <table:table-cell table:style-name="ce252" office:value-type="string" calcext:value-type="string">
            <text:p>Remanejamento de Poste (linha de transmissão)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47]+[$wenceslau.E47]+[$amarilis.E47]+[$rosas.E47]+[$marcos.E47]+[$acesso.E47]" office:value-type="float" office:value="4" calcext:value-type="float">
            <text:p>4,00</text:p>
          </table:table-cell>
          <table:table-cell table:style-name="ce276" office:value-type="float" office:value="3699.34" calcext:value-type="float">
            <text:p>3.699,34</text:p>
          </table:table-cell>
          <table:table-cell table:style-name="ce284" table:formula="of:=IF(ISBLANK([.E47]);0;ROUND([.E47]*[.F47];2))" office:value-type="float" office:value="14797.36" calcext:value-type="float">
            <text:p>14.797,36</text:p>
          </table:table-cell>
          <table:table-cell table:style-name="ce292"/>
          <table:table-cell/>
          <table:table-cell table:style-name="ce295" table:formula="of:=[$joaquim.G47]+[$wenceslau.G47]+[$amarilis.G47]+[$rosas.G47]+[$marcos.G47]+[$acesso.G47]" office:value-type="float" office:value="14797.36" calcext:value-type="float">
            <text:p>14.797,36</text:p>
          </table:table-cell>
          <table:table-cell table:number-columns-repeated="1014"/>
        </table:table-row>
        <table:table-row table:style-name="ro2">
          <table:table-cell table:style-name="ce212" office:value-type="string" calcext:value-type="string">
            <text:p>9</text:p>
          </table:table-cell>
          <table:table-cell table:style-name="ce233"/>
          <table:table-cell table:style-name="ce249" office:value-type="string" calcext:value-type="string">
            <text:p>DRENAGEM</text:p>
          </table:table-cell>
          <table:table-cell table:style-name="ce264" table:number-columns-repeated="3"/>
          <table:table-cell table:style-name="ce283" table:formula="of:=IF(ISBLANK([.E48]);0;ROUND([.E48]*[.F48];2))" office:value-type="float" office:value="0" calcext:value-type="float">
            <text:p>0,00</text:p>
          </table:table-cell>
          <table:table-cell table:style-name="ce291" table:formula="of:=SUM([.G49:.G68])" office:value-type="float" office:value="762705.05" calcext:value-type="float">
            <text:p>762.705,05</text:p>
          </table:table-cell>
          <table:table-cell/>
          <table:table-cell table:style-name="ce295" table:formula="of:=[$joaquim.G48]+[$wenceslau.G48]+[$amarilis.G48]+[$rosas.G48]+[$marcos.G48]+[$acesso.G48]" office:value-type="float" office:value="0" calcext:value-type="float">
            <text:p>0,00</text:p>
          </table:table-cell>
          <table:table-cell table:number-columns-repeated="1014"/>
        </table:table-row>
        <table:table-row table:style-name="ro2">
          <table:table-cell table:style-name="ce208" office:value-type="float" office:value="600300" calcext:value-type="float">
            <text:p>6003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Escavação de Bueiros em 1ª Categoria</text:p>
          </table:table-cell>
          <table:table-cell table:style-name="ce265" office:value-type="string" calcext:value-type="string">
            <text:p>m3</text:p>
          </table:table-cell>
          <table:table-cell table:style-name="ce272" table:formula="of:=[$joaquim.E49]+[$wenceslau.E49]+[$amarilis.E49]+[$rosas.E49]+[$marcos.E49]+[$acesso.E49]" office:value-type="float" office:value="3073.9" calcext:value-type="float">
            <text:p>3.073,90</text:p>
          </table:table-cell>
          <table:table-cell table:style-name="ce276" office:value-type="float" office:value="7.86" calcext:value-type="float">
            <text:p>7,86</text:p>
          </table:table-cell>
          <table:table-cell table:style-name="ce284" table:formula="of:=IF(ISBLANK([.E49]);0;ROUND([.E49]*[.F49];2))" office:value-type="float" office:value="24160.85" calcext:value-type="float">
            <text:p>24.160,85</text:p>
          </table:table-cell>
          <table:table-cell table:style-name="ce292"/>
          <table:table-cell/>
          <table:table-cell table:style-name="ce295" table:formula="of:=[$joaquim.G49]+[$wenceslau.G49]+[$amarilis.G49]+[$rosas.G49]+[$marcos.G49]+[$acesso.G49]" office:value-type="float" office:value="24160.85" calcext:value-type="float">
            <text:p>24.160,85</text:p>
          </table:table-cell>
          <table:table-cell table:number-columns-repeated="1014"/>
        </table:table-row>
        <table:table-row table:style-name="ro2">
          <table:table-cell table:style-name="ce208" office:value-type="float" office:value="630400" calcext:value-type="float">
            <text:p>630400</text:p>
          </table:table-cell>
          <table:table-cell table:style-name="ce230" office:value-type="string" calcext:value-type="string">
            <text:p>DER</text:p>
          </table:table-cell>
          <table:table-cell table:style-name="ce253" office:value-type="string" calcext:value-type="string">
            <text:p>Remoção de Bueiro ø 0,40 m - Inclusive Transporte</text:p>
          </table:table-cell>
          <table:table-cell table:style-name="ce265" office:value-type="string" calcext:value-type="string">
            <text:p>m</text:p>
          </table:table-cell>
          <table:table-cell table:style-name="ce272" table:formula="of:=[$joaquim.E50]+[$wenceslau.E50]+[$amarilis.E50]+[$rosas.E50]+[$marcos.E50]+[$acesso.E50]" office:value-type="float" office:value="538" calcext:value-type="float">
            <text:p>538,00</text:p>
          </table:table-cell>
          <table:table-cell table:style-name="ce276" office:value-type="float" office:value="12.93" calcext:value-type="float">
            <text:p>12,93</text:p>
          </table:table-cell>
          <table:table-cell table:style-name="ce284" table:formula="of:=IF(ISBLANK([.E50]);0;ROUND([.E50]*[.F50];2))" office:value-type="float" office:value="6956.34" calcext:value-type="float">
            <text:p>6.956,34</text:p>
          </table:table-cell>
          <table:table-cell table:style-name="ce292"/>
          <table:table-cell/>
          <table:table-cell table:style-name="ce295" table:formula="of:=[$joaquim.G50]+[$wenceslau.G50]+[$amarilis.G50]+[$rosas.G50]+[$marcos.G50]+[$acesso.G50]" office:value-type="float" office:value="6956.34" calcext:value-type="float">
            <text:p>6.956,34</text:p>
          </table:table-cell>
          <table:table-cell table:number-columns-repeated="1014"/>
        </table:table-row>
        <table:table-row table:style-name="ro2">
          <table:table-cell table:style-name="ce208" office:value-type="float" office:value="601200" calcext:value-type="float">
            <text:p>6012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Reaterro e Apiloamento Mecânico</text:p>
          </table:table-cell>
          <table:table-cell table:style-name="ce265" office:value-type="string" calcext:value-type="string">
            <text:p>m3</text:p>
          </table:table-cell>
          <table:table-cell table:style-name="ce272" table:formula="of:=[$joaquim.E51]+[$wenceslau.E51]+[$amarilis.E51]+[$rosas.E51]+[$marcos.E51]+[$acesso.E51]" office:value-type="float" office:value="2021.88" calcext:value-type="float">
            <text:p>2.021,88</text:p>
          </table:table-cell>
          <table:table-cell table:style-name="ce276" office:value-type="float" office:value="25.91" calcext:value-type="float">
            <text:p>25,91</text:p>
          </table:table-cell>
          <table:table-cell table:style-name="ce284" table:formula="of:=IF(ISBLANK([.E51]);0;ROUND([.E51]*[.F51];2))" office:value-type="float" office:value="52386.91" calcext:value-type="float">
            <text:p>52.386,91</text:p>
          </table:table-cell>
          <table:table-cell table:style-name="ce292"/>
          <table:table-cell/>
          <table:table-cell table:style-name="ce295" table:formula="of:=[$joaquim.G51]+[$wenceslau.G51]+[$amarilis.G51]+[$rosas.G51]+[$marcos.G51]+[$acesso.G51]" office:value-type="float" office:value="52386.91" calcext:value-type="float">
            <text:p>52.386,91</text:p>
          </table:table-cell>
          <table:table-cell table:number-columns-repeated="1014"/>
        </table:table-row>
        <table:table-row table:style-name="ro2">
          <table:table-cell table:style-name="ce208" office:value-type="float" office:value="606600" calcext:value-type="float">
            <text:p>6066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Demolição de Concreto Armado - Inclusive Transporte</text:p>
          </table:table-cell>
          <table:table-cell table:style-name="ce265" office:value-type="string" calcext:value-type="string">
            <text:p>m3</text:p>
          </table:table-cell>
          <table:table-cell table:style-name="ce272" table:formula="of:=[$joaquim.E52]+[$wenceslau.E52]+[$amarilis.E52]+[$rosas.E52]+[$marcos.E52]+[$acesso.E52]" office:value-type="float" office:value="9.15" calcext:value-type="float">
            <text:p>9,15</text:p>
          </table:table-cell>
          <table:table-cell table:style-name="ce276" office:value-type="float" office:value="271.74" calcext:value-type="float">
            <text:p>271,74</text:p>
          </table:table-cell>
          <table:table-cell table:style-name="ce284" table:formula="of:=IF(ISBLANK([.E52]);0;ROUND([.E52]*[.F52];2))" office:value-type="float" office:value="2486.42" calcext:value-type="float">
            <text:p>2.486,42</text:p>
          </table:table-cell>
          <table:table-cell table:style-name="ce292"/>
          <table:table-cell/>
          <table:table-cell table:style-name="ce295" table:formula="of:=[$joaquim.G52]+[$wenceslau.G52]+[$amarilis.G52]+[$rosas.G52]+[$marcos.G52]+[$acesso.G52]" office:value-type="float" office:value="2486.42" calcext:value-type="float">
            <text:p>2.486,42</text:p>
          </table:table-cell>
          <table:table-cell table:number-columns-repeated="1014"/>
        </table:table-row>
        <table:table-row table:style-name="ro2">
          <table:table-cell table:style-name="ce208" office:value-type="float" office:value="603900" calcext:value-type="float">
            <text:p>6039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Lastro de Brita</text:p>
          </table:table-cell>
          <table:table-cell table:style-name="ce265" office:value-type="string" calcext:value-type="string">
            <text:p>m3</text:p>
          </table:table-cell>
          <table:table-cell table:style-name="ce272" table:formula="of:=[$joaquim.E53]+[$wenceslau.E53]+[$amarilis.E53]+[$rosas.E53]+[$marcos.E53]+[$acesso.E53]" office:value-type="float" office:value="83.6" calcext:value-type="float">
            <text:p>83,60</text:p>
          </table:table-cell>
          <table:table-cell table:style-name="ce276" office:value-type="float" office:value="144.93" calcext:value-type="float">
            <text:p>144,93</text:p>
          </table:table-cell>
          <table:table-cell table:style-name="ce284" table:formula="of:=IF(ISBLANK([.E53]);0;ROUND([.E53]*[.F53];2))" office:value-type="float" office:value="12116.15" calcext:value-type="float">
            <text:p>12.116,15</text:p>
          </table:table-cell>
          <table:table-cell table:style-name="ce292"/>
          <table:table-cell/>
          <table:table-cell table:style-name="ce295" table:formula="of:=[$joaquim.G53]+[$wenceslau.G53]+[$amarilis.G53]+[$rosas.G53]+[$marcos.G53]+[$acesso.G53]" office:value-type="float" office:value="12116.15" calcext:value-type="float">
            <text:p>12.116,15</text:p>
          </table:table-cell>
          <table:table-cell table:number-columns-repeated="1014"/>
        </table:table-row>
        <table:table-row table:style-name="ro2">
          <table:table-cell table:style-name="ce208" office:value-type="float" office:value="620100" calcext:value-type="float">
            <text:p>6201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Boca (Ala) de BSTC ø 0,60 m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54]+[$wenceslau.E54]+[$amarilis.E54]+[$rosas.E54]+[$marcos.E54]+[$acesso.E54]" office:value-type="float" office:value="1" calcext:value-type="float">
            <text:p>1,00</text:p>
          </table:table-cell>
          <table:table-cell table:style-name="ce276" office:value-type="float" office:value="721.39" calcext:value-type="float">
            <text:p>721,39</text:p>
          </table:table-cell>
          <table:table-cell table:style-name="ce284" table:formula="of:=IF(ISBLANK([.E54]);0;ROUND([.E54]*[.F54];2))" office:value-type="float" office:value="721.39" calcext:value-type="float">
            <text:p>721,39</text:p>
          </table:table-cell>
          <table:table-cell table:style-name="ce292"/>
          <table:table-cell/>
          <table:table-cell table:style-name="ce295" table:formula="of:=[$joaquim.G54]+[$wenceslau.G54]+[$amarilis.G54]+[$rosas.G54]+[$marcos.G54]+[$acesso.G54]" office:value-type="float" office:value="721.39" calcext:value-type="float">
            <text:p>721,39</text:p>
          </table:table-cell>
          <table:table-cell table:number-columns-repeated="1014"/>
        </table:table-row>
        <table:table-row table:style-name="ro2">
          <table:table-cell table:style-name="ce215" office:value-type="string" calcext:value-type="string">
            <text:p>610600b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Corpo de BSTC ø 0,60 m sem Berço c/ Armação Símples PA-1</text:p>
          </table:table-cell>
          <table:table-cell table:style-name="ce265" office:value-type="string" calcext:value-type="string">
            <text:p>m</text:p>
          </table:table-cell>
          <table:table-cell table:style-name="ce272" table:formula="of:=[$joaquim.E55]+[$wenceslau.E55]+[$amarilis.E55]+[$rosas.E55]+[$marcos.E55]+[$acesso.E55]" office:value-type="float" office:value="324" calcext:value-type="float">
            <text:p>324,00</text:p>
          </table:table-cell>
          <table:table-cell table:style-name="ce276" office:value-type="float" office:value="180.69" calcext:value-type="float">
            <text:p>180,69</text:p>
          </table:table-cell>
          <table:table-cell table:style-name="ce284" table:formula="of:=IF(ISBLANK([.E55]);0;ROUND([.E55]*[.F55];2))" office:value-type="float" office:value="58543.56" calcext:value-type="float">
            <text:p>58.543,56</text:p>
          </table:table-cell>
          <table:table-cell table:style-name="ce292"/>
          <table:table-cell/>
          <table:table-cell table:style-name="ce295" table:formula="of:=[$joaquim.G55]+[$wenceslau.G55]+[$amarilis.G55]+[$rosas.G55]+[$marcos.G55]+[$acesso.G55]" office:value-type="float" office:value="58543.56" calcext:value-type="float">
            <text:p>58.543,56</text:p>
          </table:table-cell>
          <table:table-cell table:number-columns-repeated="1014"/>
        </table:table-row>
        <table:table-row table:style-name="ro2">
          <table:table-cell table:style-name="ce215" office:value-type="string" calcext:value-type="string">
            <text:p>610600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Corpo de BSTC ø 0,60 m, Sem Berço com Armação Dupla PA-2</text:p>
          </table:table-cell>
          <table:table-cell table:style-name="ce265" office:value-type="string" calcext:value-type="string">
            <text:p>m</text:p>
          </table:table-cell>
          <table:table-cell table:style-name="ce272" table:formula="of:=[$joaquim.E56]+[$wenceslau.E56]+[$amarilis.E56]+[$rosas.E56]+[$marcos.E56]+[$acesso.E56]" office:value-type="float" office:value="336" calcext:value-type="float">
            <text:p>336,00</text:p>
          </table:table-cell>
          <table:table-cell table:style-name="ce276" office:value-type="float" office:value="193.57" calcext:value-type="float">
            <text:p>193,57</text:p>
          </table:table-cell>
          <table:table-cell table:style-name="ce284" table:formula="of:=IF(ISBLANK([.E56]);0;ROUND([.E56]*[.F56];2))" office:value-type="float" office:value="65039.52" calcext:value-type="float">
            <text:p>65.039,52</text:p>
          </table:table-cell>
          <table:table-cell table:style-name="ce292"/>
          <table:table-cell/>
          <table:table-cell table:style-name="ce295" table:formula="of:=[$joaquim.G56]+[$wenceslau.G56]+[$amarilis.G56]+[$rosas.G56]+[$marcos.G56]+[$acesso.G56]" office:value-type="float" office:value="65039.52" calcext:value-type="float">
            <text:p>65.039,52</text:p>
          </table:table-cell>
          <table:table-cell table:number-columns-repeated="1014"/>
        </table:table-row>
        <table:table-row table:style-name="ro2">
          <table:table-cell table:style-name="ce215" office:value-type="string" calcext:value-type="string">
            <text:p>CLC060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Caixa de Ligação em Concreto Armado Tubo até ø 0,60 m - CLP 02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57]+[$wenceslau.E57]+[$amarilis.E57]+[$rosas.E57]+[$marcos.E57]+[$acesso.E57]" office:value-type="float" office:value="30" calcext:value-type="float">
            <text:p>30,00</text:p>
          </table:table-cell>
          <table:table-cell table:style-name="ce276" office:value-type="float" office:value="1079.01" calcext:value-type="float">
            <text:p>1.079,01</text:p>
          </table:table-cell>
          <table:table-cell table:style-name="ce284" table:formula="of:=IF(ISBLANK([.E57]);0;ROUND([.E57]*[.F57];2))" office:value-type="float" office:value="32370.3" calcext:value-type="float">
            <text:p>32.370,30</text:p>
          </table:table-cell>
          <table:table-cell table:style-name="ce292"/>
          <table:table-cell/>
          <table:table-cell table:style-name="ce295" table:formula="of:=[$joaquim.G57]+[$wenceslau.G57]+[$amarilis.G57]+[$rosas.G57]+[$marcos.G57]+[$acesso.G57]" office:value-type="float" office:value="32370.3" calcext:value-type="float">
            <text:p>32.370,30</text:p>
          </table:table-cell>
          <table:table-cell table:number-columns-repeated="1014"/>
        </table:table-row>
        <table:table-row table:style-name="ro2">
          <table:table-cell table:style-name="ce215" office:value-type="string" calcext:value-type="string">
            <text:p>PVCH100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Poço de Visita em Concreto Armado, H até 1,00 m, Tubo até ø 0,60 m + chaminé 1,00 m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58]+[$wenceslau.E58]+[$amarilis.E58]+[$rosas.E58]+[$marcos.E58]+[$acesso.E58]" office:value-type="float" office:value="19" calcext:value-type="float">
            <text:p>19,00</text:p>
          </table:table-cell>
          <table:table-cell table:style-name="ce276" office:value-type="float" office:value="2655.2" calcext:value-type="float">
            <text:p>2.655,20</text:p>
          </table:table-cell>
          <table:table-cell table:style-name="ce284" table:formula="of:=IF(ISBLANK([.E58]);0;ROUND([.E58]*[.F58];2))" office:value-type="float" office:value="50448.8" calcext:value-type="float">
            <text:p>50.448,80</text:p>
          </table:table-cell>
          <table:table-cell table:style-name="ce292"/>
          <table:table-cell/>
          <table:table-cell table:style-name="ce295" table:formula="of:=[$joaquim.G58]+[$wenceslau.G58]+[$amarilis.G58]+[$rosas.G58]+[$marcos.G58]+[$acesso.G58]" office:value-type="float" office:value="50448.8" calcext:value-type="float">
            <text:p>50.448,80</text:p>
          </table:table-cell>
          <table:table-cell table:number-columns-repeated="1014"/>
        </table:table-row>
        <table:table-row table:style-name="ro2">
          <table:table-cell table:style-name="ce215" office:value-type="string" calcext:value-type="string">
            <text:p>DISSIPM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Dissipador de Energia com Pedra de Mão tubo ø 0,60 m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59]+[$wenceslau.E59]+[$amarilis.E59]+[$rosas.E59]+[$marcos.E59]+[$acesso.E59]" office:value-type="float" office:value="1" calcext:value-type="float">
            <text:p>1,00</text:p>
          </table:table-cell>
          <table:table-cell table:style-name="ce276" office:value-type="float" office:value="1098.25" calcext:value-type="float">
            <text:p>1.098,25</text:p>
          </table:table-cell>
          <table:table-cell table:style-name="ce284" table:formula="of:=IF(ISBLANK([.E59]);0;ROUND([.E59]*[.F59];2))" office:value-type="float" office:value="1098.25" calcext:value-type="float">
            <text:p>1.098,25</text:p>
          </table:table-cell>
          <table:table-cell table:style-name="ce292"/>
          <table:table-cell/>
          <table:table-cell table:style-name="ce295" table:formula="of:=[$joaquim.G59]+[$wenceslau.G59]+[$amarilis.G59]+[$rosas.G59]+[$marcos.G59]+[$acesso.G59]" office:value-type="float" office:value="1098.25" calcext:value-type="float">
            <text:p>1.098,25</text:p>
          </table:table-cell>
          <table:table-cell table:number-columns-repeated="1014"/>
        </table:table-row>
        <table:table-row table:style-name="ro12">
          <table:table-cell table:style-name="ce214" office:value-type="string" calcext:value-type="string">
            <text:p>2106292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Escoramento de Valas com Tábuas de 2,5 x 30 cm e Longarinas de 6 x 16 cm - estroncas a cada metro não incluídas - profundidade de até 4 m - madeira com utilização de 3 vezes - confecção, instalação e retirada</text:p>
          </table:table-cell>
          <table:table-cell table:style-name="ce265" office:value-type="string" calcext:value-type="string">
            <text:p>m2</text:p>
          </table:table-cell>
          <table:table-cell table:style-name="ce272" table:formula="of:=[$joaquim.E60]+[$wenceslau.E60]+[$amarilis.E60]+[$rosas.E60]+[$marcos.E60]+[$acesso.E60]" office:value-type="float" office:value="14.1" calcext:value-type="float">
            <text:p>14,10</text:p>
          </table:table-cell>
          <table:table-cell table:style-name="ce276" office:value-type="float" office:value="186.59" calcext:value-type="float">
            <text:p>186,59</text:p>
          </table:table-cell>
          <table:table-cell table:style-name="ce284" table:formula="of:=IF(ISBLANK([.E60]);0;ROUND([.E60]*[.F60];2))" office:value-type="float" office:value="2630.92" calcext:value-type="float">
            <text:p>2.630,92</text:p>
          </table:table-cell>
          <table:table-cell table:style-name="ce292"/>
          <table:table-cell/>
          <table:table-cell table:style-name="ce295" table:formula="of:=[$joaquim.G60]+[$wenceslau.G60]+[$amarilis.G60]+[$rosas.G60]+[$marcos.G60]+[$acesso.G60]" office:value-type="float" office:value="2630.92" calcext:value-type="float">
            <text:p>2.630,92</text:p>
          </table:table-cell>
          <table:table-cell table:number-columns-repeated="1014"/>
        </table:table-row>
        <table:table-row table:style-name="ro2">
          <table:table-cell table:style-name="ce214" office:value-type="string" calcext:value-type="string">
            <text:p>2106295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Estroncas para Valas com D = 15 cm - madeira com utilização de 3 vezes</text:p>
          </table:table-cell>
          <table:table-cell table:style-name="ce265" office:value-type="string" calcext:value-type="string">
            <text:p>m</text:p>
          </table:table-cell>
          <table:table-cell table:style-name="ce272" table:formula="of:=[$joaquim.E61]+[$wenceslau.E61]+[$amarilis.E61]+[$rosas.E61]+[$marcos.E61]+[$acesso.E61]" office:value-type="float" office:value="9" calcext:value-type="float">
            <text:p>9,00</text:p>
          </table:table-cell>
          <table:table-cell table:style-name="ce276" office:value-type="float" office:value="22.64" calcext:value-type="float">
            <text:p>22,64</text:p>
          </table:table-cell>
          <table:table-cell table:style-name="ce284" table:formula="of:=IF(ISBLANK([.E61]);0;ROUND([.E61]*[.F61];2))" office:value-type="float" office:value="203.76" calcext:value-type="float">
            <text:p>203,76</text:p>
          </table:table-cell>
          <table:table-cell table:style-name="ce292"/>
          <table:table-cell/>
          <table:table-cell table:style-name="ce295" table:formula="of:=[$joaquim.G61]+[$wenceslau.G61]+[$amarilis.G61]+[$rosas.G61]+[$marcos.G61]+[$acesso.G61]" office:value-type="float" office:value="203.76" calcext:value-type="float">
            <text:p>203,76</text:p>
          </table:table-cell>
          <table:table-cell table:number-columns-repeated="1014"/>
        </table:table-row>
        <table:table-row table:style-name="ro2">
          <table:table-cell table:style-name="ce214" office:value-type="string" calcext:value-type="string">
            <text:p>2003986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Tubo PEAD com Paredes Estruturadas para Drenagem - D = 600 mm</text:p>
          </table:table-cell>
          <table:table-cell table:style-name="ce265" office:value-type="string" calcext:value-type="string">
            <text:p>m</text:p>
          </table:table-cell>
          <table:table-cell table:style-name="ce272" table:formula="of:=[$joaquim.E62]+[$wenceslau.E62]+[$amarilis.E62]+[$rosas.E62]+[$marcos.E62]+[$acesso.E62]" office:value-type="float" office:value="829" calcext:value-type="float">
            <text:p>829,00</text:p>
          </table:table-cell>
          <table:table-cell table:style-name="ce276" office:value-type="float" office:value="419.13" calcext:value-type="float">
            <text:p>419,13</text:p>
          </table:table-cell>
          <table:table-cell table:style-name="ce284" table:formula="of:=IF(ISBLANK([.E62]);0;ROUND([.E62]*[.F62];2))" office:value-type="float" office:value="347458.77" calcext:value-type="float">
            <text:p>347.458,77</text:p>
          </table:table-cell>
          <table:table-cell table:style-name="ce292"/>
          <table:table-cell/>
          <table:table-cell table:style-name="ce295" table:formula="of:=[$joaquim.G62]+[$wenceslau.G62]+[$amarilis.G62]+[$rosas.G62]+[$marcos.G62]+[$acesso.G62]" office:value-type="float" office:value="347458.77" calcext:value-type="float">
            <text:p>347.458,77</text:p>
          </table:table-cell>
          <table:table-cell table:number-columns-repeated="1014"/>
        </table:table-row>
        <table:table-row table:style-name="ro2">
          <table:table-cell table:style-name="ce214" office:value-type="string" calcext:value-type="string">
            <text:p>2003656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Caixa de Ligação e Passagem - CLP 08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63]+[$wenceslau.E63]+[$amarilis.E63]+[$rosas.E63]+[$marcos.E63]+[$acesso.E63]" office:value-type="float" office:value="8" calcext:value-type="float">
            <text:p>8,00</text:p>
          </table:table-cell>
          <table:table-cell table:style-name="ce276" office:value-type="float" office:value="1722.95" calcext:value-type="float">
            <text:p>1.722,95</text:p>
          </table:table-cell>
          <table:table-cell table:style-name="ce284" table:formula="of:=IF(ISBLANK([.E63]);0;ROUND([.E63]*[.F63];2))" office:value-type="float" office:value="13783.6" calcext:value-type="float">
            <text:p>13.783,60</text:p>
          </table:table-cell>
          <table:table-cell table:style-name="ce292"/>
          <table:table-cell/>
          <table:table-cell table:style-name="ce295" table:formula="of:=[$joaquim.G63]+[$wenceslau.G63]+[$amarilis.G63]+[$rosas.G63]+[$marcos.G63]+[$acesso.G63]" office:value-type="float" office:value="13783.6" calcext:value-type="float">
            <text:p>13.783,60</text:p>
          </table:table-cell>
          <table:table-cell table:number-columns-repeated="1014"/>
        </table:table-row>
        <table:table-row table:style-name="ro2">
          <table:table-cell table:style-name="ce214" office:value-type="string" calcext:value-type="string">
            <text:p>2003668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Caixa de Ligação e Passagem - CLP 14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64]+[$wenceslau.E64]+[$amarilis.E64]+[$rosas.E64]+[$marcos.E64]+[$acesso.E64]" office:value-type="float" office:value="1" calcext:value-type="float">
            <text:p>1,00</text:p>
          </table:table-cell>
          <table:table-cell table:style-name="ce276" office:value-type="float" office:value="2020.76" calcext:value-type="float">
            <text:p>2.020,76</text:p>
          </table:table-cell>
          <table:table-cell table:style-name="ce284" table:formula="of:=IF(ISBLANK([.E64]);0;ROUND([.E64]*[.F64];2))" office:value-type="float" office:value="2020.76" calcext:value-type="float">
            <text:p>2.020,76</text:p>
          </table:table-cell>
          <table:table-cell table:style-name="ce292"/>
          <table:table-cell/>
          <table:table-cell table:style-name="ce295" table:formula="of:=[$joaquim.G64]+[$wenceslau.G64]+[$amarilis.G64]+[$rosas.G64]+[$marcos.G64]+[$acesso.G64]" office:value-type="float" office:value="2020.76" calcext:value-type="float">
            <text:p>2.020,76</text:p>
          </table:table-cell>
          <table:table-cell table:number-columns-repeated="1014"/>
        </table:table-row>
        <table:table-row table:style-name="ro2">
          <table:table-cell table:style-name="ce214" office:value-type="string" calcext:value-type="string">
            <text:p>2003626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Boca de Lobo Simples - Grelha de Concreto - BLSG 01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65]+[$wenceslau.E65]+[$amarilis.E65]+[$rosas.E65]+[$marcos.E65]+[$acesso.E65]" office:value-type="float" office:value="43" calcext:value-type="float">
            <text:p>43,00</text:p>
          </table:table-cell>
          <table:table-cell table:style-name="ce276" office:value-type="float" office:value="877.63" calcext:value-type="float">
            <text:p>877,63</text:p>
          </table:table-cell>
          <table:table-cell table:style-name="ce284" table:formula="of:=IF(ISBLANK([.E65]);0;ROUND([.E65]*[.F65];2))" office:value-type="float" office:value="37738.09" calcext:value-type="float">
            <text:p>37.738,09</text:p>
          </table:table-cell>
          <table:table-cell table:style-name="ce292"/>
          <table:table-cell/>
          <table:table-cell table:style-name="ce295" table:formula="of:=[$joaquim.G65]+[$wenceslau.G65]+[$amarilis.G65]+[$rosas.G65]+[$marcos.G65]+[$acesso.G65]" office:value-type="float" office:value="37738.09" calcext:value-type="float">
            <text:p>37.738,09</text:p>
          </table:table-cell>
          <table:table-cell table:number-columns-repeated="1014"/>
        </table:table-row>
        <table:table-row table:style-name="ro2">
          <table:table-cell table:style-name="ce214" office:value-type="string" calcext:value-type="string">
            <text:p>2003628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Boca de Lobo Simples - Grelha de Concreto - BLSG 02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66]+[$wenceslau.E66]+[$amarilis.E66]+[$rosas.E66]+[$marcos.E66]+[$acesso.E66]" office:value-type="float" office:value="42" calcext:value-type="float">
            <text:p>42,00</text:p>
          </table:table-cell>
          <table:table-cell table:style-name="ce276" office:value-type="float" office:value="1073.1" calcext:value-type="float">
            <text:p>1.073,10</text:p>
          </table:table-cell>
          <table:table-cell table:style-name="ce284" table:formula="of:=IF(ISBLANK([.E66]);0;ROUND([.E66]*[.F66];2))" office:value-type="float" office:value="45070.2" calcext:value-type="float">
            <text:p>45.070,20</text:p>
          </table:table-cell>
          <table:table-cell table:style-name="ce292"/>
          <table:table-cell/>
          <table:table-cell table:style-name="ce295" table:formula="of:=[$joaquim.G66]+[$wenceslau.G66]+[$amarilis.G66]+[$rosas.G66]+[$marcos.G66]+[$acesso.G66]" office:value-type="float" office:value="45070.2" calcext:value-type="float">
            <text:p>45.070,20</text:p>
          </table:table-cell>
          <table:table-cell table:number-columns-repeated="1014"/>
        </table:table-row>
        <table:table-row table:style-name="ro2">
          <table:table-cell table:style-name="ce214" office:value-type="string" calcext:value-type="string">
            <text:p>2003634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Boca de Lobo Dupla - Grelha de Concreto - BLDG 01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67]+[$wenceslau.E67]+[$amarilis.E67]+[$rosas.E67]+[$marcos.E67]+[$acesso.E67]" office:value-type="float" office:value="2" calcext:value-type="float">
            <text:p>2,00</text:p>
          </table:table-cell>
          <table:table-cell table:style-name="ce276" office:value-type="float" office:value="1707.63" calcext:value-type="float">
            <text:p>1.707,63</text:p>
          </table:table-cell>
          <table:table-cell table:style-name="ce284" table:formula="of:=IF(ISBLANK([.E67]);0;ROUND([.E67]*[.F67];2))" office:value-type="float" office:value="3415.26" calcext:value-type="float">
            <text:p>3.415,26</text:p>
          </table:table-cell>
          <table:table-cell table:style-name="ce292"/>
          <table:table-cell/>
          <table:table-cell table:style-name="ce295" table:formula="of:=[$joaquim.G67]+[$wenceslau.G67]+[$amarilis.G67]+[$rosas.G67]+[$marcos.G67]+[$acesso.G67]" office:value-type="float" office:value="3415.26" calcext:value-type="float">
            <text:p>3.415,26</text:p>
          </table:table-cell>
          <table:table-cell table:number-columns-repeated="1014"/>
        </table:table-row>
        <table:table-row table:style-name="ro2">
          <table:table-cell table:style-name="ce214" office:value-type="string" calcext:value-type="string">
            <text:p>2003636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Boca de Lobo Dupla - Grelha de Concreto - BLDG 02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68]+[$wenceslau.E68]+[$amarilis.E68]+[$rosas.E68]+[$marcos.E68]+[$acesso.E68]" office:value-type="float" office:value="2" calcext:value-type="float">
            <text:p>2,00</text:p>
          </table:table-cell>
          <table:table-cell table:style-name="ce276" office:value-type="float" office:value="2027.6" calcext:value-type="float">
            <text:p>2.027,60</text:p>
          </table:table-cell>
          <table:table-cell table:style-name="ce284" table:formula="of:=IF(ISBLANK([.E68]);0;ROUND([.E68]*[.F68];2))" office:value-type="float" office:value="4055.2" calcext:value-type="float">
            <text:p>4.055,20</text:p>
          </table:table-cell>
          <table:table-cell table:style-name="ce292"/>
          <table:table-cell/>
          <table:table-cell table:style-name="ce295" table:formula="of:=[$joaquim.G68]+[$wenceslau.G68]+[$amarilis.G68]+[$rosas.G68]+[$marcos.G68]+[$acesso.G68]" office:value-type="float" office:value="4055.2" calcext:value-type="float">
            <text:p>4.055,20</text:p>
          </table:table-cell>
          <table:table-cell table:number-columns-repeated="1014"/>
        </table:table-row>
        <table:table-row table:style-name="ro13">
          <table:table-cell table:style-name="ce212" office:value-type="string" calcext:value-type="string">
            <text:p>10</text:p>
          </table:table-cell>
          <table:table-cell table:style-name="ce233"/>
          <table:table-cell table:style-name="ce249" office:value-type="string" calcext:value-type="string">
            <text:p>ENSAIOS TECNOLÓGICOS</text:p>
            <text:p>(Os custos com mobilização e desmobilização de equipe e equipamentos para a extração de amostras para os ensaios tecnológicos, exceto da capa asfáltica, serão de responsabilidade da empresa executora da obra)</text:p>
          </table:table-cell>
          <table:table-cell table:style-name="ce264" office:value-type="string" calcext:value-type="string">
            <text:p><text:s text:c="3"/></text:p>
          </table:table-cell>
          <table:table-cell table:style-name="ce264" table:number-columns-repeated="2"/>
          <table:table-cell table:style-name="ce283" table:formula="of:=IF(ISBLANK([.E69]);0;ROUND([.E69]*[.F69];2))" office:value-type="float" office:value="0" calcext:value-type="float">
            <text:p>0,00</text:p>
          </table:table-cell>
          <table:table-cell table:style-name="ce291" table:formula="of:=SUM([.G70:.G77])" office:value-type="float" office:value="9442.94" calcext:value-type="float">
            <text:p>9.442,94</text:p>
          </table:table-cell>
          <table:table-cell/>
          <table:table-cell table:style-name="ce295" table:formula="of:=[$joaquim.G69]+[$wenceslau.G69]+[$amarilis.G69]+[$rosas.G69]+[$marcos.G69]+[$acesso.G69]" office:value-type="float" office:value="0" calcext:value-type="float">
            <text:p>0,00</text:p>
          </table:table-cell>
          <table:table-cell table:number-columns-repeated="1014"/>
        </table:table-row>
        <table:table-row table:style-name="ro14">
          <table:table-cell table:style-name="ce208" office:value-type="string" calcext:value-type="string">
            <text:p>74022/14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Massa Específica - In Situ - Método Frasco de Areia (Grau de Compactação) - Regularização e Compactação do Subleito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70]+[$wenceslau.E70]+[$amarilis.E70]+[$rosas.E70]+[$marcos.E70]+[$acesso.E70]" office:value-type="float" office:value="13" calcext:value-type="float">
            <text:p>13,00</text:p>
          </table:table-cell>
          <table:table-cell table:style-name="ce277" office:value-type="float" office:value="57.49" calcext:value-type="float">
            <text:p>57,49</text:p>
          </table:table-cell>
          <table:table-cell table:style-name="ce284" table:formula="of:=IF(ISBLANK([.E70]);0;ROUND([.E70]*[.F70];2))" office:value-type="float" office:value="747.37" calcext:value-type="float">
            <text:p>747,37</text:p>
          </table:table-cell>
          <table:table-cell table:style-name="ce292"/>
          <table:table-cell/>
          <table:table-cell table:style-name="ce295" table:formula="of:=[$joaquim.G70]+[$wenceslau.G70]+[$amarilis.G70]+[$rosas.G70]+[$marcos.G70]+[$acesso.G70]" office:value-type="float" office:value="747.37" calcext:value-type="float">
            <text:p>747,37</text:p>
          </table:table-cell>
          <table:table-cell table:number-columns-repeated="1014"/>
        </table:table-row>
        <table:table-row table:style-name="ro14">
          <table:table-cell table:style-name="ce208" office:value-type="string" calcext:value-type="string">
            <text:p>74022/14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Massa Específica - In Situ - Método Frasco de Areia (Grau de Compactação) - Sub-base e Base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71]+[$wenceslau.E71]+[$amarilis.E71]+[$rosas.E71]+[$marcos.E71]+[$acesso.E71]" office:value-type="float" office:value="13" calcext:value-type="float">
            <text:p>13,00</text:p>
          </table:table-cell>
          <table:table-cell table:style-name="ce277" office:value-type="float" office:value="57.49" calcext:value-type="float">
            <text:p>57,49</text:p>
          </table:table-cell>
          <table:table-cell table:style-name="ce284" table:formula="of:=IF(ISBLANK([.E71]);0;ROUND([.E71]*[.F71];2))" office:value-type="float" office:value="747.37" calcext:value-type="float">
            <text:p>747,37</text:p>
          </table:table-cell>
          <table:table-cell table:style-name="ce292"/>
          <table:table-cell/>
          <table:table-cell table:style-name="ce295" table:formula="of:=[$joaquim.G71]+[$wenceslau.G71]+[$amarilis.G71]+[$rosas.G71]+[$marcos.G71]+[$acesso.G71]" office:value-type="float" office:value="747.37" calcext:value-type="float">
            <text:p>747,37</text:p>
          </table:table-cell>
          <table:table-cell table:number-columns-repeated="1014"/>
        </table:table-row>
        <table:table-row table:style-name="ro2">
          <table:table-cell table:style-name="ce208" office:value-type="string" calcext:value-type="string">
            <text:p>74022/52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Granulometria do Agregado - Base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72]+[$wenceslau.E72]+[$amarilis.E72]+[$rosas.E72]+[$marcos.E72]+[$acesso.E72]" office:value-type="float" office:value="13" calcext:value-type="float">
            <text:p>13,00</text:p>
          </table:table-cell>
          <table:table-cell table:style-name="ce277" office:value-type="float" office:value="82.12" calcext:value-type="float">
            <text:p>82,12</text:p>
          </table:table-cell>
          <table:table-cell table:style-name="ce284" table:formula="of:=IF(ISBLANK([.E72]);0;ROUND([.E72]*[.F72];2))" office:value-type="float" office:value="1067.56" calcext:value-type="float">
            <text:p>1.067,56</text:p>
          </table:table-cell>
          <table:table-cell table:style-name="ce292"/>
          <table:table-cell/>
          <table:table-cell table:style-name="ce295" table:formula="of:=[$joaquim.G72]+[$wenceslau.G72]+[$amarilis.G72]+[$rosas.G72]+[$marcos.G72]+[$acesso.G72]" office:value-type="float" office:value="1067.56" calcext:value-type="float">
            <text:p>1.067,56</text:p>
          </table:table-cell>
          <table:table-cell table:number-columns-repeated="1014"/>
        </table:table-row>
        <table:table-row table:style-name="ro2">
          <table:table-cell table:style-name="ce208" office:value-type="string" calcext:value-type="string">
            <text:p>74022/35</text:p>
          </table:table-cell>
          <table:table-cell table:style-name="ce230" office:value-type="string" calcext:value-type="string">
            <text:p>SEIL</text:p>
          </table:table-cell>
          <table:table-cell table:style-name="ce254" office:value-type="string" calcext:value-type="string">
            <text:p>Ensaio de Percentagem de Betume - Misturas Betuminosas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73]+[$wenceslau.E73]+[$amarilis.E73]+[$rosas.E73]+[$marcos.E73]+[$acesso.E73]" office:value-type="float" office:value="13" calcext:value-type="float">
            <text:p>13,00</text:p>
          </table:table-cell>
          <table:table-cell table:style-name="ce277" office:value-type="float" office:value="123.18" calcext:value-type="float">
            <text:p>123,18</text:p>
          </table:table-cell>
          <table:table-cell table:style-name="ce284" table:formula="of:=IF(ISBLANK([.E73]);0;ROUND([.E73]*[.F73];2))" office:value-type="float" office:value="1601.34" calcext:value-type="float">
            <text:p>1.601,34</text:p>
          </table:table-cell>
          <table:table-cell table:style-name="ce292"/>
          <table:table-cell/>
          <table:table-cell table:style-name="ce295" table:formula="of:=[$joaquim.G73]+[$wenceslau.G73]+[$amarilis.G73]+[$rosas.G73]+[$marcos.G73]+[$acesso.G73]" office:value-type="float" office:value="1601.34" calcext:value-type="float">
            <text:p>1.601,34</text:p>
          </table:table-cell>
          <table:table-cell table:number-columns-repeated="1014"/>
        </table:table-row>
        <table:table-row table:style-name="ro2">
          <table:table-cell table:style-name="ce208" office:value-type="string" calcext:value-type="string">
            <text:p>74022/53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Controle do Grau de Compactação da Mistura Asfáltica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74]+[$wenceslau.E74]+[$amarilis.E74]+[$rosas.E74]+[$marcos.E74]+[$acesso.E74]" office:value-type="float" office:value="13" calcext:value-type="float">
            <text:p>13,00</text:p>
          </table:table-cell>
          <table:table-cell table:style-name="ce277" office:value-type="float" office:value="73.9" calcext:value-type="float">
            <text:p>73,90</text:p>
          </table:table-cell>
          <table:table-cell table:style-name="ce284" table:formula="of:=IF(ISBLANK([.E74]);0;ROUND([.E74]*[.F74];2))" office:value-type="float" office:value="960.7" calcext:value-type="float">
            <text:p>960,70</text:p>
          </table:table-cell>
          <table:table-cell table:style-name="ce292"/>
          <table:table-cell/>
          <table:table-cell table:style-name="ce295" table:formula="of:=[$joaquim.G74]+[$wenceslau.G74]+[$amarilis.G74]+[$rosas.G74]+[$marcos.G74]+[$acesso.G74]" office:value-type="float" office:value="960.7" calcext:value-type="float">
            <text:p>960,70</text:p>
          </table:table-cell>
          <table:table-cell table:number-columns-repeated="1014"/>
        </table:table-row>
        <table:table-row table:style-name="ro2">
          <table:table-cell table:style-name="ce208" office:value-type="string" calcext:value-type="string">
            <text:p>74022/56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Densidade do Material Betuminoso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75]+[$wenceslau.E75]+[$amarilis.E75]+[$rosas.E75]+[$marcos.E75]+[$acesso.E75]" office:value-type="float" office:value="13" calcext:value-type="float">
            <text:p>13,00</text:p>
          </table:table-cell>
          <table:table-cell table:style-name="ce277" office:value-type="float" office:value="60.23" calcext:value-type="float">
            <text:p>60,23</text:p>
          </table:table-cell>
          <table:table-cell table:style-name="ce284" table:formula="of:=IF(ISBLANK([.E75]);0;ROUND([.E75]*[.F75];2))" office:value-type="float" office:value="782.99" calcext:value-type="float">
            <text:p>782,99</text:p>
          </table:table-cell>
          <table:table-cell table:style-name="ce292"/>
          <table:table-cell/>
          <table:table-cell table:style-name="ce295" table:formula="of:=[$joaquim.G75]+[$wenceslau.G75]+[$amarilis.G75]+[$rosas.G75]+[$marcos.G75]+[$acesso.G75]" office:value-type="float" office:value="782.99" calcext:value-type="float">
            <text:p>782,99</text:p>
          </table:table-cell>
          <table:table-cell table:number-columns-repeated="1014"/>
        </table:table-row>
        <table:table-row table:style-name="ro2">
          <table:table-cell table:style-name="ce208"/>
          <table:table-cell table:style-name="ce230" office:value-type="string" calcext:value-type="string">
            <text:p>DAER/RS</text:p>
          </table:table-cell>
          <table:table-cell table:style-name="ce251" office:value-type="string" calcext:value-type="string">
            <text:p>Extração de Corpo de Prova de Concreto Asfáltico com Sonda Rotativa</text:p>
          </table:table-cell>
          <table:table-cell table:style-name="ce265" office:value-type="string" calcext:value-type="string">
            <text:p>un</text:p>
          </table:table-cell>
          <table:table-cell table:style-name="ce272" table:formula="of:=[$joaquim.E76]+[$wenceslau.E76]+[$amarilis.E76]+[$rosas.E76]+[$marcos.E76]+[$acesso.E76]" office:value-type="float" office:value="13" calcext:value-type="float">
            <text:p>13,00</text:p>
          </table:table-cell>
          <table:table-cell table:style-name="ce277" office:value-type="float" office:value="40.75" calcext:value-type="float">
            <text:p>40,75</text:p>
          </table:table-cell>
          <table:table-cell table:style-name="ce284" table:formula="of:=IF(ISBLANK([.E76]);0;ROUND([.E76]*[.F76];2))" office:value-type="float" office:value="529.75" calcext:value-type="float">
            <text:p>529,75</text:p>
          </table:table-cell>
          <table:table-cell table:style-name="ce292"/>
          <table:table-cell/>
          <table:table-cell table:style-name="ce295" table:formula="of:=[$joaquim.G76]+[$wenceslau.G76]+[$amarilis.G76]+[$rosas.G76]+[$marcos.G76]+[$acesso.G76]" office:value-type="float" office:value="529.75" calcext:value-type="float">
            <text:p>529,75</text:p>
          </table:table-cell>
          <table:table-cell table:number-columns-repeated="1014"/>
        </table:table-row>
        <table:table-row table:style-name="ro14">
          <table:table-cell table:style-name="ce208" office:value-type="float" office:value="72872" calcext:value-type="float">
            <text:p>72872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Mobilização e Desmobilização (equipamento e equipe para extração de corpos de prova da capa asfáltica)</text:p>
          </table:table-cell>
          <table:table-cell table:style-name="ce267" office:value-type="string" calcext:value-type="string">
            <text:p>gb</text:p>
          </table:table-cell>
          <table:table-cell table:style-name="ce272" table:formula="of:=[$joaquim.E77]+[$wenceslau.E77]+[$amarilis.E77]+[$rosas.E77]+[$marcos.E77]+[$acesso.E77]" office:value-type="float" office:value="1" calcext:value-type="float">
            <text:p>1,00</text:p>
          </table:table-cell>
          <table:table-cell table:style-name="ce277" office:value-type="float" office:value="3005.86" calcext:value-type="float">
            <text:p>3.005,86</text:p>
          </table:table-cell>
          <table:table-cell table:style-name="ce284" table:formula="of:=IF(ISBLANK([.E77]);0;ROUND([.E77]*[.F77];2))" office:value-type="float" office:value="3005.86" calcext:value-type="float">
            <text:p>3.005,86</text:p>
          </table:table-cell>
          <table:table-cell table:style-name="ce292"/>
          <table:table-cell/>
          <table:table-cell table:style-name="ce295" table:formula="of:=[$joaquim.G77]+[$wenceslau.G77]+[$amarilis.G77]+[$rosas.G77]+[$marcos.G77]+[$acesso.G77]" office:value-type="float" office:value="3005.86" calcext:value-type="float">
            <text:p>3.005,86</text:p>
          </table:table-cell>
          <table:table-cell table:number-columns-repeated="1014"/>
        </table:table-row>
        <table:table-row table:style-name="ro2">
          <table:table-cell table:style-name="ce216" office:value-type="string" calcext:value-type="string">
            <text:p>x</text:p>
          </table:table-cell>
          <table:table-cell table:style-name="ce237"/>
          <table:table-cell table:style-name="ce255"/>
          <table:table-cell table:style-name="ce268"/>
          <table:table-cell table:style-name="ce273" table:number-columns-repeated="2"/>
          <table:table-cell table:style-name="ce285"/>
          <table:table-cell table:style-name="ce294"/>
          <table:table-cell table:number-columns-repeated="1016"/>
        </table:table-row>
        <table:table-row table:style-name="ro2">
          <table:table-cell table:style-name="ce217" office:value-type="string" calcext:value-type="string">
            <text:p>x</text:p>
          </table:table-cell>
          <table:table-cell table:style-name="ce238"/>
          <table:table-cell table:style-name="ce256" office:value-type="string" calcext:value-type="string">
            <text:p>PREÇO GLOBAL</text:p>
          </table:table-cell>
          <table:table-cell table:style-name="ce268"/>
          <table:table-cell table:style-name="ce274"/>
          <table:table-cell table:style-name="ce279"/>
          <table:table-cell table:style-name="ce286" table:formula="of:=SUBTOTAL(9;[.G7:.G77])" office:value-type="float" office:value="2099235.77" calcext:value-type="float">
            <text:p>2.099.235,77</text:p>
          </table:table-cell>
          <table:table-cell table:style-name="ce286" table:formula="of:=SUBTOTAL(9;[.H7:.H77])" office:value-type="float" office:value="2099235.77" calcext:value-type="float">
            <text:p>2.099.235,77</text:p>
          </table:table-cell>
          <table:table-cell table:number-columns-repeated="1016"/>
        </table:table-row>
        <table:table-row table:style-name="ro2">
          <table:table-cell table:style-name="ce218" office:value-type="string" calcext:value-type="string">
            <text:p>x</text:p>
          </table:table-cell>
          <table:table-cell table:number-columns-repeated="2"/>
          <table:table-cell table:style-name="ce269" table:number-columns-repeated="5"/>
          <table:table-cell table:number-columns-repeated="1016"/>
        </table:table-row>
        <table:table-row table:style-name="ro7">
          <table:table-cell table:style-name="ce219" office:value-type="string" calcext:value-type="string">
            <text:p>Tabelas Referenciais de Preços e Data Base<text:span text:style-name="T4">:</text:span></text:p>
          </table:table-cell>
          <table:table-cell table:number-columns-repeated="6"/>
          <table:table-cell table:style-name="ce295" table:formula="of:=[$joaquim.H79]+[$wenceslau.H79]+[$amarilis.H79]+[$rosas.H79]+[$marcos.H79]+[$acesso.H79]" office:value-type="float" office:value="2099235.77" calcext:value-type="float">
            <text:p>2.099.235,77</text:p>
          </table:table-cell>
          <table:table-cell table:number-columns-repeated="1016"/>
        </table:table-row>
        <table:table-row table:style-name="ro7">
          <table:table-cell table:style-name="ce220" office:value-type="string" calcext:value-type="string">
            <text:p>- DER-PR: Setembro/2017  </text:p>
          </table:table-cell>
          <table:table-cell table:number-columns-repeated="1023"/>
        </table:table-row>
        <table:table-row table:style-name="ro7">
          <table:table-cell table:style-name="ce220" office:value-type="string" calcext:value-type="string">
            <text:p>- SEIL: Dezembro/2016</text:p>
          </table:table-cell>
          <table:table-cell table:number-columns-repeated="1023"/>
        </table:table-row>
        <table:table-row table:style-name="ro7">
          <table:table-cell table:style-name="ce220" office:value-type="string" calcext:value-type="string">
            <text:p>- DNIT-SICRO-PR: Janeiro/2018</text:p>
          </table:table-cell>
          <table:table-cell table:number-columns-repeated="1023"/>
        </table:table-row>
        <table:table-row table:style-name="ro7">
          <table:table-cell table:style-name="ce220" office:value-type="string" calcext:value-type="string">
            <text:p>- SMOP-Curitiba: Abril/2017</text:p>
            <text:p/>
          </table:table-cell>
          <table:table-cell table:number-columns-repeated="1023"/>
        </table:table-row>
        <table:table-row table:style-name="ro7">
          <table:table-cell table:style-name="ce220" office:value-type="string" calcext:value-type="string">
            <text:p>- DAER-RS: Maio/2016</text:p>
            <text:p/>
          </table:table-cell>
          <table:table-cell table:number-columns-repeated="1023"/>
        </table:table-row>
        <table:table-row table:style-name="ro7" table:number-rows-repeated="1048489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_xlnm.Print_Area" table:base-cell-address="$CRONOGRAMA.$A$1" table:cell-range-address="$RESUMO.$A$1:.$H$79" table:range-usable-as="print-range"/>
          <table:named-range table:name="_xlnm.Print_Titles" table:base-cell-address="$CRONOGRAMA.$A$1" table:cell-range-address="$RESUMO.$A$5:.$AMJ$6" table:range-usable-as="repeat-column repeat-row"/>
          <table:named-range table:name="_xlnm._FilterDatabase" table:base-cell-address="$CRONOGRAMA.$A$1" table:cell-range-address="$RESUMO.$A$6:.$I$80"/>
        </table:named-expressions>
      </table:table>
      <table:table table:name="joaquim" table:style-name="ta3" table:print-ranges="joaquim.A1:joaquim.H79">
        <table:table-column table:style-name="co17" table:default-cell-style-name="ce221"/>
        <table:table-column table:style-name="co18" table:default-cell-style-name="ce221"/>
        <table:table-column table:style-name="co19" table:default-cell-style-name="ce257"/>
        <table:table-column table:style-name="co20" table:default-cell-style-name="ce257"/>
        <table:table-column table:style-name="co17" table:number-columns-repeated="2" table:default-cell-style-name="ce257"/>
        <table:table-column table:style-name="co21" table:number-columns-repeated="2" table:default-cell-style-name="ce257"/>
        <table:table-column table:style-name="co22" table:default-cell-style-name="ce257"/>
        <table:table-column table:style-name="co23" table:number-columns-repeated="1015" table:default-cell-style-name="ce257"/>
        <table:table-row table:style-name="ro10">
          <table:table-cell table:style-name="ce200" office:value-type="string" calcext:value-type="string" table:number-columns-spanned="8" table:number-rows-spanned="1">
            <text:p>PLANILHA DE SERVIÇOS <text:s text:c="2"/>- <text:s text:c="2"/>PAVIMENTAÇÃO</text:p>
          </table:table-cell>
          <table:covered-table-cell table:style-name="ce222"/>
          <table:covered-table-cell table:style-name="ce239"/>
          <table:covered-table-cell table:number-columns-repeated="3" table:style-name="ce258"/>
          <table:covered-table-cell table:number-columns-repeated="2" table:style-name="ce239"/>
          <table:table-cell table:number-columns-repeated="1016"/>
        </table:table-row>
        <table:table-row table:style-name="ro2">
          <table:table-cell table:style-name="ce201" office:value-type="string" calcext:value-type="string">
            <text:p>Município:</text:p>
          </table:table-cell>
          <table:table-cell table:style-name="ce223"/>
          <table:table-cell table:style-name="ce240" office:value-type="string" calcext:value-type="string">
            <text:p>ARAUCÁRIA</text:p>
          </table:table-cell>
          <table:table-cell table:style-name="ce259" table:number-columns-repeated="3"/>
          <table:table-cell table:style-name="ce280" office:value-type="string" calcext:value-type="string">
            <text:p>SAM <text:s/></text:p>
          </table:table-cell>
          <table:table-cell table:style-name="ce287" office:value-type="string" calcext:value-type="string">
            <text:p>116</text:p>
          </table:table-cell>
          <table:table-cell table:number-columns-repeated="1016"/>
        </table:table-row>
        <table:table-row table:style-name="ro2">
          <table:table-cell table:style-name="ce202" office:value-type="string" calcext:value-type="string">
            <text:p>Projeto:</text:p>
          </table:table-cell>
          <table:table-cell table:style-name="ce224"/>
          <table:table-cell table:style-name="ce241" office:value-type="string" calcext:value-type="string">
            <text:p>PAVIMENTAÇÃO DE VIAS URBANAS - CBUQ</text:p>
          </table:table-cell>
          <table:table-cell table:style-name="ce260" table:number-columns-repeated="3"/>
          <table:table-cell table:style-name="ce281" office:value-type="string" calcext:value-type="string">
            <text:p>LOTE nº </text:p>
          </table:table-cell>
          <table:table-cell table:style-name="ce288" office:value-type="string" calcext:value-type="string">
            <text:p>01</text:p>
          </table:table-cell>
          <table:table-cell table:number-columns-repeated="1016"/>
        </table:table-row>
        <table:table-row table:style-name="ro2">
          <table:table-cell table:style-name="ce203" office:value-type="string" calcext:value-type="string">
            <text:p>Local da Obra:</text:p>
          </table:table-cell>
          <table:table-cell table:style-name="ce225"/>
          <table:table-cell table:style-name="ce242" office:value-type="string" calcext:value-type="string" table:number-columns-spanned="6" table:number-rows-spanned="1">
            <text:p>RUA JOAQUIM DE OLIVEIRA GODOY (ENTRE RUA DAS FLORES ATÉ O FINAL) - BAIRRO CAMPINA DA BARRA</text:p>
          </table:table-cell>
          <table:covered-table-cell table:number-columns-repeated="4" table:style-name="ce261"/>
          <table:covered-table-cell table:style-name="ce289"/>
          <table:table-cell table:number-columns-repeated="1016"/>
        </table:table-row>
        <table:table-header-rows>
          <table:table-row table:style-name="ro2">
            <table:table-cell table:style-name="ce204" office:value-type="string" calcext:value-type="string">
              <text:p>Código</text:p>
            </table:table-cell>
            <table:table-cell table:style-name="ce226" office:value-type="string" calcext:value-type="string">
              <text:p>Orígem</text:p>
            </table:table-cell>
            <table:table-cell table:style-name="ce243" office:value-type="string" calcext:value-type="string">
              <text:p>DESCRIÇÃO DOS SERVIÇOS</text:p>
            </table:table-cell>
            <table:table-cell table:style-name="ce262" office:value-type="string" calcext:value-type="string">
              <text:p>UN.</text:p>
            </table:table-cell>
            <table:table-cell table:style-name="ce564" office:value-type="string" calcext:value-type="string" table:number-columns-spanned="4" table:number-rows-spanned="1">
              <text:p>ORÇAMENTO APROVADO</text:p>
            </table:table-cell>
            <table:covered-table-cell table:style-name="ce275"/>
            <table:covered-table-cell table:number-columns-repeated="2" table:style-name="ce564"/>
            <table:table-cell table:number-columns-repeated="1016"/>
          </table:table-row>
          <table:table-row table:style-name="ro11">
            <table:table-cell table:style-name="ce205"/>
            <table:table-cell table:style-name="ce227"/>
            <table:table-cell table:style-name="ce244"/>
            <table:table-cell table:style-name="ce263"/>
            <table:table-cell table:style-name="ce271" office:value-type="string" calcext:value-type="string">
              <text:p>QUANT.</text:p>
            </table:table-cell>
            <table:table-cell table:style-name="ce271" office:value-type="string" calcext:value-type="string">
              <text:p>UNIT.</text:p>
            </table:table-cell>
            <table:table-cell table:style-name="ce282" office:value-type="string" calcext:value-type="string">
              <text:p>( R$ ) - PM</text:p>
            </table:table-cell>
            <table:table-cell table:style-name="ce290" office:value-type="string" calcext:value-type="string">
              <text:p>( R$ ) - PM</text:p>
              <text:p>TOTAIS</text:p>
            </table:table-cell>
            <table:table-cell table:number-columns-repeated="1016"/>
          </table:table-row>
        </table:table-header-rows>
        <table:table-row table:style-name="ro2">
          <table:table-cell table:style-name="ce206" office:value-type="string" calcext:value-type="string">
            <text:p>1</text:p>
          </table:table-cell>
          <table:table-cell table:style-name="ce228"/>
          <table:table-cell table:style-name="ce245" office:value-type="string" calcext:value-type="string">
            <text:p>SERVIÇOS PRELIMINARES</text:p>
          </table:table-cell>
          <table:table-cell table:style-name="ce264" table:number-columns-repeated="3"/>
          <table:table-cell table:style-name="ce283"/>
          <table:table-cell table:style-name="ce291" table:formula="of:=SUM([.G8:.G11])" office:value-type="float" office:value="24740.68" calcext:value-type="float">
            <text:p>24.740,68</text:p>
          </table:table-cell>
          <table:table-cell table:number-columns-repeated="1016"/>
        </table:table-row>
        <table:table-row table:style-name="ro2">
          <table:table-cell table:style-name="ce207" office:value-type="string" calcext:value-type="string">
            <text:p>74209/1</text:p>
          </table:table-cell>
          <table:table-cell table:style-name="ce229" office:value-type="string" calcext:value-type="string">
            <text:p>SEIL</text:p>
          </table:table-cell>
          <table:table-cell table:style-name="ce246" office:value-type="string" calcext:value-type="string">
            <text:p>Placa de Obra 4,00 x 2,00 m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8]" office:value-type="float" office:value="2189.95" calcext:value-type="float">
            <text:p>2.189,95</text:p>
          </table:table-cell>
          <table:table-cell table:style-name="ce284" table:formula="of:=IF(ISBLANK([.E8]);0;ROUND([.E8]*[.F8];2))" office:value-type="float" office:value="2189.95" calcext:value-type="float">
            <text:p>2.189,95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840000" calcext:value-type="float">
            <text:p>8400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Remoção e recolocação de cercas de arame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121.81" calcext:value-type="float">
            <text:p>121,81</text:p>
          </table:table-cell>
          <table:table-cell table:style-name="ce276" table:formula="of:=[$RESUMO.F9]" office:value-type="float" office:value="27.25" calcext:value-type="float">
            <text:p>27,25</text:p>
          </table:table-cell>
          <table:table-cell table:style-name="ce284" table:formula="of:=IF(ISBLANK([.E9]);0;ROUND([.E9]*[.F9];2))" office:value-type="float" office:value="3319.32" calcext:value-type="float">
            <text:p>3.319,3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010205U</text:p>
          </table:table-cell>
          <table:table-cell table:style-name="ce230" office:value-type="string" calcext:value-type="string">
            <text:p>SMOP-Curitiba</text:p>
          </table:table-cell>
          <table:table-cell table:style-name="ce247" office:value-type="string" calcext:value-type="string">
            <text:p>Retirada de Alambrado com Mourão de Concreto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118.94" calcext:value-type="float">
            <text:p>118,94</text:p>
          </table:table-cell>
          <table:table-cell table:style-name="ce276" table:formula="of:=[$RESUMO.F10]" office:value-type="float" office:value="26.3" calcext:value-type="float">
            <text:p>26,30</text:p>
          </table:table-cell>
          <table:table-cell table:style-name="ce284" table:formula="of:=IF(ISBLANK([.E10]);0;ROUND([.E10]*[.F10];2))" office:value-type="float" office:value="3128.12" calcext:value-type="float">
            <text:p>3.128,1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9" office:value-type="string" calcext:value-type="string">
            <text:p>200103U</text:p>
          </table:table-cell>
          <table:table-cell table:style-name="ce231" office:value-type="string" calcext:value-type="string">
            <text:p>SMOP-Curitiba</text:p>
          </table:table-cell>
          <table:table-cell table:style-name="ce248" office:value-type="string" calcext:value-type="string">
            <text:p>Alambrado com Mourão de Concreto e Tela Fio 14, H= 2,20 m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118.94" calcext:value-type="float">
            <text:p>118,94</text:p>
          </table:table-cell>
          <table:table-cell table:style-name="ce276" table:formula="of:=[$RESUMO.F11]" office:value-type="float" office:value="135.39" calcext:value-type="float">
            <text:p>135,39</text:p>
          </table:table-cell>
          <table:table-cell table:style-name="ce284" table:formula="of:=IF(ISBLANK([.E11]);0;ROUND([.E11]*[.F11];2))" office:value-type="float" office:value="16103.29" calcext:value-type="float">
            <text:p>16.103,29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0" office:value-type="string" calcext:value-type="string">
            <text:p>2</text:p>
          </table:table-cell>
          <table:table-cell table:style-name="ce228"/>
          <table:table-cell table:style-name="ce249" office:value-type="string" calcext:value-type="string">
            <text:p>TERRAPLENAGEM</text:p>
          </table:table-cell>
          <table:table-cell table:style-name="ce264" table:number-columns-repeated="3"/>
          <table:table-cell table:style-name="ce283"/>
          <table:table-cell table:style-name="ce291" table:formula="of:=SUM([.G13:.G16])" office:value-type="float" office:value="58489.68" calcext:value-type="float">
            <text:p>58.489,68</text:p>
          </table:table-cell>
          <table:table-cell table:number-columns-repeated="1016"/>
        </table:table-row>
        <table:table-row table:style-name="ro2">
          <table:table-cell table:style-name="ce211" office:value-type="float" office:value="401100" calcext:value-type="float">
            <text:p>401100</text:p>
          </table:table-cell>
          <table:table-cell table:style-name="ce232" office:value-type="string" calcext:value-type="string">
            <text:p>DER</text:p>
          </table:table-cell>
          <table:table-cell table:style-name="ce250" office:value-type="string" calcext:value-type="string">
            <text:p>Compactação de Aterros 100% PN</text:p>
          </table:table-cell>
          <table:table-cell table:style-name="ce266" office:value-type="string" calcext:value-type="string">
            <text:p>m3</text:p>
          </table:table-cell>
          <table:table-cell table:style-name="ce272" office:value-type="float" office:value="151.62" calcext:value-type="float">
            <text:p>151,62</text:p>
          </table:table-cell>
          <table:table-cell table:style-name="ce276" table:formula="of:=[$RESUMO.F13]" office:value-type="float" office:value="4.58" calcext:value-type="float">
            <text:p>4,58</text:p>
          </table:table-cell>
          <table:table-cell table:style-name="ce284" table:formula="of:=IF(ISBLANK([.E13]);0;ROUND([.E13]*[.F13];2))" office:value-type="float" office:value="694.42" calcext:value-type="float">
            <text:p>694,42</text:p>
          </table:table-cell>
          <table:table-cell table:style-name="ce293"/>
          <table:table-cell table:number-columns-repeated="1016"/>
        </table:table-row>
        <table:table-row table:style-name="ro2">
          <table:table-cell table:style-name="ce208" office:value-type="float" office:value="400000" calcext:value-type="float">
            <text:p>40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Desmatamento e Limpeza ø até 30 cm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4817.32" calcext:value-type="float">
            <text:p>4.817,32</text:p>
          </table:table-cell>
          <table:table-cell table:style-name="ce276" table:formula="of:=[$RESUMO.F14]" office:value-type="float" office:value="0.81" calcext:value-type="float">
            <text:p>0,81</text:p>
          </table:table-cell>
          <table:table-cell table:style-name="ce284" table:formula="of:=IF(ISBLANK([.E14]);0;ROUND([.E14]*[.F14];2))" office:value-type="float" office:value="3902.03" calcext:value-type="float">
            <text:p>3.902,03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501000" calcext:value-type="float">
            <text:p>501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Escarificação e Remoção do Revestimento Primário (para posterior reaproveitamento)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766.4" calcext:value-type="float">
            <text:p>766,40</text:p>
          </table:table-cell>
          <table:table-cell table:style-name="ce276" table:formula="of:=[$RESUMO.F15]" office:value-type="float" office:value="17.19" calcext:value-type="float">
            <text:p>17,19</text:p>
          </table:table-cell>
          <table:table-cell table:style-name="ce284" table:formula="of:=IF(ISBLANK([.E15]);0;ROUNDDOWN([.E15]*[.F15];2))" office:value-type="float" office:value="13174.41" calcext:value-type="float">
            <text:p>13.174,41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520100" calcext:value-type="float">
            <text:p>5201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Escavação, Carga e Transporte de Jazida 1ª Categoria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2326.79" calcext:value-type="float">
            <text:p>2.326,79</text:p>
          </table:table-cell>
          <table:table-cell table:style-name="ce276" table:formula="of:=[$RESUMO.F16]" office:value-type="float" office:value="17.5" calcext:value-type="float">
            <text:p>17,50</text:p>
          </table:table-cell>
          <table:table-cell table:style-name="ce284" table:formula="of:=IF(ISBLANK([.E16]);0;ROUNDDOWN([.E16]*[.F16];2))" office:value-type="float" office:value="40718.82" calcext:value-type="float">
            <text:p>40.718,8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3</text:p>
          </table:table-cell>
          <table:table-cell table:style-name="ce233"/>
          <table:table-cell table:style-name="ce249" office:value-type="string" calcext:value-type="string">
            <text:p>BASE / SUB-BASE</text:p>
          </table:table-cell>
          <table:table-cell table:style-name="ce264" table:number-columns-repeated="3"/>
          <table:table-cell table:style-name="ce283"/>
          <table:table-cell table:style-name="ce291" table:formula="of:=SUM([.G18:.G22])" office:value-type="float" office:value="185332.9" calcext:value-type="float">
            <text:p>185.332,90</text:p>
          </table:table-cell>
          <table:table-cell table:number-columns-repeated="1016"/>
        </table:table-row>
        <table:table-row table:style-name="ro2">
          <table:table-cell table:style-name="ce208" office:value-type="float" office:value="511100" calcext:value-type="float">
            <text:p>5111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gularização e Compactação do Subleito 100% PN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5475.61" calcext:value-type="float">
            <text:p>5.475,61</text:p>
          </table:table-cell>
          <table:table-cell table:style-name="ce276" table:formula="of:=[$RESUMO.F18]" office:value-type="float" office:value="2.88" calcext:value-type="float">
            <text:p>2,88</text:p>
          </table:table-cell>
          <table:table-cell table:style-name="ce284" table:formula="of:=IF(ISBLANK([.E18]);0;ROUNDUP([.E18]*[.F18];2))" office:value-type="float" office:value="15769.76" calcext:value-type="float">
            <text:p>15.769,7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450000" calcext:value-type="float">
            <text:p>45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vestimento Primário (Saibro - Reforço do Subleito/Substituição)</text:p>
          </table:table-cell>
          <table:table-cell table:style-name="ce265" office:value-type="string" calcext:value-type="string">
            <text:p>m3</text:p>
          </table:table-cell>
          <table:table-cell table:style-name="ce272"/>
          <table:table-cell table:style-name="ce276" table:formula="of:=[$RESUMO.F19]" office:value-type="float" office:value="52.18" calcext:value-type="float">
            <text:p>52,18</text:p>
          </table:table-cell>
          <table:table-cell table:style-name="ce284" table:formula="of:=IF(ISBLANK([.E19]);0;ROUND([.E19]*[.F19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450000" calcext:value-type="float">
            <text:p>45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vestimento Primário (Saibro - Sub-base) - Material Removido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766.4" calcext:value-type="float">
            <text:p>766,40</text:p>
          </table:table-cell>
          <table:table-cell table:style-name="ce276" table:formula="of:=[$RESUMO.F20]" office:value-type="float" office:value="28.36" calcext:value-type="float">
            <text:p>28,36</text:p>
          </table:table-cell>
          <table:table-cell table:style-name="ce284" table:formula="of:=IF(ISBLANK([.E20]);0;ROUND([.E20]*[.F20];2))" office:value-type="float" office:value="21735.1" calcext:value-type="float">
            <text:p>21.735,1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450000" calcext:value-type="float">
            <text:p>45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vestimento Primário (Saibro - Sub-base)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54.94" calcext:value-type="float">
            <text:p>54,94</text:p>
          </table:table-cell>
          <table:table-cell table:style-name="ce276" table:formula="of:=[$RESUMO.F21]" office:value-type="float" office:value="52.18" calcext:value-type="float">
            <text:p>52,18</text:p>
          </table:table-cell>
          <table:table-cell table:style-name="ce284" table:formula="of:=IF(ISBLANK([.E21]);0;ROUND([.E21]*[.F21];2))" office:value-type="float" office:value="2866.77" calcext:value-type="float">
            <text:p>2.866,77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531000" calcext:value-type="float">
            <text:p>531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Brita Graduada (Base)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930.85" calcext:value-type="float">
            <text:p>930,85</text:p>
          </table:table-cell>
          <table:table-cell table:style-name="ce276" table:formula="of:=[$RESUMO.F22]" office:value-type="float" office:value="155.73" calcext:value-type="float">
            <text:p>155,73</text:p>
          </table:table-cell>
          <table:table-cell table:style-name="ce284" table:formula="of:=IF(ISBLANK([.E22]);0;ROUNDDOWN([.E22]*[.F22];2))" office:value-type="float" office:value="144961.27" calcext:value-type="float">
            <text:p>144.961,27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4</text:p>
          </table:table-cell>
          <table:table-cell table:style-name="ce233"/>
          <table:table-cell table:style-name="ce249" office:value-type="string" calcext:value-type="string">
            <text:p>REVESTIMENTO</text:p>
          </table:table-cell>
          <table:table-cell table:style-name="ce264" table:number-columns-repeated="3"/>
          <table:table-cell table:style-name="ce283" table:formula="of:=IF(ISBLANK([.E23]);0;ROUND([.E23]*[.F23];2))" office:value-type="float" office:value="0" calcext:value-type="float">
            <text:p>0,00</text:p>
          </table:table-cell>
          <table:table-cell table:style-name="ce291" table:formula="of:=SUM([.G24:.G26])" office:value-type="float" office:value="207561.24" calcext:value-type="float">
            <text:p>207.561,24</text:p>
          </table:table-cell>
          <table:table-cell table:number-columns-repeated="1016"/>
        </table:table-row>
        <table:table-row table:style-name="ro2">
          <table:table-cell table:style-name="ce213" office:value-type="float" office:value="560400" calcext:value-type="float">
            <text:p>560400</text:p>
          </table:table-cell>
          <table:table-cell table:style-name="ce234" office:value-type="string" calcext:value-type="string">
            <text:p>DER</text:p>
          </table:table-cell>
          <table:table-cell table:style-name="ce251" office:value-type="string" calcext:value-type="string">
            <text:p>Imprimação com CM-30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4806.71" calcext:value-type="float">
            <text:p>4.806,71</text:p>
          </table:table-cell>
          <table:table-cell table:style-name="ce276" table:formula="of:=[$RESUMO.F24]" office:value-type="float" office:value="5.31" calcext:value-type="float">
            <text:p>5,31</text:p>
          </table:table-cell>
          <table:table-cell table:style-name="ce284" table:formula="of:=IF(ISBLANK([.E24]);0;ROUND([.E24]*[.F24];2))" office:value-type="float" office:value="25523.63" calcext:value-type="float">
            <text:p>25.523,63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3" office:value-type="float" office:value="561100" calcext:value-type="float">
            <text:p>561100</text:p>
          </table:table-cell>
          <table:table-cell table:style-name="ce234" office:value-type="string" calcext:value-type="string">
            <text:p>DER</text:p>
          </table:table-cell>
          <table:table-cell table:style-name="ce251" office:value-type="string" calcext:value-type="string">
            <text:p>Pintura de Ligação com RR-1C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4806.71" calcext:value-type="float">
            <text:p>4.806,71</text:p>
          </table:table-cell>
          <table:table-cell table:style-name="ce276" table:formula="of:=[$RESUMO.F25]" office:value-type="float" office:value="1.38" calcext:value-type="float">
            <text:p>1,38</text:p>
          </table:table-cell>
          <table:table-cell table:style-name="ce284" table:formula="of:=IF(ISBLANK([.E25]);0;ROUNDUP([.E25]*[.F25];2))" office:value-type="float" office:value="6633.26" calcext:value-type="float">
            <text:p>6.633,2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570000" calcext:value-type="float">
            <text:p>57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Concreto Betuminoso Usinado a Quente (CBUQ) - Faixa C</text:p>
          </table:table-cell>
          <table:table-cell table:style-name="ce265" office:value-type="string" calcext:value-type="string">
            <text:p>ton</text:p>
          </table:table-cell>
          <table:table-cell table:style-name="ce272" office:value-type="float" office:value="578.11" calcext:value-type="float">
            <text:p>578,11</text:p>
          </table:table-cell>
          <table:table-cell table:style-name="ce276" table:formula="of:=[$RESUMO.F26]" office:value-type="float" office:value="303.41" calcext:value-type="float">
            <text:p>303,41</text:p>
          </table:table-cell>
          <table:table-cell table:style-name="ce284" table:formula="of:=IF(ISBLANK([.E26]);0;ROUNDDOWN([.E26]*[.F26];2))" office:value-type="float" office:value="175404.35" calcext:value-type="float">
            <text:p>175.404,35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5</text:p>
          </table:table-cell>
          <table:table-cell table:style-name="ce233"/>
          <table:table-cell table:style-name="ce249" office:value-type="string" calcext:value-type="string">
            <text:p>MEIO-FIO E SARJETA</text:p>
          </table:table-cell>
          <table:table-cell table:style-name="ce264"/>
          <table:table-cell table:style-name="ce297"/>
          <table:table-cell table:style-name="ce264"/>
          <table:table-cell table:style-name="ce283" table:formula="of:=IF(ISBLANK([.E27]);0;ROUND([.E27]*[.F27];2))" office:value-type="float" office:value="0" calcext:value-type="float">
            <text:p>0,00</text:p>
          </table:table-cell>
          <table:table-cell table:style-name="ce291" table:formula="of:=SUM([.G28:.G30])" office:value-type="float" office:value="52238.64" calcext:value-type="float">
            <text:p>52.238,64</text:p>
          </table:table-cell>
          <table:table-cell table:number-columns-repeated="1016"/>
        </table:table-row>
        <table:table-row table:style-name="ro2">
          <table:table-cell table:style-name="ce208" office:value-type="float" office:value="85335" calcext:value-type="float">
            <text:p>85335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Remoção de Meio-Fio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28]" office:value-type="float" office:value="8.82" calcext:value-type="float">
            <text:p>8,82</text:p>
          </table:table-cell>
          <table:table-cell table:style-name="ce284" table:formula="of:=IF(ISBLANK([.E28]);0;ROUND([.E28]*[.F28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810150" calcext:value-type="float">
            <text:p>81015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Meio-Fio com Sarjeta DER - Tipo 2 - (0,042 m3) - Pré-Moldado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1255.97" calcext:value-type="float">
            <text:p>1.255,97</text:p>
          </table:table-cell>
          <table:table-cell table:style-name="ce276" table:formula="of:=[$RESUMO.F29]" office:value-type="float" office:value="39.92" calcext:value-type="float">
            <text:p>39,92</text:p>
          </table:table-cell>
          <table:table-cell table:style-name="ce284" table:formula="of:=IF(ISBLANK([.E29]);0;ROUND([.E29]*[.F29];2))" office:value-type="float" office:value="50138.32" calcext:value-type="float">
            <text:p>50.138,3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810650" calcext:value-type="float">
            <text:p>81065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Meio-Fio com Sarjeta DER - Tipo 7 - (Rebaixado - 0,031 m3) - Pré-Moldado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62.64" calcext:value-type="float">
            <text:p>62,64</text:p>
          </table:table-cell>
          <table:table-cell table:style-name="ce276" table:formula="of:=[$RESUMO.F30]" office:value-type="float" office:value="33.53" calcext:value-type="float">
            <text:p>33,53</text:p>
          </table:table-cell>
          <table:table-cell table:style-name="ce284" table:formula="of:=IF(ISBLANK([.E30]);0;ROUND([.E30]*[.F30];2))" office:value-type="float" office:value="2100.32" calcext:value-type="float">
            <text:p>2.100,3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6</text:p>
          </table:table-cell>
          <table:table-cell table:style-name="ce233"/>
          <table:table-cell table:style-name="ce249" office:value-type="string" calcext:value-type="string">
            <text:p>PAISAGISMO / URBANISMO</text:p>
          </table:table-cell>
          <table:table-cell table:style-name="ce264" table:number-columns-repeated="3"/>
          <table:table-cell table:style-name="ce283" table:formula="of:=IF(ISBLANK([.E31]);0;ROUND([.E31]*[.F31];2))" office:value-type="float" office:value="0" calcext:value-type="float">
            <text:p>0,00</text:p>
          </table:table-cell>
          <table:table-cell table:style-name="ce291" table:formula="of:=SUM([.G32:.G40])" office:value-type="float" office:value="96079.76" calcext:value-type="float">
            <text:p>96.079,76</text:p>
          </table:table-cell>
          <table:table-cell table:number-columns-repeated="1016"/>
        </table:table-row>
        <table:table-row table:style-name="ro2">
          <table:table-cell table:style-name="ce208" office:value-type="float" office:value="606700" calcext:value-type="float">
            <text:p>6067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Demolição de Concreto Símples (calçadas e outros) - Inclusive Transporte</text:p>
          </table:table-cell>
          <table:table-cell table:style-name="ce265" office:value-type="string" calcext:value-type="string">
            <text:p>m3</text:p>
          </table:table-cell>
          <table:table-cell table:style-name="ce272"/>
          <table:table-cell table:style-name="ce276" table:formula="of:=[$RESUMO.F32]" office:value-type="float" office:value="139.8" calcext:value-type="float">
            <text:p>139,80</text:p>
          </table:table-cell>
          <table:table-cell table:style-name="ce284" table:formula="of:=IF(ISBLANK([.E32]);0;ROUND([.E32]*[.F32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72961" calcext:value-type="float">
            <text:p>72961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Regularização e Compactação (para assentamento de calçadas/lajotas/blocos)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1996.13" calcext:value-type="float">
            <text:p>1.996,13</text:p>
          </table:table-cell>
          <table:table-cell table:style-name="ce276" table:formula="of:=[$RESUMO.F33]" office:value-type="float" office:value="1.51" calcext:value-type="float">
            <text:p>1,51</text:p>
          </table:table-cell>
          <table:table-cell table:style-name="ce284" table:formula="of:=IF(ISBLANK([.E33]);0;ROUND([.E33]*[.F33];2))" office:value-type="float" office:value="3014.16" calcext:value-type="float">
            <text:p>3.014,1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3900" calcext:value-type="float">
            <text:p>6039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Lastro de Brita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99.81" calcext:value-type="float">
            <text:p>99,81</text:p>
          </table:table-cell>
          <table:table-cell table:style-name="ce276" table:formula="of:=[$RESUMO.F34]" office:value-type="float" office:value="89.52" calcext:value-type="float">
            <text:p>89,52</text:p>
          </table:table-cell>
          <table:table-cell table:style-name="ce284" table:formula="of:=IF(ISBLANK([.E34]);0;ROUND([.E34]*[.F34];2))" office:value-type="float" office:value="8934.99" calcext:value-type="float">
            <text:p>8.934,99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3300" calcext:value-type="float">
            <text:p>6033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Aço CA-60 Dobragem e Colocação</text:p>
          </table:table-cell>
          <table:table-cell table:style-name="ce265" office:value-type="string" calcext:value-type="string">
            <text:p>kg</text:p>
          </table:table-cell>
          <table:table-cell table:style-name="ce272" office:value-type="float" office:value="596.58" calcext:value-type="float">
            <text:p>596,58</text:p>
          </table:table-cell>
          <table:table-cell table:style-name="ce276" table:formula="of:=[$RESUMO.F35]" office:value-type="float" office:value="12.13" calcext:value-type="float">
            <text:p>12,13</text:p>
          </table:table-cell>
          <table:table-cell table:style-name="ce284" table:formula="of:=IF(ISBLANK([.E35]);0;ROUNDDOWN([.E35]*[.F35];2))" office:value-type="float" office:value="7236.51" calcext:value-type="float">
            <text:p>7.236,51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5000" calcext:value-type="float">
            <text:p>605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Calçada Concreto (e= 5,00 cm)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1996.13" calcext:value-type="float">
            <text:p>1.996,13</text:p>
          </table:table-cell>
          <table:table-cell table:style-name="ce276" table:formula="of:=[$RESUMO.F36]" office:value-type="float" office:value="25.8" calcext:value-type="float">
            <text:p>25,80</text:p>
          </table:table-cell>
          <table:table-cell table:style-name="ce284" table:formula="of:=IF(ISBLANK([.E36]);0;ROUND([.E36]*[.F36];2))" office:value-type="float" office:value="51500.15" calcext:value-type="float">
            <text:p>51.500,15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3967/1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Plantio de Árvore, Altura &gt; 1,00 m, em Cavas de 80x80x80 cm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5" calcext:value-type="float">
            <text:p>15,00</text:p>
          </table:table-cell>
          <table:table-cell table:style-name="ce276" table:formula="of:=[$RESUMO.F37]" office:value-type="float" office:value="56.58" calcext:value-type="float">
            <text:p>56,58</text:p>
          </table:table-cell>
          <table:table-cell table:style-name="ce284" table:formula="of:=IF(ISBLANK([.E37]);0;ROUND([.E37]*[.F37];2))" office:value-type="float" office:value="848.7" calcext:value-type="float">
            <text:p>848,7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236/1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Plantio de Grama em Placas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2257.36" calcext:value-type="float">
            <text:p>2.257,36</text:p>
          </table:table-cell>
          <table:table-cell table:style-name="ce276" table:formula="of:=[$RESUMO.F38]" office:value-type="float" office:value="8.44" calcext:value-type="float">
            <text:p>8,44</text:p>
          </table:table-cell>
          <table:table-cell table:style-name="ce284" table:formula="of:=IF(ISBLANK([.E38]);0;ROUND([.E38]*[.F38];2))" office:value-type="float" office:value="19052.12" calcext:value-type="float">
            <text:p>19.052,1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605000A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ampa para PNE com Piso Tátil (NBR 9050) - Modelo 02 - 5,94 m2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4" calcext:value-type="float">
            <text:p>14,00</text:p>
          </table:table-cell>
          <table:table-cell table:style-name="ce276" table:formula="of:=[$RESUMO.F39]" office:value-type="float" office:value="363.74" calcext:value-type="float">
            <text:p>363,74</text:p>
          </table:table-cell>
          <table:table-cell table:style-name="ce284" table:formula="of:=IF(ISBLANK([.E39]);0;ROUND([.E39]*[.F39];2))" office:value-type="float" office:value="5092.36" calcext:value-type="float">
            <text:p>5.092,3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605000E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ampa para PNE com Piso Tátil (NBR 9050) - Modelo 06 - 7,65 m2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40]" office:value-type="float" office:value="400.77" calcext:value-type="float">
            <text:p>400,77</text:p>
          </table:table-cell>
          <table:table-cell table:style-name="ce284" table:formula="of:=IF(ISBLANK([.E40]);0;ROUND([.E40]*[.F40];2))" office:value-type="float" office:value="400.77" calcext:value-type="float">
            <text:p>400,77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7</text:p>
          </table:table-cell>
          <table:table-cell table:style-name="ce233"/>
          <table:table-cell table:style-name="ce249" office:value-type="string" calcext:value-type="string">
            <text:p>SINALIZAÇÃO DE TRÂNSITO</text:p>
          </table:table-cell>
          <table:table-cell table:style-name="ce264" table:number-columns-repeated="2"/>
          <table:table-cell table:style-name="ce278"/>
          <table:table-cell table:style-name="ce283" table:formula="of:=IF(ISBLANK([.E41]);0;ROUND([.E41]*[.F41];2))" office:value-type="float" office:value="0" calcext:value-type="float">
            <text:p>0,00</text:p>
          </table:table-cell>
          <table:table-cell table:style-name="ce291" table:formula="of:=SUM([.G42:.G45])" office:value-type="float" office:value="11804.27" calcext:value-type="float">
            <text:p>11.804,27</text:p>
          </table:table-cell>
          <table:table-cell table:number-columns-repeated="1016"/>
        </table:table-row>
        <table:table-row table:style-name="ro2">
          <table:table-cell table:style-name="ce208" office:value-type="float" office:value="822000" calcext:value-type="float">
            <text:p>822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Faixa de Sinalização Horizontal com tinta resina acrílica base solvente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199.44" calcext:value-type="float">
            <text:p>199,44</text:p>
          </table:table-cell>
          <table:table-cell table:style-name="ce276" table:formula="of:=[$RESUMO.F42]" office:value-type="float" office:value="24.48" calcext:value-type="float">
            <text:p>24,48</text:p>
          </table:table-cell>
          <table:table-cell table:style-name="ce284" table:formula="of:=IF(ISBLANK([.E42]);0;ROUND([.E42]*[.F42];2))" office:value-type="float" office:value="4882.29" calcext:value-type="float">
            <text:p>4.882,29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820000E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Placa de Sinalização Refletiva - Círculo + Suporte Metálic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4" calcext:value-type="float">
            <text:p>4,00</text:p>
          </table:table-cell>
          <table:table-cell table:style-name="ce276" table:formula="of:=[$RESUMO.F43]" office:value-type="float" office:value="627.25" calcext:value-type="float">
            <text:p>627,25</text:p>
          </table:table-cell>
          <table:table-cell table:style-name="ce284" table:formula="of:=IF(ISBLANK([.E43]);0;ROUND([.E43]*[.F43];2))" office:value-type="float" office:value="2509" calcext:value-type="float">
            <text:p>2.509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820000G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Placa de Sinalização Refletiva - Octógono + Ssuporte Metálic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44]" office:value-type="float" office:value="635.02" calcext:value-type="float">
            <text:p>635,02</text:p>
          </table:table-cell>
          <table:table-cell table:style-name="ce284" table:formula="of:=IF(ISBLANK([.E44]);0;ROUND([.E44]*[.F44];2))" office:value-type="float" office:value="635.02" calcext:value-type="float">
            <text:p>635,0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820000H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Placa de Sinalização Refletiva - Losango + Suporte Metálic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6" calcext:value-type="float">
            <text:p>6,00</text:p>
          </table:table-cell>
          <table:table-cell table:style-name="ce276" table:formula="of:=[$RESUMO.F45]" office:value-type="float" office:value="629.66" calcext:value-type="float">
            <text:p>629,66</text:p>
          </table:table-cell>
          <table:table-cell table:style-name="ce284" table:formula="of:=IF(ISBLANK([.E45]);0;ROUND([.E45]*[.F45];2))" office:value-type="float" office:value="3777.96" calcext:value-type="float">
            <text:p>3.777,9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8</text:p>
          </table:table-cell>
          <table:table-cell table:style-name="ce233"/>
          <table:table-cell table:style-name="ce249" office:value-type="string" calcext:value-type="string">
            <text:p>ILUMINAÇÃO PÚBLICA</text:p>
          </table:table-cell>
          <table:table-cell table:style-name="ce264" table:number-columns-repeated="3"/>
          <table:table-cell table:style-name="ce283" table:formula="of:=IF(ISBLANK([.E46]);0;ROUND([.E46]*[.F46];2))" office:value-type="float" office:value="0" calcext:value-type="float">
            <text:p>0,00</text:p>
          </table:table-cell>
          <table:table-cell table:style-name="ce291" table:formula="of:=SUM([.G47:.G47])" office:value-type="float" office:value="7398.68" calcext:value-type="float">
            <text:p>7.398,68</text:p>
          </table:table-cell>
          <table:table-cell table:number-columns-repeated="1016"/>
        </table:table-row>
        <table:table-row table:style-name="ro2">
          <table:table-cell table:style-name="ce214" office:value-type="float" office:value="844000" calcext:value-type="float">
            <text:p>844000</text:p>
          </table:table-cell>
          <table:table-cell table:style-name="ce235" office:value-type="string" calcext:value-type="string">
            <text:p>DER</text:p>
          </table:table-cell>
          <table:table-cell table:style-name="ce252" office:value-type="string" calcext:value-type="string">
            <text:p>Remanejamento de Poste (linha de transmissão)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" calcext:value-type="float">
            <text:p>2,00</text:p>
          </table:table-cell>
          <table:table-cell table:style-name="ce276" table:formula="of:=[$RESUMO.F47]" office:value-type="float" office:value="3699.34" calcext:value-type="float">
            <text:p>3.699,34</text:p>
          </table:table-cell>
          <table:table-cell table:style-name="ce284" table:formula="of:=IF(ISBLANK([.E47]);0;ROUND([.E47]*[.F47];2))" office:value-type="float" office:value="7398.68" calcext:value-type="float">
            <text:p>7.398,68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9</text:p>
          </table:table-cell>
          <table:table-cell table:style-name="ce233"/>
          <table:table-cell table:style-name="ce249" office:value-type="string" calcext:value-type="string">
            <text:p>DRENAGEM</text:p>
          </table:table-cell>
          <table:table-cell table:style-name="ce264" table:number-columns-repeated="3"/>
          <table:table-cell table:style-name="ce283" table:formula="of:=IF(ISBLANK([.E48]);0;ROUND([.E48]*[.F48];2))" office:value-type="float" office:value="0" calcext:value-type="float">
            <text:p>0,00</text:p>
          </table:table-cell>
          <table:table-cell table:style-name="ce291" table:formula="of:=SUM([.G49:.G68])" office:value-type="float" office:value="417808.96" calcext:value-type="float">
            <text:p>417.808,96</text:p>
          </table:table-cell>
          <table:table-cell table:number-columns-repeated="1016"/>
        </table:table-row>
        <table:table-row table:style-name="ro2">
          <table:table-cell table:style-name="ce208" office:value-type="float" office:value="600300" calcext:value-type="float">
            <text:p>6003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Escavação de Bueiros em 1ª Categoria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1235" calcext:value-type="float">
            <text:p>1.235,00</text:p>
          </table:table-cell>
          <table:table-cell table:style-name="ce276" table:formula="of:=[$RESUMO.F49]" office:value-type="float" office:value="7.86" calcext:value-type="float">
            <text:p>7,86</text:p>
          </table:table-cell>
          <table:table-cell table:style-name="ce284" table:formula="of:=IF(ISBLANK([.E49]);0;ROUND([.E49]*[.F49];2))" office:value-type="float" office:value="9707.1" calcext:value-type="float">
            <text:p>9.707,1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30400" calcext:value-type="float">
            <text:p>630400</text:p>
          </table:table-cell>
          <table:table-cell table:style-name="ce230" office:value-type="string" calcext:value-type="string">
            <text:p>DER</text:p>
          </table:table-cell>
          <table:table-cell table:style-name="ce253" office:value-type="string" calcext:value-type="string">
            <text:p>Remoção de Bueiro ø 0,40 m - Inclusive Transporte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50]" office:value-type="float" office:value="12.93" calcext:value-type="float">
            <text:p>12,93</text:p>
          </table:table-cell>
          <table:table-cell table:style-name="ce284" table:formula="of:=IF(ISBLANK([.E50]);0;ROUND([.E50]*[.F50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1200" calcext:value-type="float">
            <text:p>6012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Reaterro e Apiloamento Mecânico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393.38" calcext:value-type="float">
            <text:p>393,38</text:p>
          </table:table-cell>
          <table:table-cell table:style-name="ce276" table:formula="of:=[$RESUMO.F51]" office:value-type="float" office:value="25.91" calcext:value-type="float">
            <text:p>25,91</text:p>
          </table:table-cell>
          <table:table-cell table:style-name="ce284" table:formula="of:=IF(ISBLANK([.E51]);0;ROUNDDOWN([.E51]*[.F51];2))" office:value-type="float" office:value="10192.47" calcext:value-type="float">
            <text:p>10.192,47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6600" calcext:value-type="float">
            <text:p>6066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Demolição de Concreto Armado - Inclusive Transporte</text:p>
          </table:table-cell>
          <table:table-cell table:style-name="ce265" office:value-type="string" calcext:value-type="string">
            <text:p>m3</text:p>
          </table:table-cell>
          <table:table-cell table:style-name="ce272"/>
          <table:table-cell table:style-name="ce276" table:formula="of:=[$RESUMO.F52]" office:value-type="float" office:value="271.74" calcext:value-type="float">
            <text:p>271,74</text:p>
          </table:table-cell>
          <table:table-cell table:style-name="ce284" table:formula="of:=IF(ISBLANK([.E52]);0;ROUND([.E52]*[.F52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3900" calcext:value-type="float">
            <text:p>6039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Lastro de Brita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27.58" calcext:value-type="float">
            <text:p>27,58</text:p>
          </table:table-cell>
          <table:table-cell table:style-name="ce276" table:formula="of:=[$RESUMO.F53]" office:value-type="float" office:value="144.93" calcext:value-type="float">
            <text:p>144,93</text:p>
          </table:table-cell>
          <table:table-cell table:style-name="ce284" table:formula="of:=IF(ISBLANK([.E53]);0;ROUND([.E53]*[.F53];2))" office:value-type="float" office:value="3997.17" calcext:value-type="float">
            <text:p>3.997,17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20100" calcext:value-type="float">
            <text:p>6201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Boca (Ala) de BSTC ø 0,60 m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54]" office:value-type="float" office:value="721.39" calcext:value-type="float">
            <text:p>721,39</text:p>
          </table:table-cell>
          <table:table-cell table:style-name="ce284" table:formula="of:=IF(ISBLANK([.E54]);0;ROUND([.E54]*[.F54];2))" office:value-type="float" office:value="721.39" calcext:value-type="float">
            <text:p>721,39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610600b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Corpo de BSTC ø 0,60 m sem Berço c/ Armação Símples PA-1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55]" office:value-type="float" office:value="180.69" calcext:value-type="float">
            <text:p>180,69</text:p>
          </table:table-cell>
          <table:table-cell table:style-name="ce284" table:formula="of:=IF(ISBLANK([.E55]);0;ROUND([.E55]*[.F55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610600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Corpo de BSTC ø 0,60 m, Sem Berço com Armação Dupla PA-2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181" calcext:value-type="float">
            <text:p>181,00</text:p>
          </table:table-cell>
          <table:table-cell table:style-name="ce276" table:formula="of:=[$RESUMO.F56]" office:value-type="float" office:value="193.57" calcext:value-type="float">
            <text:p>193,57</text:p>
          </table:table-cell>
          <table:table-cell table:style-name="ce284" table:formula="of:=IF(ISBLANK([.E56]);0;ROUND([.E56]*[.F56];2))" office:value-type="float" office:value="35036.17" calcext:value-type="float">
            <text:p>35.036,17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CLC060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Caixa de Ligação em Concreto Armado Tubo até ø 0,60 m - CLP 02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9" calcext:value-type="float">
            <text:p>19,00</text:p>
          </table:table-cell>
          <table:table-cell table:style-name="ce276" table:formula="of:=[$RESUMO.F57]" office:value-type="float" office:value="1079.01" calcext:value-type="float">
            <text:p>1.079,01</text:p>
          </table:table-cell>
          <table:table-cell table:style-name="ce284" table:formula="of:=IF(ISBLANK([.E57]);0;ROUND([.E57]*[.F57];2))" office:value-type="float" office:value="20501.19" calcext:value-type="float">
            <text:p>20.501,19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PVCH100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Poço de Visita em Concreto Armado, H até 1,00 m, Tubo até ø 0,60 m + chaminé 1,00 m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8" calcext:value-type="float">
            <text:p>8,00</text:p>
          </table:table-cell>
          <table:table-cell table:style-name="ce276" table:formula="of:=[$RESUMO.F58]" office:value-type="float" office:value="2655.2" calcext:value-type="float">
            <text:p>2.655,20</text:p>
          </table:table-cell>
          <table:table-cell table:style-name="ce284" table:formula="of:=IF(ISBLANK([.E58]);0;ROUND([.E58]*[.F58];2))" office:value-type="float" office:value="21241.6" calcext:value-type="float">
            <text:p>21.241,6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DISSIPM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Dissipador de Energia com Pedra de Mão tubo ø 0,60 m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59]" office:value-type="float" office:value="1098.25" calcext:value-type="float">
            <text:p>1.098,25</text:p>
          </table:table-cell>
          <table:table-cell table:style-name="ce284" table:formula="of:=IF(ISBLANK([.E59]);0;ROUND([.E59]*[.F59];2))" office:value-type="float" office:value="1098.25" calcext:value-type="float">
            <text:p>1.098,25</text:p>
          </table:table-cell>
          <table:table-cell table:style-name="ce292"/>
          <table:table-cell table:number-columns-repeated="1016"/>
        </table:table-row>
        <table:table-row table:style-name="ro12">
          <table:table-cell table:style-name="ce215" office:value-type="string" calcext:value-type="string">
            <text:p>2106292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Escoramento de Valas com Tábuas de 2,5 x 30 cm e Longarinas de 6 x 16 cm - estroncas a cada metro não incluídas - profundidade de até 4 m - madeira com utilização de 3 vezes - confecção, instalação e retirada</text:p>
          </table:table-cell>
          <table:table-cell table:style-name="ce265" office:value-type="string" calcext:value-type="string">
            <text:p>m2</text:p>
          </table:table-cell>
          <table:table-cell table:style-name="ce272"/>
          <table:table-cell table:style-name="ce276" table:formula="of:=[$RESUMO.F60]" office:value-type="float" office:value="186.59" calcext:value-type="float">
            <text:p>186,59</text:p>
          </table:table-cell>
          <table:table-cell table:style-name="ce284" table:formula="of:=IF(ISBLANK([.E60]);0;ROUND([.E60]*[.F60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2106295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Estroncas para Valas com D = 15 cm - madeira com utilização de 3 vezes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61]" office:value-type="float" office:value="22.64" calcext:value-type="float">
            <text:p>22,64</text:p>
          </table:table-cell>
          <table:table-cell table:style-name="ce284" table:formula="of:=IF(ISBLANK([.E61]);0;ROUND([.E61]*[.F61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2003986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Tubo PEAD com Paredes Estruturadas para Drenagem - D = 600 mm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641" calcext:value-type="float">
            <text:p>641,00</text:p>
          </table:table-cell>
          <table:table-cell table:style-name="ce276" table:formula="of:=[$RESUMO.F62]" office:value-type="float" office:value="419.13" calcext:value-type="float">
            <text:p>419,13</text:p>
          </table:table-cell>
          <table:table-cell table:style-name="ce284" table:formula="of:=IF(ISBLANK([.E62]);0;ROUND([.E62]*[.F62];2))" office:value-type="float" office:value="268662.33" calcext:value-type="float">
            <text:p>268.662,33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2003656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Caixa de Ligação e Passagem - CLP 08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63]" office:value-type="float" office:value="1722.95" calcext:value-type="float">
            <text:p>1.722,95</text:p>
          </table:table-cell>
          <table:table-cell table:style-name="ce284" table:formula="of:=IF(ISBLANK([.E63]);0;ROUND([.E63]*[.F63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2003668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Caixa de Ligação e Passagem - CLP 14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64]" office:value-type="float" office:value="2020.76" calcext:value-type="float">
            <text:p>2.020,76</text:p>
          </table:table-cell>
          <table:table-cell table:style-name="ce284" table:formula="of:=IF(ISBLANK([.E64]);0;ROUND([.E64]*[.F64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2003626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Boca de Lobo Simples - Grelha de Concreto - BLSG 01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2" calcext:value-type="float">
            <text:p>22,00</text:p>
          </table:table-cell>
          <table:table-cell table:style-name="ce276" table:formula="of:=[$RESUMO.F65]" office:value-type="float" office:value="877.63" calcext:value-type="float">
            <text:p>877,63</text:p>
          </table:table-cell>
          <table:table-cell table:style-name="ce284" table:formula="of:=IF(ISBLANK([.E65]);0;ROUND([.E65]*[.F65];2))" office:value-type="float" office:value="19307.86" calcext:value-type="float">
            <text:p>19.307,8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2003628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Boca de Lobo Simples - Grelha de Concreto - BLSG 02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2" calcext:value-type="float">
            <text:p>22,00</text:p>
          </table:table-cell>
          <table:table-cell table:style-name="ce276" table:formula="of:=[$RESUMO.F66]" office:value-type="float" office:value="1073.1" calcext:value-type="float">
            <text:p>1.073,10</text:p>
          </table:table-cell>
          <table:table-cell table:style-name="ce284" table:formula="of:=IF(ISBLANK([.E66]);0;ROUND([.E66]*[.F66];2))" office:value-type="float" office:value="23608.2" calcext:value-type="float">
            <text:p>23.608,2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2003634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Boca de Lobo Dupla - Grelha de Concreto - BLDG 01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67]" office:value-type="float" office:value="1707.63" calcext:value-type="float">
            <text:p>1.707,63</text:p>
          </table:table-cell>
          <table:table-cell table:style-name="ce284" table:formula="of:=IF(ISBLANK([.E67]);0;ROUND([.E67]*[.F67];2))" office:value-type="float" office:value="1707.63" calcext:value-type="float">
            <text:p>1.707,63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2003636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Boca de Lobo Dupla - Grelha de Concreto - BLDG 02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68]" office:value-type="float" office:value="2027.6" calcext:value-type="float">
            <text:p>2.027,60</text:p>
          </table:table-cell>
          <table:table-cell table:style-name="ce284" table:formula="of:=IF(ISBLANK([.E68]);0;ROUND([.E68]*[.F68];2))" office:value-type="float" office:value="2027.6" calcext:value-type="float">
            <text:p>2.027,60</text:p>
          </table:table-cell>
          <table:table-cell table:style-name="ce292"/>
          <table:table-cell table:number-columns-repeated="1016"/>
        </table:table-row>
        <table:table-row table:style-name="ro13">
          <table:table-cell table:style-name="ce212" office:value-type="string" calcext:value-type="string">
            <text:p>10</text:p>
          </table:table-cell>
          <table:table-cell table:style-name="ce233"/>
          <table:table-cell table:style-name="ce296" office:value-type="string" calcext:value-type="string">
            <text:p>ENSAIOS TECNOLÓGICOS</text:p>
            <text:p>(Os custos com mobilização e desmobilização de equipe e equipamentos para a extração de amostras para os ensaios tecnológicos, exceto da capa asfáltica, serão de responsabilidade da empresa executora da obra)</text:p>
          </table:table-cell>
          <table:table-cell table:style-name="ce264" office:value-type="string" calcext:value-type="string">
            <text:p><text:s text:c="3"/></text:p>
          </table:table-cell>
          <table:table-cell table:style-name="ce264" table:number-columns-repeated="2"/>
          <table:table-cell table:style-name="ce283" table:formula="of:=IF(ISBLANK([.E69]);0;ROUND([.E69]*[.F69];2))" office:value-type="float" office:value="0" calcext:value-type="float">
            <text:p>0,00</text:p>
          </table:table-cell>
          <table:table-cell table:style-name="ce291" table:formula="of:=SUM([.G70:.G77])" office:value-type="float" office:value="5976.82" calcext:value-type="float">
            <text:p>5.976,82</text:p>
          </table:table-cell>
          <table:table-cell table:number-columns-repeated="1016"/>
        </table:table-row>
        <table:table-row table:style-name="ro14">
          <table:table-cell table:style-name="ce208" office:value-type="string" calcext:value-type="string">
            <text:p>74022/14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Massa Específica - In Situ - Método Frasco de Areia (Grau de Compactação) - Regularização e Compactação do Subleit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6" calcext:value-type="float">
            <text:p>6,00</text:p>
          </table:table-cell>
          <table:table-cell table:style-name="ce276" table:formula="of:=[$RESUMO.F70]" office:value-type="float" office:value="57.49" calcext:value-type="float">
            <text:p>57,49</text:p>
          </table:table-cell>
          <table:table-cell table:style-name="ce284" table:formula="of:=IF(ISBLANK([.E70]);0;ROUND([.E70]*[.F70];2))" office:value-type="float" office:value="344.94" calcext:value-type="float">
            <text:p>344,94</text:p>
          </table:table-cell>
          <table:table-cell table:style-name="ce292"/>
          <table:table-cell table:number-columns-repeated="1016"/>
        </table:table-row>
        <table:table-row table:style-name="ro14">
          <table:table-cell table:style-name="ce208" office:value-type="string" calcext:value-type="string">
            <text:p>74022/14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Massa Específica - In Situ - Método Frasco de Areia (Grau de Compactação) - Sub-base e Base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6" calcext:value-type="float">
            <text:p>6,00</text:p>
          </table:table-cell>
          <table:table-cell table:style-name="ce276" table:formula="of:=[$RESUMO.F71]" office:value-type="float" office:value="57.49" calcext:value-type="float">
            <text:p>57,49</text:p>
          </table:table-cell>
          <table:table-cell table:style-name="ce284" table:formula="of:=IF(ISBLANK([.E71]);0;ROUND([.E71]*[.F71];2))" office:value-type="float" office:value="344.94" calcext:value-type="float">
            <text:p>344,94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022/52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Granulometria do Agregado - Base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6" calcext:value-type="float">
            <text:p>6,00</text:p>
          </table:table-cell>
          <table:table-cell table:style-name="ce276" table:formula="of:=[$RESUMO.F72]" office:value-type="float" office:value="82.12" calcext:value-type="float">
            <text:p>82,12</text:p>
          </table:table-cell>
          <table:table-cell table:style-name="ce284" table:formula="of:=IF(ISBLANK([.E72]);0;ROUND([.E72]*[.F72];2))" office:value-type="float" office:value="492.72" calcext:value-type="float">
            <text:p>492,7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022/35</text:p>
          </table:table-cell>
          <table:table-cell table:style-name="ce230" office:value-type="string" calcext:value-type="string">
            <text:p>SEIL</text:p>
          </table:table-cell>
          <table:table-cell table:style-name="ce254" office:value-type="string" calcext:value-type="string">
            <text:p>Ensaio de Percentagem de Betume - Misturas Betuminosas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6" calcext:value-type="float">
            <text:p>6,00</text:p>
          </table:table-cell>
          <table:table-cell table:style-name="ce276" table:formula="of:=[$RESUMO.F73]" office:value-type="float" office:value="123.18" calcext:value-type="float">
            <text:p>123,18</text:p>
          </table:table-cell>
          <table:table-cell table:style-name="ce284" table:formula="of:=IF(ISBLANK([.E73]);0;ROUND([.E73]*[.F73];2))" office:value-type="float" office:value="739.08" calcext:value-type="float">
            <text:p>739,08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022/53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Controle do Grau de Compactação da Mistura Asfáltica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6" calcext:value-type="float">
            <text:p>6,00</text:p>
          </table:table-cell>
          <table:table-cell table:style-name="ce276" table:formula="of:=[$RESUMO.F74]" office:value-type="float" office:value="73.9" calcext:value-type="float">
            <text:p>73,90</text:p>
          </table:table-cell>
          <table:table-cell table:style-name="ce284" table:formula="of:=IF(ISBLANK([.E74]);0;ROUND([.E74]*[.F74];2))" office:value-type="float" office:value="443.4" calcext:value-type="float">
            <text:p>443,4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022/56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Densidade do Material Betuminos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6" calcext:value-type="float">
            <text:p>6,00</text:p>
          </table:table-cell>
          <table:table-cell table:style-name="ce276" table:formula="of:=[$RESUMO.F75]" office:value-type="float" office:value="60.23" calcext:value-type="float">
            <text:p>60,23</text:p>
          </table:table-cell>
          <table:table-cell table:style-name="ce284" table:formula="of:=IF(ISBLANK([.E75]);0;ROUND([.E75]*[.F75];2))" office:value-type="float" office:value="361.38" calcext:value-type="float">
            <text:p>361,38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/>
          <table:table-cell table:style-name="ce230" office:value-type="string" calcext:value-type="string">
            <text:p>DAER/RS</text:p>
          </table:table-cell>
          <table:table-cell table:style-name="ce251" office:value-type="string" calcext:value-type="string">
            <text:p>Extração de Corpo de Prova de Concreto Asfáltico com Sonda Rotativa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6" calcext:value-type="float">
            <text:p>6,00</text:p>
          </table:table-cell>
          <table:table-cell table:style-name="ce276" table:formula="of:=[$RESUMO.F76]" office:value-type="float" office:value="40.75" calcext:value-type="float">
            <text:p>40,75</text:p>
          </table:table-cell>
          <table:table-cell table:style-name="ce284" table:formula="of:=IF(ISBLANK([.E76]);0;ROUND([.E76]*[.F76];2))" office:value-type="float" office:value="244.5" calcext:value-type="float">
            <text:p>244,50</text:p>
          </table:table-cell>
          <table:table-cell table:style-name="ce292"/>
          <table:table-cell table:number-columns-repeated="1016"/>
        </table:table-row>
        <table:table-row table:style-name="ro14">
          <table:table-cell table:style-name="ce208" office:value-type="float" office:value="72872" calcext:value-type="float">
            <text:p>72872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Mobilização e Desmobilização (equipamento e equipe para extração de corpos de prova da capa asfáltica)</text:p>
          </table:table-cell>
          <table:table-cell table:style-name="ce267" office:value-type="string" calcext:value-type="string">
            <text:p>gb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77]" office:value-type="float" office:value="3005.86" calcext:value-type="float">
            <text:p>3.005,86</text:p>
          </table:table-cell>
          <table:table-cell table:style-name="ce284" table:formula="of:=IF(ISBLANK([.E77]);0;ROUND([.E77]*[.F77];2))" office:value-type="float" office:value="3005.86" calcext:value-type="float">
            <text:p>3.005,8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6" office:value-type="string" calcext:value-type="string">
            <text:p>x</text:p>
          </table:table-cell>
          <table:table-cell table:style-name="ce237"/>
          <table:table-cell table:style-name="ce255"/>
          <table:table-cell table:style-name="ce268"/>
          <table:table-cell table:style-name="ce273" table:number-columns-repeated="2"/>
          <table:table-cell table:style-name="ce285"/>
          <table:table-cell table:style-name="ce294"/>
          <table:table-cell table:number-columns-repeated="1016"/>
        </table:table-row>
        <table:table-row table:style-name="ro2">
          <table:table-cell table:style-name="ce217" office:value-type="string" calcext:value-type="string">
            <text:p>x</text:p>
          </table:table-cell>
          <table:table-cell table:style-name="ce238"/>
          <table:table-cell table:style-name="ce256" office:value-type="string" calcext:value-type="string">
            <text:p>PREÇO GLOBAL</text:p>
          </table:table-cell>
          <table:table-cell table:style-name="ce268"/>
          <table:table-cell table:style-name="ce274"/>
          <table:table-cell table:style-name="ce279"/>
          <table:table-cell table:style-name="ce286" table:formula="of:=SUBTOTAL(9;[.G7:.G77])" office:value-type="float" office:value="1067431.63" calcext:value-type="float">
            <text:p>1.067.431,63</text:p>
          </table:table-cell>
          <table:table-cell table:style-name="ce286" table:formula="of:=SUBTOTAL(9;[.H7:.H77])" office:value-type="float" office:value="1067431.63" calcext:value-type="float">
            <text:p>1.067.431,63</text:p>
          </table:table-cell>
          <table:table-cell table:number-columns-repeated="1016"/>
        </table:table-row>
        <table:table-row table:style-name="ro2">
          <table:table-cell table:style-name="ce218" office:value-type="string" calcext:value-type="string">
            <text:p>x</text:p>
          </table:table-cell>
          <table:table-cell table:number-columns-repeated="2"/>
          <table:table-cell table:style-name="ce269" table:number-columns-repeated="5"/>
          <table:table-cell table:number-columns-repeated="1016"/>
        </table:table-row>
        <table:table-row table:style-name="ro7">
          <table:table-cell table:style-name="ce219"/>
          <table:table-cell table:number-columns-repeated="6"/>
          <table:table-cell table:style-name="ce295"/>
          <table:table-cell table:number-columns-repeated="1016"/>
        </table:table-row>
        <table:table-row table:style-name="ro7" table:number-rows-repeated="4">
          <table:table-cell table:style-name="ce220"/>
          <table:table-cell table:number-columns-repeated="1023"/>
        </table:table-row>
        <table:table-row table:style-name="ro7" table:number-rows-repeated="1048490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_xlnm.Print_Area" table:base-cell-address="$CRONOGRAMA.$A$1" table:cell-range-address="$joaquim.$A$1:.$H$79" table:range-usable-as="print-range"/>
          <table:named-range table:name="_xlnm.Print_Titles" table:base-cell-address="$CRONOGRAMA.$A$1" table:cell-range-address="$joaquim.$A$5:.$AMJ$6" table:range-usable-as="repeat-column repeat-row"/>
          <table:named-range table:name="_xlnm._FilterDatabase" table:base-cell-address="$CRONOGRAMA.$A$1" table:cell-range-address="$joaquim.$A$6:.$I$80"/>
        </table:named-expressions>
      </table:table>
      <table:table table:name="wenceslau" table:style-name="ta4" table:print-ranges="wenceslau.A1:wenceslau.H79">
        <table:table-column table:style-name="co17" table:default-cell-style-name="ce221"/>
        <table:table-column table:style-name="co18" table:default-cell-style-name="ce221"/>
        <table:table-column table:style-name="co19" table:default-cell-style-name="ce257"/>
        <table:table-column table:style-name="co20" table:default-cell-style-name="ce257"/>
        <table:table-column table:style-name="co17" table:number-columns-repeated="2" table:default-cell-style-name="ce257"/>
        <table:table-column table:style-name="co21" table:number-columns-repeated="2" table:default-cell-style-name="ce257"/>
        <table:table-column table:style-name="co22" table:default-cell-style-name="ce257"/>
        <table:table-column table:style-name="co23" table:number-columns-repeated="1015" table:default-cell-style-name="ce257"/>
        <table:table-row table:style-name="ro10">
          <table:table-cell table:style-name="ce200" office:value-type="string" calcext:value-type="string" table:number-columns-spanned="8" table:number-rows-spanned="1">
            <text:p>PLANILHA DE SERVIÇOS <text:s text:c="2"/>- <text:s text:c="2"/>PAVIMENTAÇÃO</text:p>
          </table:table-cell>
          <table:covered-table-cell table:style-name="ce222"/>
          <table:covered-table-cell table:style-name="ce239"/>
          <table:covered-table-cell table:number-columns-repeated="3" table:style-name="ce258"/>
          <table:covered-table-cell table:number-columns-repeated="2" table:style-name="ce239"/>
          <table:table-cell table:number-columns-repeated="1016"/>
        </table:table-row>
        <table:table-row table:style-name="ro2">
          <table:table-cell table:style-name="ce201" office:value-type="string" calcext:value-type="string">
            <text:p>Município:</text:p>
          </table:table-cell>
          <table:table-cell table:style-name="ce223"/>
          <table:table-cell table:style-name="ce240" office:value-type="string" calcext:value-type="string">
            <text:p>ARAUCÁRIA</text:p>
          </table:table-cell>
          <table:table-cell table:style-name="ce259" table:number-columns-repeated="3"/>
          <table:table-cell table:style-name="ce280" office:value-type="string" calcext:value-type="string">
            <text:p>SAM <text:s/></text:p>
          </table:table-cell>
          <table:table-cell table:style-name="ce287" office:value-type="string" calcext:value-type="string">
            <text:p>116</text:p>
          </table:table-cell>
          <table:table-cell table:number-columns-repeated="1016"/>
        </table:table-row>
        <table:table-row table:style-name="ro2">
          <table:table-cell table:style-name="ce202" office:value-type="string" calcext:value-type="string">
            <text:p>Projeto:</text:p>
          </table:table-cell>
          <table:table-cell table:style-name="ce224"/>
          <table:table-cell table:style-name="ce241" office:value-type="string" calcext:value-type="string">
            <text:p>PAVIMENTAÇÃO DE VIAS URBANAS - CBUQ</text:p>
          </table:table-cell>
          <table:table-cell table:style-name="ce260" table:number-columns-repeated="3"/>
          <table:table-cell table:style-name="ce281" office:value-type="string" calcext:value-type="string">
            <text:p>LOTE nº </text:p>
          </table:table-cell>
          <table:table-cell table:style-name="ce288" office:value-type="string" calcext:value-type="string">
            <text:p>01</text:p>
          </table:table-cell>
          <table:table-cell table:number-columns-repeated="1016"/>
        </table:table-row>
        <table:table-row table:style-name="ro2">
          <table:table-cell table:style-name="ce203" office:value-type="string" calcext:value-type="string">
            <text:p>Local da Obra:</text:p>
          </table:table-cell>
          <table:table-cell table:style-name="ce225"/>
          <table:table-cell table:style-name="ce242" office:value-type="string" calcext:value-type="string" table:number-columns-spanned="6" table:number-rows-spanned="1">
            <text:p>RUA VER. WENCESLAU JASIOCHA (ENTRE RUA AVENCA E RUA JOAQUIM DE OLIVEIRA GODOY) - BAIRRO CAMPINA DA BARRA</text:p>
          </table:table-cell>
          <table:covered-table-cell table:number-columns-repeated="4" table:style-name="ce261"/>
          <table:covered-table-cell table:style-name="ce289"/>
          <table:table-cell table:number-columns-repeated="1016"/>
        </table:table-row>
        <table:table-header-rows>
          <table:table-row table:style-name="ro2">
            <table:table-cell table:style-name="ce204" office:value-type="string" calcext:value-type="string">
              <text:p>Código</text:p>
            </table:table-cell>
            <table:table-cell table:style-name="ce226" office:value-type="string" calcext:value-type="string">
              <text:p>Orígem</text:p>
            </table:table-cell>
            <table:table-cell table:style-name="ce243" office:value-type="string" calcext:value-type="string">
              <text:p>DESCRIÇÃO DOS SERVIÇOS</text:p>
            </table:table-cell>
            <table:table-cell table:style-name="ce262" office:value-type="string" calcext:value-type="string">
              <text:p>UN.</text:p>
            </table:table-cell>
            <table:table-cell table:style-name="ce564" office:value-type="string" calcext:value-type="string" table:number-columns-spanned="4" table:number-rows-spanned="1">
              <text:p>ORÇAMENTO APROVADO</text:p>
            </table:table-cell>
            <table:covered-table-cell table:style-name="ce275"/>
            <table:covered-table-cell table:number-columns-repeated="2" table:style-name="ce564"/>
            <table:table-cell table:number-columns-repeated="1016"/>
          </table:table-row>
          <table:table-row table:style-name="ro11">
            <table:table-cell table:style-name="ce205"/>
            <table:table-cell table:style-name="ce227"/>
            <table:table-cell table:style-name="ce244"/>
            <table:table-cell table:style-name="ce263"/>
            <table:table-cell table:style-name="ce271" office:value-type="string" calcext:value-type="string">
              <text:p>QUANT.</text:p>
            </table:table-cell>
            <table:table-cell table:style-name="ce271" office:value-type="string" calcext:value-type="string">
              <text:p>UNIT.</text:p>
            </table:table-cell>
            <table:table-cell table:style-name="ce282" office:value-type="string" calcext:value-type="string">
              <text:p>( R$ ) - PM</text:p>
            </table:table-cell>
            <table:table-cell table:style-name="ce290" office:value-type="string" calcext:value-type="string">
              <text:p>( R$ ) - PM</text:p>
              <text:p>TOTAIS</text:p>
            </table:table-cell>
            <table:table-cell table:number-columns-repeated="1016"/>
          </table:table-row>
        </table:table-header-rows>
        <table:table-row table:style-name="ro2">
          <table:table-cell table:style-name="ce206" office:value-type="string" calcext:value-type="string">
            <text:p>1</text:p>
          </table:table-cell>
          <table:table-cell table:style-name="ce228"/>
          <table:table-cell table:style-name="ce245" office:value-type="string" calcext:value-type="string">
            <text:p>SERVIÇOS PRELIMINARES</text:p>
          </table:table-cell>
          <table:table-cell table:style-name="ce264" table:number-columns-repeated="3"/>
          <table:table-cell table:style-name="ce283"/>
          <table:table-cell table:style-name="ce291" table:formula="of:=SUM([.G8:.G11])" office:value-type="float" office:value="0" calcext:value-type="float">
            <text:p>0,00</text:p>
          </table:table-cell>
          <table:table-cell table:number-columns-repeated="1016"/>
        </table:table-row>
        <table:table-row table:style-name="ro2">
          <table:table-cell table:style-name="ce207" office:value-type="string" calcext:value-type="string">
            <text:p>74209/1</text:p>
          </table:table-cell>
          <table:table-cell table:style-name="ce229" office:value-type="string" calcext:value-type="string">
            <text:p>SEIL</text:p>
          </table:table-cell>
          <table:table-cell table:style-name="ce246" office:value-type="string" calcext:value-type="string">
            <text:p>Placa de Obra 4,00 x 2,00 m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8]" office:value-type="float" office:value="2189.95" calcext:value-type="float">
            <text:p>2.189,95</text:p>
          </table:table-cell>
          <table:table-cell table:style-name="ce284" table:formula="of:=IF(ISBLANK([.E8]);0;ROUND([.E8]*[.F8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840000" calcext:value-type="float">
            <text:p>8400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Remoção e recolocação de cercas de arame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9]" office:value-type="float" office:value="27.25" calcext:value-type="float">
            <text:p>27,25</text:p>
          </table:table-cell>
          <table:table-cell table:style-name="ce284" table:formula="of:=IF(ISBLANK([.E9]);0;ROUND([.E9]*[.F9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010205U</text:p>
          </table:table-cell>
          <table:table-cell table:style-name="ce230" office:value-type="string" calcext:value-type="string">
            <text:p>SMOP-Curitiba</text:p>
          </table:table-cell>
          <table:table-cell table:style-name="ce247" office:value-type="string" calcext:value-type="string">
            <text:p>Retirada de Alambrado com Mourão de Concreto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10]" office:value-type="float" office:value="26.3" calcext:value-type="float">
            <text:p>26,30</text:p>
          </table:table-cell>
          <table:table-cell table:style-name="ce284" table:formula="of:=IF(ISBLANK([.E10]);0;ROUND([.E10]*[.F10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9" office:value-type="string" calcext:value-type="string">
            <text:p>200103U</text:p>
          </table:table-cell>
          <table:table-cell table:style-name="ce231" office:value-type="string" calcext:value-type="string">
            <text:p>SMOP-Curitiba</text:p>
          </table:table-cell>
          <table:table-cell table:style-name="ce248" office:value-type="string" calcext:value-type="string">
            <text:p>Alambrado com Mourão de Concreto e Tela Fio 14, H= 2,20 m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11]" office:value-type="float" office:value="135.39" calcext:value-type="float">
            <text:p>135,39</text:p>
          </table:table-cell>
          <table:table-cell table:style-name="ce284" table:formula="of:=IF(ISBLANK([.E11]);0;ROUND([.E11]*[.F11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0" office:value-type="string" calcext:value-type="string">
            <text:p>2</text:p>
          </table:table-cell>
          <table:table-cell table:style-name="ce228"/>
          <table:table-cell table:style-name="ce249" office:value-type="string" calcext:value-type="string">
            <text:p>TERRAPLENAGEM</text:p>
          </table:table-cell>
          <table:table-cell table:style-name="ce264" table:number-columns-repeated="3"/>
          <table:table-cell table:style-name="ce283"/>
          <table:table-cell table:style-name="ce291" table:formula="of:=SUM([.G13:.G16])" office:value-type="float" office:value="13709.18" calcext:value-type="float">
            <text:p>13.709,18</text:p>
          </table:table-cell>
          <table:table-cell table:number-columns-repeated="1016"/>
        </table:table-row>
        <table:table-row table:style-name="ro2">
          <table:table-cell table:style-name="ce211" office:value-type="float" office:value="401100" calcext:value-type="float">
            <text:p>401100</text:p>
          </table:table-cell>
          <table:table-cell table:style-name="ce232" office:value-type="string" calcext:value-type="string">
            <text:p>DER</text:p>
          </table:table-cell>
          <table:table-cell table:style-name="ce250" office:value-type="string" calcext:value-type="string">
            <text:p>Compactação de Aterros 100% PN</text:p>
          </table:table-cell>
          <table:table-cell table:style-name="ce266" office:value-type="string" calcext:value-type="string">
            <text:p>m3</text:p>
          </table:table-cell>
          <table:table-cell table:style-name="ce272" office:value-type="float" office:value="1.04" calcext:value-type="float">
            <text:p>1,04</text:p>
          </table:table-cell>
          <table:table-cell table:style-name="ce276" table:formula="of:=[$RESUMO.F13]" office:value-type="float" office:value="4.58" calcext:value-type="float">
            <text:p>4,58</text:p>
          </table:table-cell>
          <table:table-cell table:style-name="ce284" table:formula="of:=IF(ISBLANK([.E13]);0;ROUND([.E13]*[.F13];2))" office:value-type="float" office:value="4.76" calcext:value-type="float">
            <text:p>4,76</text:p>
          </table:table-cell>
          <table:table-cell table:style-name="ce293"/>
          <table:table-cell table:number-columns-repeated="1016"/>
        </table:table-row>
        <table:table-row table:style-name="ro2">
          <table:table-cell table:style-name="ce208" office:value-type="float" office:value="400000" calcext:value-type="float">
            <text:p>40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Desmatamento e Limpeza ø até 30 cm</text:p>
          </table:table-cell>
          <table:table-cell table:style-name="ce265" office:value-type="string" calcext:value-type="string">
            <text:p>m2</text:p>
          </table:table-cell>
          <table:table-cell table:style-name="ce272"/>
          <table:table-cell table:style-name="ce276" table:formula="of:=[$RESUMO.F14]" office:value-type="float" office:value="0.81" calcext:value-type="float">
            <text:p>0,81</text:p>
          </table:table-cell>
          <table:table-cell table:style-name="ce284" table:formula="of:=IF(ISBLANK([.E14]);0;ROUND([.E14]*[.F14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501000" calcext:value-type="float">
            <text:p>501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Escarificação e Remoção do Revestimento Primário (para posterior reaproveitamento)</text:p>
          </table:table-cell>
          <table:table-cell table:style-name="ce265" office:value-type="string" calcext:value-type="string">
            <text:p>m3</text:p>
          </table:table-cell>
          <table:table-cell table:style-name="ce272"/>
          <table:table-cell table:style-name="ce276" table:formula="of:=[$RESUMO.F15]" office:value-type="float" office:value="17.19" calcext:value-type="float">
            <text:p>17,19</text:p>
          </table:table-cell>
          <table:table-cell table:style-name="ce284" table:formula="of:=IF(ISBLANK([.E15]);0;ROUND([.E15]*[.F15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520100" calcext:value-type="float">
            <text:p>5201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Escavação, Carga e Transporte de Jazida 1ª Categoria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783.11" calcext:value-type="float">
            <text:p>783,11</text:p>
          </table:table-cell>
          <table:table-cell table:style-name="ce276" table:formula="of:=[$RESUMO.F16]" office:value-type="float" office:value="17.5" calcext:value-type="float">
            <text:p>17,50</text:p>
          </table:table-cell>
          <table:table-cell table:style-name="ce284" table:formula="of:=IF(ISBLANK([.E16]);0;ROUNDDOWN([.E16]*[.F16];2))" office:value-type="float" office:value="13704.42" calcext:value-type="float">
            <text:p>13.704,4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3</text:p>
          </table:table-cell>
          <table:table-cell table:style-name="ce233"/>
          <table:table-cell table:style-name="ce249" office:value-type="string" calcext:value-type="string">
            <text:p>BASE / SUB-BASE</text:p>
          </table:table-cell>
          <table:table-cell table:style-name="ce264" table:number-columns-repeated="3"/>
          <table:table-cell table:style-name="ce283"/>
          <table:table-cell table:style-name="ce291" table:formula="of:=SUM([.G18:.G22])" office:value-type="float" office:value="30428.3" calcext:value-type="float">
            <text:p>30.428,30</text:p>
          </table:table-cell>
          <table:table-cell table:number-columns-repeated="1016"/>
        </table:table-row>
        <table:table-row table:style-name="ro2">
          <table:table-cell table:style-name="ce208" office:value-type="float" office:value="511100" calcext:value-type="float">
            <text:p>5111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gularização e Compactação do Subleito 100% PN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893.23" calcext:value-type="float">
            <text:p>893,23</text:p>
          </table:table-cell>
          <table:table-cell table:style-name="ce276" table:formula="of:=[$RESUMO.F18]" office:value-type="float" office:value="2.88" calcext:value-type="float">
            <text:p>2,88</text:p>
          </table:table-cell>
          <table:table-cell table:style-name="ce284" table:formula="of:=IF(ISBLANK([.E18]);0;ROUNDUP([.E18]*[.F18];2))" office:value-type="float" office:value="2572.51" calcext:value-type="float">
            <text:p>2.572,51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450000" calcext:value-type="float">
            <text:p>45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vestimento Primário (Saibro - Reforço do Subleito/Substituição)</text:p>
          </table:table-cell>
          <table:table-cell table:style-name="ce265" office:value-type="string" calcext:value-type="string">
            <text:p>m3</text:p>
          </table:table-cell>
          <table:table-cell table:style-name="ce298"/>
          <table:table-cell table:style-name="ce276" table:formula="of:=[$RESUMO.F19]" office:value-type="float" office:value="52.18" calcext:value-type="float">
            <text:p>52,18</text:p>
          </table:table-cell>
          <table:table-cell table:style-name="ce284" table:formula="of:=IF(ISBLANK([.E19]);0;ROUND([.E19]*[.F19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450000" calcext:value-type="float">
            <text:p>45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vestimento Primário (Saibro - Sub-base) - Material Removido</text:p>
          </table:table-cell>
          <table:table-cell table:style-name="ce265" office:value-type="string" calcext:value-type="string">
            <text:p>m3</text:p>
          </table:table-cell>
          <table:table-cell table:style-name="ce298"/>
          <table:table-cell table:style-name="ce276" table:formula="of:=[$RESUMO.F20]" office:value-type="float" office:value="28.36" calcext:value-type="float">
            <text:p>28,36</text:p>
          </table:table-cell>
          <table:table-cell table:style-name="ce284" table:formula="of:=IF(ISBLANK([.E20]);0;ROUND([.E20]*[.F20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450000" calcext:value-type="float">
            <text:p>45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vestimento Primário (Saibro - Sub-base)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133.98" calcext:value-type="float">
            <text:p>133,98</text:p>
          </table:table-cell>
          <table:table-cell table:style-name="ce276" table:formula="of:=[$RESUMO.F21]" office:value-type="float" office:value="52.18" calcext:value-type="float">
            <text:p>52,18</text:p>
          </table:table-cell>
          <table:table-cell table:style-name="ce284" table:formula="of:=IF(ISBLANK([.E21]);0;ROUND([.E21]*[.F21];2))" office:value-type="float" office:value="6991.08" calcext:value-type="float">
            <text:p>6.991,08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531000" calcext:value-type="float">
            <text:p>531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Brita Graduada (Base)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133.98" calcext:value-type="float">
            <text:p>133,98</text:p>
          </table:table-cell>
          <table:table-cell table:style-name="ce276" table:formula="of:=[$RESUMO.F22]" office:value-type="float" office:value="155.73" calcext:value-type="float">
            <text:p>155,73</text:p>
          </table:table-cell>
          <table:table-cell table:style-name="ce284" table:formula="of:=IF(ISBLANK([.E22]);0;ROUND([.E22]*[.F22];2))" office:value-type="float" office:value="20864.71" calcext:value-type="float">
            <text:p>20.864,71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4</text:p>
          </table:table-cell>
          <table:table-cell table:style-name="ce233"/>
          <table:table-cell table:style-name="ce249" office:value-type="string" calcext:value-type="string">
            <text:p>REVESTIMENTO</text:p>
          </table:table-cell>
          <table:table-cell table:style-name="ce264" table:number-columns-repeated="3"/>
          <table:table-cell table:style-name="ce283" table:formula="of:=IF(ISBLANK([.E23]);0;ROUND([.E23]*[.F23];2))" office:value-type="float" office:value="0" calcext:value-type="float">
            <text:p>0,00</text:p>
          </table:table-cell>
          <table:table-cell table:style-name="ce291" table:formula="of:=SUM([.G24:.G26])" office:value-type="float" office:value="33096.48" calcext:value-type="float">
            <text:p>33.096,48</text:p>
          </table:table-cell>
          <table:table-cell table:number-columns-repeated="1016"/>
        </table:table-row>
        <table:table-row table:style-name="ro2">
          <table:table-cell table:style-name="ce213" office:value-type="float" office:value="560400" calcext:value-type="float">
            <text:p>560400</text:p>
          </table:table-cell>
          <table:table-cell table:style-name="ce234" office:value-type="string" calcext:value-type="string">
            <text:p>DER</text:p>
          </table:table-cell>
          <table:table-cell table:style-name="ce251" office:value-type="string" calcext:value-type="string">
            <text:p>Imprimação com CM-30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767.9" calcext:value-type="float">
            <text:p>767,90</text:p>
          </table:table-cell>
          <table:table-cell table:style-name="ce276" table:formula="of:=[$RESUMO.F24]" office:value-type="float" office:value="5.31" calcext:value-type="float">
            <text:p>5,31</text:p>
          </table:table-cell>
          <table:table-cell table:style-name="ce284" table:formula="of:=IF(ISBLANK([.E24]);0;ROUND([.E24]*[.F24];2))" office:value-type="float" office:value="4077.55" calcext:value-type="float">
            <text:p>4.077,55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3" office:value-type="float" office:value="561100" calcext:value-type="float">
            <text:p>561100</text:p>
          </table:table-cell>
          <table:table-cell table:style-name="ce234" office:value-type="string" calcext:value-type="string">
            <text:p>DER</text:p>
          </table:table-cell>
          <table:table-cell table:style-name="ce251" office:value-type="string" calcext:value-type="string">
            <text:p>Pintura de Ligação com RR-1C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767.9" calcext:value-type="float">
            <text:p>767,90</text:p>
          </table:table-cell>
          <table:table-cell table:style-name="ce276" table:formula="of:=[$RESUMO.F25]" office:value-type="float" office:value="1.38" calcext:value-type="float">
            <text:p>1,38</text:p>
          </table:table-cell>
          <table:table-cell table:style-name="ce284" table:formula="of:=IF(ISBLANK([.E25]);0;ROUND([.E25]*[.F25];2))" office:value-type="float" office:value="1059.7" calcext:value-type="float">
            <text:p>1.059,7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570000" calcext:value-type="float">
            <text:p>57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Concreto Betuminoso Usinado a Quente (CBUQ) - Faixa C</text:p>
          </table:table-cell>
          <table:table-cell table:style-name="ce265" office:value-type="string" calcext:value-type="string">
            <text:p>ton</text:p>
          </table:table-cell>
          <table:table-cell table:style-name="ce272" office:value-type="float" office:value="92.15" calcext:value-type="float">
            <text:p>92,15</text:p>
          </table:table-cell>
          <table:table-cell table:style-name="ce276" table:formula="of:=[$RESUMO.F26]" office:value-type="float" office:value="303.41" calcext:value-type="float">
            <text:p>303,41</text:p>
          </table:table-cell>
          <table:table-cell table:style-name="ce284" table:formula="of:=IF(ISBLANK([.E26]);0;ROUND([.E26]*[.F26];2))" office:value-type="float" office:value="27959.23" calcext:value-type="float">
            <text:p>27.959,23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5</text:p>
          </table:table-cell>
          <table:table-cell table:style-name="ce233"/>
          <table:table-cell table:style-name="ce249" office:value-type="string" calcext:value-type="string">
            <text:p>MEIO-FIO E SARJETA</text:p>
          </table:table-cell>
          <table:table-cell table:style-name="ce264" table:number-columns-repeated="3"/>
          <table:table-cell table:style-name="ce283" table:formula="of:=IF(ISBLANK([.E27]);0;ROUND([.E27]*[.F27];2))" office:value-type="float" office:value="0" calcext:value-type="float">
            <text:p>0,00</text:p>
          </table:table-cell>
          <table:table-cell table:style-name="ce291" table:formula="of:=SUM([.G28:.G30])" office:value-type="float" office:value="7434.93" calcext:value-type="float">
            <text:p>7.434,93</text:p>
          </table:table-cell>
          <table:table-cell table:number-columns-repeated="1016"/>
        </table:table-row>
        <table:table-row table:style-name="ro2">
          <table:table-cell table:style-name="ce208" office:value-type="float" office:value="85335" calcext:value-type="float">
            <text:p>85335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Remoção de Meio-Fio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4.39" calcext:value-type="float">
            <text:p>4,39</text:p>
          </table:table-cell>
          <table:table-cell table:style-name="ce276" table:formula="of:=[$RESUMO.F28]" office:value-type="float" office:value="8.82" calcext:value-type="float">
            <text:p>8,82</text:p>
          </table:table-cell>
          <table:table-cell table:style-name="ce284" table:formula="of:=IF(ISBLANK([.E28]);0;ROUND([.E28]*[.F28];2))" office:value-type="float" office:value="38.72" calcext:value-type="float">
            <text:p>38,7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810150" calcext:value-type="float">
            <text:p>81015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Meio-Fio com Sarjeta DER - Tipo 2 - (0,042 m3) - Pré-Moldado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136.56" calcext:value-type="float">
            <text:p>136,56</text:p>
          </table:table-cell>
          <table:table-cell table:style-name="ce276" table:formula="of:=[$RESUMO.F29]" office:value-type="float" office:value="39.92" calcext:value-type="float">
            <text:p>39,92</text:p>
          </table:table-cell>
          <table:table-cell table:style-name="ce284" table:formula="of:=IF(ISBLANK([.E29]);0;ROUNDDOWN([.E29]*[.F29];2))" office:value-type="float" office:value="5451.47" calcext:value-type="float">
            <text:p>5.451,47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810650" calcext:value-type="float">
            <text:p>81065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Meio-Fio com Sarjeta DER - Tipo 7 - (Rebaixado - 0,031 m3) - Pré-Moldado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58" calcext:value-type="float">
            <text:p>58,00</text:p>
          </table:table-cell>
          <table:table-cell table:style-name="ce276" table:formula="of:=[$RESUMO.F30]" office:value-type="float" office:value="33.53" calcext:value-type="float">
            <text:p>33,53</text:p>
          </table:table-cell>
          <table:table-cell table:style-name="ce284" table:formula="of:=IF(ISBLANK([.E30]);0;ROUND([.E30]*[.F30];2))" office:value-type="float" office:value="1944.74" calcext:value-type="float">
            <text:p>1.944,74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6</text:p>
          </table:table-cell>
          <table:table-cell table:style-name="ce233"/>
          <table:table-cell table:style-name="ce249" office:value-type="string" calcext:value-type="string">
            <text:p>PAISAGISMO / URBANISMO</text:p>
          </table:table-cell>
          <table:table-cell table:style-name="ce264" table:number-columns-repeated="3"/>
          <table:table-cell table:style-name="ce283" table:formula="of:=IF(ISBLANK([.E31]);0;ROUND([.E31]*[.F31];2))" office:value-type="float" office:value="0" calcext:value-type="float">
            <text:p>0,00</text:p>
          </table:table-cell>
          <table:table-cell table:style-name="ce291" table:formula="of:=SUM([.G32:.G40])" office:value-type="float" office:value="30165.91" calcext:value-type="float">
            <text:p>30.165,91</text:p>
          </table:table-cell>
          <table:table-cell table:number-columns-repeated="1016"/>
        </table:table-row>
        <table:table-row table:style-name="ro2">
          <table:table-cell table:style-name="ce208" office:value-type="float" office:value="606700" calcext:value-type="float">
            <text:p>6067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Demolição de Concreto Símples (calçadas e outros) - Inclusive Transporte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3.73" calcext:value-type="float">
            <text:p>3,73</text:p>
          </table:table-cell>
          <table:table-cell table:style-name="ce276" table:formula="of:=[$RESUMO.F32]" office:value-type="float" office:value="139.8" calcext:value-type="float">
            <text:p>139,80</text:p>
          </table:table-cell>
          <table:table-cell table:style-name="ce284" table:formula="of:=IF(ISBLANK([.E32]);0;ROUNDDOWN([.E32]*[.F32];2))" office:value-type="float" office:value="521.45" calcext:value-type="float">
            <text:p>521,45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72961" calcext:value-type="float">
            <text:p>72961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Regularização e Compactação (para assentamento de calçadas/lajotas/blocos)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530.3" calcext:value-type="float">
            <text:p>530,30</text:p>
          </table:table-cell>
          <table:table-cell table:style-name="ce276" table:formula="of:=[$RESUMO.F33]" office:value-type="float" office:value="1.51" calcext:value-type="float">
            <text:p>1,51</text:p>
          </table:table-cell>
          <table:table-cell table:style-name="ce284" table:formula="of:=IF(ISBLANK([.E33]);0;ROUND([.E33]*[.F33];2))" office:value-type="float" office:value="800.75" calcext:value-type="float">
            <text:p>800,75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3900" calcext:value-type="float">
            <text:p>6039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Lastro de Brita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26.52" calcext:value-type="float">
            <text:p>26,52</text:p>
          </table:table-cell>
          <table:table-cell table:style-name="ce276" table:formula="of:=[$RESUMO.F34]" office:value-type="float" office:value="89.52" calcext:value-type="float">
            <text:p>89,52</text:p>
          </table:table-cell>
          <table:table-cell table:style-name="ce284" table:formula="of:=IF(ISBLANK([.E34]);0;ROUND([.E34]*[.F34];2))" office:value-type="float" office:value="2374.07" calcext:value-type="float">
            <text:p>2.374,07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3300" calcext:value-type="float">
            <text:p>6033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Aço CA-60 Dobragem e Colocação</text:p>
          </table:table-cell>
          <table:table-cell table:style-name="ce265" office:value-type="string" calcext:value-type="string">
            <text:p>kg</text:p>
          </table:table-cell>
          <table:table-cell table:style-name="ce272" office:value-type="float" office:value="631.44" calcext:value-type="float">
            <text:p>631,44</text:p>
          </table:table-cell>
          <table:table-cell table:style-name="ce276" table:formula="of:=[$RESUMO.F35]" office:value-type="float" office:value="12.13" calcext:value-type="float">
            <text:p>12,13</text:p>
          </table:table-cell>
          <table:table-cell table:style-name="ce284" table:formula="of:=IF(ISBLANK([.E35]);0;ROUND([.E35]*[.F35];2))" office:value-type="float" office:value="7659.37" calcext:value-type="float">
            <text:p>7.659,37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5000" calcext:value-type="float">
            <text:p>605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Calçada Concreto (e= 5,00 cm)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530.3" calcext:value-type="float">
            <text:p>530,30</text:p>
          </table:table-cell>
          <table:table-cell table:style-name="ce276" table:formula="of:=[$RESUMO.F36]" office:value-type="float" office:value="25.8" calcext:value-type="float">
            <text:p>25,80</text:p>
          </table:table-cell>
          <table:table-cell table:style-name="ce284" table:formula="of:=IF(ISBLANK([.E36]);0;ROUND([.E36]*[.F36];2))" office:value-type="float" office:value="13681.74" calcext:value-type="float">
            <text:p>13.681,74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3967/1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Plantio de Árvore, Altura &gt; 1,00 m, em Cavas de 80x80x80 cm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7" calcext:value-type="float">
            <text:p>7,00</text:p>
          </table:table-cell>
          <table:table-cell table:style-name="ce276" table:formula="of:=[$RESUMO.F37]" office:value-type="float" office:value="56.58" calcext:value-type="float">
            <text:p>56,58</text:p>
          </table:table-cell>
          <table:table-cell table:style-name="ce284" table:formula="of:=IF(ISBLANK([.E37]);0;ROUND([.E37]*[.F37];2))" office:value-type="float" office:value="396.06" calcext:value-type="float">
            <text:p>396,0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236/1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Plantio de Grama em Placas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388.33" calcext:value-type="float">
            <text:p>388,33</text:p>
          </table:table-cell>
          <table:table-cell table:style-name="ce276" table:formula="of:=[$RESUMO.F38]" office:value-type="float" office:value="8.44" calcext:value-type="float">
            <text:p>8,44</text:p>
          </table:table-cell>
          <table:table-cell table:style-name="ce284" table:formula="of:=IF(ISBLANK([.E38]);0;ROUND([.E38]*[.F38];2))" office:value-type="float" office:value="3277.51" calcext:value-type="float">
            <text:p>3.277,51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605000A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ampa para PNE com Piso Tátil (NBR 9050) - Modelo 02 - 5,94 m2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4" calcext:value-type="float">
            <text:p>4,00</text:p>
          </table:table-cell>
          <table:table-cell table:style-name="ce276" table:formula="of:=[$RESUMO.F39]" office:value-type="float" office:value="363.74" calcext:value-type="float">
            <text:p>363,74</text:p>
          </table:table-cell>
          <table:table-cell table:style-name="ce284" table:formula="of:=IF(ISBLANK([.E39]);0;ROUND([.E39]*[.F39];2))" office:value-type="float" office:value="1454.96" calcext:value-type="float">
            <text:p>1.454,9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605000E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ampa para PNE com Piso Tátil (NBR 9050) - Modelo 06 - 7,65 m2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40]" office:value-type="float" office:value="400.77" calcext:value-type="float">
            <text:p>400,77</text:p>
          </table:table-cell>
          <table:table-cell table:style-name="ce284" table:formula="of:=IF(ISBLANK([.E40]);0;ROUND([.E40]*[.F40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7</text:p>
          </table:table-cell>
          <table:table-cell table:style-name="ce233"/>
          <table:table-cell table:style-name="ce249" office:value-type="string" calcext:value-type="string">
            <text:p>SINALIZAÇÃO DE TRÂNSITO</text:p>
          </table:table-cell>
          <table:table-cell table:style-name="ce264" table:number-columns-repeated="2"/>
          <table:table-cell table:style-name="ce278"/>
          <table:table-cell table:style-name="ce283" table:formula="of:=IF(ISBLANK([.E41]);0;ROUND([.E41]*[.F41];2))" office:value-type="float" office:value="0" calcext:value-type="float">
            <text:p>0,00</text:p>
          </table:table-cell>
          <table:table-cell table:style-name="ce291" table:formula="of:=SUM([.G42:.G45])" office:value-type="float" office:value="3630.06" calcext:value-type="float">
            <text:p>3.630,06</text:p>
          </table:table-cell>
          <table:table-cell table:number-columns-repeated="1016"/>
        </table:table-row>
        <table:table-row table:style-name="ro2">
          <table:table-cell table:style-name="ce208" office:value-type="float" office:value="822000" calcext:value-type="float">
            <text:p>822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Faixa de Sinalização Horizontal com tinta resina acrílica base solvente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45.16" calcext:value-type="float">
            <text:p>45,16</text:p>
          </table:table-cell>
          <table:table-cell table:style-name="ce276" table:formula="of:=[$RESUMO.F42]" office:value-type="float" office:value="24.48" calcext:value-type="float">
            <text:p>24,48</text:p>
          </table:table-cell>
          <table:table-cell table:style-name="ce284" table:formula="of:=IF(ISBLANK([.E42]);0;ROUND([.E42]*[.F42];2))" office:value-type="float" office:value="1105.52" calcext:value-type="float">
            <text:p>1.105,5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820000E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Placa de Sinalização Refletiva - Círculo + Suporte Metálic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" calcext:value-type="float">
            <text:p>2,00</text:p>
          </table:table-cell>
          <table:table-cell table:style-name="ce276" table:formula="of:=[$RESUMO.F43]" office:value-type="float" office:value="627.25" calcext:value-type="float">
            <text:p>627,25</text:p>
          </table:table-cell>
          <table:table-cell table:style-name="ce284" table:formula="of:=IF(ISBLANK([.E43]);0;ROUND([.E43]*[.F43];2))" office:value-type="float" office:value="1254.5" calcext:value-type="float">
            <text:p>1.254,5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820000G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Placa de Sinalização Refletiva - Octógono + Ssuporte Metálic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" calcext:value-type="float">
            <text:p>2,00</text:p>
          </table:table-cell>
          <table:table-cell table:style-name="ce276" table:formula="of:=[$RESUMO.F44]" office:value-type="float" office:value="635.02" calcext:value-type="float">
            <text:p>635,02</text:p>
          </table:table-cell>
          <table:table-cell table:style-name="ce284" table:formula="of:=IF(ISBLANK([.E44]);0;ROUND([.E44]*[.F44];2))" office:value-type="float" office:value="1270.04" calcext:value-type="float">
            <text:p>1.270,04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820000H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Placa de Sinalização Refletiva - Losango + Suporte Metálico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45]" office:value-type="float" office:value="629.66" calcext:value-type="float">
            <text:p>629,66</text:p>
          </table:table-cell>
          <table:table-cell table:style-name="ce284" table:formula="of:=IF(ISBLANK([.E45]);0;ROUND([.E45]*[.F45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8</text:p>
          </table:table-cell>
          <table:table-cell table:style-name="ce233"/>
          <table:table-cell table:style-name="ce249" office:value-type="string" calcext:value-type="string">
            <text:p>ILUMINAÇÃO PÚBLICA</text:p>
          </table:table-cell>
          <table:table-cell table:style-name="ce264" table:number-columns-repeated="3"/>
          <table:table-cell table:style-name="ce283" table:formula="of:=IF(ISBLANK([.E46]);0;ROUND([.E46]*[.F46];2))" office:value-type="float" office:value="0" calcext:value-type="float">
            <text:p>0,00</text:p>
          </table:table-cell>
          <table:table-cell table:style-name="ce291" table:formula="of:=SUM([.G47:.G47])" office:value-type="float" office:value="0" calcext:value-type="float">
            <text:p>0,00</text:p>
          </table:table-cell>
          <table:table-cell table:number-columns-repeated="1016"/>
        </table:table-row>
        <table:table-row table:style-name="ro2">
          <table:table-cell table:style-name="ce214" office:value-type="float" office:value="844000" calcext:value-type="float">
            <text:p>844000</text:p>
          </table:table-cell>
          <table:table-cell table:style-name="ce235" office:value-type="string" calcext:value-type="string">
            <text:p>DER</text:p>
          </table:table-cell>
          <table:table-cell table:style-name="ce252" office:value-type="string" calcext:value-type="string">
            <text:p>Remanejamento de Poste (linha de transmissão)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47]" office:value-type="float" office:value="3699.34" calcext:value-type="float">
            <text:p>3.699,34</text:p>
          </table:table-cell>
          <table:table-cell table:style-name="ce284" table:formula="of:=IF(ISBLANK([.E47]);0;ROUND([.E47]*[.F47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9</text:p>
          </table:table-cell>
          <table:table-cell table:style-name="ce233"/>
          <table:table-cell table:style-name="ce249" office:value-type="string" calcext:value-type="string">
            <text:p>DRENAGEM</text:p>
          </table:table-cell>
          <table:table-cell table:style-name="ce264" table:number-columns-repeated="3"/>
          <table:table-cell table:style-name="ce283" table:formula="of:=IF(ISBLANK([.E48]);0;ROUND([.E48]*[.F48];2))" office:value-type="float" office:value="0" calcext:value-type="float">
            <text:p>0,00</text:p>
          </table:table-cell>
          <table:table-cell table:style-name="ce291" table:formula="of:=SUM([.G49:.G68])" office:value-type="float" office:value="39492.09" calcext:value-type="float">
            <text:p>39.492,09</text:p>
          </table:table-cell>
          <table:table-cell table:number-columns-repeated="1016"/>
        </table:table-row>
        <table:table-row table:style-name="ro2">
          <table:table-cell table:style-name="ce208" office:value-type="float" office:value="600300" calcext:value-type="float">
            <text:p>6003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Escavação de Bueiros em 1ª Categoria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222.5" calcext:value-type="float">
            <text:p>222,50</text:p>
          </table:table-cell>
          <table:table-cell table:style-name="ce276" table:formula="of:=[$RESUMO.F49]" office:value-type="float" office:value="7.86" calcext:value-type="float">
            <text:p>7,86</text:p>
          </table:table-cell>
          <table:table-cell table:style-name="ce284" table:formula="of:=IF(ISBLANK([.E49]);0;ROUND([.E49]*[.F49];2))" office:value-type="float" office:value="1748.85" calcext:value-type="float">
            <text:p>1.748,85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30400" calcext:value-type="float">
            <text:p>630400</text:p>
          </table:table-cell>
          <table:table-cell table:style-name="ce230" office:value-type="string" calcext:value-type="string">
            <text:p>DER</text:p>
          </table:table-cell>
          <table:table-cell table:style-name="ce253" office:value-type="string" calcext:value-type="string">
            <text:p>Remoção de Bueiro ø 0,40 m - Inclusive Transporte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85" calcext:value-type="float">
            <text:p>85,00</text:p>
          </table:table-cell>
          <table:table-cell table:style-name="ce276" table:formula="of:=[$RESUMO.F50]" office:value-type="float" office:value="12.93" calcext:value-type="float">
            <text:p>12,93</text:p>
          </table:table-cell>
          <table:table-cell table:style-name="ce284" table:formula="of:=IF(ISBLANK([.E50]);0;ROUND([.E50]*[.F50];2))" office:value-type="float" office:value="1099.05" calcext:value-type="float">
            <text:p>1.099,05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1200" calcext:value-type="float">
            <text:p>6012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Reaterro e Apiloamento Mecânico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177.72" calcext:value-type="float">
            <text:p>177,72</text:p>
          </table:table-cell>
          <table:table-cell table:style-name="ce276" table:formula="of:=[$RESUMO.F51]" office:value-type="float" office:value="25.91" calcext:value-type="float">
            <text:p>25,91</text:p>
          </table:table-cell>
          <table:table-cell table:style-name="ce284" table:formula="of:=IF(ISBLANK([.E51]);0;ROUND([.E51]*[.F51];2))" office:value-type="float" office:value="4604.73" calcext:value-type="float">
            <text:p>4.604,73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6600" calcext:value-type="float">
            <text:p>6066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Demolição de Concreto Armado - Inclusive Transporte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1.8" calcext:value-type="float">
            <text:p>1,80</text:p>
          </table:table-cell>
          <table:table-cell table:style-name="ce276" table:formula="of:=[$RESUMO.F52]" office:value-type="float" office:value="271.74" calcext:value-type="float">
            <text:p>271,74</text:p>
          </table:table-cell>
          <table:table-cell table:style-name="ce284" table:formula="of:=IF(ISBLANK([.E52]);0;ROUND([.E52]*[.F52];2))" office:value-type="float" office:value="489.13" calcext:value-type="float">
            <text:p>489,13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3900" calcext:value-type="float">
            <text:p>6039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Lastro de Brita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4.9" calcext:value-type="float">
            <text:p>4,90</text:p>
          </table:table-cell>
          <table:table-cell table:style-name="ce276" table:formula="of:=[$RESUMO.F53]" office:value-type="float" office:value="144.93" calcext:value-type="float">
            <text:p>144,93</text:p>
          </table:table-cell>
          <table:table-cell table:style-name="ce284" table:formula="of:=IF(ISBLANK([.E53]);0;ROUND([.E53]*[.F53];2))" office:value-type="float" office:value="710.16" calcext:value-type="float">
            <text:p>710,1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20100" calcext:value-type="float">
            <text:p>6201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Boca (Ala) de BSTC ø 0,60 m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54]" office:value-type="float" office:value="721.39" calcext:value-type="float">
            <text:p>721,39</text:p>
          </table:table-cell>
          <table:table-cell table:style-name="ce284" table:formula="of:=IF(ISBLANK([.E54]);0;ROUND([.E54]*[.F54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610600b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Corpo de BSTC ø 0,60 m sem Berço c/ Armação Símples PA-1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74" calcext:value-type="float">
            <text:p>74,00</text:p>
          </table:table-cell>
          <table:table-cell table:style-name="ce276" table:formula="of:=[$RESUMO.F55]" office:value-type="float" office:value="180.69" calcext:value-type="float">
            <text:p>180,69</text:p>
          </table:table-cell>
          <table:table-cell table:style-name="ce284" table:formula="of:=IF(ISBLANK([.E55]);0;ROUND([.E55]*[.F55];2))" office:value-type="float" office:value="13371.06" calcext:value-type="float">
            <text:p>13.371,0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610600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Corpo de BSTC ø 0,60 m, Sem Berço com Armação Dupla PA-2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24" calcext:value-type="float">
            <text:p>24,00</text:p>
          </table:table-cell>
          <table:table-cell table:style-name="ce276" table:formula="of:=[$RESUMO.F56]" office:value-type="float" office:value="193.57" calcext:value-type="float">
            <text:p>193,57</text:p>
          </table:table-cell>
          <table:table-cell table:style-name="ce284" table:formula="of:=IF(ISBLANK([.E56]);0;ROUND([.E56]*[.F56];2))" office:value-type="float" office:value="4645.68" calcext:value-type="float">
            <text:p>4.645,68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CLC060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Caixa de Ligação em Concreto Armado Tubo até ø 0,60 m - CLP 02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4" calcext:value-type="float">
            <text:p>4,00</text:p>
          </table:table-cell>
          <table:table-cell table:style-name="ce276" table:formula="of:=[$RESUMO.F57]" office:value-type="float" office:value="1079.01" calcext:value-type="float">
            <text:p>1.079,01</text:p>
          </table:table-cell>
          <table:table-cell table:style-name="ce284" table:formula="of:=IF(ISBLANK([.E57]);0;ROUND([.E57]*[.F57];2))" office:value-type="float" office:value="4316.04" calcext:value-type="float">
            <text:p>4.316,04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PVCH100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Poço de Visita em Concreto Armado, H até 1,00 m, Tubo até ø 0,60 m + chaminé 1,00 m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58]" office:value-type="float" office:value="2655.2" calcext:value-type="float">
            <text:p>2.655,20</text:p>
          </table:table-cell>
          <table:table-cell table:style-name="ce284" table:formula="of:=IF(ISBLANK([.E58]);0;ROUND([.E58]*[.F58];2))" office:value-type="float" office:value="2655.2" calcext:value-type="float">
            <text:p>2.655,2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DISSIPM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Dissipador de Energia com Pedra de Mão tubo ø 0,60 m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59]" office:value-type="float" office:value="1098.25" calcext:value-type="float">
            <text:p>1.098,25</text:p>
          </table:table-cell>
          <table:table-cell table:style-name="ce284" table:formula="of:=IF(ISBLANK([.E59]);0;ROUND([.E59]*[.F59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12">
          <table:table-cell table:style-name="ce215" office:value-type="string" calcext:value-type="string">
            <text:p>2106292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Escoramento de Valas com Tábuas de 2,5 x 30 cm e Longarinas de 6 x 16 cm - estroncas a cada metro não incluídas - profundidade de até 4 m - madeira com utilização de 3 vezes - confecção, instalação e retirada</text:p>
          </table:table-cell>
          <table:table-cell table:style-name="ce265" office:value-type="string" calcext:value-type="string">
            <text:p>m2</text:p>
          </table:table-cell>
          <table:table-cell table:style-name="ce272"/>
          <table:table-cell table:style-name="ce276" table:formula="of:=[$RESUMO.F60]" office:value-type="float" office:value="186.59" calcext:value-type="float">
            <text:p>186,59</text:p>
          </table:table-cell>
          <table:table-cell table:style-name="ce284" table:formula="of:=IF(ISBLANK([.E60]);0;ROUND([.E60]*[.F60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2106295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Estroncas para Valas com D = 15 cm - madeira com utilização de 3 vezes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61]" office:value-type="float" office:value="22.64" calcext:value-type="float">
            <text:p>22,64</text:p>
          </table:table-cell>
          <table:table-cell table:style-name="ce284" table:formula="of:=IF(ISBLANK([.E61]);0;ROUND([.E61]*[.F61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2003986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Tubo PEAD com Paredes Estruturadas para Drenagem - D = 600 mm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62]" office:value-type="float" office:value="419.13" calcext:value-type="float">
            <text:p>419,13</text:p>
          </table:table-cell>
          <table:table-cell table:style-name="ce284" table:formula="of:=IF(ISBLANK([.E62]);0;ROUND([.E62]*[.F62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2003656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Caixa de Ligação e Passagem - CLP 08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63]" office:value-type="float" office:value="1722.95" calcext:value-type="float">
            <text:p>1.722,95</text:p>
          </table:table-cell>
          <table:table-cell table:style-name="ce284" table:formula="of:=IF(ISBLANK([.E63]);0;ROUND([.E63]*[.F63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2003668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Caixa de Ligação e Passagem - CLP 14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64]" office:value-type="float" office:value="2020.76" calcext:value-type="float">
            <text:p>2.020,76</text:p>
          </table:table-cell>
          <table:table-cell table:style-name="ce284" table:formula="of:=IF(ISBLANK([.E64]);0;ROUND([.E64]*[.F64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2003626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Boca de Lobo Simples - Grelha de Concreto - BLSG 01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3" calcext:value-type="float">
            <text:p>3,00</text:p>
          </table:table-cell>
          <table:table-cell table:style-name="ce276" table:formula="of:=[$RESUMO.F65]" office:value-type="float" office:value="877.63" calcext:value-type="float">
            <text:p>877,63</text:p>
          </table:table-cell>
          <table:table-cell table:style-name="ce284" table:formula="of:=IF(ISBLANK([.E65]);0;ROUND([.E65]*[.F65];2))" office:value-type="float" office:value="2632.89" calcext:value-type="float">
            <text:p>2.632,89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4" office:value-type="string" calcext:value-type="string">
            <text:p>2003628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Boca de Lobo Simples - Grelha de Concreto - BLSG 02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3" calcext:value-type="float">
            <text:p>3,00</text:p>
          </table:table-cell>
          <table:table-cell table:style-name="ce276" table:formula="of:=[$RESUMO.F66]" office:value-type="float" office:value="1073.1" calcext:value-type="float">
            <text:p>1.073,10</text:p>
          </table:table-cell>
          <table:table-cell table:style-name="ce284" table:formula="of:=IF(ISBLANK([.E66]);0;ROUND([.E66]*[.F66];2))" office:value-type="float" office:value="3219.3" calcext:value-type="float">
            <text:p>3.219,3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4" office:value-type="string" calcext:value-type="string">
            <text:p>2003634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Boca de Lobo Dupla - Grelha de Concreto - BLDG 01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67]" office:value-type="float" office:value="1707.63" calcext:value-type="float">
            <text:p>1.707,63</text:p>
          </table:table-cell>
          <table:table-cell table:style-name="ce284" table:formula="of:=IF(ISBLANK([.E67]);0;ROUND([.E67]*[.F67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4" office:value-type="string" calcext:value-type="string">
            <text:p>2003636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Boca de Lobo Dupla - Grelha de Concreto - BLDG 02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68]" office:value-type="float" office:value="2027.6" calcext:value-type="float">
            <text:p>2.027,60</text:p>
          </table:table-cell>
          <table:table-cell table:style-name="ce284" table:formula="of:=IF(ISBLANK([.E68]);0;ROUND([.E68]*[.F68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13">
          <table:table-cell table:style-name="ce212" office:value-type="string" calcext:value-type="string">
            <text:p>10</text:p>
          </table:table-cell>
          <table:table-cell table:style-name="ce233"/>
          <table:table-cell table:style-name="ce249" office:value-type="string" calcext:value-type="string">
            <text:p>ENSAIOS TECNOLÓGICOS</text:p>
            <text:p>(Os custos com mobilização e desmobilização de equipe e equipamentos para a extração de amostras para os ensaios tecnológicos, exceto da capa asfáltica, serão de responsabilidade da empresa executora da obra)</text:p>
          </table:table-cell>
          <table:table-cell table:style-name="ce264" office:value-type="string" calcext:value-type="string">
            <text:p><text:s text:c="3"/></text:p>
          </table:table-cell>
          <table:table-cell table:style-name="ce264" table:number-columns-repeated="2"/>
          <table:table-cell table:style-name="ce283" table:formula="of:=IF(ISBLANK([.E69]);0;ROUND([.E69]*[.F69];2))" office:value-type="float" office:value="0" calcext:value-type="float">
            <text:p>0,00</text:p>
          </table:table-cell>
          <table:table-cell table:style-name="ce291" table:formula="of:=SUM([.G70:.G77])" office:value-type="float" office:value="495.16" calcext:value-type="float">
            <text:p>495,16</text:p>
          </table:table-cell>
          <table:table-cell table:number-columns-repeated="1016"/>
        </table:table-row>
        <table:table-row table:style-name="ro14">
          <table:table-cell table:style-name="ce208" office:value-type="string" calcext:value-type="string">
            <text:p>74022/14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Massa Específica - In Situ - Método Frasco de Areia (Grau de Compactação) - Regularização e Compactação do Subleit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70]" office:value-type="float" office:value="57.49" calcext:value-type="float">
            <text:p>57,49</text:p>
          </table:table-cell>
          <table:table-cell table:style-name="ce284" table:formula="of:=IF(ISBLANK([.E70]);0;ROUND([.E70]*[.F70];2))" office:value-type="float" office:value="57.49" calcext:value-type="float">
            <text:p>57,49</text:p>
          </table:table-cell>
          <table:table-cell table:style-name="ce292"/>
          <table:table-cell table:number-columns-repeated="1016"/>
        </table:table-row>
        <table:table-row table:style-name="ro14">
          <table:table-cell table:style-name="ce208" office:value-type="string" calcext:value-type="string">
            <text:p>74022/14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Massa Específica - In Situ - Método Frasco de Areia (Grau de Compactação) - Sub-base e Base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71]" office:value-type="float" office:value="57.49" calcext:value-type="float">
            <text:p>57,49</text:p>
          </table:table-cell>
          <table:table-cell table:style-name="ce284" table:formula="of:=IF(ISBLANK([.E71]);0;ROUND([.E71]*[.F71];2))" office:value-type="float" office:value="57.49" calcext:value-type="float">
            <text:p>57,49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022/52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Granulometria do Agregado - Base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72]" office:value-type="float" office:value="82.12" calcext:value-type="float">
            <text:p>82,12</text:p>
          </table:table-cell>
          <table:table-cell table:style-name="ce284" table:formula="of:=IF(ISBLANK([.E72]);0;ROUND([.E72]*[.F72];2))" office:value-type="float" office:value="82.12" calcext:value-type="float">
            <text:p>82,1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022/35</text:p>
          </table:table-cell>
          <table:table-cell table:style-name="ce230" office:value-type="string" calcext:value-type="string">
            <text:p>SEIL</text:p>
          </table:table-cell>
          <table:table-cell table:style-name="ce254" office:value-type="string" calcext:value-type="string">
            <text:p>Ensaio de Percentagem de Betume - Misturas Betuminosas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73]" office:value-type="float" office:value="123.18" calcext:value-type="float">
            <text:p>123,18</text:p>
          </table:table-cell>
          <table:table-cell table:style-name="ce284" table:formula="of:=IF(ISBLANK([.E73]);0;ROUND([.E73]*[.F73];2))" office:value-type="float" office:value="123.18" calcext:value-type="float">
            <text:p>123,18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022/53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Controle do Grau de Compactação da Mistura Asfáltica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74]" office:value-type="float" office:value="73.9" calcext:value-type="float">
            <text:p>73,90</text:p>
          </table:table-cell>
          <table:table-cell table:style-name="ce284" table:formula="of:=IF(ISBLANK([.E74]);0;ROUND([.E74]*[.F74];2))" office:value-type="float" office:value="73.9" calcext:value-type="float">
            <text:p>73,9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022/56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Densidade do Material Betuminos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75]" office:value-type="float" office:value="60.23" calcext:value-type="float">
            <text:p>60,23</text:p>
          </table:table-cell>
          <table:table-cell table:style-name="ce284" table:formula="of:=IF(ISBLANK([.E75]);0;ROUND([.E75]*[.F75];2))" office:value-type="float" office:value="60.23" calcext:value-type="float">
            <text:p>60,23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/>
          <table:table-cell table:style-name="ce230" office:value-type="string" calcext:value-type="string">
            <text:p>DAER/RS</text:p>
          </table:table-cell>
          <table:table-cell table:style-name="ce251" office:value-type="string" calcext:value-type="string">
            <text:p>Extração de Corpo de Prova de Concreto Asfáltico com Sonda Rotativa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76]" office:value-type="float" office:value="40.75" calcext:value-type="float">
            <text:p>40,75</text:p>
          </table:table-cell>
          <table:table-cell table:style-name="ce284" table:formula="of:=IF(ISBLANK([.E76]);0;ROUND([.E76]*[.F76];2))" office:value-type="float" office:value="40.75" calcext:value-type="float">
            <text:p>40,75</text:p>
          </table:table-cell>
          <table:table-cell table:style-name="ce292"/>
          <table:table-cell table:number-columns-repeated="1016"/>
        </table:table-row>
        <table:table-row table:style-name="ro14">
          <table:table-cell table:style-name="ce208" office:value-type="float" office:value="72872" calcext:value-type="float">
            <text:p>72872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Mobilização e Desmobilização (equipamento e equipe para extração de corpos de prova da capa asfáltica)</text:p>
          </table:table-cell>
          <table:table-cell table:style-name="ce267" office:value-type="string" calcext:value-type="string">
            <text:p>gb</text:p>
          </table:table-cell>
          <table:table-cell table:style-name="ce272"/>
          <table:table-cell table:style-name="ce276" table:formula="of:=[$RESUMO.F77]" office:value-type="float" office:value="3005.86" calcext:value-type="float">
            <text:p>3.005,86</text:p>
          </table:table-cell>
          <table:table-cell table:style-name="ce284" table:formula="of:=IF(ISBLANK([.E77]);0;ROUND([.E77]*[.F77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6" office:value-type="string" calcext:value-type="string">
            <text:p>x</text:p>
          </table:table-cell>
          <table:table-cell table:style-name="ce237"/>
          <table:table-cell table:style-name="ce255"/>
          <table:table-cell table:style-name="ce268"/>
          <table:table-cell table:style-name="ce273" table:number-columns-repeated="2"/>
          <table:table-cell table:style-name="ce285"/>
          <table:table-cell table:style-name="ce294"/>
          <table:table-cell table:number-columns-repeated="1016"/>
        </table:table-row>
        <table:table-row table:style-name="ro2">
          <table:table-cell table:style-name="ce217" office:value-type="string" calcext:value-type="string">
            <text:p>x</text:p>
          </table:table-cell>
          <table:table-cell table:style-name="ce238"/>
          <table:table-cell table:style-name="ce256" office:value-type="string" calcext:value-type="string">
            <text:p>PREÇO GLOBAL</text:p>
          </table:table-cell>
          <table:table-cell table:style-name="ce268"/>
          <table:table-cell table:style-name="ce274"/>
          <table:table-cell table:style-name="ce279"/>
          <table:table-cell table:style-name="ce286" table:formula="of:=SUBTOTAL(9;[.G7:.G77])" office:value-type="float" office:value="158452.11" calcext:value-type="float">
            <text:p>158.452,11</text:p>
          </table:table-cell>
          <table:table-cell table:style-name="ce286" table:formula="of:=SUBTOTAL(9;[.H7:.H77])" office:value-type="float" office:value="158452.11" calcext:value-type="float">
            <text:p>158.452,11</text:p>
          </table:table-cell>
          <table:table-cell table:number-columns-repeated="1016"/>
        </table:table-row>
        <table:table-row table:style-name="ro2">
          <table:table-cell table:style-name="ce218" office:value-type="string" calcext:value-type="string">
            <text:p>x</text:p>
          </table:table-cell>
          <table:table-cell table:number-columns-repeated="2"/>
          <table:table-cell table:style-name="ce269" table:number-columns-repeated="5"/>
          <table:table-cell table:number-columns-repeated="1016"/>
        </table:table-row>
        <table:table-row table:style-name="ro7">
          <table:table-cell table:style-name="ce219"/>
          <table:table-cell table:number-columns-repeated="6"/>
          <table:table-cell table:style-name="ce295"/>
          <table:table-cell table:number-columns-repeated="1016"/>
        </table:table-row>
        <table:table-row table:style-name="ro7" table:number-rows-repeated="4">
          <table:table-cell table:style-name="ce220"/>
          <table:table-cell table:number-columns-repeated="1023"/>
        </table:table-row>
        <table:table-row table:style-name="ro7" table:number-rows-repeated="1048490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_xlnm.Print_Area" table:base-cell-address="$CRONOGRAMA.$A$1" table:cell-range-address="$wenceslau.$A$1:.$H$79" table:range-usable-as="print-range"/>
          <table:named-range table:name="_xlnm.Print_Titles" table:base-cell-address="$CRONOGRAMA.$A$1" table:cell-range-address="$wenceslau.$A$5:.$AMJ$6" table:range-usable-as="repeat-column repeat-row"/>
          <table:named-range table:name="_xlnm._FilterDatabase" table:base-cell-address="$CRONOGRAMA.$A$1" table:cell-range-address="$wenceslau.$A$6:.$I$80"/>
        </table:named-expressions>
      </table:table>
      <table:table table:name="amarilis" table:style-name="ta5" table:print-ranges="amarilis.A1:amarilis.H79">
        <table:table-column table:style-name="co17" table:default-cell-style-name="ce221"/>
        <table:table-column table:style-name="co18" table:default-cell-style-name="ce221"/>
        <table:table-column table:style-name="co19" table:default-cell-style-name="ce257"/>
        <table:table-column table:style-name="co20" table:default-cell-style-name="ce257"/>
        <table:table-column table:style-name="co17" table:number-columns-repeated="2" table:default-cell-style-name="ce257"/>
        <table:table-column table:style-name="co21" table:number-columns-repeated="2" table:default-cell-style-name="ce257"/>
        <table:table-column table:style-name="co22" table:default-cell-style-name="ce257"/>
        <table:table-column table:style-name="co23" table:number-columns-repeated="1015" table:default-cell-style-name="ce257"/>
        <table:table-row table:style-name="ro10">
          <table:table-cell table:style-name="ce200" office:value-type="string" calcext:value-type="string" table:number-columns-spanned="8" table:number-rows-spanned="1">
            <text:p>PLANILHA DE SERVIÇOS <text:s text:c="2"/>- <text:s text:c="2"/>PAVIMENTAÇÃO</text:p>
          </table:table-cell>
          <table:covered-table-cell table:style-name="ce222"/>
          <table:covered-table-cell table:style-name="ce239"/>
          <table:covered-table-cell table:number-columns-repeated="3" table:style-name="ce258"/>
          <table:covered-table-cell table:number-columns-repeated="2" table:style-name="ce239"/>
          <table:table-cell table:number-columns-repeated="1016"/>
        </table:table-row>
        <table:table-row table:style-name="ro2">
          <table:table-cell table:style-name="ce201" office:value-type="string" calcext:value-type="string">
            <text:p>Município:</text:p>
          </table:table-cell>
          <table:table-cell table:style-name="ce223"/>
          <table:table-cell table:style-name="ce240" office:value-type="string" calcext:value-type="string">
            <text:p>ARAUCÁRIA</text:p>
          </table:table-cell>
          <table:table-cell table:style-name="ce259" table:number-columns-repeated="3"/>
          <table:table-cell table:style-name="ce280" office:value-type="string" calcext:value-type="string">
            <text:p>SAM <text:s/></text:p>
          </table:table-cell>
          <table:table-cell table:style-name="ce287" office:value-type="string" calcext:value-type="string">
            <text:p>116</text:p>
          </table:table-cell>
          <table:table-cell table:number-columns-repeated="1016"/>
        </table:table-row>
        <table:table-row table:style-name="ro2">
          <table:table-cell table:style-name="ce202" office:value-type="string" calcext:value-type="string">
            <text:p>Projeto:</text:p>
          </table:table-cell>
          <table:table-cell table:style-name="ce224"/>
          <table:table-cell table:style-name="ce241" office:value-type="string" calcext:value-type="string">
            <text:p>PAVIMENTAÇÃO DE VIAS URBANAS - CBUQ</text:p>
          </table:table-cell>
          <table:table-cell table:style-name="ce260" table:number-columns-repeated="3"/>
          <table:table-cell table:style-name="ce281" office:value-type="string" calcext:value-type="string">
            <text:p>LOTE nº </text:p>
          </table:table-cell>
          <table:table-cell table:style-name="ce288" office:value-type="string" calcext:value-type="string">
            <text:p>01</text:p>
          </table:table-cell>
          <table:table-cell table:number-columns-repeated="1016"/>
        </table:table-row>
        <table:table-row table:style-name="ro2">
          <table:table-cell table:style-name="ce203" office:value-type="string" calcext:value-type="string">
            <text:p>Local da Obra:</text:p>
          </table:table-cell>
          <table:table-cell table:style-name="ce225"/>
          <table:table-cell table:style-name="ce242" office:value-type="string" calcext:value-type="string" table:number-columns-spanned="6" table:number-rows-spanned="1">
            <text:p>RUA AMARILIS (ENTRE RUA AVENCA E RUA JOAQUIM DE OLIVEIRA GODOY) - BAIRRO CAMPINA DA BARRA</text:p>
          </table:table-cell>
          <table:covered-table-cell table:number-columns-repeated="4" table:style-name="ce261"/>
          <table:covered-table-cell table:style-name="ce289"/>
          <table:table-cell table:number-columns-repeated="1016"/>
        </table:table-row>
        <table:table-header-rows>
          <table:table-row table:style-name="ro2">
            <table:table-cell table:style-name="ce204" office:value-type="string" calcext:value-type="string">
              <text:p>Código</text:p>
            </table:table-cell>
            <table:table-cell table:style-name="ce226" office:value-type="string" calcext:value-type="string">
              <text:p>Orígem</text:p>
            </table:table-cell>
            <table:table-cell table:style-name="ce243" office:value-type="string" calcext:value-type="string">
              <text:p>DESCRIÇÃO DOS SERVIÇOS</text:p>
            </table:table-cell>
            <table:table-cell table:style-name="ce262" office:value-type="string" calcext:value-type="string">
              <text:p>UN.</text:p>
            </table:table-cell>
            <table:table-cell table:style-name="ce564" office:value-type="string" calcext:value-type="string" table:number-columns-spanned="4" table:number-rows-spanned="1">
              <text:p>ORÇAMENTO APROVADO</text:p>
            </table:table-cell>
            <table:covered-table-cell table:style-name="ce275"/>
            <table:covered-table-cell table:number-columns-repeated="2" table:style-name="ce564"/>
            <table:table-cell table:number-columns-repeated="1016"/>
          </table:table-row>
          <table:table-row table:style-name="ro11">
            <table:table-cell table:style-name="ce205"/>
            <table:table-cell table:style-name="ce227"/>
            <table:table-cell table:style-name="ce244"/>
            <table:table-cell table:style-name="ce263"/>
            <table:table-cell table:style-name="ce271" office:value-type="string" calcext:value-type="string">
              <text:p>QUANT.</text:p>
            </table:table-cell>
            <table:table-cell table:style-name="ce271" office:value-type="string" calcext:value-type="string">
              <text:p>UNIT.</text:p>
            </table:table-cell>
            <table:table-cell table:style-name="ce282" office:value-type="string" calcext:value-type="string">
              <text:p>( R$ ) - PM</text:p>
            </table:table-cell>
            <table:table-cell table:style-name="ce290" office:value-type="string" calcext:value-type="string">
              <text:p>( R$ ) - PM</text:p>
              <text:p>TOTAIS</text:p>
            </table:table-cell>
            <table:table-cell table:number-columns-repeated="1016"/>
          </table:table-row>
        </table:table-header-rows>
        <table:table-row table:style-name="ro2">
          <table:table-cell table:style-name="ce206" office:value-type="string" calcext:value-type="string">
            <text:p>1</text:p>
          </table:table-cell>
          <table:table-cell table:style-name="ce228"/>
          <table:table-cell table:style-name="ce245" office:value-type="string" calcext:value-type="string">
            <text:p>SERVIÇOS PRELIMINARES</text:p>
          </table:table-cell>
          <table:table-cell table:style-name="ce264" table:number-columns-repeated="3"/>
          <table:table-cell table:style-name="ce283"/>
          <table:table-cell table:style-name="ce291" table:formula="of:=SUM([.G8:.G11])" office:value-type="float" office:value="0" calcext:value-type="float">
            <text:p>0,00</text:p>
          </table:table-cell>
          <table:table-cell table:number-columns-repeated="1016"/>
        </table:table-row>
        <table:table-row table:style-name="ro2">
          <table:table-cell table:style-name="ce207" office:value-type="string" calcext:value-type="string">
            <text:p>74209/1</text:p>
          </table:table-cell>
          <table:table-cell table:style-name="ce229" office:value-type="string" calcext:value-type="string">
            <text:p>SEIL</text:p>
          </table:table-cell>
          <table:table-cell table:style-name="ce246" office:value-type="string" calcext:value-type="string">
            <text:p>Placa de Obra 4,00 x 2,00 m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8]" office:value-type="float" office:value="2189.95" calcext:value-type="float">
            <text:p>2.189,95</text:p>
          </table:table-cell>
          <table:table-cell table:style-name="ce284" table:formula="of:=IF(ISBLANK([.E8]);0;ROUND([.E8]*[.F8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840000" calcext:value-type="float">
            <text:p>8400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Remoção e recolocação de cercas de arame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9]" office:value-type="float" office:value="27.25" calcext:value-type="float">
            <text:p>27,25</text:p>
          </table:table-cell>
          <table:table-cell table:style-name="ce284" table:formula="of:=IF(ISBLANK([.E9]);0;ROUND([.E9]*[.F9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010205U</text:p>
          </table:table-cell>
          <table:table-cell table:style-name="ce230" office:value-type="string" calcext:value-type="string">
            <text:p>SMOP-Curitiba</text:p>
          </table:table-cell>
          <table:table-cell table:style-name="ce247" office:value-type="string" calcext:value-type="string">
            <text:p>Retirada de Alambrado com Mourão de Concreto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10]" office:value-type="float" office:value="26.3" calcext:value-type="float">
            <text:p>26,30</text:p>
          </table:table-cell>
          <table:table-cell table:style-name="ce284" table:formula="of:=IF(ISBLANK([.E10]);0;ROUND([.E10]*[.F10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9" office:value-type="string" calcext:value-type="string">
            <text:p>200103U</text:p>
          </table:table-cell>
          <table:table-cell table:style-name="ce231" office:value-type="string" calcext:value-type="string">
            <text:p>SMOP-Curitiba</text:p>
          </table:table-cell>
          <table:table-cell table:style-name="ce248" office:value-type="string" calcext:value-type="string">
            <text:p>Alambrado com Mourão de Concreto e Tela Fio 14, H= 2,20 m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11]" office:value-type="float" office:value="135.39" calcext:value-type="float">
            <text:p>135,39</text:p>
          </table:table-cell>
          <table:table-cell table:style-name="ce284" table:formula="of:=IF(ISBLANK([.E11]);0;ROUND([.E11]*[.F11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0" office:value-type="string" calcext:value-type="string">
            <text:p>2</text:p>
          </table:table-cell>
          <table:table-cell table:style-name="ce228"/>
          <table:table-cell table:style-name="ce249" office:value-type="string" calcext:value-type="string">
            <text:p>TERRAPLENAGEM</text:p>
          </table:table-cell>
          <table:table-cell table:style-name="ce264" table:number-columns-repeated="3"/>
          <table:table-cell table:style-name="ce283"/>
          <table:table-cell table:style-name="ce291" table:formula="of:=SUM([.G13:.G16])" office:value-type="float" office:value="17711.99" calcext:value-type="float">
            <text:p>17.711,99</text:p>
          </table:table-cell>
          <table:table-cell table:number-columns-repeated="1016"/>
        </table:table-row>
        <table:table-row table:style-name="ro2">
          <table:table-cell table:style-name="ce211" office:value-type="float" office:value="401100" calcext:value-type="float">
            <text:p>401100</text:p>
          </table:table-cell>
          <table:table-cell table:style-name="ce232" office:value-type="string" calcext:value-type="string">
            <text:p>DER</text:p>
          </table:table-cell>
          <table:table-cell table:style-name="ce250" office:value-type="string" calcext:value-type="string">
            <text:p>Compactação de Aterros 100% PN</text:p>
          </table:table-cell>
          <table:table-cell table:style-name="ce266" office:value-type="string" calcext:value-type="string">
            <text:p>m3</text:p>
          </table:table-cell>
          <table:table-cell table:style-name="ce272" office:value-type="float" office:value="9.03" calcext:value-type="float">
            <text:p>9,03</text:p>
          </table:table-cell>
          <table:table-cell table:style-name="ce276" table:formula="of:=[$RESUMO.F13]" office:value-type="float" office:value="4.58" calcext:value-type="float">
            <text:p>4,58</text:p>
          </table:table-cell>
          <table:table-cell table:style-name="ce284" table:formula="of:=IF(ISBLANK([.E13]);0;ROUND([.E13]*[.F13];2))" office:value-type="float" office:value="41.36" calcext:value-type="float">
            <text:p>41,36</text:p>
          </table:table-cell>
          <table:table-cell table:style-name="ce293"/>
          <table:table-cell table:number-columns-repeated="1016"/>
        </table:table-row>
        <table:table-row table:style-name="ro2">
          <table:table-cell table:style-name="ce208" office:value-type="float" office:value="400000" calcext:value-type="float">
            <text:p>40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Desmatamento e Limpeza ø até 30 cm</text:p>
          </table:table-cell>
          <table:table-cell table:style-name="ce265" office:value-type="string" calcext:value-type="string">
            <text:p>m2</text:p>
          </table:table-cell>
          <table:table-cell table:style-name="ce272"/>
          <table:table-cell table:style-name="ce276" table:formula="of:=[$RESUMO.F14]" office:value-type="float" office:value="0.81" calcext:value-type="float">
            <text:p>0,81</text:p>
          </table:table-cell>
          <table:table-cell table:style-name="ce284" table:formula="of:=IF(ISBLANK([.E14]);0;ROUND([.E14]*[.F14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501000" calcext:value-type="float">
            <text:p>501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Escarificação e Remoção do Revestimento Primário (para posterior reaproveitamento)</text:p>
          </table:table-cell>
          <table:table-cell table:style-name="ce265" office:value-type="string" calcext:value-type="string">
            <text:p>m3</text:p>
          </table:table-cell>
          <table:table-cell table:style-name="ce272"/>
          <table:table-cell table:style-name="ce276" table:formula="of:=[$RESUMO.F15]" office:value-type="float" office:value="17.19" calcext:value-type="float">
            <text:p>17,19</text:p>
          </table:table-cell>
          <table:table-cell table:style-name="ce284" table:formula="of:=IF(ISBLANK([.E15]);0;ROUND([.E15]*[.F15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520100" calcext:value-type="float">
            <text:p>5201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Escavação, Carga e Transporte de Jazida 1ª Categoria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1009.75" calcext:value-type="float">
            <text:p>1.009,75</text:p>
          </table:table-cell>
          <table:table-cell table:style-name="ce276" table:formula="of:=[$RESUMO.F16]" office:value-type="float" office:value="17.5" calcext:value-type="float">
            <text:p>17,50</text:p>
          </table:table-cell>
          <table:table-cell table:style-name="ce284" table:formula="of:=IF(ISBLANK([.E16]);0;ROUND([.E16]*[.F16];2))" office:value-type="float" office:value="17670.63" calcext:value-type="float">
            <text:p>17.670,63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3</text:p>
          </table:table-cell>
          <table:table-cell table:style-name="ce233"/>
          <table:table-cell table:style-name="ce249" office:value-type="string" calcext:value-type="string">
            <text:p>BASE / SUB-BASE</text:p>
          </table:table-cell>
          <table:table-cell table:style-name="ce264" table:number-columns-repeated="3"/>
          <table:table-cell table:style-name="ce283"/>
          <table:table-cell table:style-name="ce291" table:formula="of:=SUM([.G18:.G22])" office:value-type="float" office:value="51627.05" calcext:value-type="float">
            <text:p>51.627,05</text:p>
          </table:table-cell>
          <table:table-cell table:number-columns-repeated="1016"/>
        </table:table-row>
        <table:table-row table:style-name="ro2">
          <table:table-cell table:style-name="ce208" office:value-type="float" office:value="511100" calcext:value-type="float">
            <text:p>5111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gularização e Compactação do Subleito 100% PN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1161.15" calcext:value-type="float">
            <text:p>1.161,15</text:p>
          </table:table-cell>
          <table:table-cell table:style-name="ce276" table:formula="of:=[$RESUMO.F18]" office:value-type="float" office:value="2.88" calcext:value-type="float">
            <text:p>2,88</text:p>
          </table:table-cell>
          <table:table-cell table:style-name="ce284" table:formula="of:=IF(ISBLANK([.E18]);0;ROUND([.E18]*[.F18];2))" office:value-type="float" office:value="3344.11" calcext:value-type="float">
            <text:p>3.344,11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450000" calcext:value-type="float">
            <text:p>45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vestimento Primário (Saibro - Reforço do Subleito/Substituição)</text:p>
          </table:table-cell>
          <table:table-cell table:style-name="ce265" office:value-type="string" calcext:value-type="string">
            <text:p>m3</text:p>
          </table:table-cell>
          <table:table-cell table:style-name="ce298"/>
          <table:table-cell table:style-name="ce276" table:formula="of:=[$RESUMO.F19]" office:value-type="float" office:value="52.18" calcext:value-type="float">
            <text:p>52,18</text:p>
          </table:table-cell>
          <table:table-cell table:style-name="ce284" table:formula="of:=IF(ISBLANK([.E19]);0;ROUND([.E19]*[.F19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450000" calcext:value-type="float">
            <text:p>45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vestimento Primário (Saibro - Sub-base) - Material Removido</text:p>
          </table:table-cell>
          <table:table-cell table:style-name="ce265" office:value-type="string" calcext:value-type="string">
            <text:p>m3</text:p>
          </table:table-cell>
          <table:table-cell table:style-name="ce298"/>
          <table:table-cell table:style-name="ce276" table:formula="of:=[$RESUMO.F20]" office:value-type="float" office:value="28.36" calcext:value-type="float">
            <text:p>28,36</text:p>
          </table:table-cell>
          <table:table-cell table:style-name="ce284" table:formula="of:=IF(ISBLANK([.E20]);0;ROUND([.E20]*[.F20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450000" calcext:value-type="float">
            <text:p>45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vestimento Primário (Saibro - Sub-base)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232.23" calcext:value-type="float">
            <text:p>232,23</text:p>
          </table:table-cell>
          <table:table-cell table:style-name="ce276" table:formula="of:=[$RESUMO.F21]" office:value-type="float" office:value="52.18" calcext:value-type="float">
            <text:p>52,18</text:p>
          </table:table-cell>
          <table:table-cell table:style-name="ce284" table:formula="of:=IF(ISBLANK([.E21]);0;ROUND([.E21]*[.F21];2))" office:value-type="float" office:value="12117.76" calcext:value-type="float">
            <text:p>12.117,7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531000" calcext:value-type="float">
            <text:p>531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Brita Graduada (Base)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232.23" calcext:value-type="float">
            <text:p>232,23</text:p>
          </table:table-cell>
          <table:table-cell table:style-name="ce276" table:formula="of:=[$RESUMO.F22]" office:value-type="float" office:value="155.73" calcext:value-type="float">
            <text:p>155,73</text:p>
          </table:table-cell>
          <table:table-cell table:style-name="ce284" table:formula="of:=IF(ISBLANK([.E22]);0;ROUND([.E22]*[.F22];2))" office:value-type="float" office:value="36165.18" calcext:value-type="float">
            <text:p>36.165,18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4</text:p>
          </table:table-cell>
          <table:table-cell table:style-name="ce233"/>
          <table:table-cell table:style-name="ce249" office:value-type="string" calcext:value-type="string">
            <text:p>REVESTIMENTO</text:p>
          </table:table-cell>
          <table:table-cell table:style-name="ce264" table:number-columns-repeated="3"/>
          <table:table-cell table:style-name="ce283" table:formula="of:=IF(ISBLANK([.E23]);0;ROUND([.E23]*[.F23];2))" office:value-type="float" office:value="0" calcext:value-type="float">
            <text:p>0,00</text:p>
          </table:table-cell>
          <table:table-cell table:style-name="ce291" table:formula="of:=SUM([.G24:.G26])" office:value-type="float" office:value="47337.41" calcext:value-type="float">
            <text:p>47.337,41</text:p>
          </table:table-cell>
          <table:table-cell table:number-columns-repeated="1016"/>
        </table:table-row>
        <table:table-row table:style-name="ro2">
          <table:table-cell table:style-name="ce213" office:value-type="float" office:value="560400" calcext:value-type="float">
            <text:p>560400</text:p>
          </table:table-cell>
          <table:table-cell table:style-name="ce234" office:value-type="string" calcext:value-type="string">
            <text:p>DER</text:p>
          </table:table-cell>
          <table:table-cell table:style-name="ce251" office:value-type="string" calcext:value-type="string">
            <text:p>Imprimação com CM-30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1098.35" calcext:value-type="float">
            <text:p>1.098,35</text:p>
          </table:table-cell>
          <table:table-cell table:style-name="ce276" table:formula="of:=[$RESUMO.F24]" office:value-type="float" office:value="5.31" calcext:value-type="float">
            <text:p>5,31</text:p>
          </table:table-cell>
          <table:table-cell table:style-name="ce284" table:formula="of:=IF(ISBLANK([.E24]);0;ROUND([.E24]*[.F24];2))" office:value-type="float" office:value="5832.24" calcext:value-type="float">
            <text:p>5.832,24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3" office:value-type="float" office:value="561100" calcext:value-type="float">
            <text:p>561100</text:p>
          </table:table-cell>
          <table:table-cell table:style-name="ce234" office:value-type="string" calcext:value-type="string">
            <text:p>DER</text:p>
          </table:table-cell>
          <table:table-cell table:style-name="ce251" office:value-type="string" calcext:value-type="string">
            <text:p>Pintura de Ligação com RR-1C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1098.35" calcext:value-type="float">
            <text:p>1.098,35</text:p>
          </table:table-cell>
          <table:table-cell table:style-name="ce276" table:formula="of:=[$RESUMO.F25]" office:value-type="float" office:value="1.38" calcext:value-type="float">
            <text:p>1,38</text:p>
          </table:table-cell>
          <table:table-cell table:style-name="ce284" table:formula="of:=IF(ISBLANK([.E25]);0;ROUNDUP([.E25]*[.F25];2))" office:value-type="float" office:value="1515.73" calcext:value-type="float">
            <text:p>1.515,73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570000" calcext:value-type="float">
            <text:p>57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Concreto Betuminoso Usinado a Quente (CBUQ) - Faixa C</text:p>
          </table:table-cell>
          <table:table-cell table:style-name="ce265" office:value-type="string" calcext:value-type="string">
            <text:p>ton</text:p>
          </table:table-cell>
          <table:table-cell table:style-name="ce272" office:value-type="float" office:value="131.8" calcext:value-type="float">
            <text:p>131,80</text:p>
          </table:table-cell>
          <table:table-cell table:style-name="ce276" table:formula="of:=[$RESUMO.F26]" office:value-type="float" office:value="303.41" calcext:value-type="float">
            <text:p>303,41</text:p>
          </table:table-cell>
          <table:table-cell table:style-name="ce284" table:formula="of:=IF(ISBLANK([.E26]);0;ROUND([.E26]*[.F26];2))" office:value-type="float" office:value="39989.44" calcext:value-type="float">
            <text:p>39.989,44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5</text:p>
          </table:table-cell>
          <table:table-cell table:style-name="ce233"/>
          <table:table-cell table:style-name="ce249" office:value-type="string" calcext:value-type="string">
            <text:p>MEIO-FIO E SARJETA</text:p>
          </table:table-cell>
          <table:table-cell table:style-name="ce264" table:number-columns-repeated="3"/>
          <table:table-cell table:style-name="ce283" table:formula="of:=IF(ISBLANK([.E27]);0;ROUND([.E27]*[.F27];2))" office:value-type="float" office:value="0" calcext:value-type="float">
            <text:p>0,00</text:p>
          </table:table-cell>
          <table:table-cell table:style-name="ce291" table:formula="of:=SUM([.G28:.G30])" office:value-type="float" office:value="9670.92" calcext:value-type="float">
            <text:p>9.670,92</text:p>
          </table:table-cell>
          <table:table-cell table:number-columns-repeated="1016"/>
        </table:table-row>
        <table:table-row table:style-name="ro2">
          <table:table-cell table:style-name="ce208" office:value-type="float" office:value="85335" calcext:value-type="float">
            <text:p>85335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Remoção de Meio-Fio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0.98" calcext:value-type="float">
            <text:p>0,98</text:p>
          </table:table-cell>
          <table:table-cell table:style-name="ce276" table:formula="of:=[$RESUMO.F28]" office:value-type="float" office:value="8.82" calcext:value-type="float">
            <text:p>8,82</text:p>
          </table:table-cell>
          <table:table-cell table:style-name="ce284" table:formula="of:=IF(ISBLANK([.E28]);0;ROUND([.E28]*[.F28];2))" office:value-type="float" office:value="8.64" calcext:value-type="float">
            <text:p>8,64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810150" calcext:value-type="float">
            <text:p>81015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Meio-Fio com Sarjeta DER - Tipo 2 - (0,042 m3) - Pré-Moldado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207.73" calcext:value-type="float">
            <text:p>207,73</text:p>
          </table:table-cell>
          <table:table-cell table:style-name="ce276" table:formula="of:=[$RESUMO.F29]" office:value-type="float" office:value="39.92" calcext:value-type="float">
            <text:p>39,92</text:p>
          </table:table-cell>
          <table:table-cell table:style-name="ce284" table:formula="of:=IF(ISBLANK([.E29]);0;ROUND([.E29]*[.F29];2))" office:value-type="float" office:value="8292.58" calcext:value-type="float">
            <text:p>8.292,58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810650" calcext:value-type="float">
            <text:p>81065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Meio-Fio com Sarjeta DER - Tipo 7 - (Rebaixado - 0,031 m3) - Pré-Moldado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40.85" calcext:value-type="float">
            <text:p>40,85</text:p>
          </table:table-cell>
          <table:table-cell table:style-name="ce276" table:formula="of:=[$RESUMO.F30]" office:value-type="float" office:value="33.53" calcext:value-type="float">
            <text:p>33,53</text:p>
          </table:table-cell>
          <table:table-cell table:style-name="ce284" table:formula="of:=IF(ISBLANK([.E30]);0;ROUND([.E30]*[.F30];2))" office:value-type="float" office:value="1369.7" calcext:value-type="float">
            <text:p>1.369,7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6</text:p>
          </table:table-cell>
          <table:table-cell table:style-name="ce233"/>
          <table:table-cell table:style-name="ce249" office:value-type="string" calcext:value-type="string">
            <text:p>PAISAGISMO / URBANISMO</text:p>
          </table:table-cell>
          <table:table-cell table:style-name="ce264" table:number-columns-repeated="3"/>
          <table:table-cell table:style-name="ce283" table:formula="of:=IF(ISBLANK([.E31]);0;ROUND([.E31]*[.F31];2))" office:value-type="float" office:value="0" calcext:value-type="float">
            <text:p>0,00</text:p>
          </table:table-cell>
          <table:table-cell table:style-name="ce291" table:formula="of:=SUM([.G32:.G40])" office:value-type="float" office:value="28883.51" calcext:value-type="float">
            <text:p>28.883,51</text:p>
          </table:table-cell>
          <table:table-cell table:number-columns-repeated="1016"/>
        </table:table-row>
        <table:table-row table:style-name="ro2">
          <table:table-cell table:style-name="ce208" office:value-type="float" office:value="606700" calcext:value-type="float">
            <text:p>6067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Demolição de Concreto Símples (calçadas e outros) - Inclusive Transporte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1.23" calcext:value-type="float">
            <text:p>1,23</text:p>
          </table:table-cell>
          <table:table-cell table:style-name="ce276" table:formula="of:=[$RESUMO.F32]" office:value-type="float" office:value="139.8" calcext:value-type="float">
            <text:p>139,80</text:p>
          </table:table-cell>
          <table:table-cell table:style-name="ce284" table:formula="of:=IF(ISBLANK([.E32]);0;ROUND([.E32]*[.F32];2))" office:value-type="float" office:value="171.95" calcext:value-type="float">
            <text:p>171,95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72961" calcext:value-type="float">
            <text:p>72961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Regularização e Compactação (para assentamento de calçadas/lajotas/blocos)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416.88" calcext:value-type="float">
            <text:p>416,88</text:p>
          </table:table-cell>
          <table:table-cell table:style-name="ce276" table:formula="of:=[$RESUMO.F33]" office:value-type="float" office:value="1.51" calcext:value-type="float">
            <text:p>1,51</text:p>
          </table:table-cell>
          <table:table-cell table:style-name="ce284" table:formula="of:=IF(ISBLANK([.E33]);0;ROUND([.E33]*[.F33];2))" office:value-type="float" office:value="629.49" calcext:value-type="float">
            <text:p>629,49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3900" calcext:value-type="float">
            <text:p>6039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Lastro de Brita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20.84" calcext:value-type="float">
            <text:p>20,84</text:p>
          </table:table-cell>
          <table:table-cell table:style-name="ce276" table:formula="of:=[$RESUMO.F34]" office:value-type="float" office:value="89.52" calcext:value-type="float">
            <text:p>89,52</text:p>
          </table:table-cell>
          <table:table-cell table:style-name="ce284" table:formula="of:=IF(ISBLANK([.E34]);0;ROUND([.E34]*[.F34];2))" office:value-type="float" office:value="1865.6" calcext:value-type="float">
            <text:p>1.865,6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3300" calcext:value-type="float">
            <text:p>6033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Aço CA-60 Dobragem e Colocação</text:p>
          </table:table-cell>
          <table:table-cell table:style-name="ce265" office:value-type="string" calcext:value-type="string">
            <text:p>kg</text:p>
          </table:table-cell>
          <table:table-cell table:style-name="ce272" office:value-type="float" office:value="444.91" calcext:value-type="float">
            <text:p>444,91</text:p>
          </table:table-cell>
          <table:table-cell table:style-name="ce276" table:formula="of:=[$RESUMO.F35]" office:value-type="float" office:value="12.13" calcext:value-type="float">
            <text:p>12,13</text:p>
          </table:table-cell>
          <table:table-cell table:style-name="ce284" table:formula="of:=IF(ISBLANK([.E35]);0;ROUND([.E35]*[.F35];2))" office:value-type="float" office:value="5396.76" calcext:value-type="float">
            <text:p>5.396,7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5000" calcext:value-type="float">
            <text:p>605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Calçada Concreto (e= 5,00 cm)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416.88" calcext:value-type="float">
            <text:p>416,88</text:p>
          </table:table-cell>
          <table:table-cell table:style-name="ce276" table:formula="of:=[$RESUMO.F36]" office:value-type="float" office:value="25.8" calcext:value-type="float">
            <text:p>25,80</text:p>
          </table:table-cell>
          <table:table-cell table:style-name="ce284" table:formula="of:=IF(ISBLANK([.E36]);0;ROUND([.E36]*[.F36];2))" office:value-type="float" office:value="10755.5" calcext:value-type="float">
            <text:p>10.755,5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3967/1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Plantio de Árvore, Altura &gt; 1,00 m, em Cavas de 80x80x80 cm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4" calcext:value-type="float">
            <text:p>14,00</text:p>
          </table:table-cell>
          <table:table-cell table:style-name="ce276" table:formula="of:=[$RESUMO.F37]" office:value-type="float" office:value="56.58" calcext:value-type="float">
            <text:p>56,58</text:p>
          </table:table-cell>
          <table:table-cell table:style-name="ce284" table:formula="of:=IF(ISBLANK([.E37]);0;ROUND([.E37]*[.F37];2))" office:value-type="float" office:value="792.12" calcext:value-type="float">
            <text:p>792,1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236/1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Plantio de Grama em Placas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663.23" calcext:value-type="float">
            <text:p>663,23</text:p>
          </table:table-cell>
          <table:table-cell table:style-name="ce276" table:formula="of:=[$RESUMO.F38]" office:value-type="float" office:value="8.44" calcext:value-type="float">
            <text:p>8,44</text:p>
          </table:table-cell>
          <table:table-cell table:style-name="ce284" table:formula="of:=IF(ISBLANK([.E38]);0;ROUND([.E38]*[.F38];2))" office:value-type="float" office:value="5597.66" calcext:value-type="float">
            <text:p>5.597,6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605000A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ampa para PNE com Piso Tátil (NBR 9050) - Modelo 02 - 5,94 m2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9" calcext:value-type="float">
            <text:p>9,00</text:p>
          </table:table-cell>
          <table:table-cell table:style-name="ce276" table:formula="of:=[$RESUMO.F39]" office:value-type="float" office:value="363.74" calcext:value-type="float">
            <text:p>363,74</text:p>
          </table:table-cell>
          <table:table-cell table:style-name="ce284" table:formula="of:=IF(ISBLANK([.E39]);0;ROUND([.E39]*[.F39];2))" office:value-type="float" office:value="3273.66" calcext:value-type="float">
            <text:p>3.273,6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605000E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ampa para PNE com Piso Tátil (NBR 9050) - Modelo 06 - 7,65 m2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40]" office:value-type="float" office:value="400.77" calcext:value-type="float">
            <text:p>400,77</text:p>
          </table:table-cell>
          <table:table-cell table:style-name="ce284" table:formula="of:=IF(ISBLANK([.E40]);0;ROUND([.E40]*[.F40];2))" office:value-type="float" office:value="400.77" calcext:value-type="float">
            <text:p>400,77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7</text:p>
          </table:table-cell>
          <table:table-cell table:style-name="ce233"/>
          <table:table-cell table:style-name="ce249" office:value-type="string" calcext:value-type="string">
            <text:p>SINALIZAÇÃO DE TRÂNSITO</text:p>
          </table:table-cell>
          <table:table-cell table:style-name="ce264" table:number-columns-repeated="2"/>
          <table:table-cell table:style-name="ce278"/>
          <table:table-cell table:style-name="ce283" table:formula="of:=IF(ISBLANK([.E41]);0;ROUND([.E41]*[.F41];2))" office:value-type="float" office:value="0" calcext:value-type="float">
            <text:p>0,00</text:p>
          </table:table-cell>
          <table:table-cell table:style-name="ce291" table:formula="of:=SUM([.G42:.G45])" office:value-type="float" office:value="5736.46" calcext:value-type="float">
            <text:p>5.736,46</text:p>
          </table:table-cell>
          <table:table-cell table:number-columns-repeated="1016"/>
        </table:table-row>
        <table:table-row table:style-name="ro2">
          <table:table-cell table:style-name="ce208" office:value-type="float" office:value="822000" calcext:value-type="float">
            <text:p>822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Faixa de Sinalização Horizontal com tinta resina acrílica base solvente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79.96" calcext:value-type="float">
            <text:p>79,96</text:p>
          </table:table-cell>
          <table:table-cell table:style-name="ce276" table:formula="of:=[$RESUMO.F42]" office:value-type="float" office:value="24.48" calcext:value-type="float">
            <text:p>24,48</text:p>
          </table:table-cell>
          <table:table-cell table:style-name="ce284" table:formula="of:=IF(ISBLANK([.E42]);0;ROUND([.E42]*[.F42];2))" office:value-type="float" office:value="1957.42" calcext:value-type="float">
            <text:p>1.957,4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820000E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Placa de Sinalização Refletiva - Círculo + Suporte Metálic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4" calcext:value-type="float">
            <text:p>4,00</text:p>
          </table:table-cell>
          <table:table-cell table:style-name="ce276" table:formula="of:=[$RESUMO.F43]" office:value-type="float" office:value="627.25" calcext:value-type="float">
            <text:p>627,25</text:p>
          </table:table-cell>
          <table:table-cell table:style-name="ce284" table:formula="of:=IF(ISBLANK([.E43]);0;ROUND([.E43]*[.F43];2))" office:value-type="float" office:value="2509" calcext:value-type="float">
            <text:p>2.509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820000G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Placa de Sinalização Refletiva - Octógono + Ssuporte Metálic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" calcext:value-type="float">
            <text:p>2,00</text:p>
          </table:table-cell>
          <table:table-cell table:style-name="ce276" table:formula="of:=[$RESUMO.F44]" office:value-type="float" office:value="635.02" calcext:value-type="float">
            <text:p>635,02</text:p>
          </table:table-cell>
          <table:table-cell table:style-name="ce284" table:formula="of:=IF(ISBLANK([.E44]);0;ROUND([.E44]*[.F44];2))" office:value-type="float" office:value="1270.04" calcext:value-type="float">
            <text:p>1.270,04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820000H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Placa de Sinalização Refletiva - Losango + Suporte Metálico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45]" office:value-type="float" office:value="629.66" calcext:value-type="float">
            <text:p>629,66</text:p>
          </table:table-cell>
          <table:table-cell table:style-name="ce284" table:formula="of:=IF(ISBLANK([.E45]);0;ROUND([.E45]*[.F45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8</text:p>
          </table:table-cell>
          <table:table-cell table:style-name="ce233"/>
          <table:table-cell table:style-name="ce249" office:value-type="string" calcext:value-type="string">
            <text:p>ILUMINAÇÃO PÚBLICA</text:p>
          </table:table-cell>
          <table:table-cell table:style-name="ce264" table:number-columns-repeated="3"/>
          <table:table-cell table:style-name="ce283" table:formula="of:=IF(ISBLANK([.E46]);0;ROUND([.E46]*[.F46];2))" office:value-type="float" office:value="0" calcext:value-type="float">
            <text:p>0,00</text:p>
          </table:table-cell>
          <table:table-cell table:style-name="ce291" table:formula="of:=SUM([.G47:.G47])" office:value-type="float" office:value="3699.34" calcext:value-type="float">
            <text:p>3.699,34</text:p>
          </table:table-cell>
          <table:table-cell table:number-columns-repeated="1016"/>
        </table:table-row>
        <table:table-row table:style-name="ro2">
          <table:table-cell table:style-name="ce214" office:value-type="float" office:value="844000" calcext:value-type="float">
            <text:p>844000</text:p>
          </table:table-cell>
          <table:table-cell table:style-name="ce235" office:value-type="string" calcext:value-type="string">
            <text:p>DER</text:p>
          </table:table-cell>
          <table:table-cell table:style-name="ce252" office:value-type="string" calcext:value-type="string">
            <text:p>Remanejamento de Poste (linha de transmissão)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47]" office:value-type="float" office:value="3699.34" calcext:value-type="float">
            <text:p>3.699,34</text:p>
          </table:table-cell>
          <table:table-cell table:style-name="ce284" table:formula="of:=IF(ISBLANK([.E47]);0;ROUND([.E47]*[.F47];2))" office:value-type="float" office:value="3699.34" calcext:value-type="float">
            <text:p>3.699,34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9</text:p>
          </table:table-cell>
          <table:table-cell table:style-name="ce233"/>
          <table:table-cell table:style-name="ce249" office:value-type="string" calcext:value-type="string">
            <text:p>DRENAGEM</text:p>
          </table:table-cell>
          <table:table-cell table:style-name="ce264" table:number-columns-repeated="3"/>
          <table:table-cell table:style-name="ce283" table:formula="of:=IF(ISBLANK([.E48]);0;ROUND([.E48]*[.F48];2))" office:value-type="float" office:value="0" calcext:value-type="float">
            <text:p>0,00</text:p>
          </table:table-cell>
          <table:table-cell table:style-name="ce291" table:formula="of:=SUM([.G49:.G68])" office:value-type="float" office:value="78538.97" calcext:value-type="float">
            <text:p>78.538,97</text:p>
          </table:table-cell>
          <table:table-cell table:number-columns-repeated="1016"/>
        </table:table-row>
        <table:table-row table:style-name="ro2">
          <table:table-cell table:style-name="ce208" office:value-type="float" office:value="600300" calcext:value-type="float">
            <text:p>6003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Escavação de Bueiros em 1ª Categoria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385.97" calcext:value-type="float">
            <text:p>385,97</text:p>
          </table:table-cell>
          <table:table-cell table:style-name="ce276" table:formula="of:=[$RESUMO.F49]" office:value-type="float" office:value="7.86" calcext:value-type="float">
            <text:p>7,86</text:p>
          </table:table-cell>
          <table:table-cell table:style-name="ce284" table:formula="of:=IF(ISBLANK([.E49]);0;ROUND([.E49]*[.F49];2))" office:value-type="float" office:value="3033.72" calcext:value-type="float">
            <text:p>3.033,7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30400" calcext:value-type="float">
            <text:p>630400</text:p>
          </table:table-cell>
          <table:table-cell table:style-name="ce230" office:value-type="string" calcext:value-type="string">
            <text:p>DER</text:p>
          </table:table-cell>
          <table:table-cell table:style-name="ce253" office:value-type="string" calcext:value-type="string">
            <text:p>Remoção de Bueiro ø 0,40 m - Inclusive Transporte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153" calcext:value-type="float">
            <text:p>153,00</text:p>
          </table:table-cell>
          <table:table-cell table:style-name="ce276" table:formula="of:=[$RESUMO.F50]" office:value-type="float" office:value="12.93" calcext:value-type="float">
            <text:p>12,93</text:p>
          </table:table-cell>
          <table:table-cell table:style-name="ce284" table:formula="of:=IF(ISBLANK([.E50]);0;ROUND([.E50]*[.F50];2))" office:value-type="float" office:value="1978.29" calcext:value-type="float">
            <text:p>1.978,29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1200" calcext:value-type="float">
            <text:p>6012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Reaterro e Apiloamento Mecânico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307.81" calcext:value-type="float">
            <text:p>307,81</text:p>
          </table:table-cell>
          <table:table-cell table:style-name="ce276" table:formula="of:=[$RESUMO.F51]" office:value-type="float" office:value="25.91" calcext:value-type="float">
            <text:p>25,91</text:p>
          </table:table-cell>
          <table:table-cell table:style-name="ce284" table:formula="of:=IF(ISBLANK([.E51]);0;ROUND([.E51]*[.F51];2))" office:value-type="float" office:value="7975.36" calcext:value-type="float">
            <text:p>7.975,3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6600" calcext:value-type="float">
            <text:p>6066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Demolição de Concreto Armado - Inclusive Transporte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2.4" calcext:value-type="float">
            <text:p>2,40</text:p>
          </table:table-cell>
          <table:table-cell table:style-name="ce276" table:formula="of:=[$RESUMO.F52]" office:value-type="float" office:value="271.74" calcext:value-type="float">
            <text:p>271,74</text:p>
          </table:table-cell>
          <table:table-cell table:style-name="ce284" table:formula="of:=IF(ISBLANK([.E52]);0;ROUND([.E52]*[.F52];2))" office:value-type="float" office:value="652.18" calcext:value-type="float">
            <text:p>652,18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3900" calcext:value-type="float">
            <text:p>6039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Lastro de Brita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8.98" calcext:value-type="float">
            <text:p>8,98</text:p>
          </table:table-cell>
          <table:table-cell table:style-name="ce276" table:formula="of:=[$RESUMO.F53]" office:value-type="float" office:value="144.93" calcext:value-type="float">
            <text:p>144,93</text:p>
          </table:table-cell>
          <table:table-cell table:style-name="ce284" table:formula="of:=IF(ISBLANK([.E53]);0;ROUND([.E53]*[.F53];2))" office:value-type="float" office:value="1301.47" calcext:value-type="float">
            <text:p>1.301,47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20100" calcext:value-type="float">
            <text:p>6201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Boca (Ala) de BSTC ø 0,60 m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54]" office:value-type="float" office:value="721.39" calcext:value-type="float">
            <text:p>721,39</text:p>
          </table:table-cell>
          <table:table-cell table:style-name="ce284" table:formula="of:=IF(ISBLANK([.E54]);0;ROUND([.E54]*[.F54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610600b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Corpo de BSTC ø 0,60 m sem Berço c/ Armação Símples PA-1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134" calcext:value-type="float">
            <text:p>134,00</text:p>
          </table:table-cell>
          <table:table-cell table:style-name="ce276" table:formula="of:=[$RESUMO.F55]" office:value-type="float" office:value="180.69" calcext:value-type="float">
            <text:p>180,69</text:p>
          </table:table-cell>
          <table:table-cell table:style-name="ce284" table:formula="of:=IF(ISBLANK([.E55]);0;ROUND([.E55]*[.F55];2))" office:value-type="float" office:value="24212.46" calcext:value-type="float">
            <text:p>24.212,4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610600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Corpo de BSTC ø 0,60 m, Sem Berço com Armação Dupla PA-2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44" calcext:value-type="float">
            <text:p>44,00</text:p>
          </table:table-cell>
          <table:table-cell table:style-name="ce276" table:formula="of:=[$RESUMO.F56]" office:value-type="float" office:value="193.57" calcext:value-type="float">
            <text:p>193,57</text:p>
          </table:table-cell>
          <table:table-cell table:style-name="ce284" table:formula="of:=IF(ISBLANK([.E56]);0;ROUND([.E56]*[.F56];2))" office:value-type="float" office:value="8517.08" calcext:value-type="float">
            <text:p>8.517,08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CLC060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Caixa de Ligação em Concreto Armado Tubo até ø 0,60 m - CLP 02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57]" office:value-type="float" office:value="1079.01" calcext:value-type="float">
            <text:p>1.079,01</text:p>
          </table:table-cell>
          <table:table-cell table:style-name="ce284" table:formula="of:=IF(ISBLANK([.E57]);0;ROUND([.E57]*[.F57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PVCH100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Poço de Visita em Concreto Armado, H até 1,00 m, Tubo até ø 0,60 m + chaminé 1,00 m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" calcext:value-type="float">
            <text:p>2,00</text:p>
          </table:table-cell>
          <table:table-cell table:style-name="ce276" table:formula="of:=[$RESUMO.F58]" office:value-type="float" office:value="2655.2" calcext:value-type="float">
            <text:p>2.655,20</text:p>
          </table:table-cell>
          <table:table-cell table:style-name="ce284" table:formula="of:=IF(ISBLANK([.E58]);0;ROUND([.E58]*[.F58];2))" office:value-type="float" office:value="5310.4" calcext:value-type="float">
            <text:p>5.310,4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DISSIPM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Dissipador de Energia com Pedra de Mão tubo ø 0,60 m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59]" office:value-type="float" office:value="1098.25" calcext:value-type="float">
            <text:p>1.098,25</text:p>
          </table:table-cell>
          <table:table-cell table:style-name="ce284" table:formula="of:=IF(ISBLANK([.E59]);0;ROUND([.E59]*[.F59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12">
          <table:table-cell table:style-name="ce215" office:value-type="string" calcext:value-type="string">
            <text:p>2106292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Escoramento de Valas com Tábuas de 2,5 x 30 cm e Longarinas de 6 x 16 cm - estroncas a cada metro não incluídas - profundidade de até 4 m - madeira com utilização de 3 vezes - confecção, instalação e retirada</text:p>
          </table:table-cell>
          <table:table-cell table:style-name="ce265" office:value-type="string" calcext:value-type="string">
            <text:p>m2</text:p>
          </table:table-cell>
          <table:table-cell table:style-name="ce272"/>
          <table:table-cell table:style-name="ce276" table:formula="of:=[$RESUMO.F60]" office:value-type="float" office:value="186.59" calcext:value-type="float">
            <text:p>186,59</text:p>
          </table:table-cell>
          <table:table-cell table:style-name="ce284" table:formula="of:=IF(ISBLANK([.E60]);0;ROUND([.E60]*[.F60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2106295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Estroncas para Valas com D = 15 cm - madeira com utilização de 3 vezes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61]" office:value-type="float" office:value="22.64" calcext:value-type="float">
            <text:p>22,64</text:p>
          </table:table-cell>
          <table:table-cell table:style-name="ce284" table:formula="of:=IF(ISBLANK([.E61]);0;ROUND([.E61]*[.F61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2003986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Tubo PEAD com Paredes Estruturadas para Drenagem - D = 600 mm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62]" office:value-type="float" office:value="419.13" calcext:value-type="float">
            <text:p>419,13</text:p>
          </table:table-cell>
          <table:table-cell table:style-name="ce284" table:formula="of:=IF(ISBLANK([.E62]);0;ROUND([.E62]*[.F62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4" office:value-type="string" calcext:value-type="string">
            <text:p>2003656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Caixa de Ligação e Passagem - CLP 08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8" calcext:value-type="float">
            <text:p>8,00</text:p>
          </table:table-cell>
          <table:table-cell table:style-name="ce276" table:formula="of:=[$RESUMO.F63]" office:value-type="float" office:value="1722.95" calcext:value-type="float">
            <text:p>1.722,95</text:p>
          </table:table-cell>
          <table:table-cell table:style-name="ce284" table:formula="of:=IF(ISBLANK([.E63]);0;ROUND([.E63]*[.F63];2))" office:value-type="float" office:value="13783.6" calcext:value-type="float">
            <text:p>13.783,6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4" office:value-type="string" calcext:value-type="string">
            <text:p>2003668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Caixa de Ligação e Passagem - CLP 14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64]" office:value-type="float" office:value="2020.76" calcext:value-type="float">
            <text:p>2.020,76</text:p>
          </table:table-cell>
          <table:table-cell table:style-name="ce284" table:formula="of:=IF(ISBLANK([.E64]);0;ROUND([.E64]*[.F64];2))" office:value-type="float" office:value="2020.76" calcext:value-type="float">
            <text:p>2.020,7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4" office:value-type="string" calcext:value-type="string">
            <text:p>2003626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Boca de Lobo Simples - Grelha de Concreto - BLSG 01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5" calcext:value-type="float">
            <text:p>5,00</text:p>
          </table:table-cell>
          <table:table-cell table:style-name="ce276" table:formula="of:=[$RESUMO.F65]" office:value-type="float" office:value="877.63" calcext:value-type="float">
            <text:p>877,63</text:p>
          </table:table-cell>
          <table:table-cell table:style-name="ce284" table:formula="of:=IF(ISBLANK([.E65]);0;ROUND([.E65]*[.F65];2))" office:value-type="float" office:value="4388.15" calcext:value-type="float">
            <text:p>4.388,15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4" office:value-type="string" calcext:value-type="string">
            <text:p>2003628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Boca de Lobo Simples - Grelha de Concreto - BLSG 02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5" calcext:value-type="float">
            <text:p>5,00</text:p>
          </table:table-cell>
          <table:table-cell table:style-name="ce276" table:formula="of:=[$RESUMO.F66]" office:value-type="float" office:value="1073.1" calcext:value-type="float">
            <text:p>1.073,10</text:p>
          </table:table-cell>
          <table:table-cell table:style-name="ce284" table:formula="of:=IF(ISBLANK([.E66]);0;ROUND([.E66]*[.F66];2))" office:value-type="float" office:value="5365.5" calcext:value-type="float">
            <text:p>5.365,5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4" office:value-type="string" calcext:value-type="string">
            <text:p>2003634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Boca de Lobo Dupla - Grelha de Concreto - BLDG 01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67]" office:value-type="float" office:value="1707.63" calcext:value-type="float">
            <text:p>1.707,63</text:p>
          </table:table-cell>
          <table:table-cell table:style-name="ce284" table:formula="of:=IF(ISBLANK([.E67]);0;ROUND([.E67]*[.F67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4" office:value-type="string" calcext:value-type="string">
            <text:p>2003636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Boca de Lobo Dupla - Grelha de Concreto - BLDG 02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68]" office:value-type="float" office:value="2027.6" calcext:value-type="float">
            <text:p>2.027,60</text:p>
          </table:table-cell>
          <table:table-cell table:style-name="ce284" table:formula="of:=IF(ISBLANK([.E68]);0;ROUND([.E68]*[.F68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13">
          <table:table-cell table:style-name="ce212" office:value-type="string" calcext:value-type="string">
            <text:p>10</text:p>
          </table:table-cell>
          <table:table-cell table:style-name="ce233"/>
          <table:table-cell table:style-name="ce249" office:value-type="string" calcext:value-type="string">
            <text:p>ENSAIOS TECNOLÓGICOS</text:p>
            <text:p>(Os custos com mobilização e desmobilização de equipe e equipamentos para a extração de amostras para os ensaios tecnológicos, exceto da capa asfáltica, serão de responsabilidade da empresa executora da obra)</text:p>
          </table:table-cell>
          <table:table-cell table:style-name="ce264" office:value-type="string" calcext:value-type="string">
            <text:p><text:s text:c="3"/></text:p>
          </table:table-cell>
          <table:table-cell table:style-name="ce264" table:number-columns-repeated="2"/>
          <table:table-cell table:style-name="ce283" table:formula="of:=IF(ISBLANK([.E69]);0;ROUND([.E69]*[.F69];2))" office:value-type="float" office:value="0" calcext:value-type="float">
            <text:p>0,00</text:p>
          </table:table-cell>
          <table:table-cell table:style-name="ce291" table:formula="of:=SUM([.G70:.G77])" office:value-type="float" office:value="990.32" calcext:value-type="float">
            <text:p>990,32</text:p>
          </table:table-cell>
          <table:table-cell table:number-columns-repeated="1016"/>
        </table:table-row>
        <table:table-row table:style-name="ro14">
          <table:table-cell table:style-name="ce208" office:value-type="string" calcext:value-type="string">
            <text:p>74022/14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Massa Específica - In Situ - Método Frasco de Areia (Grau de Compactação) - Regularização e Compactação do Subleit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" calcext:value-type="float">
            <text:p>2,00</text:p>
          </table:table-cell>
          <table:table-cell table:style-name="ce276" table:formula="of:=[$RESUMO.F70]" office:value-type="float" office:value="57.49" calcext:value-type="float">
            <text:p>57,49</text:p>
          </table:table-cell>
          <table:table-cell table:style-name="ce284" table:formula="of:=IF(ISBLANK([.E70]);0;ROUND([.E70]*[.F70];2))" office:value-type="float" office:value="114.98" calcext:value-type="float">
            <text:p>114,98</text:p>
          </table:table-cell>
          <table:table-cell table:style-name="ce292"/>
          <table:table-cell table:number-columns-repeated="1016"/>
        </table:table-row>
        <table:table-row table:style-name="ro14">
          <table:table-cell table:style-name="ce208" office:value-type="string" calcext:value-type="string">
            <text:p>74022/14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Massa Específica - In Situ - Método Frasco de Areia (Grau de Compactação) - Sub-base e Base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" calcext:value-type="float">
            <text:p>2,00</text:p>
          </table:table-cell>
          <table:table-cell table:style-name="ce276" table:formula="of:=[$RESUMO.F71]" office:value-type="float" office:value="57.49" calcext:value-type="float">
            <text:p>57,49</text:p>
          </table:table-cell>
          <table:table-cell table:style-name="ce284" table:formula="of:=IF(ISBLANK([.E71]);0;ROUND([.E71]*[.F71];2))" office:value-type="float" office:value="114.98" calcext:value-type="float">
            <text:p>114,98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022/52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Granulometria do Agregado - Base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" calcext:value-type="float">
            <text:p>2,00</text:p>
          </table:table-cell>
          <table:table-cell table:style-name="ce276" table:formula="of:=[$RESUMO.F72]" office:value-type="float" office:value="82.12" calcext:value-type="float">
            <text:p>82,12</text:p>
          </table:table-cell>
          <table:table-cell table:style-name="ce284" table:formula="of:=IF(ISBLANK([.E72]);0;ROUND([.E72]*[.F72];2))" office:value-type="float" office:value="164.24" calcext:value-type="float">
            <text:p>164,24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022/35</text:p>
          </table:table-cell>
          <table:table-cell table:style-name="ce230" office:value-type="string" calcext:value-type="string">
            <text:p>SEIL</text:p>
          </table:table-cell>
          <table:table-cell table:style-name="ce254" office:value-type="string" calcext:value-type="string">
            <text:p>Ensaio de Percentagem de Betume - Misturas Betuminosas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" calcext:value-type="float">
            <text:p>2,00</text:p>
          </table:table-cell>
          <table:table-cell table:style-name="ce276" table:formula="of:=[$RESUMO.F73]" office:value-type="float" office:value="123.18" calcext:value-type="float">
            <text:p>123,18</text:p>
          </table:table-cell>
          <table:table-cell table:style-name="ce284" table:formula="of:=IF(ISBLANK([.E73]);0;ROUND([.E73]*[.F73];2))" office:value-type="float" office:value="246.36" calcext:value-type="float">
            <text:p>246,3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022/53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Controle do Grau de Compactação da Mistura Asfáltica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" calcext:value-type="float">
            <text:p>2,00</text:p>
          </table:table-cell>
          <table:table-cell table:style-name="ce276" table:formula="of:=[$RESUMO.F74]" office:value-type="float" office:value="73.9" calcext:value-type="float">
            <text:p>73,90</text:p>
          </table:table-cell>
          <table:table-cell table:style-name="ce284" table:formula="of:=IF(ISBLANK([.E74]);0;ROUND([.E74]*[.F74];2))" office:value-type="float" office:value="147.8" calcext:value-type="float">
            <text:p>147,8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022/56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Densidade do Material Betuminos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" calcext:value-type="float">
            <text:p>2,00</text:p>
          </table:table-cell>
          <table:table-cell table:style-name="ce276" table:formula="of:=[$RESUMO.F75]" office:value-type="float" office:value="60.23" calcext:value-type="float">
            <text:p>60,23</text:p>
          </table:table-cell>
          <table:table-cell table:style-name="ce284" table:formula="of:=IF(ISBLANK([.E75]);0;ROUND([.E75]*[.F75];2))" office:value-type="float" office:value="120.46" calcext:value-type="float">
            <text:p>120,4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/>
          <table:table-cell table:style-name="ce230" office:value-type="string" calcext:value-type="string">
            <text:p>DAER/RS</text:p>
          </table:table-cell>
          <table:table-cell table:style-name="ce251" office:value-type="string" calcext:value-type="string">
            <text:p>Extração de Corpo de Prova de Concreto Asfáltico com Sonda Rotativa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" calcext:value-type="float">
            <text:p>2,00</text:p>
          </table:table-cell>
          <table:table-cell table:style-name="ce276" table:formula="of:=[$RESUMO.F76]" office:value-type="float" office:value="40.75" calcext:value-type="float">
            <text:p>40,75</text:p>
          </table:table-cell>
          <table:table-cell table:style-name="ce284" table:formula="of:=IF(ISBLANK([.E76]);0;ROUND([.E76]*[.F76];2))" office:value-type="float" office:value="81.5" calcext:value-type="float">
            <text:p>81,50</text:p>
          </table:table-cell>
          <table:table-cell table:style-name="ce292"/>
          <table:table-cell table:number-columns-repeated="1016"/>
        </table:table-row>
        <table:table-row table:style-name="ro14">
          <table:table-cell table:style-name="ce208" office:value-type="float" office:value="72872" calcext:value-type="float">
            <text:p>72872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Mobilização e Desmobilização (equipamento e equipe para extração de corpos de prova da capa asfáltica)</text:p>
          </table:table-cell>
          <table:table-cell table:style-name="ce267" office:value-type="string" calcext:value-type="string">
            <text:p>gb</text:p>
          </table:table-cell>
          <table:table-cell table:style-name="ce272"/>
          <table:table-cell table:style-name="ce276" table:formula="of:=[$RESUMO.F77]" office:value-type="float" office:value="3005.86" calcext:value-type="float">
            <text:p>3.005,86</text:p>
          </table:table-cell>
          <table:table-cell table:style-name="ce284" table:formula="of:=IF(ISBLANK([.E77]);0;ROUND([.E77]*[.F77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6" office:value-type="string" calcext:value-type="string">
            <text:p>x</text:p>
          </table:table-cell>
          <table:table-cell table:style-name="ce237"/>
          <table:table-cell table:style-name="ce255"/>
          <table:table-cell table:style-name="ce268"/>
          <table:table-cell table:style-name="ce273" table:number-columns-repeated="2"/>
          <table:table-cell table:style-name="ce285"/>
          <table:table-cell table:style-name="ce294"/>
          <table:table-cell table:number-columns-repeated="1016"/>
        </table:table-row>
        <table:table-row table:style-name="ro2">
          <table:table-cell table:style-name="ce217" office:value-type="string" calcext:value-type="string">
            <text:p>x</text:p>
          </table:table-cell>
          <table:table-cell table:style-name="ce238"/>
          <table:table-cell table:style-name="ce256" office:value-type="string" calcext:value-type="string">
            <text:p>PREÇO GLOBAL</text:p>
          </table:table-cell>
          <table:table-cell table:style-name="ce268"/>
          <table:table-cell table:style-name="ce274"/>
          <table:table-cell table:style-name="ce279"/>
          <table:table-cell table:style-name="ce286" table:formula="of:=SUBTOTAL(9;[.G7:.G77])" office:value-type="float" office:value="244195.97" calcext:value-type="float">
            <text:p>244.195,97</text:p>
          </table:table-cell>
          <table:table-cell table:style-name="ce286" table:formula="of:=SUBTOTAL(9;[.H7:.H77])" office:value-type="float" office:value="244195.97" calcext:value-type="float">
            <text:p>244.195,97</text:p>
          </table:table-cell>
          <table:table-cell table:number-columns-repeated="1016"/>
        </table:table-row>
        <table:table-row table:style-name="ro2">
          <table:table-cell table:style-name="ce218" office:value-type="string" calcext:value-type="string">
            <text:p>x</text:p>
          </table:table-cell>
          <table:table-cell table:number-columns-repeated="2"/>
          <table:table-cell table:style-name="ce269" table:number-columns-repeated="5"/>
          <table:table-cell table:number-columns-repeated="1016"/>
        </table:table-row>
        <table:table-row table:style-name="ro7">
          <table:table-cell table:style-name="ce219"/>
          <table:table-cell table:number-columns-repeated="6"/>
          <table:table-cell table:style-name="ce295"/>
          <table:table-cell table:number-columns-repeated="1016"/>
        </table:table-row>
        <table:table-row table:style-name="ro7" table:number-rows-repeated="4">
          <table:table-cell table:style-name="ce220"/>
          <table:table-cell table:number-columns-repeated="1023"/>
        </table:table-row>
        <table:table-row table:style-name="ro7" table:number-rows-repeated="1048490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_xlnm.Print_Area" table:base-cell-address="$CRONOGRAMA.$A$1" table:cell-range-address="$amarilis.$A$1:.$H$79" table:range-usable-as="print-range"/>
          <table:named-range table:name="_xlnm.Print_Titles" table:base-cell-address="$CRONOGRAMA.$A$1" table:cell-range-address="$amarilis.$A$5:.$AMJ$6" table:range-usable-as="repeat-column repeat-row"/>
          <table:named-range table:name="_xlnm._FilterDatabase" table:base-cell-address="$CRONOGRAMA.$A$1" table:cell-range-address="$amarilis.$A$6:.$I$80"/>
        </table:named-expressions>
      </table:table>
      <table:table table:name="rosas" table:style-name="ta6" table:print-ranges="rosas.A1:rosas.H79">
        <table:table-column table:style-name="co17" table:default-cell-style-name="ce221"/>
        <table:table-column table:style-name="co18" table:default-cell-style-name="ce221"/>
        <table:table-column table:style-name="co19" table:default-cell-style-name="ce257"/>
        <table:table-column table:style-name="co20" table:default-cell-style-name="ce257"/>
        <table:table-column table:style-name="co17" table:number-columns-repeated="2" table:default-cell-style-name="ce257"/>
        <table:table-column table:style-name="co21" table:number-columns-repeated="2" table:default-cell-style-name="ce257"/>
        <table:table-column table:style-name="co22" table:default-cell-style-name="ce257"/>
        <table:table-column table:style-name="co23" table:number-columns-repeated="1015" table:default-cell-style-name="ce257"/>
        <table:table-row table:style-name="ro10">
          <table:table-cell table:style-name="ce200" office:value-type="string" calcext:value-type="string" table:number-columns-spanned="8" table:number-rows-spanned="1">
            <text:p>PLANILHA DE SERVIÇOS <text:s text:c="2"/>- <text:s text:c="2"/>PAVIMENTAÇÃO</text:p>
          </table:table-cell>
          <table:covered-table-cell table:style-name="ce222"/>
          <table:covered-table-cell table:style-name="ce239"/>
          <table:covered-table-cell table:number-columns-repeated="3" table:style-name="ce258"/>
          <table:covered-table-cell table:number-columns-repeated="2" table:style-name="ce239"/>
          <table:table-cell table:number-columns-repeated="1016"/>
        </table:table-row>
        <table:table-row table:style-name="ro2">
          <table:table-cell table:style-name="ce201" office:value-type="string" calcext:value-type="string">
            <text:p>Município:</text:p>
          </table:table-cell>
          <table:table-cell table:style-name="ce223"/>
          <table:table-cell table:style-name="ce240" office:value-type="string" calcext:value-type="string">
            <text:p>ARAUCÁRIA</text:p>
          </table:table-cell>
          <table:table-cell table:style-name="ce259" table:number-columns-repeated="3"/>
          <table:table-cell table:style-name="ce280" office:value-type="string" calcext:value-type="string">
            <text:p>SAM <text:s/></text:p>
          </table:table-cell>
          <table:table-cell table:style-name="ce287" office:value-type="string" calcext:value-type="string">
            <text:p>116</text:p>
          </table:table-cell>
          <table:table-cell table:number-columns-repeated="1016"/>
        </table:table-row>
        <table:table-row table:style-name="ro2">
          <table:table-cell table:style-name="ce202" office:value-type="string" calcext:value-type="string">
            <text:p>Projeto:</text:p>
          </table:table-cell>
          <table:table-cell table:style-name="ce224"/>
          <table:table-cell table:style-name="ce241" office:value-type="string" calcext:value-type="string">
            <text:p>PAVIMENTAÇÃO DE VIAS URBANAS - CBUQ</text:p>
          </table:table-cell>
          <table:table-cell table:style-name="ce260" table:number-columns-repeated="3"/>
          <table:table-cell table:style-name="ce281" office:value-type="string" calcext:value-type="string">
            <text:p>LOTE nº </text:p>
          </table:table-cell>
          <table:table-cell table:style-name="ce288" office:value-type="string" calcext:value-type="string">
            <text:p>01</text:p>
          </table:table-cell>
          <table:table-cell table:number-columns-repeated="1016"/>
        </table:table-row>
        <table:table-row table:style-name="ro2">
          <table:table-cell table:style-name="ce203" office:value-type="string" calcext:value-type="string">
            <text:p>Local da Obra:</text:p>
          </table:table-cell>
          <table:table-cell table:style-name="ce225"/>
          <table:table-cell table:style-name="ce242" office:value-type="string" calcext:value-type="string" table:number-columns-spanned="6" table:number-rows-spanned="1">
            <text:p>RUA DAS ROSAS (ENTRE RUA AVENCA E RUA JOAQUIM DE OLIVEIRA GODOY) - BAIRRO CAMPINA DA BARRA</text:p>
          </table:table-cell>
          <table:covered-table-cell table:number-columns-repeated="4" table:style-name="ce261"/>
          <table:covered-table-cell table:style-name="ce289"/>
          <table:table-cell table:number-columns-repeated="1016"/>
        </table:table-row>
        <table:table-header-rows>
          <table:table-row table:style-name="ro2">
            <table:table-cell table:style-name="ce204" office:value-type="string" calcext:value-type="string">
              <text:p>Código</text:p>
            </table:table-cell>
            <table:table-cell table:style-name="ce226" office:value-type="string" calcext:value-type="string">
              <text:p>Orígem</text:p>
            </table:table-cell>
            <table:table-cell table:style-name="ce243" office:value-type="string" calcext:value-type="string">
              <text:p>DESCRIÇÃO DOS SERVIÇOS</text:p>
            </table:table-cell>
            <table:table-cell table:style-name="ce262" office:value-type="string" calcext:value-type="string">
              <text:p>UN.</text:p>
            </table:table-cell>
            <table:table-cell table:style-name="ce564" office:value-type="string" calcext:value-type="string" table:number-columns-spanned="4" table:number-rows-spanned="1">
              <text:p>ORÇAMENTO APROVADO</text:p>
            </table:table-cell>
            <table:covered-table-cell table:style-name="ce275"/>
            <table:covered-table-cell table:number-columns-repeated="2" table:style-name="ce564"/>
            <table:table-cell table:number-columns-repeated="1016"/>
          </table:table-row>
          <table:table-row table:style-name="ro11">
            <table:table-cell table:style-name="ce205"/>
            <table:table-cell table:style-name="ce227"/>
            <table:table-cell table:style-name="ce244"/>
            <table:table-cell table:style-name="ce263"/>
            <table:table-cell table:style-name="ce271" office:value-type="string" calcext:value-type="string">
              <text:p>QUANT.</text:p>
            </table:table-cell>
            <table:table-cell table:style-name="ce271" office:value-type="string" calcext:value-type="string">
              <text:p>UNIT.</text:p>
            </table:table-cell>
            <table:table-cell table:style-name="ce282" office:value-type="string" calcext:value-type="string">
              <text:p>( R$ ) - PM</text:p>
            </table:table-cell>
            <table:table-cell table:style-name="ce290" office:value-type="string" calcext:value-type="string">
              <text:p>( R$ ) - PM</text:p>
              <text:p>TOTAIS</text:p>
            </table:table-cell>
            <table:table-cell table:number-columns-repeated="1016"/>
          </table:table-row>
        </table:table-header-rows>
        <table:table-row table:style-name="ro2">
          <table:table-cell table:style-name="ce206" office:value-type="string" calcext:value-type="string">
            <text:p>1</text:p>
          </table:table-cell>
          <table:table-cell table:style-name="ce228"/>
          <table:table-cell table:style-name="ce245" office:value-type="string" calcext:value-type="string">
            <text:p>SERVIÇOS PRELIMINARES</text:p>
          </table:table-cell>
          <table:table-cell table:style-name="ce264" table:number-columns-repeated="3"/>
          <table:table-cell table:style-name="ce283"/>
          <table:table-cell table:style-name="ce291" table:formula="of:=SUM([.G8:.G11])" office:value-type="float" office:value="0" calcext:value-type="float">
            <text:p>0,00</text:p>
          </table:table-cell>
          <table:table-cell table:number-columns-repeated="1016"/>
        </table:table-row>
        <table:table-row table:style-name="ro2">
          <table:table-cell table:style-name="ce207" office:value-type="string" calcext:value-type="string">
            <text:p>74209/1</text:p>
          </table:table-cell>
          <table:table-cell table:style-name="ce229" office:value-type="string" calcext:value-type="string">
            <text:p>SEIL</text:p>
          </table:table-cell>
          <table:table-cell table:style-name="ce246" office:value-type="string" calcext:value-type="string">
            <text:p>Placa de Obra 4,00 x 2,00 m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8]" office:value-type="float" office:value="2189.95" calcext:value-type="float">
            <text:p>2.189,95</text:p>
          </table:table-cell>
          <table:table-cell table:style-name="ce284" table:formula="of:=IF(ISBLANK([.E8]);0;ROUND([.E8]*[.F8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840000" calcext:value-type="float">
            <text:p>8400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Remoção e recolocação de cercas de arame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9]" office:value-type="float" office:value="27.25" calcext:value-type="float">
            <text:p>27,25</text:p>
          </table:table-cell>
          <table:table-cell table:style-name="ce284" table:formula="of:=IF(ISBLANK([.E9]);0;ROUND([.E9]*[.F9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010205U</text:p>
          </table:table-cell>
          <table:table-cell table:style-name="ce230" office:value-type="string" calcext:value-type="string">
            <text:p>SMOP-Curitiba</text:p>
          </table:table-cell>
          <table:table-cell table:style-name="ce247" office:value-type="string" calcext:value-type="string">
            <text:p>Retirada de Alambrado com Mourão de Concreto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10]" office:value-type="float" office:value="26.3" calcext:value-type="float">
            <text:p>26,30</text:p>
          </table:table-cell>
          <table:table-cell table:style-name="ce284" table:formula="of:=IF(ISBLANK([.E10]);0;ROUND([.E10]*[.F10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9" office:value-type="string" calcext:value-type="string">
            <text:p>200103U</text:p>
          </table:table-cell>
          <table:table-cell table:style-name="ce231" office:value-type="string" calcext:value-type="string">
            <text:p>SMOP-Curitiba</text:p>
          </table:table-cell>
          <table:table-cell table:style-name="ce248" office:value-type="string" calcext:value-type="string">
            <text:p>Alambrado com Mourão de Concreto e Tela Fio 14, H= 2,20 m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11]" office:value-type="float" office:value="135.39" calcext:value-type="float">
            <text:p>135,39</text:p>
          </table:table-cell>
          <table:table-cell table:style-name="ce284" table:formula="of:=IF(ISBLANK([.E11]);0;ROUND([.E11]*[.F11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0" office:value-type="string" calcext:value-type="string">
            <text:p>2</text:p>
          </table:table-cell>
          <table:table-cell table:style-name="ce228"/>
          <table:table-cell table:style-name="ce249" office:value-type="string" calcext:value-type="string">
            <text:p>TERRAPLENAGEM</text:p>
          </table:table-cell>
          <table:table-cell table:style-name="ce264" table:number-columns-repeated="3"/>
          <table:table-cell table:style-name="ce283"/>
          <table:table-cell table:style-name="ce291" table:formula="of:=SUM([.G13:.G16])" office:value-type="float" office:value="24529.26" calcext:value-type="float">
            <text:p>24.529,26</text:p>
          </table:table-cell>
          <table:table-cell table:number-columns-repeated="1016"/>
        </table:table-row>
        <table:table-row table:style-name="ro2">
          <table:table-cell table:style-name="ce211" office:value-type="float" office:value="401100" calcext:value-type="float">
            <text:p>401100</text:p>
          </table:table-cell>
          <table:table-cell table:style-name="ce232" office:value-type="string" calcext:value-type="string">
            <text:p>DER</text:p>
          </table:table-cell>
          <table:table-cell table:style-name="ce250" office:value-type="string" calcext:value-type="string">
            <text:p>Compactação de Aterros 100% PN</text:p>
          </table:table-cell>
          <table:table-cell table:style-name="ce266" office:value-type="string" calcext:value-type="string">
            <text:p>m3</text:p>
          </table:table-cell>
          <table:table-cell table:style-name="ce272" office:value-type="float" office:value="19.88" calcext:value-type="float">
            <text:p>19,88</text:p>
          </table:table-cell>
          <table:table-cell table:style-name="ce276" table:formula="of:=[$RESUMO.F13]" office:value-type="float" office:value="4.58" calcext:value-type="float">
            <text:p>4,58</text:p>
          </table:table-cell>
          <table:table-cell table:style-name="ce284" table:formula="of:=IF(ISBLANK([.E13]);0;ROUND([.E13]*[.F13];2))" office:value-type="float" office:value="91.05" calcext:value-type="float">
            <text:p>91,05</text:p>
          </table:table-cell>
          <table:table-cell table:style-name="ce293"/>
          <table:table-cell table:number-columns-repeated="1016"/>
        </table:table-row>
        <table:table-row table:style-name="ro2">
          <table:table-cell table:style-name="ce208" office:value-type="float" office:value="400000" calcext:value-type="float">
            <text:p>40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Desmatamento e Limpeza ø até 30 cm</text:p>
          </table:table-cell>
          <table:table-cell table:style-name="ce265" office:value-type="string" calcext:value-type="string">
            <text:p>m2</text:p>
          </table:table-cell>
          <table:table-cell table:style-name="ce272"/>
          <table:table-cell table:style-name="ce276" table:formula="of:=[$RESUMO.F14]" office:value-type="float" office:value="0.81" calcext:value-type="float">
            <text:p>0,81</text:p>
          </table:table-cell>
          <table:table-cell table:style-name="ce284" table:formula="of:=IF(ISBLANK([.E14]);0;ROUND([.E14]*[.F14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501000" calcext:value-type="float">
            <text:p>501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Escarificação e Remoção do Revestimento Primário (para posterior reaproveitamento)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140.05" calcext:value-type="float">
            <text:p>140,05</text:p>
          </table:table-cell>
          <table:table-cell table:style-name="ce276" table:formula="of:=[$RESUMO.F15]" office:value-type="float" office:value="17.19" calcext:value-type="float">
            <text:p>17,19</text:p>
          </table:table-cell>
          <table:table-cell table:style-name="ce284" table:formula="of:=IF(ISBLANK([.E15]);0;ROUND([.E15]*[.F15];2))" office:value-type="float" office:value="2407.46" calcext:value-type="float">
            <text:p>2.407,4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520100" calcext:value-type="float">
            <text:p>5201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Escavação, Carga e Transporte de Jazida 1ª Categoria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1258.9" calcext:value-type="float">
            <text:p>1.258,90</text:p>
          </table:table-cell>
          <table:table-cell table:style-name="ce276" table:formula="of:=[$RESUMO.F16]" office:value-type="float" office:value="17.5" calcext:value-type="float">
            <text:p>17,50</text:p>
          </table:table-cell>
          <table:table-cell table:style-name="ce284" table:formula="of:=IF(ISBLANK([.E16]);0;ROUND([.E16]*[.F16];2))" office:value-type="float" office:value="22030.75" calcext:value-type="float">
            <text:p>22.030,75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3</text:p>
          </table:table-cell>
          <table:table-cell table:style-name="ce233"/>
          <table:table-cell table:style-name="ce249" office:value-type="string" calcext:value-type="string">
            <text:p>BASE / SUB-BASE</text:p>
          </table:table-cell>
          <table:table-cell table:style-name="ce264" table:number-columns-repeated="3"/>
          <table:table-cell table:style-name="ce283"/>
          <table:table-cell table:style-name="ce291" table:formula="of:=SUM([.G18:.G22])" office:value-type="float" office:value="77343.89" calcext:value-type="float">
            <text:p>77.343,89</text:p>
          </table:table-cell>
          <table:table-cell table:number-columns-repeated="1016"/>
        </table:table-row>
        <table:table-row table:style-name="ro2">
          <table:table-cell table:style-name="ce208" office:value-type="float" office:value="511100" calcext:value-type="float">
            <text:p>5111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gularização e Compactação do Subleito 100% PN</text:p>
          </table:table-cell>
          <table:table-cell table:style-name="ce265" office:value-type="string" calcext:value-type="string">
            <text:p>m2</text:p>
          </table:table-cell>
          <table:table-cell table:style-name="ce272"/>
          <table:table-cell table:style-name="ce276" table:formula="of:=[$RESUMO.F18]" office:value-type="float" office:value="2.88" calcext:value-type="float">
            <text:p>2,88</text:p>
          </table:table-cell>
          <table:table-cell table:style-name="ce284" table:formula="of:=IF(ISBLANK([.E18]);0;ROUND([.E18]*[.F18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450000" calcext:value-type="float">
            <text:p>45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vestimento Primário (Saibro - Reforço do Subleito/Substituição)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774.59" calcext:value-type="float">
            <text:p>774,59</text:p>
          </table:table-cell>
          <table:table-cell table:style-name="ce276" table:formula="of:=[$RESUMO.F19]" office:value-type="float" office:value="52.18" calcext:value-type="float">
            <text:p>52,18</text:p>
          </table:table-cell>
          <table:table-cell table:style-name="ce284" table:formula="of:=IF(ISBLANK([.E19]);0;ROUND([.E19]*[.F19];2))" office:value-type="float" office:value="40418.11" calcext:value-type="float">
            <text:p>40.418,11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450000" calcext:value-type="float">
            <text:p>45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vestimento Primário (Saibro - Sub-base) - Material Removido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140.05" calcext:value-type="float">
            <text:p>140,05</text:p>
          </table:table-cell>
          <table:table-cell table:style-name="ce276" table:formula="of:=[$RESUMO.F20]" office:value-type="float" office:value="28.36" calcext:value-type="float">
            <text:p>28,36</text:p>
          </table:table-cell>
          <table:table-cell table:style-name="ce284" table:formula="of:=IF(ISBLANK([.E20]);0;ROUND([.E20]*[.F20];2))" office:value-type="float" office:value="3971.82" calcext:value-type="float">
            <text:p>3.971,8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450000" calcext:value-type="float">
            <text:p>45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vestimento Primário (Saibro - Sub-base)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53.6" calcext:value-type="float">
            <text:p>53,60</text:p>
          </table:table-cell>
          <table:table-cell table:style-name="ce276" table:formula="of:=[$RESUMO.F21]" office:value-type="float" office:value="52.18" calcext:value-type="float">
            <text:p>52,18</text:p>
          </table:table-cell>
          <table:table-cell table:style-name="ce284" table:formula="of:=IF(ISBLANK([.E21]);0;ROUND([.E21]*[.F21];2))" office:value-type="float" office:value="2796.85" calcext:value-type="float">
            <text:p>2.796,85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531000" calcext:value-type="float">
            <text:p>531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Brita Graduada (Base)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193.65" calcext:value-type="float">
            <text:p>193,65</text:p>
          </table:table-cell>
          <table:table-cell table:style-name="ce276" table:formula="of:=[$RESUMO.F22]" office:value-type="float" office:value="155.73" calcext:value-type="float">
            <text:p>155,73</text:p>
          </table:table-cell>
          <table:table-cell table:style-name="ce284" table:formula="of:=IF(ISBLANK([.E22]);0;ROUND([.E22]*[.F22];2))" office:value-type="float" office:value="30157.11" calcext:value-type="float">
            <text:p>30.157,11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4</text:p>
          </table:table-cell>
          <table:table-cell table:style-name="ce233"/>
          <table:table-cell table:style-name="ce249" office:value-type="string" calcext:value-type="string">
            <text:p>REVESTIMENTO</text:p>
          </table:table-cell>
          <table:table-cell table:style-name="ce264" table:number-columns-repeated="3"/>
          <table:table-cell table:style-name="ce283" table:formula="of:=IF(ISBLANK([.E23]);0;ROUND([.E23]*[.F23];2))" office:value-type="float" office:value="0" calcext:value-type="float">
            <text:p>0,00</text:p>
          </table:table-cell>
          <table:table-cell table:style-name="ce291" table:formula="of:=SUM([.G24:.G26])" office:value-type="float" office:value="55640.93" calcext:value-type="float">
            <text:p>55.640,93</text:p>
          </table:table-cell>
          <table:table-cell table:number-columns-repeated="1016"/>
        </table:table-row>
        <table:table-row table:style-name="ro2">
          <table:table-cell table:style-name="ce213" office:value-type="float" office:value="560400" calcext:value-type="float">
            <text:p>560400</text:p>
          </table:table-cell>
          <table:table-cell table:style-name="ce234" office:value-type="string" calcext:value-type="string">
            <text:p>DER</text:p>
          </table:table-cell>
          <table:table-cell table:style-name="ce251" office:value-type="string" calcext:value-type="string">
            <text:p>Imprimação com CM-30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1290.98" calcext:value-type="float">
            <text:p>1.290,98</text:p>
          </table:table-cell>
          <table:table-cell table:style-name="ce276" table:formula="of:=[$RESUMO.F24]" office:value-type="float" office:value="5.31" calcext:value-type="float">
            <text:p>5,31</text:p>
          </table:table-cell>
          <table:table-cell table:style-name="ce284" table:formula="of:=IF(ISBLANK([.E24]);0;ROUND([.E24]*[.F24];2))" office:value-type="float" office:value="6855.1" calcext:value-type="float">
            <text:p>6.855,1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3" office:value-type="float" office:value="561100" calcext:value-type="float">
            <text:p>561100</text:p>
          </table:table-cell>
          <table:table-cell table:style-name="ce234" office:value-type="string" calcext:value-type="string">
            <text:p>DER</text:p>
          </table:table-cell>
          <table:table-cell table:style-name="ce251" office:value-type="string" calcext:value-type="string">
            <text:p>Pintura de Ligação com RR-1C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1290.98" calcext:value-type="float">
            <text:p>1.290,98</text:p>
          </table:table-cell>
          <table:table-cell table:style-name="ce276" table:formula="of:=[$RESUMO.F25]" office:value-type="float" office:value="1.38" calcext:value-type="float">
            <text:p>1,38</text:p>
          </table:table-cell>
          <table:table-cell table:style-name="ce284" table:formula="of:=IF(ISBLANK([.E25]);0;ROUND([.E25]*[.F25];2))" office:value-type="float" office:value="1781.55" calcext:value-type="float">
            <text:p>1.781,55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570000" calcext:value-type="float">
            <text:p>57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Concreto Betuminoso Usinado a Quente (CBUQ) - Faixa C</text:p>
          </table:table-cell>
          <table:table-cell table:style-name="ce265" office:value-type="string" calcext:value-type="string">
            <text:p>ton</text:p>
          </table:table-cell>
          <table:table-cell table:style-name="ce272" office:value-type="float" office:value="154.92" calcext:value-type="float">
            <text:p>154,92</text:p>
          </table:table-cell>
          <table:table-cell table:style-name="ce276" table:formula="of:=[$RESUMO.F26]" office:value-type="float" office:value="303.41" calcext:value-type="float">
            <text:p>303,41</text:p>
          </table:table-cell>
          <table:table-cell table:style-name="ce284" table:formula="of:=IF(ISBLANK([.E26]);0;ROUND([.E26]*[.F26];2))" office:value-type="float" office:value="47004.28" calcext:value-type="float">
            <text:p>47.004,28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5</text:p>
          </table:table-cell>
          <table:table-cell table:style-name="ce233"/>
          <table:table-cell table:style-name="ce249" office:value-type="string" calcext:value-type="string">
            <text:p>MEIO-FIO E SARJETA</text:p>
          </table:table-cell>
          <table:table-cell table:style-name="ce264" table:number-columns-repeated="3"/>
          <table:table-cell table:style-name="ce283" table:formula="of:=IF(ISBLANK([.E27]);0;ROUND([.E27]*[.F27];2))" office:value-type="float" office:value="0" calcext:value-type="float">
            <text:p>0,00</text:p>
          </table:table-cell>
          <table:table-cell table:style-name="ce291" table:formula="of:=SUM([.G28:.G30])" office:value-type="float" office:value="15023.64" calcext:value-type="float">
            <text:p>15.023,64</text:p>
          </table:table-cell>
          <table:table-cell table:number-columns-repeated="1016"/>
        </table:table-row>
        <table:table-row table:style-name="ro2">
          <table:table-cell table:style-name="ce208" office:value-type="float" office:value="85335" calcext:value-type="float">
            <text:p>85335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Remoção de Meio-Fio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68.08" calcext:value-type="float">
            <text:p>68,08</text:p>
          </table:table-cell>
          <table:table-cell table:style-name="ce276" table:formula="of:=[$RESUMO.F28]" office:value-type="float" office:value="8.82" calcext:value-type="float">
            <text:p>8,82</text:p>
          </table:table-cell>
          <table:table-cell table:style-name="ce284" table:formula="of:=IF(ISBLANK([.E28]);0;ROUND([.E28]*[.F28];2))" office:value-type="float" office:value="600.47" calcext:value-type="float">
            <text:p>600,47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810150" calcext:value-type="float">
            <text:p>81015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Meio-Fio com Sarjeta DER - Tipo 2 - (0,042 m3) - Pré-Moldado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335.6" calcext:value-type="float">
            <text:p>335,60</text:p>
          </table:table-cell>
          <table:table-cell table:style-name="ce276" table:formula="of:=[$RESUMO.F29]" office:value-type="float" office:value="39.92" calcext:value-type="float">
            <text:p>39,92</text:p>
          </table:table-cell>
          <table:table-cell table:style-name="ce284" table:formula="of:=IF(ISBLANK([.E29]);0;ROUND([.E29]*[.F29];2))" office:value-type="float" office:value="13397.15" calcext:value-type="float">
            <text:p>13.397,15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810650" calcext:value-type="float">
            <text:p>81065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Meio-Fio com Sarjeta DER - Tipo 7 - (Rebaixado - 0,031 m3) - Pré-Moldado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30.6" calcext:value-type="float">
            <text:p>30,60</text:p>
          </table:table-cell>
          <table:table-cell table:style-name="ce276" table:formula="of:=[$RESUMO.F30]" office:value-type="float" office:value="33.53" calcext:value-type="float">
            <text:p>33,53</text:p>
          </table:table-cell>
          <table:table-cell table:style-name="ce284" table:formula="of:=IF(ISBLANK([.E30]);0;ROUND([.E30]*[.F30];2))" office:value-type="float" office:value="1026.02" calcext:value-type="float">
            <text:p>1.026,0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6</text:p>
          </table:table-cell>
          <table:table-cell table:style-name="ce233"/>
          <table:table-cell table:style-name="ce249" office:value-type="string" calcext:value-type="string">
            <text:p>PAISAGISMO / URBANISMO</text:p>
          </table:table-cell>
          <table:table-cell table:style-name="ce264" table:number-columns-repeated="3"/>
          <table:table-cell table:style-name="ce283" table:formula="of:=IF(ISBLANK([.E31]);0;ROUND([.E31]*[.F31];2))" office:value-type="float" office:value="0" calcext:value-type="float">
            <text:p>0,00</text:p>
          </table:table-cell>
          <table:table-cell table:style-name="ce291" table:formula="of:=SUM([.G32:.G40])" office:value-type="float" office:value="24201.29" calcext:value-type="float">
            <text:p>24.201,29</text:p>
          </table:table-cell>
          <table:table-cell table:number-columns-repeated="1016"/>
        </table:table-row>
        <table:table-row table:style-name="ro2">
          <table:table-cell table:style-name="ce208" office:value-type="float" office:value="606700" calcext:value-type="float">
            <text:p>6067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Demolição de Concreto Símples (calçadas e outros) - Inclusive Transporte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0.9" calcext:value-type="float">
            <text:p>0,90</text:p>
          </table:table-cell>
          <table:table-cell table:style-name="ce276" table:formula="of:=[$RESUMO.F32]" office:value-type="float" office:value="139.8" calcext:value-type="float">
            <text:p>139,80</text:p>
          </table:table-cell>
          <table:table-cell table:style-name="ce284" table:formula="of:=IF(ISBLANK([.E32]);0;ROUND([.E32]*[.F32];2))" office:value-type="float" office:value="125.82" calcext:value-type="float">
            <text:p>125,8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72961" calcext:value-type="float">
            <text:p>72961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Regularização e Compactação (para assentamento de calçadas/lajotas/blocos)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539.45" calcext:value-type="float">
            <text:p>539,45</text:p>
          </table:table-cell>
          <table:table-cell table:style-name="ce276" table:formula="of:=[$RESUMO.F33]" office:value-type="float" office:value="1.51" calcext:value-type="float">
            <text:p>1,51</text:p>
          </table:table-cell>
          <table:table-cell table:style-name="ce284" table:formula="of:=IF(ISBLANK([.E33]);0;ROUND([.E33]*[.F33];2))" office:value-type="float" office:value="814.57" calcext:value-type="float">
            <text:p>814,57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3900" calcext:value-type="float">
            <text:p>6039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Lastro de Brita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26.97" calcext:value-type="float">
            <text:p>26,97</text:p>
          </table:table-cell>
          <table:table-cell table:style-name="ce276" table:formula="of:=[$RESUMO.F34]" office:value-type="float" office:value="89.52" calcext:value-type="float">
            <text:p>89,52</text:p>
          </table:table-cell>
          <table:table-cell table:style-name="ce284" table:formula="of:=IF(ISBLANK([.E34]);0;ROUND([.E34]*[.F34];2))" office:value-type="float" office:value="2414.35" calcext:value-type="float">
            <text:p>2.414,35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3300" calcext:value-type="float">
            <text:p>6033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Aço CA-60 Dobragem e Colocação</text:p>
          </table:table-cell>
          <table:table-cell table:style-name="ce265" office:value-type="string" calcext:value-type="string">
            <text:p>kg</text:p>
          </table:table-cell>
          <table:table-cell table:style-name="ce272" office:value-type="float" office:value="24.74" calcext:value-type="float">
            <text:p>24,74</text:p>
          </table:table-cell>
          <table:table-cell table:style-name="ce276" table:formula="of:=[$RESUMO.F35]" office:value-type="float" office:value="12.13" calcext:value-type="float">
            <text:p>12,13</text:p>
          </table:table-cell>
          <table:table-cell table:style-name="ce284" table:formula="of:=IF(ISBLANK([.E35]);0;ROUND([.E35]*[.F35];2))" office:value-type="float" office:value="300.1" calcext:value-type="float">
            <text:p>300,1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5000" calcext:value-type="float">
            <text:p>605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Calçada Concreto (e= 5,00 cm)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539.45" calcext:value-type="float">
            <text:p>539,45</text:p>
          </table:table-cell>
          <table:table-cell table:style-name="ce276" table:formula="of:=[$RESUMO.F36]" office:value-type="float" office:value="25.8" calcext:value-type="float">
            <text:p>25,80</text:p>
          </table:table-cell>
          <table:table-cell table:style-name="ce284" table:formula="of:=IF(ISBLANK([.E36]);0;ROUND([.E36]*[.F36];2))" office:value-type="float" office:value="13917.81" calcext:value-type="float">
            <text:p>13.917,81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3967/1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Plantio de Árvore, Altura &gt; 1,00 m, em Cavas de 80x80x80 cm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5" calcext:value-type="float">
            <text:p>5,00</text:p>
          </table:table-cell>
          <table:table-cell table:style-name="ce276" table:formula="of:=[$RESUMO.F37]" office:value-type="float" office:value="56.58" calcext:value-type="float">
            <text:p>56,58</text:p>
          </table:table-cell>
          <table:table-cell table:style-name="ce284" table:formula="of:=IF(ISBLANK([.E37]);0;ROUND([.E37]*[.F37];2))" office:value-type="float" office:value="282.9" calcext:value-type="float">
            <text:p>282,9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236/1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Plantio de Grama em Placas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199.6" calcext:value-type="float">
            <text:p>199,60</text:p>
          </table:table-cell>
          <table:table-cell table:style-name="ce276" table:formula="of:=[$RESUMO.F38]" office:value-type="float" office:value="8.44" calcext:value-type="float">
            <text:p>8,44</text:p>
          </table:table-cell>
          <table:table-cell table:style-name="ce284" table:formula="of:=IF(ISBLANK([.E38]);0;ROUND([.E38]*[.F38];2))" office:value-type="float" office:value="1684.62" calcext:value-type="float">
            <text:p>1.684,6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605000A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ampa para PNE com Piso Tátil (NBR 9050) - Modelo 02 - 5,94 m2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4" calcext:value-type="float">
            <text:p>4,00</text:p>
          </table:table-cell>
          <table:table-cell table:style-name="ce276" table:formula="of:=[$RESUMO.F39]" office:value-type="float" office:value="363.74" calcext:value-type="float">
            <text:p>363,74</text:p>
          </table:table-cell>
          <table:table-cell table:style-name="ce284" table:formula="of:=IF(ISBLANK([.E39]);0;ROUND([.E39]*[.F39];2))" office:value-type="float" office:value="1454.96" calcext:value-type="float">
            <text:p>1.454,9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605000E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ampa para PNE com Piso Tátil (NBR 9050) - Modelo 06 - 7,65 m2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8" calcext:value-type="float">
            <text:p>8,00</text:p>
          </table:table-cell>
          <table:table-cell table:style-name="ce276" table:formula="of:=[$RESUMO.F40]" office:value-type="float" office:value="400.77" calcext:value-type="float">
            <text:p>400,77</text:p>
          </table:table-cell>
          <table:table-cell table:style-name="ce284" table:formula="of:=IF(ISBLANK([.E40]);0;ROUND([.E40]*[.F40];2))" office:value-type="float" office:value="3206.16" calcext:value-type="float">
            <text:p>3.206,1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7</text:p>
          </table:table-cell>
          <table:table-cell table:style-name="ce233"/>
          <table:table-cell table:style-name="ce296" office:value-type="string" calcext:value-type="string">
            <text:p>SINALIZAÇÃO DE TRÂNSITO</text:p>
          </table:table-cell>
          <table:table-cell table:style-name="ce264" table:number-columns-repeated="3"/>
          <table:table-cell table:style-name="ce283" table:formula="of:=IF(ISBLANK([.E41]);0;ROUND([.E41]*[.F41];2))" office:value-type="float" office:value="0" calcext:value-type="float">
            <text:p>0,00</text:p>
          </table:table-cell>
          <table:table-cell table:style-name="ce291" table:formula="of:=SUM([.G42:.G45])" office:value-type="float" office:value="9265.75" calcext:value-type="float">
            <text:p>9.265,75</text:p>
          </table:table-cell>
          <table:table-cell table:number-columns-repeated="1016"/>
        </table:table-row>
        <table:table-row table:style-name="ro2">
          <table:table-cell table:style-name="ce208" office:value-type="float" office:value="822000" calcext:value-type="float">
            <text:p>822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Faixa de Sinalização Horizontal com tinta resina acrílica base solvente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121.54" calcext:value-type="float">
            <text:p>121,54</text:p>
          </table:table-cell>
          <table:table-cell table:style-name="ce276" table:formula="of:=[$RESUMO.F42]" office:value-type="float" office:value="24.48" calcext:value-type="float">
            <text:p>24,48</text:p>
          </table:table-cell>
          <table:table-cell table:style-name="ce284" table:formula="of:=IF(ISBLANK([.E42]);0;ROUND([.E42]*[.F42];2))" office:value-type="float" office:value="2975.3" calcext:value-type="float">
            <text:p>2.975,3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820000E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Placa de Sinalização Refletiva - Círculo + Suporte Metálic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7" calcext:value-type="float">
            <text:p>7,00</text:p>
          </table:table-cell>
          <table:table-cell table:style-name="ce276" table:formula="of:=[$RESUMO.F43]" office:value-type="float" office:value="627.25" calcext:value-type="float">
            <text:p>627,25</text:p>
          </table:table-cell>
          <table:table-cell table:style-name="ce284" table:formula="of:=IF(ISBLANK([.E43]);0;ROUND([.E43]*[.F43];2))" office:value-type="float" office:value="4390.75" calcext:value-type="float">
            <text:p>4.390,75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820000G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Placa de Sinalização Refletiva - Octógono + Ssuporte Metálic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" calcext:value-type="float">
            <text:p>2,00</text:p>
          </table:table-cell>
          <table:table-cell table:style-name="ce276" table:formula="of:=[$RESUMO.F44]" office:value-type="float" office:value="635.02" calcext:value-type="float">
            <text:p>635,02</text:p>
          </table:table-cell>
          <table:table-cell table:style-name="ce284" table:formula="of:=IF(ISBLANK([.E44]);0;ROUND([.E44]*[.F44];2))" office:value-type="float" office:value="1270.04" calcext:value-type="float">
            <text:p>1.270,04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820000H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Placa de Sinalização Refletiva - Losango + Suporte Metálic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45]" office:value-type="float" office:value="629.66" calcext:value-type="float">
            <text:p>629,66</text:p>
          </table:table-cell>
          <table:table-cell table:style-name="ce284" table:formula="of:=IF(ISBLANK([.E45]);0;ROUND([.E45]*[.F45];2))" office:value-type="float" office:value="629.66" calcext:value-type="float">
            <text:p>629,6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8</text:p>
          </table:table-cell>
          <table:table-cell table:style-name="ce233"/>
          <table:table-cell table:style-name="ce296" office:value-type="string" calcext:value-type="string">
            <text:p>ILUMINAÇÃO PÚBLICA</text:p>
          </table:table-cell>
          <table:table-cell table:style-name="ce264" table:number-columns-repeated="3"/>
          <table:table-cell table:style-name="ce283" table:formula="of:=IF(ISBLANK([.E46]);0;ROUND([.E46]*[.F46];2))" office:value-type="float" office:value="0" calcext:value-type="float">
            <text:p>0,00</text:p>
          </table:table-cell>
          <table:table-cell table:style-name="ce291" table:formula="of:=SUM([.G47:.G47])" office:value-type="float" office:value="3699.34" calcext:value-type="float">
            <text:p>3.699,34</text:p>
          </table:table-cell>
          <table:table-cell table:number-columns-repeated="1016"/>
        </table:table-row>
        <table:table-row table:style-name="ro2">
          <table:table-cell table:style-name="ce215" office:value-type="float" office:value="844000" calcext:value-type="float">
            <text:p>844000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Remanejamento de Poste (linha de transmissão)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47]" office:value-type="float" office:value="3699.34" calcext:value-type="float">
            <text:p>3.699,34</text:p>
          </table:table-cell>
          <table:table-cell table:style-name="ce284" table:formula="of:=IF(ISBLANK([.E47]);0;ROUND([.E47]*[.F47];2))" office:value-type="float" office:value="3699.34" calcext:value-type="float">
            <text:p>3.699,34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9</text:p>
          </table:table-cell>
          <table:table-cell table:style-name="ce233"/>
          <table:table-cell table:style-name="ce296" office:value-type="string" calcext:value-type="string">
            <text:p>DRENAGEM</text:p>
          </table:table-cell>
          <table:table-cell table:style-name="ce264" table:number-columns-repeated="3"/>
          <table:table-cell table:style-name="ce283" table:formula="of:=IF(ISBLANK([.E48]);0;ROUND([.E48]*[.F48];2))" office:value-type="float" office:value="0" calcext:value-type="float">
            <text:p>0,00</text:p>
          </table:table-cell>
          <table:table-cell table:style-name="ce291" table:formula="of:=SUM([.G49:.G68])" office:value-type="float" office:value="133629.82" calcext:value-type="float">
            <text:p>133.629,82</text:p>
          </table:table-cell>
          <table:table-cell table:number-columns-repeated="1016"/>
        </table:table-row>
        <table:table-row table:style-name="ro2">
          <table:table-cell table:style-name="ce208" office:value-type="float" office:value="600300" calcext:value-type="float">
            <text:p>6003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Escavação de Bueiros em 1ª Categoria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676.01" calcext:value-type="float">
            <text:p>676,01</text:p>
          </table:table-cell>
          <table:table-cell table:style-name="ce276" table:formula="of:=[$RESUMO.F49]" office:value-type="float" office:value="7.86" calcext:value-type="float">
            <text:p>7,86</text:p>
          </table:table-cell>
          <table:table-cell table:style-name="ce284" table:formula="of:=IF(ISBLANK([.E49]);0;ROUND([.E49]*[.F49];2))" office:value-type="float" office:value="5313.44" calcext:value-type="float">
            <text:p>5.313,44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30400" calcext:value-type="float">
            <text:p>630400</text:p>
          </table:table-cell>
          <table:table-cell table:style-name="ce230" office:value-type="string" calcext:value-type="string">
            <text:p>DER</text:p>
          </table:table-cell>
          <table:table-cell table:style-name="ce253" office:value-type="string" calcext:value-type="string">
            <text:p>Remoção de Bueiro ø 0,40 m - Inclusive Transporte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202" calcext:value-type="float">
            <text:p>202,00</text:p>
          </table:table-cell>
          <table:table-cell table:style-name="ce276" table:formula="of:=[$RESUMO.F50]" office:value-type="float" office:value="12.93" calcext:value-type="float">
            <text:p>12,93</text:p>
          </table:table-cell>
          <table:table-cell table:style-name="ce284" table:formula="of:=IF(ISBLANK([.E50]);0;ROUND([.E50]*[.F50];2))" office:value-type="float" office:value="2611.86" calcext:value-type="float">
            <text:p>2.611,8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1200" calcext:value-type="float">
            <text:p>6012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Reaterro e Apiloamento Mecânico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645.25" calcext:value-type="float">
            <text:p>645,25</text:p>
          </table:table-cell>
          <table:table-cell table:style-name="ce276" table:formula="of:=[$RESUMO.F51]" office:value-type="float" office:value="25.91" calcext:value-type="float">
            <text:p>25,91</text:p>
          </table:table-cell>
          <table:table-cell table:style-name="ce284" table:formula="of:=IF(ISBLANK([.E51]);0;ROUND([.E51]*[.F51];2))" office:value-type="float" office:value="16718.43" calcext:value-type="float">
            <text:p>16.718,43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6600" calcext:value-type="float">
            <text:p>6066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Demolição de Concreto Armado - Inclusive Transporte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2.64" calcext:value-type="float">
            <text:p>2,64</text:p>
          </table:table-cell>
          <table:table-cell table:style-name="ce276" table:formula="of:=[$RESUMO.F52]" office:value-type="float" office:value="271.74" calcext:value-type="float">
            <text:p>271,74</text:p>
          </table:table-cell>
          <table:table-cell table:style-name="ce284" table:formula="of:=IF(ISBLANK([.E52]);0;ROUND([.E52]*[.F52];2))" office:value-type="float" office:value="717.39" calcext:value-type="float">
            <text:p>717,39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3900" calcext:value-type="float">
            <text:p>6039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Lastro de Brita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26.69" calcext:value-type="float">
            <text:p>26,69</text:p>
          </table:table-cell>
          <table:table-cell table:style-name="ce276" table:formula="of:=[$RESUMO.F53]" office:value-type="float" office:value="144.93" calcext:value-type="float">
            <text:p>144,93</text:p>
          </table:table-cell>
          <table:table-cell table:style-name="ce284" table:formula="of:=IF(ISBLANK([.E53]);0;ROUND([.E53]*[.F53];2))" office:value-type="float" office:value="3868.18" calcext:value-type="float">
            <text:p>3.868,18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20100" calcext:value-type="float">
            <text:p>6201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Boca (Ala) de BSTC ø 0,60 m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54]" office:value-type="float" office:value="721.39" calcext:value-type="float">
            <text:p>721,39</text:p>
          </table:table-cell>
          <table:table-cell table:style-name="ce284" table:formula="of:=IF(ISBLANK([.E54]);0;ROUND([.E54]*[.F54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610600b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Corpo de BSTC ø 0,60 m sem Berço c/ Armação Símples PA-1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55]" office:value-type="float" office:value="180.69" calcext:value-type="float">
            <text:p>180,69</text:p>
          </table:table-cell>
          <table:table-cell table:style-name="ce284" table:formula="of:=IF(ISBLANK([.E55]);0;ROUND([.E55]*[.F55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610600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Corpo de BSTC ø 0,60 m, Sem Berço com Armação Dupla PA-2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35" calcext:value-type="float">
            <text:p>35,00</text:p>
          </table:table-cell>
          <table:table-cell table:style-name="ce276" table:formula="of:=[$RESUMO.F56]" office:value-type="float" office:value="193.57" calcext:value-type="float">
            <text:p>193,57</text:p>
          </table:table-cell>
          <table:table-cell table:style-name="ce284" table:formula="of:=IF(ISBLANK([.E56]);0;ROUND([.E56]*[.F56];2))" office:value-type="float" office:value="6774.95" calcext:value-type="float">
            <text:p>6.774,95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CLC060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Caixa de Ligação em Concreto Armado Tubo até ø 0,60 m - CLP 02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4" calcext:value-type="float">
            <text:p>4,00</text:p>
          </table:table-cell>
          <table:table-cell table:style-name="ce276" table:formula="of:=[$RESUMO.F57]" office:value-type="float" office:value="1079.01" calcext:value-type="float">
            <text:p>1.079,01</text:p>
          </table:table-cell>
          <table:table-cell table:style-name="ce284" table:formula="of:=IF(ISBLANK([.E57]);0;ROUND([.E57]*[.F57];2))" office:value-type="float" office:value="4316.04" calcext:value-type="float">
            <text:p>4.316,04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PVCH100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Poço de Visita em Concreto Armado, H até 1,00 m, Tubo até ø 0,60 m + chaminé 1,00 m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4" calcext:value-type="float">
            <text:p>4,00</text:p>
          </table:table-cell>
          <table:table-cell table:style-name="ce276" table:formula="of:=[$RESUMO.F58]" office:value-type="float" office:value="2655.2" calcext:value-type="float">
            <text:p>2.655,20</text:p>
          </table:table-cell>
          <table:table-cell table:style-name="ce284" table:formula="of:=IF(ISBLANK([.E58]);0;ROUND([.E58]*[.F58];2))" office:value-type="float" office:value="10620.8" calcext:value-type="float">
            <text:p>10.620,8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DISSIPM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Dissipador de Energia com Pedra de Mão tubo ø 0,60 m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59]" office:value-type="float" office:value="1098.25" calcext:value-type="float">
            <text:p>1.098,25</text:p>
          </table:table-cell>
          <table:table-cell table:style-name="ce284" table:formula="of:=IF(ISBLANK([.E59]);0;ROUND([.E59]*[.F59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12">
          <table:table-cell table:style-name="ce215" office:value-type="string" calcext:value-type="string">
            <text:p>2106292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Escoramento de Valas com Tábuas de 2,5 x 30 cm e Longarinas de 6 x 16 cm - estroncas a cada metro não incluídas - profundidade de até 4 m - madeira com utilização de 3 vezes - confecção, instalação e retirada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9.1" calcext:value-type="float">
            <text:p>9,10</text:p>
          </table:table-cell>
          <table:table-cell table:style-name="ce276" table:formula="of:=[$RESUMO.F60]" office:value-type="float" office:value="186.59" calcext:value-type="float">
            <text:p>186,59</text:p>
          </table:table-cell>
          <table:table-cell table:style-name="ce284" table:formula="of:=IF(ISBLANK([.E60]);0;ROUND([.E60]*[.F60];2))" office:value-type="float" office:value="1697.97" calcext:value-type="float">
            <text:p>1.697,97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2106295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Estroncas para Valas com D = 15 cm - madeira com utilização de 3 vezes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4" calcext:value-type="float">
            <text:p>4,00</text:p>
          </table:table-cell>
          <table:table-cell table:style-name="ce276" table:formula="of:=[$RESUMO.F61]" office:value-type="float" office:value="22.64" calcext:value-type="float">
            <text:p>22,64</text:p>
          </table:table-cell>
          <table:table-cell table:style-name="ce284" table:formula="of:=IF(ISBLANK([.E61]);0;ROUND([.E61]*[.F61];2))" office:value-type="float" office:value="90.56" calcext:value-type="float">
            <text:p>90,5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2003986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Tubo PEAD com Paredes Estruturadas para Drenagem - D = 600 mm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163" calcext:value-type="float">
            <text:p>163,00</text:p>
          </table:table-cell>
          <table:table-cell table:style-name="ce276" table:formula="of:=[$RESUMO.F62]" office:value-type="float" office:value="419.13" calcext:value-type="float">
            <text:p>419,13</text:p>
          </table:table-cell>
          <table:table-cell table:style-name="ce284" table:formula="of:=IF(ISBLANK([.E62]);0;ROUND([.E62]*[.F62];2))" office:value-type="float" office:value="68318.19" calcext:value-type="float">
            <text:p>68.318,19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2003656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Caixa de Ligação e Passagem - CLP 08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63]" office:value-type="float" office:value="1722.95" calcext:value-type="float">
            <text:p>1.722,95</text:p>
          </table:table-cell>
          <table:table-cell table:style-name="ce284" table:formula="of:=IF(ISBLANK([.E63]);0;ROUND([.E63]*[.F63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2003668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Caixa de Ligação e Passagem - CLP 14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64]" office:value-type="float" office:value="2020.76" calcext:value-type="float">
            <text:p>2.020,76</text:p>
          </table:table-cell>
          <table:table-cell table:style-name="ce284" table:formula="of:=IF(ISBLANK([.E64]);0;ROUND([.E64]*[.F64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2003626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Boca de Lobo Simples - Grelha de Concreto - BLSG 01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7" calcext:value-type="float">
            <text:p>7,00</text:p>
          </table:table-cell>
          <table:table-cell table:style-name="ce276" table:formula="of:=[$RESUMO.F65]" office:value-type="float" office:value="877.63" calcext:value-type="float">
            <text:p>877,63</text:p>
          </table:table-cell>
          <table:table-cell table:style-name="ce284" table:formula="of:=IF(ISBLANK([.E65]);0;ROUND([.E65]*[.F65];2))" office:value-type="float" office:value="6143.41" calcext:value-type="float">
            <text:p>6.143,41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2003628</text:p>
          </table:table-cell>
          <table:table-cell table:style-name="ce236" office:value-type="string" calcext:value-type="string">
            <text:p>DNIT</text:p>
          </table:table-cell>
          <table:table-cell table:style-name="ce252" office:value-type="string" calcext:value-type="string">
            <text:p>Boca de Lobo Simples - Grelha de Concreto - BLSG 02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6" calcext:value-type="float">
            <text:p>6,00</text:p>
          </table:table-cell>
          <table:table-cell table:style-name="ce276" table:formula="of:=[$RESUMO.F66]" office:value-type="float" office:value="1073.1" calcext:value-type="float">
            <text:p>1.073,10</text:p>
          </table:table-cell>
          <table:table-cell table:style-name="ce284" table:formula="of:=IF(ISBLANK([.E66]);0;ROUND([.E66]*[.F66];2))" office:value-type="float" office:value="6438.6" calcext:value-type="float">
            <text:p>6.438,6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4" office:value-type="string" calcext:value-type="string">
            <text:p>2003634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Boca de Lobo Dupla - Grelha de Concreto - BLDG 01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67]" office:value-type="float" office:value="1707.63" calcext:value-type="float">
            <text:p>1.707,63</text:p>
          </table:table-cell>
          <table:table-cell table:style-name="ce284" table:formula="of:=IF(ISBLANK([.E67]);0;ROUND([.E67]*[.F67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4" office:value-type="string" calcext:value-type="string">
            <text:p>2003636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Boca de Lobo Dupla - Grelha de Concreto - BLDG 02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68]" office:value-type="float" office:value="2027.6" calcext:value-type="float">
            <text:p>2.027,60</text:p>
          </table:table-cell>
          <table:table-cell table:style-name="ce284" table:formula="of:=IF(ISBLANK([.E68]);0;ROUND([.E68]*[.F68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13">
          <table:table-cell table:style-name="ce212" office:value-type="string" calcext:value-type="string">
            <text:p>10</text:p>
          </table:table-cell>
          <table:table-cell table:style-name="ce233"/>
          <table:table-cell table:style-name="ce249" office:value-type="string" calcext:value-type="string">
            <text:p>ENSAIOS TECNOLÓGICOS</text:p>
            <text:p>(Os custos com mobilização e desmobilização de equipe e equipamentos para a extração de amostras para os ensaios tecnológicos, exceto da capa asfáltica, serão de responsabilidade da empresa executora da obra)</text:p>
          </table:table-cell>
          <table:table-cell table:style-name="ce264" office:value-type="string" calcext:value-type="string">
            <text:p><text:s text:c="3"/></text:p>
          </table:table-cell>
          <table:table-cell table:style-name="ce264" table:number-columns-repeated="2"/>
          <table:table-cell table:style-name="ce283" table:formula="of:=IF(ISBLANK([.E69]);0;ROUND([.E69]*[.F69];2))" office:value-type="float" office:value="0" calcext:value-type="float">
            <text:p>0,00</text:p>
          </table:table-cell>
          <table:table-cell table:style-name="ce291" table:formula="of:=SUM([.G70:.G77])" office:value-type="float" office:value="990.32" calcext:value-type="float">
            <text:p>990,32</text:p>
          </table:table-cell>
          <table:table-cell table:number-columns-repeated="1016"/>
        </table:table-row>
        <table:table-row table:style-name="ro14">
          <table:table-cell table:style-name="ce208" office:value-type="string" calcext:value-type="string">
            <text:p>74022/14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Massa Específica - In Situ - Método Frasco de Areia (Grau de Compactação) - Regularização e Compactação do Subleit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" calcext:value-type="float">
            <text:p>2,00</text:p>
          </table:table-cell>
          <table:table-cell table:style-name="ce276" table:formula="of:=[$RESUMO.F70]" office:value-type="float" office:value="57.49" calcext:value-type="float">
            <text:p>57,49</text:p>
          </table:table-cell>
          <table:table-cell table:style-name="ce284" table:formula="of:=IF(ISBLANK([.E70]);0;ROUND([.E70]*[.F70];2))" office:value-type="float" office:value="114.98" calcext:value-type="float">
            <text:p>114,98</text:p>
          </table:table-cell>
          <table:table-cell table:style-name="ce292"/>
          <table:table-cell table:number-columns-repeated="1016"/>
        </table:table-row>
        <table:table-row table:style-name="ro14">
          <table:table-cell table:style-name="ce208" office:value-type="string" calcext:value-type="string">
            <text:p>74022/14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Massa Específica - In Situ - Método Frasco de Areia (Grau de Compactação) - Sub-base e Base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" calcext:value-type="float">
            <text:p>2,00</text:p>
          </table:table-cell>
          <table:table-cell table:style-name="ce276" table:formula="of:=[$RESUMO.F71]" office:value-type="float" office:value="57.49" calcext:value-type="float">
            <text:p>57,49</text:p>
          </table:table-cell>
          <table:table-cell table:style-name="ce284" table:formula="of:=IF(ISBLANK([.E71]);0;ROUND([.E71]*[.F71];2))" office:value-type="float" office:value="114.98" calcext:value-type="float">
            <text:p>114,98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022/52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Granulometria do Agregado - Base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" calcext:value-type="float">
            <text:p>2,00</text:p>
          </table:table-cell>
          <table:table-cell table:style-name="ce276" table:formula="of:=[$RESUMO.F72]" office:value-type="float" office:value="82.12" calcext:value-type="float">
            <text:p>82,12</text:p>
          </table:table-cell>
          <table:table-cell table:style-name="ce284" table:formula="of:=IF(ISBLANK([.E72]);0;ROUND([.E72]*[.F72];2))" office:value-type="float" office:value="164.24" calcext:value-type="float">
            <text:p>164,24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022/35</text:p>
          </table:table-cell>
          <table:table-cell table:style-name="ce230" office:value-type="string" calcext:value-type="string">
            <text:p>SEIL</text:p>
          </table:table-cell>
          <table:table-cell table:style-name="ce254" office:value-type="string" calcext:value-type="string">
            <text:p>Ensaio de Percentagem de Betume - Misturas Betuminosas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" calcext:value-type="float">
            <text:p>2,00</text:p>
          </table:table-cell>
          <table:table-cell table:style-name="ce276" table:formula="of:=[$RESUMO.F73]" office:value-type="float" office:value="123.18" calcext:value-type="float">
            <text:p>123,18</text:p>
          </table:table-cell>
          <table:table-cell table:style-name="ce284" table:formula="of:=IF(ISBLANK([.E73]);0;ROUND([.E73]*[.F73];2))" office:value-type="float" office:value="246.36" calcext:value-type="float">
            <text:p>246,3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022/53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Controle do Grau de Compactação da Mistura Asfáltica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" calcext:value-type="float">
            <text:p>2,00</text:p>
          </table:table-cell>
          <table:table-cell table:style-name="ce276" table:formula="of:=[$RESUMO.F74]" office:value-type="float" office:value="73.9" calcext:value-type="float">
            <text:p>73,90</text:p>
          </table:table-cell>
          <table:table-cell table:style-name="ce284" table:formula="of:=IF(ISBLANK([.E74]);0;ROUND([.E74]*[.F74];2))" office:value-type="float" office:value="147.8" calcext:value-type="float">
            <text:p>147,8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022/56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Densidade do Material Betuminos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" calcext:value-type="float">
            <text:p>2,00</text:p>
          </table:table-cell>
          <table:table-cell table:style-name="ce276" table:formula="of:=[$RESUMO.F75]" office:value-type="float" office:value="60.23" calcext:value-type="float">
            <text:p>60,23</text:p>
          </table:table-cell>
          <table:table-cell table:style-name="ce284" table:formula="of:=IF(ISBLANK([.E75]);0;ROUND([.E75]*[.F75];2))" office:value-type="float" office:value="120.46" calcext:value-type="float">
            <text:p>120,4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/>
          <table:table-cell table:style-name="ce230" office:value-type="string" calcext:value-type="string">
            <text:p>DAER/RS</text:p>
          </table:table-cell>
          <table:table-cell table:style-name="ce251" office:value-type="string" calcext:value-type="string">
            <text:p>Extração de Corpo de Prova de Concreto Asfáltico com Sonda Rotativa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" calcext:value-type="float">
            <text:p>2,00</text:p>
          </table:table-cell>
          <table:table-cell table:style-name="ce276" table:formula="of:=[$RESUMO.F76]" office:value-type="float" office:value="40.75" calcext:value-type="float">
            <text:p>40,75</text:p>
          </table:table-cell>
          <table:table-cell table:style-name="ce284" table:formula="of:=IF(ISBLANK([.E76]);0;ROUND([.E76]*[.F76];2))" office:value-type="float" office:value="81.5" calcext:value-type="float">
            <text:p>81,50</text:p>
          </table:table-cell>
          <table:table-cell table:style-name="ce292"/>
          <table:table-cell table:number-columns-repeated="1016"/>
        </table:table-row>
        <table:table-row table:style-name="ro14">
          <table:table-cell table:style-name="ce208" office:value-type="float" office:value="72872" calcext:value-type="float">
            <text:p>72872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Mobilização e Desmobilização (equipamento e equipe para extração de corpos de prova da capa asfáltica)</text:p>
          </table:table-cell>
          <table:table-cell table:style-name="ce267" office:value-type="string" calcext:value-type="string">
            <text:p>gb</text:p>
          </table:table-cell>
          <table:table-cell table:style-name="ce272"/>
          <table:table-cell table:style-name="ce276" table:formula="of:=[$RESUMO.F77]" office:value-type="float" office:value="3005.86" calcext:value-type="float">
            <text:p>3.005,86</text:p>
          </table:table-cell>
          <table:table-cell table:style-name="ce284" table:formula="of:=IF(ISBLANK([.E77]);0;ROUND([.E77]*[.F77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6" office:value-type="string" calcext:value-type="string">
            <text:p>x</text:p>
          </table:table-cell>
          <table:table-cell table:style-name="ce237"/>
          <table:table-cell table:style-name="ce255"/>
          <table:table-cell table:style-name="ce268"/>
          <table:table-cell table:style-name="ce273" table:number-columns-repeated="2"/>
          <table:table-cell table:style-name="ce285"/>
          <table:table-cell table:style-name="ce294"/>
          <table:table-cell table:number-columns-repeated="1016"/>
        </table:table-row>
        <table:table-row table:style-name="ro2">
          <table:table-cell table:style-name="ce217" office:value-type="string" calcext:value-type="string">
            <text:p>x</text:p>
          </table:table-cell>
          <table:table-cell table:style-name="ce238"/>
          <table:table-cell table:style-name="ce256" office:value-type="string" calcext:value-type="string">
            <text:p>PREÇO GLOBAL</text:p>
          </table:table-cell>
          <table:table-cell table:style-name="ce268"/>
          <table:table-cell table:style-name="ce274"/>
          <table:table-cell table:style-name="ce279"/>
          <table:table-cell table:style-name="ce286" table:formula="of:=SUBTOTAL(9;[.G7:.G77])" office:value-type="float" office:value="344324.24" calcext:value-type="float">
            <text:p>344.324,24</text:p>
          </table:table-cell>
          <table:table-cell table:style-name="ce286" table:formula="of:=SUBTOTAL(9;[.H7:.H77])" office:value-type="float" office:value="344324.24" calcext:value-type="float">
            <text:p>344.324,24</text:p>
          </table:table-cell>
          <table:table-cell table:number-columns-repeated="1016"/>
        </table:table-row>
        <table:table-row table:style-name="ro2">
          <table:table-cell table:style-name="ce218" office:value-type="string" calcext:value-type="string">
            <text:p>x</text:p>
          </table:table-cell>
          <table:table-cell table:number-columns-repeated="2"/>
          <table:table-cell table:style-name="ce269" table:number-columns-repeated="5"/>
          <table:table-cell table:number-columns-repeated="1016"/>
        </table:table-row>
        <table:table-row table:style-name="ro7">
          <table:table-cell table:style-name="ce219"/>
          <table:table-cell table:number-columns-repeated="6"/>
          <table:table-cell table:style-name="ce295"/>
          <table:table-cell table:number-columns-repeated="1016"/>
        </table:table-row>
        <table:table-row table:style-name="ro7" table:number-rows-repeated="4">
          <table:table-cell table:style-name="ce220"/>
          <table:table-cell table:number-columns-repeated="1023"/>
        </table:table-row>
        <table:table-row table:style-name="ro7" table:number-rows-repeated="1048490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_xlnm.Print_Area" table:base-cell-address="$CRONOGRAMA.$A$1" table:cell-range-address="$rosas.$A$1:.$H$79" table:range-usable-as="print-range"/>
          <table:named-range table:name="_xlnm.Print_Titles" table:base-cell-address="$CRONOGRAMA.$A$1" table:cell-range-address="$rosas.$A$5:.$AMJ$6" table:range-usable-as="repeat-column repeat-row"/>
          <table:named-range table:name="_xlnm._FilterDatabase" table:base-cell-address="$CRONOGRAMA.$A$1" table:cell-range-address="$rosas.$A$6:.$I$80"/>
        </table:named-expressions>
      </table:table>
      <table:table table:name="marcos" table:style-name="ta7" table:print-ranges="marcos.A1:marcos.H79">
        <table:table-column table:style-name="co17" table:default-cell-style-name="ce221"/>
        <table:table-column table:style-name="co18" table:default-cell-style-name="ce221"/>
        <table:table-column table:style-name="co19" table:default-cell-style-name="ce257"/>
        <table:table-column table:style-name="co20" table:default-cell-style-name="ce257"/>
        <table:table-column table:style-name="co17" table:number-columns-repeated="2" table:default-cell-style-name="ce257"/>
        <table:table-column table:style-name="co21" table:number-columns-repeated="2" table:default-cell-style-name="ce257"/>
        <table:table-column table:style-name="co22" table:default-cell-style-name="ce257"/>
        <table:table-column table:style-name="co23" table:number-columns-repeated="1015" table:default-cell-style-name="ce257"/>
        <table:table-row table:style-name="ro10">
          <table:table-cell table:style-name="ce200" office:value-type="string" calcext:value-type="string" table:number-columns-spanned="8" table:number-rows-spanned="1">
            <text:p>PLANILHA DE SERVIÇOS <text:s text:c="2"/>- <text:s text:c="2"/>PAVIMENTAÇÃO</text:p>
          </table:table-cell>
          <table:covered-table-cell table:style-name="ce222"/>
          <table:covered-table-cell table:style-name="ce239"/>
          <table:covered-table-cell table:number-columns-repeated="3" table:style-name="ce258"/>
          <table:covered-table-cell table:number-columns-repeated="2" table:style-name="ce239"/>
          <table:table-cell table:number-columns-repeated="1016"/>
        </table:table-row>
        <table:table-row table:style-name="ro2">
          <table:table-cell table:style-name="ce201" office:value-type="string" calcext:value-type="string">
            <text:p>Município:</text:p>
          </table:table-cell>
          <table:table-cell table:style-name="ce223"/>
          <table:table-cell table:style-name="ce240" office:value-type="string" calcext:value-type="string">
            <text:p>ARAUCÁRIA</text:p>
          </table:table-cell>
          <table:table-cell table:style-name="ce259" table:number-columns-repeated="3"/>
          <table:table-cell table:style-name="ce280" office:value-type="string" calcext:value-type="string">
            <text:p>SAM <text:s/></text:p>
          </table:table-cell>
          <table:table-cell table:style-name="ce287" office:value-type="string" calcext:value-type="string">
            <text:p>116</text:p>
          </table:table-cell>
          <table:table-cell table:number-columns-repeated="1016"/>
        </table:table-row>
        <table:table-row table:style-name="ro2">
          <table:table-cell table:style-name="ce202" office:value-type="string" calcext:value-type="string">
            <text:p>Projeto:</text:p>
          </table:table-cell>
          <table:table-cell table:style-name="ce224"/>
          <table:table-cell table:style-name="ce241" office:value-type="string" calcext:value-type="string">
            <text:p>PAVIMENTAÇÃO DE VIAS URBANAS - CBUQ</text:p>
          </table:table-cell>
          <table:table-cell table:style-name="ce260" table:number-columns-repeated="3"/>
          <table:table-cell table:style-name="ce281" office:value-type="string" calcext:value-type="string">
            <text:p>LOTE nº </text:p>
          </table:table-cell>
          <table:table-cell table:style-name="ce288" office:value-type="string" calcext:value-type="string">
            <text:p>01</text:p>
          </table:table-cell>
          <table:table-cell table:number-columns-repeated="1016"/>
        </table:table-row>
        <table:table-row table:style-name="ro2">
          <table:table-cell table:style-name="ce203" office:value-type="string" calcext:value-type="string">
            <text:p>Local da Obra:</text:p>
          </table:table-cell>
          <table:table-cell table:style-name="ce225"/>
          <table:table-cell table:style-name="ce242" office:value-type="string" calcext:value-type="string" table:number-columns-spanned="6" table:number-rows-spanned="1">
            <text:p>RUA MARCOS FRANCO (ENTRE RUA DAS ROSAS E RUA AMARILIS) - BAIRRO CAMPINA DA BARRA</text:p>
          </table:table-cell>
          <table:covered-table-cell table:number-columns-repeated="4" table:style-name="ce261"/>
          <table:covered-table-cell table:style-name="ce289"/>
          <table:table-cell table:number-columns-repeated="1016"/>
        </table:table-row>
        <table:table-header-rows>
          <table:table-row table:style-name="ro2">
            <table:table-cell table:style-name="ce204" office:value-type="string" calcext:value-type="string">
              <text:p>Código</text:p>
            </table:table-cell>
            <table:table-cell table:style-name="ce226" office:value-type="string" calcext:value-type="string">
              <text:p>Orígem</text:p>
            </table:table-cell>
            <table:table-cell table:style-name="ce243" office:value-type="string" calcext:value-type="string">
              <text:p>DESCRIÇÃO DOS SERVIÇOS</text:p>
            </table:table-cell>
            <table:table-cell table:style-name="ce262" office:value-type="string" calcext:value-type="string">
              <text:p>UN.</text:p>
            </table:table-cell>
            <table:table-cell table:style-name="ce564" office:value-type="string" calcext:value-type="string" table:number-columns-spanned="4" table:number-rows-spanned="1">
              <text:p>ORÇAMENTO APROVADO</text:p>
            </table:table-cell>
            <table:covered-table-cell table:style-name="ce275"/>
            <table:covered-table-cell table:number-columns-repeated="2" table:style-name="ce564"/>
            <table:table-cell table:number-columns-repeated="1016"/>
          </table:table-row>
          <table:table-row table:style-name="ro11">
            <table:table-cell table:style-name="ce205"/>
            <table:table-cell table:style-name="ce227"/>
            <table:table-cell table:style-name="ce244"/>
            <table:table-cell table:style-name="ce263"/>
            <table:table-cell table:style-name="ce271" office:value-type="string" calcext:value-type="string">
              <text:p>QUANT.</text:p>
            </table:table-cell>
            <table:table-cell table:style-name="ce271" office:value-type="string" calcext:value-type="string">
              <text:p>UNIT.</text:p>
            </table:table-cell>
            <table:table-cell table:style-name="ce282" office:value-type="string" calcext:value-type="string">
              <text:p>( R$ ) - PM</text:p>
            </table:table-cell>
            <table:table-cell table:style-name="ce290" office:value-type="string" calcext:value-type="string">
              <text:p>( R$ ) - PM</text:p>
              <text:p>TOTAIS</text:p>
            </table:table-cell>
            <table:table-cell table:number-columns-repeated="1016"/>
          </table:table-row>
        </table:table-header-rows>
        <table:table-row table:style-name="ro2">
          <table:table-cell table:style-name="ce206" office:value-type="string" calcext:value-type="string">
            <text:p>1</text:p>
          </table:table-cell>
          <table:table-cell table:style-name="ce228"/>
          <table:table-cell table:style-name="ce245" office:value-type="string" calcext:value-type="string">
            <text:p>SERVIÇOS PRELIMINARES</text:p>
          </table:table-cell>
          <table:table-cell table:style-name="ce264" table:number-columns-repeated="3"/>
          <table:table-cell table:style-name="ce283"/>
          <table:table-cell table:style-name="ce291" table:formula="of:=SUM([.G8:.G11])" office:value-type="float" office:value="0" calcext:value-type="float">
            <text:p>0,00</text:p>
          </table:table-cell>
          <table:table-cell table:number-columns-repeated="1016"/>
        </table:table-row>
        <table:table-row table:style-name="ro2">
          <table:table-cell table:style-name="ce207" office:value-type="string" calcext:value-type="string">
            <text:p>74209/1</text:p>
          </table:table-cell>
          <table:table-cell table:style-name="ce229" office:value-type="string" calcext:value-type="string">
            <text:p>SEIL</text:p>
          </table:table-cell>
          <table:table-cell table:style-name="ce246" office:value-type="string" calcext:value-type="string">
            <text:p>Placa de Obra 4,00 x 2,00 m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8]" office:value-type="float" office:value="2189.95" calcext:value-type="float">
            <text:p>2.189,95</text:p>
          </table:table-cell>
          <table:table-cell table:style-name="ce284" table:formula="of:=IF(ISBLANK([.E8]);0;ROUND([.E8]*[.F8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840000" calcext:value-type="float">
            <text:p>8400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Remoção e recolocação de cercas de arame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9]" office:value-type="float" office:value="27.25" calcext:value-type="float">
            <text:p>27,25</text:p>
          </table:table-cell>
          <table:table-cell table:style-name="ce284" table:formula="of:=IF(ISBLANK([.E9]);0;ROUND([.E9]*[.F9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010205U</text:p>
          </table:table-cell>
          <table:table-cell table:style-name="ce230" office:value-type="string" calcext:value-type="string">
            <text:p>SMOP-Curitiba</text:p>
          </table:table-cell>
          <table:table-cell table:style-name="ce247" office:value-type="string" calcext:value-type="string">
            <text:p>Retirada de Alambrado com Mourão de Concreto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10]" office:value-type="float" office:value="26.3" calcext:value-type="float">
            <text:p>26,30</text:p>
          </table:table-cell>
          <table:table-cell table:style-name="ce284" table:formula="of:=IF(ISBLANK([.E10]);0;ROUND([.E10]*[.F10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9" office:value-type="string" calcext:value-type="string">
            <text:p>200103U</text:p>
          </table:table-cell>
          <table:table-cell table:style-name="ce231" office:value-type="string" calcext:value-type="string">
            <text:p>SMOP-Curitiba</text:p>
          </table:table-cell>
          <table:table-cell table:style-name="ce248" office:value-type="string" calcext:value-type="string">
            <text:p>Alambrado com Mourão de Concreto e Tela Fio 14, H= 2,20 m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11]" office:value-type="float" office:value="135.39" calcext:value-type="float">
            <text:p>135,39</text:p>
          </table:table-cell>
          <table:table-cell table:style-name="ce284" table:formula="of:=IF(ISBLANK([.E11]);0;ROUND([.E11]*[.F11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0" office:value-type="string" calcext:value-type="string">
            <text:p>2</text:p>
          </table:table-cell>
          <table:table-cell table:style-name="ce228"/>
          <table:table-cell table:style-name="ce249" office:value-type="string" calcext:value-type="string">
            <text:p>TERRAPLENAGEM</text:p>
          </table:table-cell>
          <table:table-cell table:style-name="ce264" table:number-columns-repeated="3"/>
          <table:table-cell table:style-name="ce283"/>
          <table:table-cell table:style-name="ce291" table:formula="of:=SUM([.G13:.G16])" office:value-type="float" office:value="5914.84" calcext:value-type="float">
            <text:p>5.914,84</text:p>
          </table:table-cell>
          <table:table-cell table:number-columns-repeated="1016"/>
        </table:table-row>
        <table:table-row table:style-name="ro2">
          <table:table-cell table:style-name="ce211" office:value-type="float" office:value="401100" calcext:value-type="float">
            <text:p>401100</text:p>
          </table:table-cell>
          <table:table-cell table:style-name="ce232" office:value-type="string" calcext:value-type="string">
            <text:p>DER</text:p>
          </table:table-cell>
          <table:table-cell table:style-name="ce250" office:value-type="string" calcext:value-type="string">
            <text:p>Compactação de Aterros 100% PN</text:p>
          </table:table-cell>
          <table:table-cell table:style-name="ce266" office:value-type="string" calcext:value-type="string">
            <text:p>m3</text:p>
          </table:table-cell>
          <table:table-cell table:style-name="ce272" office:value-type="float" office:value="19.92" calcext:value-type="float">
            <text:p>19,92</text:p>
          </table:table-cell>
          <table:table-cell table:style-name="ce276" table:formula="of:=[$RESUMO.F13]" office:value-type="float" office:value="4.58" calcext:value-type="float">
            <text:p>4,58</text:p>
          </table:table-cell>
          <table:table-cell table:style-name="ce284" table:formula="of:=IF(ISBLANK([.E13]);0;ROUND([.E13]*[.F13];2))" office:value-type="float" office:value="91.23" calcext:value-type="float">
            <text:p>91,23</text:p>
          </table:table-cell>
          <table:table-cell table:style-name="ce293"/>
          <table:table-cell table:number-columns-repeated="1016"/>
        </table:table-row>
        <table:table-row table:style-name="ro2">
          <table:table-cell table:style-name="ce208" office:value-type="float" office:value="400000" calcext:value-type="float">
            <text:p>40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Desmatamento e Limpeza ø até 30 cm</text:p>
          </table:table-cell>
          <table:table-cell table:style-name="ce265" office:value-type="string" calcext:value-type="string">
            <text:p>m2</text:p>
          </table:table-cell>
          <table:table-cell table:style-name="ce272"/>
          <table:table-cell table:style-name="ce276" table:formula="of:=[$RESUMO.F14]" office:value-type="float" office:value="0.81" calcext:value-type="float">
            <text:p>0,81</text:p>
          </table:table-cell>
          <table:table-cell table:style-name="ce284" table:formula="of:=IF(ISBLANK([.E14]);0;ROUND([.E14]*[.F14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501000" calcext:value-type="float">
            <text:p>501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Escarificação e Remoção do Revestimento Primário (para posterior reaproveitamento)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80.88" calcext:value-type="float">
            <text:p>80,88</text:p>
          </table:table-cell>
          <table:table-cell table:style-name="ce276" table:formula="of:=[$RESUMO.F15]" office:value-type="float" office:value="17.19" calcext:value-type="float">
            <text:p>17,19</text:p>
          </table:table-cell>
          <table:table-cell table:style-name="ce284" table:formula="of:=IF(ISBLANK([.E15]);0;ROUND([.E15]*[.F15];2))" office:value-type="float" office:value="1390.33" calcext:value-type="float">
            <text:p>1.390,33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520100" calcext:value-type="float">
            <text:p>5201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Escavação, Carga e Transporte de Jazida 1ª Categoria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253.33" calcext:value-type="float">
            <text:p>253,33</text:p>
          </table:table-cell>
          <table:table-cell table:style-name="ce276" table:formula="of:=[$RESUMO.F16]" office:value-type="float" office:value="17.5" calcext:value-type="float">
            <text:p>17,50</text:p>
          </table:table-cell>
          <table:table-cell table:style-name="ce284" table:formula="of:=IF(ISBLANK([.E16]);0;ROUND([.E16]*[.F16];2))" office:value-type="float" office:value="4433.28" calcext:value-type="float">
            <text:p>4.433,28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3</text:p>
          </table:table-cell>
          <table:table-cell table:style-name="ce233"/>
          <table:table-cell table:style-name="ce249" office:value-type="string" calcext:value-type="string">
            <text:p>BASE / SUB-BASE</text:p>
          </table:table-cell>
          <table:table-cell table:style-name="ce264" table:number-columns-repeated="3"/>
          <table:table-cell table:style-name="ce283"/>
          <table:table-cell table:style-name="ce291" table:formula="of:=SUM([.G18:.G22])" office:value-type="float" office:value="24647.28" calcext:value-type="float">
            <text:p>24.647,28</text:p>
          </table:table-cell>
          <table:table-cell table:number-columns-repeated="1016"/>
        </table:table-row>
        <table:table-row table:style-name="ro2">
          <table:table-cell table:style-name="ce208" office:value-type="float" office:value="511100" calcext:value-type="float">
            <text:p>5111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gularização e Compactação do Subleito 100% PN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714.73" calcext:value-type="float">
            <text:p>714,73</text:p>
          </table:table-cell>
          <table:table-cell table:style-name="ce276" table:formula="of:=[$RESUMO.F18]" office:value-type="float" office:value="2.88" calcext:value-type="float">
            <text:p>2,88</text:p>
          </table:table-cell>
          <table:table-cell table:style-name="ce284" table:formula="of:=IF(ISBLANK([.E18]);0;ROUND([.E18]*[.F18];2))" office:value-type="float" office:value="2058.42" calcext:value-type="float">
            <text:p>2.058,4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450000" calcext:value-type="float">
            <text:p>45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vestimento Primário (Saibro - Reforço do Subleito/Substituição)</text:p>
          </table:table-cell>
          <table:table-cell table:style-name="ce265" office:value-type="string" calcext:value-type="string">
            <text:p>m3</text:p>
          </table:table-cell>
          <table:table-cell table:style-name="ce272"/>
          <table:table-cell table:style-name="ce276" table:formula="of:=[$RESUMO.F19]" office:value-type="float" office:value="52.18" calcext:value-type="float">
            <text:p>52,18</text:p>
          </table:table-cell>
          <table:table-cell table:style-name="ce284" table:formula="of:=IF(ISBLANK([.E19]);0;ROUND([.E19]*[.F19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450000" calcext:value-type="float">
            <text:p>45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vestimento Primário (Saibro - Sub-base) - Material Removido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80.88" calcext:value-type="float">
            <text:p>80,88</text:p>
          </table:table-cell>
          <table:table-cell table:style-name="ce276" table:formula="of:=[$RESUMO.F20]" office:value-type="float" office:value="28.36" calcext:value-type="float">
            <text:p>28,36</text:p>
          </table:table-cell>
          <table:table-cell table:style-name="ce284" table:formula="of:=IF(ISBLANK([.E20]);0;ROUND([.E20]*[.F20];2))" office:value-type="float" office:value="2293.76" calcext:value-type="float">
            <text:p>2.293,7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450000" calcext:value-type="float">
            <text:p>45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vestimento Primário (Saibro - Sub-base)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26.33" calcext:value-type="float">
            <text:p>26,33</text:p>
          </table:table-cell>
          <table:table-cell table:style-name="ce276" table:formula="of:=[$RESUMO.F21]" office:value-type="float" office:value="52.18" calcext:value-type="float">
            <text:p>52,18</text:p>
          </table:table-cell>
          <table:table-cell table:style-name="ce284" table:formula="of:=IF(ISBLANK([.E21]);0;ROUND([.E21]*[.F21];2))" office:value-type="float" office:value="1373.9" calcext:value-type="float">
            <text:p>1.373,9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531000" calcext:value-type="float">
            <text:p>531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Brita Graduada (Base)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121.5" calcext:value-type="float">
            <text:p>121,50</text:p>
          </table:table-cell>
          <table:table-cell table:style-name="ce276" table:formula="of:=[$RESUMO.F22]" office:value-type="float" office:value="155.73" calcext:value-type="float">
            <text:p>155,73</text:p>
          </table:table-cell>
          <table:table-cell table:style-name="ce284" table:formula="of:=IF(ISBLANK([.E22]);0;ROUND([.E22]*[.F22];2))" office:value-type="float" office:value="18921.2" calcext:value-type="float">
            <text:p>18.921,2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4</text:p>
          </table:table-cell>
          <table:table-cell table:style-name="ce233"/>
          <table:table-cell table:style-name="ce249" office:value-type="string" calcext:value-type="string">
            <text:p>REVESTIMENTO</text:p>
          </table:table-cell>
          <table:table-cell table:style-name="ce264" table:number-columns-repeated="3"/>
          <table:table-cell table:style-name="ce283" table:formula="of:=IF(ISBLANK([.E23]);0;ROUND([.E23]*[.F23];2))" office:value-type="float" office:value="0" calcext:value-type="float">
            <text:p>0,00</text:p>
          </table:table-cell>
          <table:table-cell table:style-name="ce291" table:formula="of:=SUM([.G24:.G26])" office:value-type="float" office:value="30805.03" calcext:value-type="float">
            <text:p>30.805,03</text:p>
          </table:table-cell>
          <table:table-cell table:number-columns-repeated="1016"/>
        </table:table-row>
        <table:table-row table:style-name="ro2">
          <table:table-cell table:style-name="ce213" office:value-type="float" office:value="560400" calcext:value-type="float">
            <text:p>560400</text:p>
          </table:table-cell>
          <table:table-cell table:style-name="ce234" office:value-type="string" calcext:value-type="string">
            <text:p>DER</text:p>
          </table:table-cell>
          <table:table-cell table:style-name="ce251" office:value-type="string" calcext:value-type="string">
            <text:p>Imprimação com CM-30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714.73" calcext:value-type="float">
            <text:p>714,73</text:p>
          </table:table-cell>
          <table:table-cell table:style-name="ce276" table:formula="of:=[$RESUMO.F24]" office:value-type="float" office:value="5.31" calcext:value-type="float">
            <text:p>5,31</text:p>
          </table:table-cell>
          <table:table-cell table:style-name="ce284" table:formula="of:=IF(ISBLANK([.E24]);0;ROUND([.E24]*[.F24];2))" office:value-type="float" office:value="3795.22" calcext:value-type="float">
            <text:p>3.795,2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3" office:value-type="float" office:value="561100" calcext:value-type="float">
            <text:p>561100</text:p>
          </table:table-cell>
          <table:table-cell table:style-name="ce234" office:value-type="string" calcext:value-type="string">
            <text:p>DER</text:p>
          </table:table-cell>
          <table:table-cell table:style-name="ce251" office:value-type="string" calcext:value-type="string">
            <text:p>Pintura de Ligação com RR-1C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714.73" calcext:value-type="float">
            <text:p>714,73</text:p>
          </table:table-cell>
          <table:table-cell table:style-name="ce276" table:formula="of:=[$RESUMO.F25]" office:value-type="float" office:value="1.38" calcext:value-type="float">
            <text:p>1,38</text:p>
          </table:table-cell>
          <table:table-cell table:style-name="ce284" table:formula="of:=IF(ISBLANK([.E25]);0;ROUND([.E25]*[.F25];2))" office:value-type="float" office:value="986.33" calcext:value-type="float">
            <text:p>986,33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570000" calcext:value-type="float">
            <text:p>57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Concreto Betuminoso Usinado a Quente (CBUQ) - Faixa C</text:p>
          </table:table-cell>
          <table:table-cell table:style-name="ce265" office:value-type="string" calcext:value-type="string">
            <text:p>ton</text:p>
          </table:table-cell>
          <table:table-cell table:style-name="ce272" office:value-type="float" office:value="85.77" calcext:value-type="float">
            <text:p>85,77</text:p>
          </table:table-cell>
          <table:table-cell table:style-name="ce276" table:formula="of:=[$RESUMO.F26]" office:value-type="float" office:value="303.41" calcext:value-type="float">
            <text:p>303,41</text:p>
          </table:table-cell>
          <table:table-cell table:style-name="ce284" table:formula="of:=IF(ISBLANK([.E26]);0;ROUND([.E26]*[.F26];2))" office:value-type="float" office:value="26023.48" calcext:value-type="float">
            <text:p>26.023,48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5</text:p>
          </table:table-cell>
          <table:table-cell table:style-name="ce233"/>
          <table:table-cell table:style-name="ce249" office:value-type="string" calcext:value-type="string">
            <text:p>MEIO-FIO E SARJETA</text:p>
          </table:table-cell>
          <table:table-cell table:style-name="ce264" table:number-columns-repeated="3"/>
          <table:table-cell table:style-name="ce283" table:formula="of:=IF(ISBLANK([.E27]);0;ROUND([.E27]*[.F27];2))" office:value-type="float" office:value="0" calcext:value-type="float">
            <text:p>0,00</text:p>
          </table:table-cell>
          <table:table-cell table:style-name="ce291" table:formula="of:=SUM([.G28:.G30])" office:value-type="float" office:value="7439.72" calcext:value-type="float">
            <text:p>7.439,72</text:p>
          </table:table-cell>
          <table:table-cell table:number-columns-repeated="1016"/>
        </table:table-row>
        <table:table-row table:style-name="ro2">
          <table:table-cell table:style-name="ce208" office:value-type="float" office:value="85335" calcext:value-type="float">
            <text:p>85335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Remoção de Meio-Fio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28]" office:value-type="float" office:value="8.82" calcext:value-type="float">
            <text:p>8,82</text:p>
          </table:table-cell>
          <table:table-cell table:style-name="ce284" table:formula="of:=IF(ISBLANK([.E28]);0;ROUND([.E28]*[.F28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810150" calcext:value-type="float">
            <text:p>81015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Meio-Fio com Sarjeta DER - Tipo 2 - (0,042 m3) - Pré-Moldado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156.8" calcext:value-type="float">
            <text:p>156,80</text:p>
          </table:table-cell>
          <table:table-cell table:style-name="ce276" table:formula="of:=[$RESUMO.F29]" office:value-type="float" office:value="39.92" calcext:value-type="float">
            <text:p>39,92</text:p>
          </table:table-cell>
          <table:table-cell table:style-name="ce284" table:formula="of:=IF(ISBLANK([.E29]);0;ROUND([.E29]*[.F29];2))" office:value-type="float" office:value="6259.46" calcext:value-type="float">
            <text:p>6.259,4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810650" calcext:value-type="float">
            <text:p>81065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Meio-Fio com Sarjeta DER - Tipo 7 - (Rebaixado - 0,031 m3) - Pré-Moldado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35.2" calcext:value-type="float">
            <text:p>35,20</text:p>
          </table:table-cell>
          <table:table-cell table:style-name="ce276" table:formula="of:=[$RESUMO.F30]" office:value-type="float" office:value="33.53" calcext:value-type="float">
            <text:p>33,53</text:p>
          </table:table-cell>
          <table:table-cell table:style-name="ce284" table:formula="of:=IF(ISBLANK([.E30]);0;ROUND([.E30]*[.F30];2))" office:value-type="float" office:value="1180.26" calcext:value-type="float">
            <text:p>1.180,2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6</text:p>
          </table:table-cell>
          <table:table-cell table:style-name="ce233"/>
          <table:table-cell table:style-name="ce249" office:value-type="string" calcext:value-type="string">
            <text:p>PAISAGISMO / URBANISMO</text:p>
          </table:table-cell>
          <table:table-cell table:style-name="ce264" table:number-columns-repeated="3"/>
          <table:table-cell table:style-name="ce283" table:formula="of:=IF(ISBLANK([.E31]);0;ROUND([.E31]*[.F31];2))" office:value-type="float" office:value="0" calcext:value-type="float">
            <text:p>0,00</text:p>
          </table:table-cell>
          <table:table-cell table:style-name="ce291" table:formula="of:=SUM([.G32:.G40])" office:value-type="float" office:value="14770.32" calcext:value-type="float">
            <text:p>14.770,32</text:p>
          </table:table-cell>
          <table:table-cell table:number-columns-repeated="1016"/>
        </table:table-row>
        <table:table-row table:style-name="ro2">
          <table:table-cell table:style-name="ce208" office:value-type="float" office:value="606700" calcext:value-type="float">
            <text:p>6067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Demolição de Concreto Símples (calçadas e outros) - Inclusive Transporte</text:p>
          </table:table-cell>
          <table:table-cell table:style-name="ce265" office:value-type="string" calcext:value-type="string">
            <text:p>m3</text:p>
          </table:table-cell>
          <table:table-cell table:style-name="ce272"/>
          <table:table-cell table:style-name="ce276" table:formula="of:=[$RESUMO.F32]" office:value-type="float" office:value="139.8" calcext:value-type="float">
            <text:p>139,80</text:p>
          </table:table-cell>
          <table:table-cell table:style-name="ce284" table:formula="of:=IF(ISBLANK([.E32]);0;ROUND([.E32]*[.F32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72961" calcext:value-type="float">
            <text:p>72961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Regularização e Compactação (para assentamento de calçadas/lajotas/blocos)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267.6" calcext:value-type="float">
            <text:p>267,60</text:p>
          </table:table-cell>
          <table:table-cell table:style-name="ce276" table:formula="of:=[$RESUMO.F33]" office:value-type="float" office:value="1.51" calcext:value-type="float">
            <text:p>1,51</text:p>
          </table:table-cell>
          <table:table-cell table:style-name="ce284" table:formula="of:=IF(ISBLANK([.E33]);0;ROUND([.E33]*[.F33];2))" office:value-type="float" office:value="404.08" calcext:value-type="float">
            <text:p>404,08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3900" calcext:value-type="float">
            <text:p>6039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Lastro de Brita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13.38" calcext:value-type="float">
            <text:p>13,38</text:p>
          </table:table-cell>
          <table:table-cell table:style-name="ce276" table:formula="of:=[$RESUMO.F34]" office:value-type="float" office:value="89.52" calcext:value-type="float">
            <text:p>89,52</text:p>
          </table:table-cell>
          <table:table-cell table:style-name="ce284" table:formula="of:=IF(ISBLANK([.E34]);0;ROUND([.E34]*[.F34];2))" office:value-type="float" office:value="1197.78" calcext:value-type="float">
            <text:p>1.197,78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3300" calcext:value-type="float">
            <text:p>6033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Aço CA-60 Dobragem e Colocação</text:p>
          </table:table-cell>
          <table:table-cell table:style-name="ce265" office:value-type="string" calcext:value-type="string">
            <text:p>kg</text:p>
          </table:table-cell>
          <table:table-cell table:style-name="ce272" office:value-type="float" office:value="53.72" calcext:value-type="float">
            <text:p>53,72</text:p>
          </table:table-cell>
          <table:table-cell table:style-name="ce276" table:formula="of:=[$RESUMO.F35]" office:value-type="float" office:value="12.13" calcext:value-type="float">
            <text:p>12,13</text:p>
          </table:table-cell>
          <table:table-cell table:style-name="ce284" table:formula="of:=IF(ISBLANK([.E35]);0;ROUND([.E35]*[.F35];2))" office:value-type="float" office:value="651.62" calcext:value-type="float">
            <text:p>651,6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5000" calcext:value-type="float">
            <text:p>605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Calçada Concreto (e= 5,00 cm)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267.6" calcext:value-type="float">
            <text:p>267,60</text:p>
          </table:table-cell>
          <table:table-cell table:style-name="ce276" table:formula="of:=[$RESUMO.F36]" office:value-type="float" office:value="25.8" calcext:value-type="float">
            <text:p>25,80</text:p>
          </table:table-cell>
          <table:table-cell table:style-name="ce284" table:formula="of:=IF(ISBLANK([.E36]);0;ROUND([.E36]*[.F36];2))" office:value-type="float" office:value="6904.08" calcext:value-type="float">
            <text:p>6.904,08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3967/1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Plantio de Árvore, Altura &gt; 1,00 m, em Cavas de 80x80x80 cm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8" calcext:value-type="float">
            <text:p>8,00</text:p>
          </table:table-cell>
          <table:table-cell table:style-name="ce276" table:formula="of:=[$RESUMO.F37]" office:value-type="float" office:value="56.58" calcext:value-type="float">
            <text:p>56,58</text:p>
          </table:table-cell>
          <table:table-cell table:style-name="ce284" table:formula="of:=IF(ISBLANK([.E37]);0;ROUND([.E37]*[.F37];2))" office:value-type="float" office:value="452.64" calcext:value-type="float">
            <text:p>452,64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236/1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Plantio de Grama em Placas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439" calcext:value-type="float">
            <text:p>439,00</text:p>
          </table:table-cell>
          <table:table-cell table:style-name="ce276" table:formula="of:=[$RESUMO.F38]" office:value-type="float" office:value="8.44" calcext:value-type="float">
            <text:p>8,44</text:p>
          </table:table-cell>
          <table:table-cell table:style-name="ce284" table:formula="of:=IF(ISBLANK([.E38]);0;ROUND([.E38]*[.F38];2))" office:value-type="float" office:value="3705.16" calcext:value-type="float">
            <text:p>3.705,1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605000A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ampa para PNE com Piso Tátil (NBR 9050) - Modelo 02 - 5,94 m2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4" calcext:value-type="float">
            <text:p>4,00</text:p>
          </table:table-cell>
          <table:table-cell table:style-name="ce276" table:formula="of:=[$RESUMO.F39]" office:value-type="float" office:value="363.74" calcext:value-type="float">
            <text:p>363,74</text:p>
          </table:table-cell>
          <table:table-cell table:style-name="ce284" table:formula="of:=IF(ISBLANK([.E39]);0;ROUND([.E39]*[.F39];2))" office:value-type="float" office:value="1454.96" calcext:value-type="float">
            <text:p>1.454,9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605000E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ampa para PNE com Piso Tátil (NBR 9050) - Modelo 06 - 7,65 m2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40]" office:value-type="float" office:value="400.77" calcext:value-type="float">
            <text:p>400,77</text:p>
          </table:table-cell>
          <table:table-cell table:style-name="ce284" table:formula="of:=IF(ISBLANK([.E40]);0;ROUND([.E40]*[.F40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7</text:p>
          </table:table-cell>
          <table:table-cell table:style-name="ce233"/>
          <table:table-cell table:style-name="ce249" office:value-type="string" calcext:value-type="string">
            <text:p>SINALIZAÇÃO DE TRÂNSITO</text:p>
          </table:table-cell>
          <table:table-cell table:style-name="ce264" table:number-columns-repeated="2"/>
          <table:table-cell table:style-name="ce278"/>
          <table:table-cell table:style-name="ce283" table:formula="of:=IF(ISBLANK([.E41]);0;ROUND([.E41]*[.F41];2))" office:value-type="float" office:value="0" calcext:value-type="float">
            <text:p>0,00</text:p>
          </table:table-cell>
          <table:table-cell table:style-name="ce291" table:formula="of:=SUM([.G42:.G45])" office:value-type="float" office:value="2222.56" calcext:value-type="float">
            <text:p>2.222,56</text:p>
          </table:table-cell>
          <table:table-cell table:number-columns-repeated="1016"/>
        </table:table-row>
        <table:table-row table:style-name="ro2">
          <table:table-cell table:style-name="ce208" office:value-type="float" office:value="822000" calcext:value-type="float">
            <text:p>822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Faixa de Sinalização Horizontal com tinta resina acrílica base solvente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38.91" calcext:value-type="float">
            <text:p>38,91</text:p>
          </table:table-cell>
          <table:table-cell table:style-name="ce276" table:formula="of:=[$RESUMO.F42]" office:value-type="float" office:value="24.48" calcext:value-type="float">
            <text:p>24,48</text:p>
          </table:table-cell>
          <table:table-cell table:style-name="ce284" table:formula="of:=IF(ISBLANK([.E42]);0;ROUND([.E42]*[.F42];2))" office:value-type="float" office:value="952.52" calcext:value-type="float">
            <text:p>952,5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820000E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Placa de Sinalização Refletiva - Círculo + Suporte Metálico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43]" office:value-type="float" office:value="627.25" calcext:value-type="float">
            <text:p>627,25</text:p>
          </table:table-cell>
          <table:table-cell table:style-name="ce284" table:formula="of:=IF(ISBLANK([.E43]);0;ROUND([.E43]*[.F43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820000G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Placa de Sinalização Refletiva - Octógono + Ssuporte Metálic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" calcext:value-type="float">
            <text:p>2,00</text:p>
          </table:table-cell>
          <table:table-cell table:style-name="ce276" table:formula="of:=[$RESUMO.F44]" office:value-type="float" office:value="635.02" calcext:value-type="float">
            <text:p>635,02</text:p>
          </table:table-cell>
          <table:table-cell table:style-name="ce284" table:formula="of:=IF(ISBLANK([.E44]);0;ROUND([.E44]*[.F44];2))" office:value-type="float" office:value="1270.04" calcext:value-type="float">
            <text:p>1.270,04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820000H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Placa de Sinalização Refletiva - Losango + Suporte Metálico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45]" office:value-type="float" office:value="629.66" calcext:value-type="float">
            <text:p>629,66</text:p>
          </table:table-cell>
          <table:table-cell table:style-name="ce284" table:formula="of:=IF(ISBLANK([.E45]);0;ROUND([.E45]*[.F45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8</text:p>
          </table:table-cell>
          <table:table-cell table:style-name="ce233"/>
          <table:table-cell table:style-name="ce249" office:value-type="string" calcext:value-type="string">
            <text:p>ILUMINAÇÃO PÚBLICA</text:p>
          </table:table-cell>
          <table:table-cell table:style-name="ce264" table:number-columns-repeated="3"/>
          <table:table-cell table:style-name="ce283" table:formula="of:=IF(ISBLANK([.E46]);0;ROUND([.E46]*[.F46];2))" office:value-type="float" office:value="0" calcext:value-type="float">
            <text:p>0,00</text:p>
          </table:table-cell>
          <table:table-cell table:style-name="ce291" table:formula="of:=SUM([.G47:.G47])" office:value-type="float" office:value="0" calcext:value-type="float">
            <text:p>0,00</text:p>
          </table:table-cell>
          <table:table-cell table:number-columns-repeated="1016"/>
        </table:table-row>
        <table:table-row table:style-name="ro2">
          <table:table-cell table:style-name="ce214" office:value-type="float" office:value="844000" calcext:value-type="float">
            <text:p>844000</text:p>
          </table:table-cell>
          <table:table-cell table:style-name="ce235" office:value-type="string" calcext:value-type="string">
            <text:p>DER</text:p>
          </table:table-cell>
          <table:table-cell table:style-name="ce252" office:value-type="string" calcext:value-type="string">
            <text:p>Remanejamento de Poste (linha de transmissão)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47]" office:value-type="float" office:value="3699.34" calcext:value-type="float">
            <text:p>3.699,34</text:p>
          </table:table-cell>
          <table:table-cell table:style-name="ce284" table:formula="of:=IF(ISBLANK([.E47]);0;ROUND([.E47]*[.F47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2" office:value-type="string" calcext:value-type="string">
            <text:p>9</text:p>
          </table:table-cell>
          <table:table-cell table:style-name="ce233"/>
          <table:table-cell table:style-name="ce249" office:value-type="string" calcext:value-type="string">
            <text:p>DRENAGEM</text:p>
          </table:table-cell>
          <table:table-cell table:style-name="ce264" table:number-columns-repeated="3"/>
          <table:table-cell table:style-name="ce283" table:formula="of:=IF(ISBLANK([.E48]);0;ROUND([.E48]*[.F48];2))" office:value-type="float" office:value="0" calcext:value-type="float">
            <text:p>0,00</text:p>
          </table:table-cell>
          <table:table-cell table:style-name="ce291" table:formula="of:=SUM([.G49:.G68])" office:value-type="float" office:value="58768.09" calcext:value-type="float">
            <text:p>58.768,09</text:p>
          </table:table-cell>
          <table:table-cell table:number-columns-repeated="1016"/>
        </table:table-row>
        <table:table-row table:style-name="ro2">
          <table:table-cell table:style-name="ce208" office:value-type="float" office:value="600300" calcext:value-type="float">
            <text:p>6003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Escavação de Bueiros em 1ª Categoria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341" calcext:value-type="float">
            <text:p>341,00</text:p>
          </table:table-cell>
          <table:table-cell table:style-name="ce276" table:formula="of:=[$RESUMO.F49]" office:value-type="float" office:value="7.86" calcext:value-type="float">
            <text:p>7,86</text:p>
          </table:table-cell>
          <table:table-cell table:style-name="ce284" table:formula="of:=IF(ISBLANK([.E49]);0;ROUND([.E49]*[.F49];2))" office:value-type="float" office:value="2680.26" calcext:value-type="float">
            <text:p>2.680,2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30400" calcext:value-type="float">
            <text:p>630400</text:p>
          </table:table-cell>
          <table:table-cell table:style-name="ce230" office:value-type="string" calcext:value-type="string">
            <text:p>DER</text:p>
          </table:table-cell>
          <table:table-cell table:style-name="ce253" office:value-type="string" calcext:value-type="string">
            <text:p>Remoção de Bueiro ø 0,40 m - Inclusive Transporte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98" calcext:value-type="float">
            <text:p>98,00</text:p>
          </table:table-cell>
          <table:table-cell table:style-name="ce276" table:formula="of:=[$RESUMO.F50]" office:value-type="float" office:value="12.93" calcext:value-type="float">
            <text:p>12,93</text:p>
          </table:table-cell>
          <table:table-cell table:style-name="ce284" table:formula="of:=IF(ISBLANK([.E50]);0;ROUND([.E50]*[.F50];2))" office:value-type="float" office:value="1267.14" calcext:value-type="float">
            <text:p>1.267,14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1200" calcext:value-type="float">
            <text:p>6012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Reaterro e Apiloamento Mecânico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325" calcext:value-type="float">
            <text:p>325,00</text:p>
          </table:table-cell>
          <table:table-cell table:style-name="ce276" table:formula="of:=[$RESUMO.F51]" office:value-type="float" office:value="25.91" calcext:value-type="float">
            <text:p>25,91</text:p>
          </table:table-cell>
          <table:table-cell table:style-name="ce284" table:formula="of:=IF(ISBLANK([.E51]);0;ROUND([.E51]*[.F51];2))" office:value-type="float" office:value="8420.75" calcext:value-type="float">
            <text:p>8.420,75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6600" calcext:value-type="float">
            <text:p>6066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Demolição de Concreto Armado - Inclusive Transporte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2.31" calcext:value-type="float">
            <text:p>2,31</text:p>
          </table:table-cell>
          <table:table-cell table:style-name="ce276" table:formula="of:=[$RESUMO.F52]" office:value-type="float" office:value="271.74" calcext:value-type="float">
            <text:p>271,74</text:p>
          </table:table-cell>
          <table:table-cell table:style-name="ce284" table:formula="of:=IF(ISBLANK([.E52]);0;ROUND([.E52]*[.F52];2))" office:value-type="float" office:value="627.72" calcext:value-type="float">
            <text:p>627,7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03900" calcext:value-type="float">
            <text:p>6039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Lastro de Brita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13" calcext:value-type="float">
            <text:p>13,00</text:p>
          </table:table-cell>
          <table:table-cell table:style-name="ce276" table:formula="of:=[$RESUMO.F53]" office:value-type="float" office:value="144.93" calcext:value-type="float">
            <text:p>144,93</text:p>
          </table:table-cell>
          <table:table-cell table:style-name="ce284" table:formula="of:=IF(ISBLANK([.E53]);0;ROUND([.E53]*[.F53];2))" office:value-type="float" office:value="1884.09" calcext:value-type="float">
            <text:p>1.884,09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float" office:value="620100" calcext:value-type="float">
            <text:p>6201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Boca (Ala) de BSTC ø 0,60 m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54]" office:value-type="float" office:value="721.39" calcext:value-type="float">
            <text:p>721,39</text:p>
          </table:table-cell>
          <table:table-cell table:style-name="ce284" table:formula="of:=IF(ISBLANK([.E54]);0;ROUND([.E54]*[.F54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5" office:value-type="string" calcext:value-type="string">
            <text:p>610600b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Corpo de BSTC ø 0,60 m sem Berço c/ Armação Símples PA-1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46" calcext:value-type="float">
            <text:p>46,00</text:p>
          </table:table-cell>
          <table:table-cell table:style-name="ce276" table:formula="of:=[$RESUMO.F55]" office:value-type="float" office:value="180.69" calcext:value-type="float">
            <text:p>180,69</text:p>
          </table:table-cell>
          <table:table-cell table:style-name="ce284" table:formula="of:=IF(ISBLANK([.E55]);0;ROUND([.E55]*[.F55];2))" office:value-type="float" office:value="8311.74" calcext:value-type="float">
            <text:p>8.311,74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4" office:value-type="string" calcext:value-type="string">
            <text:p>610600</text:p>
          </table:table-cell>
          <table:table-cell table:style-name="ce235" office:value-type="string" calcext:value-type="string">
            <text:p>DER</text:p>
          </table:table-cell>
          <table:table-cell table:style-name="ce252" office:value-type="string" calcext:value-type="string">
            <text:p>Corpo de BSTC ø 0,60 m, Sem Berço com Armação Dupla PA-2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28" calcext:value-type="float">
            <text:p>28,00</text:p>
          </table:table-cell>
          <table:table-cell table:style-name="ce276" table:formula="of:=[$RESUMO.F56]" office:value-type="float" office:value="193.57" calcext:value-type="float">
            <text:p>193,57</text:p>
          </table:table-cell>
          <table:table-cell table:style-name="ce284" table:formula="of:=IF(ISBLANK([.E56]);0;ROUND([.E56]*[.F56];2))" office:value-type="float" office:value="5419.96" calcext:value-type="float">
            <text:p>5.419,96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4" office:value-type="string" calcext:value-type="string">
            <text:p>CLC060</text:p>
          </table:table-cell>
          <table:table-cell table:style-name="ce235" office:value-type="string" calcext:value-type="string">
            <text:p>DER</text:p>
          </table:table-cell>
          <table:table-cell table:style-name="ce252" office:value-type="string" calcext:value-type="string">
            <text:p>Caixa de Ligação em Concreto Armado Tubo até ø 0,60 m - CLP 02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57]" office:value-type="float" office:value="1079.01" calcext:value-type="float">
            <text:p>1.079,01</text:p>
          </table:table-cell>
          <table:table-cell table:style-name="ce284" table:formula="of:=IF(ISBLANK([.E57]);0;ROUND([.E57]*[.F57];2))" office:value-type="float" office:value="1079.01" calcext:value-type="float">
            <text:p>1.079,01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4" office:value-type="string" calcext:value-type="string">
            <text:p>PVCH100</text:p>
          </table:table-cell>
          <table:table-cell table:style-name="ce235" office:value-type="string" calcext:value-type="string">
            <text:p>DER</text:p>
          </table:table-cell>
          <table:table-cell table:style-name="ce252" office:value-type="string" calcext:value-type="string">
            <text:p>Poço de Visita em Concreto Armado, H até 1,00 m, Tubo até ø 0,60 m + chaminé 1,00 m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3" calcext:value-type="float">
            <text:p>3,00</text:p>
          </table:table-cell>
          <table:table-cell table:style-name="ce276" table:formula="of:=[$RESUMO.F58]" office:value-type="float" office:value="2655.2" calcext:value-type="float">
            <text:p>2.655,20</text:p>
          </table:table-cell>
          <table:table-cell table:style-name="ce284" table:formula="of:=IF(ISBLANK([.E58]);0;ROUND([.E58]*[.F58];2))" office:value-type="float" office:value="7965.6" calcext:value-type="float">
            <text:p>7.965,6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4" office:value-type="string" calcext:value-type="string">
            <text:p>DISSIPM</text:p>
          </table:table-cell>
          <table:table-cell table:style-name="ce235" office:value-type="string" calcext:value-type="string">
            <text:p>DER</text:p>
          </table:table-cell>
          <table:table-cell table:style-name="ce252" office:value-type="string" calcext:value-type="string">
            <text:p>Dissipador de Energia com Pedra de Mão tubo ø 0,60 m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59]" office:value-type="float" office:value="1098.25" calcext:value-type="float">
            <text:p>1.098,25</text:p>
          </table:table-cell>
          <table:table-cell table:style-name="ce284" table:formula="of:=IF(ISBLANK([.E59]);0;ROUND([.E59]*[.F59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12">
          <table:table-cell table:style-name="ce214" office:value-type="string" calcext:value-type="string">
            <text:p>2106292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Escoramento de Valas com Tábuas de 2,5 x 30 cm e Longarinas de 6 x 16 cm - estroncas a cada metro não incluídas - profundidade de até 4 m - madeira com utilização de 3 vezes - confecção, instalação e retirada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5" calcext:value-type="float">
            <text:p>5,00</text:p>
          </table:table-cell>
          <table:table-cell table:style-name="ce276" table:formula="of:=[$RESUMO.F60]" office:value-type="float" office:value="186.59" calcext:value-type="float">
            <text:p>186,59</text:p>
          </table:table-cell>
          <table:table-cell table:style-name="ce284" table:formula="of:=IF(ISBLANK([.E60]);0;ROUND([.E60]*[.F60];2))" office:value-type="float" office:value="932.95" calcext:value-type="float">
            <text:p>932,95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4" office:value-type="string" calcext:value-type="string">
            <text:p>2106295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Estroncas para Valas com D = 15 cm - madeira com utilização de 3 vezes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5" calcext:value-type="float">
            <text:p>5,00</text:p>
          </table:table-cell>
          <table:table-cell table:style-name="ce276" table:formula="of:=[$RESUMO.F61]" office:value-type="float" office:value="22.64" calcext:value-type="float">
            <text:p>22,64</text:p>
          </table:table-cell>
          <table:table-cell table:style-name="ce284" table:formula="of:=IF(ISBLANK([.E61]);0;ROUND([.E61]*[.F61];2))" office:value-type="float" office:value="113.2" calcext:value-type="float">
            <text:p>113,2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4" office:value-type="string" calcext:value-type="string">
            <text:p>2003986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Tubo PEAD com Paredes Estruturadas para Drenagem - D = 600 mm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25" calcext:value-type="float">
            <text:p>25,00</text:p>
          </table:table-cell>
          <table:table-cell table:style-name="ce276" table:formula="of:=[$RESUMO.F62]" office:value-type="float" office:value="419.13" calcext:value-type="float">
            <text:p>419,13</text:p>
          </table:table-cell>
          <table:table-cell table:style-name="ce284" table:formula="of:=IF(ISBLANK([.E62]);0;ROUND([.E62]*[.F62];2))" office:value-type="float" office:value="10478.25" calcext:value-type="float">
            <text:p>10.478,25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4" office:value-type="string" calcext:value-type="string">
            <text:p>2003656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Caixa de Ligação e Passagem - CLP 08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63]" office:value-type="float" office:value="1722.95" calcext:value-type="float">
            <text:p>1.722,95</text:p>
          </table:table-cell>
          <table:table-cell table:style-name="ce284" table:formula="of:=IF(ISBLANK([.E63]);0;ROUND([.E63]*[.F63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4" office:value-type="string" calcext:value-type="string">
            <text:p>2003668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Caixa de Ligação e Passagem - CLP 14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64]" office:value-type="float" office:value="2020.76" calcext:value-type="float">
            <text:p>2.020,76</text:p>
          </table:table-cell>
          <table:table-cell table:style-name="ce284" table:formula="of:=IF(ISBLANK([.E64]);0;ROUND([.E64]*[.F64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4" office:value-type="string" calcext:value-type="string">
            <text:p>2003626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Boca de Lobo Simples - Grelha de Concreto - BLSG 01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3" calcext:value-type="float">
            <text:p>3,00</text:p>
          </table:table-cell>
          <table:table-cell table:style-name="ce276" table:formula="of:=[$RESUMO.F65]" office:value-type="float" office:value="877.63" calcext:value-type="float">
            <text:p>877,63</text:p>
          </table:table-cell>
          <table:table-cell table:style-name="ce284" table:formula="of:=IF(ISBLANK([.E65]);0;ROUND([.E65]*[.F65];2))" office:value-type="float" office:value="2632.89" calcext:value-type="float">
            <text:p>2.632,89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4" office:value-type="string" calcext:value-type="string">
            <text:p>2003628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Boca de Lobo Simples - Grelha de Concreto - BLSG 02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3" calcext:value-type="float">
            <text:p>3,00</text:p>
          </table:table-cell>
          <table:table-cell table:style-name="ce276" table:formula="of:=[$RESUMO.F66]" office:value-type="float" office:value="1073.1" calcext:value-type="float">
            <text:p>1.073,10</text:p>
          </table:table-cell>
          <table:table-cell table:style-name="ce284" table:formula="of:=IF(ISBLANK([.E66]);0;ROUND([.E66]*[.F66];2))" office:value-type="float" office:value="3219.3" calcext:value-type="float">
            <text:p>3.219,3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4" office:value-type="string" calcext:value-type="string">
            <text:p>2003634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Boca de Lobo Dupla - Grelha de Concreto - BLDG 01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67]" office:value-type="float" office:value="1707.63" calcext:value-type="float">
            <text:p>1.707,63</text:p>
          </table:table-cell>
          <table:table-cell table:style-name="ce284" table:formula="of:=IF(ISBLANK([.E67]);0;ROUND([.E67]*[.F67];2))" office:value-type="float" office:value="1707.63" calcext:value-type="float">
            <text:p>1.707,63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4" office:value-type="string" calcext:value-type="string">
            <text:p>2003636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Boca de Lobo Dupla - Grelha de Concreto - BLDG 02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68]" office:value-type="float" office:value="2027.6" calcext:value-type="float">
            <text:p>2.027,60</text:p>
          </table:table-cell>
          <table:table-cell table:style-name="ce284" table:formula="of:=IF(ISBLANK([.E68]);0;ROUND([.E68]*[.F68];2))" office:value-type="float" office:value="2027.6" calcext:value-type="float">
            <text:p>2.027,60</text:p>
          </table:table-cell>
          <table:table-cell table:style-name="ce292"/>
          <table:table-cell table:number-columns-repeated="1016"/>
        </table:table-row>
        <table:table-row table:style-name="ro13">
          <table:table-cell table:style-name="ce212" office:value-type="string" calcext:value-type="string">
            <text:p>10</text:p>
          </table:table-cell>
          <table:table-cell table:style-name="ce233"/>
          <table:table-cell table:style-name="ce249" office:value-type="string" calcext:value-type="string">
            <text:p>ENSAIOS TECNOLÓGICOS</text:p>
            <text:p>(Os custos com mobilização e desmobilização de equipe e equipamentos para a extração de amostras para os ensaios tecnológicos, exceto da capa asfáltica, serão de responsabilidade da empresa executora da obra)</text:p>
          </table:table-cell>
          <table:table-cell table:style-name="ce264" office:value-type="string" calcext:value-type="string">
            <text:p><text:s text:c="3"/></text:p>
          </table:table-cell>
          <table:table-cell table:style-name="ce264" table:number-columns-repeated="2"/>
          <table:table-cell table:style-name="ce283" table:formula="of:=IF(ISBLANK([.E69]);0;ROUND([.E69]*[.F69];2))" office:value-type="float" office:value="0" calcext:value-type="float">
            <text:p>0,00</text:p>
          </table:table-cell>
          <table:table-cell table:style-name="ce291" table:formula="of:=SUM([.G70:.G77])" office:value-type="float" office:value="495.16" calcext:value-type="float">
            <text:p>495,16</text:p>
          </table:table-cell>
          <table:table-cell table:number-columns-repeated="1016"/>
        </table:table-row>
        <table:table-row table:style-name="ro14">
          <table:table-cell table:style-name="ce208" office:value-type="string" calcext:value-type="string">
            <text:p>74022/14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Massa Específica - In Situ - Método Frasco de Areia (Grau de Compactação) - Regularização e Compactação do Subleit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70]" office:value-type="float" office:value="57.49" calcext:value-type="float">
            <text:p>57,49</text:p>
          </table:table-cell>
          <table:table-cell table:style-name="ce284" table:formula="of:=IF(ISBLANK([.E70]);0;ROUND([.E70]*[.F70];2))" office:value-type="float" office:value="57.49" calcext:value-type="float">
            <text:p>57,49</text:p>
          </table:table-cell>
          <table:table-cell table:style-name="ce292"/>
          <table:table-cell table:number-columns-repeated="1016"/>
        </table:table-row>
        <table:table-row table:style-name="ro14">
          <table:table-cell table:style-name="ce208" office:value-type="string" calcext:value-type="string">
            <text:p>74022/14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Massa Específica - In Situ - Método Frasco de Areia (Grau de Compactação) - Sub-base e Base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71]" office:value-type="float" office:value="57.49" calcext:value-type="float">
            <text:p>57,49</text:p>
          </table:table-cell>
          <table:table-cell table:style-name="ce284" table:formula="of:=IF(ISBLANK([.E71]);0;ROUND([.E71]*[.F71];2))" office:value-type="float" office:value="57.49" calcext:value-type="float">
            <text:p>57,49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022/52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Granulometria do Agregado - Base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72]" office:value-type="float" office:value="82.12" calcext:value-type="float">
            <text:p>82,12</text:p>
          </table:table-cell>
          <table:table-cell table:style-name="ce284" table:formula="of:=IF(ISBLANK([.E72]);0;ROUND([.E72]*[.F72];2))" office:value-type="float" office:value="82.12" calcext:value-type="float">
            <text:p>82,12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022/35</text:p>
          </table:table-cell>
          <table:table-cell table:style-name="ce230" office:value-type="string" calcext:value-type="string">
            <text:p>SEIL</text:p>
          </table:table-cell>
          <table:table-cell table:style-name="ce254" office:value-type="string" calcext:value-type="string">
            <text:p>Ensaio de Percentagem de Betume - Misturas Betuminosas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73]" office:value-type="float" office:value="123.18" calcext:value-type="float">
            <text:p>123,18</text:p>
          </table:table-cell>
          <table:table-cell table:style-name="ce284" table:formula="of:=IF(ISBLANK([.E73]);0;ROUND([.E73]*[.F73];2))" office:value-type="float" office:value="123.18" calcext:value-type="float">
            <text:p>123,18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022/53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Controle do Grau de Compactação da Mistura Asfáltica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74]" office:value-type="float" office:value="73.9" calcext:value-type="float">
            <text:p>73,90</text:p>
          </table:table-cell>
          <table:table-cell table:style-name="ce284" table:formula="of:=IF(ISBLANK([.E74]);0;ROUND([.E74]*[.F74];2))" office:value-type="float" office:value="73.9" calcext:value-type="float">
            <text:p>73,9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 office:value-type="string" calcext:value-type="string">
            <text:p>74022/56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Densidade do Material Betuminos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75]" office:value-type="float" office:value="60.23" calcext:value-type="float">
            <text:p>60,23</text:p>
          </table:table-cell>
          <table:table-cell table:style-name="ce284" table:formula="of:=IF(ISBLANK([.E75]);0;ROUND([.E75]*[.F75];2))" office:value-type="float" office:value="60.23" calcext:value-type="float">
            <text:p>60,23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08"/>
          <table:table-cell table:style-name="ce230" office:value-type="string" calcext:value-type="string">
            <text:p>DAER/RS</text:p>
          </table:table-cell>
          <table:table-cell table:style-name="ce251" office:value-type="string" calcext:value-type="string">
            <text:p>Extração de Corpo de Prova de Concreto Asfáltico com Sonda Rotativa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76]" office:value-type="float" office:value="40.75" calcext:value-type="float">
            <text:p>40,75</text:p>
          </table:table-cell>
          <table:table-cell table:style-name="ce284" table:formula="of:=IF(ISBLANK([.E76]);0;ROUND([.E76]*[.F76];2))" office:value-type="float" office:value="40.75" calcext:value-type="float">
            <text:p>40,75</text:p>
          </table:table-cell>
          <table:table-cell table:style-name="ce292"/>
          <table:table-cell table:number-columns-repeated="1016"/>
        </table:table-row>
        <table:table-row table:style-name="ro14">
          <table:table-cell table:style-name="ce208" office:value-type="float" office:value="72872" calcext:value-type="float">
            <text:p>72872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Mobilização e Desmobilização (equipamento e equipe para extração de corpos de prova da capa asfáltica)</text:p>
          </table:table-cell>
          <table:table-cell table:style-name="ce267" office:value-type="string" calcext:value-type="string">
            <text:p>gb</text:p>
          </table:table-cell>
          <table:table-cell table:style-name="ce272"/>
          <table:table-cell table:style-name="ce276" table:formula="of:=[$RESUMO.F77]" office:value-type="float" office:value="3005.86" calcext:value-type="float">
            <text:p>3.005,86</text:p>
          </table:table-cell>
          <table:table-cell table:style-name="ce284" table:formula="of:=IF(ISBLANK([.E77]);0;ROUND([.E77]*[.F77];2))" office:value-type="float" office:value="0" calcext:value-type="float">
            <text:p>0,00</text:p>
          </table:table-cell>
          <table:table-cell table:style-name="ce292"/>
          <table:table-cell table:number-columns-repeated="1016"/>
        </table:table-row>
        <table:table-row table:style-name="ro2">
          <table:table-cell table:style-name="ce216" office:value-type="string" calcext:value-type="string">
            <text:p>x</text:p>
          </table:table-cell>
          <table:table-cell table:style-name="ce237"/>
          <table:table-cell table:style-name="ce255"/>
          <table:table-cell table:style-name="ce268"/>
          <table:table-cell table:style-name="ce273" table:number-columns-repeated="2"/>
          <table:table-cell table:style-name="ce285"/>
          <table:table-cell table:style-name="ce294"/>
          <table:table-cell table:number-columns-repeated="1016"/>
        </table:table-row>
        <table:table-row table:style-name="ro2">
          <table:table-cell table:style-name="ce217" office:value-type="string" calcext:value-type="string">
            <text:p>x</text:p>
          </table:table-cell>
          <table:table-cell table:style-name="ce238"/>
          <table:table-cell table:style-name="ce256" office:value-type="string" calcext:value-type="string">
            <text:p>PREÇO GLOBAL</text:p>
          </table:table-cell>
          <table:table-cell table:style-name="ce268"/>
          <table:table-cell table:style-name="ce274"/>
          <table:table-cell table:style-name="ce279"/>
          <table:table-cell table:style-name="ce286" table:formula="of:=SUBTOTAL(9;[.G7:.G77])" office:value-type="float" office:value="145063" calcext:value-type="float">
            <text:p>145.063,00</text:p>
          </table:table-cell>
          <table:table-cell table:style-name="ce286" table:formula="of:=SUBTOTAL(9;[.H7:.H77])" office:value-type="float" office:value="145063" calcext:value-type="float">
            <text:p>145.063,00</text:p>
          </table:table-cell>
          <table:table-cell table:number-columns-repeated="1016"/>
        </table:table-row>
        <table:table-row table:style-name="ro2">
          <table:table-cell table:style-name="ce218" office:value-type="string" calcext:value-type="string">
            <text:p>x</text:p>
          </table:table-cell>
          <table:table-cell table:number-columns-repeated="2"/>
          <table:table-cell table:style-name="ce269" table:number-columns-repeated="5"/>
          <table:table-cell table:number-columns-repeated="1016"/>
        </table:table-row>
        <table:table-row table:style-name="ro7">
          <table:table-cell table:style-name="ce219"/>
          <table:table-cell table:number-columns-repeated="6"/>
          <table:table-cell table:style-name="ce295"/>
          <table:table-cell table:number-columns-repeated="1016"/>
        </table:table-row>
        <table:table-row table:style-name="ro7" table:number-rows-repeated="4">
          <table:table-cell table:style-name="ce220"/>
          <table:table-cell table:number-columns-repeated="1023"/>
        </table:table-row>
        <table:table-row table:style-name="ro7" table:number-rows-repeated="1048490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_xlnm.Print_Area" table:base-cell-address="$CRONOGRAMA.$A$1" table:cell-range-address="$marcos.$A$1:.$H$79" table:range-usable-as="print-range"/>
          <table:named-range table:name="_xlnm.Print_Titles" table:base-cell-address="$CRONOGRAMA.$A$1" table:cell-range-address="$marcos.$A$5:.$AMJ$6" table:range-usable-as="repeat-column repeat-row"/>
          <table:named-range table:name="_xlnm._FilterDatabase" table:base-cell-address="$CRONOGRAMA.$A$1" table:cell-range-address="$marcos.$A$6:.$I$80"/>
        </table:named-expressions>
      </table:table>
      <table:table table:name="acesso" table:style-name="ta8" table:print-ranges="acesso.A1:acesso.H79">
        <table:table-column table:style-name="co17" table:default-cell-style-name="ce221"/>
        <table:table-column table:style-name="co18" table:default-cell-style-name="ce221"/>
        <table:table-column table:style-name="co19" table:default-cell-style-name="ce257"/>
        <table:table-column table:style-name="co20" table:default-cell-style-name="ce257"/>
        <table:table-column table:style-name="co17" table:number-columns-repeated="2" table:default-cell-style-name="ce257"/>
        <table:table-column table:style-name="co21" table:number-columns-repeated="2" table:default-cell-style-name="ce257"/>
        <table:table-column table:style-name="co22" table:default-cell-style-name="ce257"/>
        <table:table-column table:style-name="co23" table:number-columns-repeated="1015" table:default-cell-style-name="ce257"/>
        <table:table-row table:style-name="ro10">
          <table:table-cell table:style-name="ce200" office:value-type="string" calcext:value-type="string" table:number-columns-spanned="8" table:number-rows-spanned="1">
            <text:p>PLANILHA DE SERVIÇOS <text:s text:c="2"/>- <text:s text:c="2"/>PAVIMENTAÇÃO</text:p>
          </table:table-cell>
          <table:covered-table-cell table:style-name="ce222"/>
          <table:covered-table-cell table:style-name="ce239"/>
          <table:covered-table-cell table:number-columns-repeated="3" table:style-name="ce258"/>
          <table:covered-table-cell table:number-columns-repeated="2" table:style-name="ce239"/>
          <table:table-cell table:style-name="Default" table:number-columns-repeated="1016"/>
        </table:table-row>
        <table:table-row table:style-name="ro2">
          <table:table-cell table:style-name="ce201" office:value-type="string" calcext:value-type="string">
            <text:p>Município:</text:p>
          </table:table-cell>
          <table:table-cell table:style-name="ce223"/>
          <table:table-cell table:style-name="ce240" office:value-type="string" calcext:value-type="string">
            <text:p>ARAUCÁRIA</text:p>
          </table:table-cell>
          <table:table-cell table:style-name="ce259" table:number-columns-repeated="3"/>
          <table:table-cell table:style-name="ce280" office:value-type="string" calcext:value-type="string">
            <text:p>SAM <text:s/></text:p>
          </table:table-cell>
          <table:table-cell table:style-name="ce287" office:value-type="string" calcext:value-type="string">
            <text:p>116</text:p>
          </table:table-cell>
          <table:table-cell table:style-name="Default" table:number-columns-repeated="1016"/>
        </table:table-row>
        <table:table-row table:style-name="ro2">
          <table:table-cell table:style-name="ce202" office:value-type="string" calcext:value-type="string">
            <text:p>Projeto:</text:p>
          </table:table-cell>
          <table:table-cell table:style-name="ce224"/>
          <table:table-cell table:style-name="ce241" office:value-type="string" calcext:value-type="string">
            <text:p>PAVIMENTAÇÃO DE VIAS URBANAS - CBUQ</text:p>
          </table:table-cell>
          <table:table-cell table:style-name="ce260" table:number-columns-repeated="3"/>
          <table:table-cell table:style-name="ce281" office:value-type="string" calcext:value-type="string">
            <text:p>LOTE nº </text:p>
          </table:table-cell>
          <table:table-cell table:style-name="ce288" office:value-type="string" calcext:value-type="string">
            <text:p>01</text:p>
          </table:table-cell>
          <table:table-cell table:style-name="Default" table:number-columns-repeated="1016"/>
        </table:table-row>
        <table:table-row table:style-name="ro2">
          <table:table-cell table:style-name="ce203" office:value-type="string" calcext:value-type="string">
            <text:p>Local da Obra:</text:p>
          </table:table-cell>
          <table:table-cell table:style-name="ce225"/>
          <table:table-cell table:style-name="ce242" office:value-type="string" calcext:value-type="string" table:number-columns-spanned="6" table:number-rows-spanned="1">
            <text:p>RUA DE ACESSO (ENTRE RUA DAS ROSAS E RUA AMARILIS) - BAIRRO CAMPINA DA BARRA</text:p>
          </table:table-cell>
          <table:covered-table-cell table:number-columns-repeated="4" table:style-name="ce261"/>
          <table:covered-table-cell table:style-name="ce289"/>
          <table:table-cell table:style-name="Default" table:number-columns-repeated="1016"/>
        </table:table-row>
        <table:table-header-rows>
          <table:table-row table:style-name="ro2">
            <table:table-cell table:style-name="ce204" office:value-type="string" calcext:value-type="string">
              <text:p>Código</text:p>
            </table:table-cell>
            <table:table-cell table:style-name="ce226" office:value-type="string" calcext:value-type="string">
              <text:p>Orígem</text:p>
            </table:table-cell>
            <table:table-cell table:style-name="ce243" office:value-type="string" calcext:value-type="string">
              <text:p>DESCRIÇÃO DOS SERVIÇOS</text:p>
            </table:table-cell>
            <table:table-cell table:style-name="ce262" office:value-type="string" calcext:value-type="string">
              <text:p>UN.</text:p>
            </table:table-cell>
            <table:table-cell table:style-name="ce564" office:value-type="string" calcext:value-type="string" table:number-columns-spanned="4" table:number-rows-spanned="1">
              <text:p>ORÇAMENTO APROVADO</text:p>
            </table:table-cell>
            <table:covered-table-cell table:style-name="ce275"/>
            <table:covered-table-cell table:number-columns-repeated="2" table:style-name="ce564"/>
            <table:table-cell table:style-name="Default" table:number-columns-repeated="1016"/>
          </table:table-row>
          <table:table-row table:style-name="ro11">
            <table:table-cell table:style-name="ce205"/>
            <table:table-cell table:style-name="ce227"/>
            <table:table-cell table:style-name="ce244"/>
            <table:table-cell table:style-name="ce263"/>
            <table:table-cell table:style-name="ce271" office:value-type="string" calcext:value-type="string">
              <text:p>QUANT.</text:p>
            </table:table-cell>
            <table:table-cell table:style-name="ce271" office:value-type="string" calcext:value-type="string">
              <text:p>UNIT.</text:p>
            </table:table-cell>
            <table:table-cell table:style-name="ce282" office:value-type="string" calcext:value-type="string">
              <text:p>( R$ ) - PM</text:p>
            </table:table-cell>
            <table:table-cell table:style-name="ce290" office:value-type="string" calcext:value-type="string">
              <text:p>( R$ ) - PM</text:p>
              <text:p>TOTAIS</text:p>
            </table:table-cell>
            <table:table-cell table:style-name="Default" table:number-columns-repeated="1016"/>
          </table:table-row>
        </table:table-header-rows>
        <table:table-row table:style-name="ro2">
          <table:table-cell table:style-name="ce206" office:value-type="string" calcext:value-type="string">
            <text:p>1</text:p>
          </table:table-cell>
          <table:table-cell table:style-name="ce228"/>
          <table:table-cell table:style-name="ce245" office:value-type="string" calcext:value-type="string">
            <text:p>SERVIÇOS PRELIMINARES</text:p>
          </table:table-cell>
          <table:table-cell table:style-name="ce264" table:number-columns-repeated="3"/>
          <table:table-cell table:style-name="ce283"/>
          <table:table-cell table:style-name="ce291" table:formula="of:=SUM([.G8:.G11])" office:value-type="float" office:value="0" calcext:value-type="float">
            <text:p>0,00</text:p>
          </table:table-cell>
          <table:table-cell table:style-name="Default" table:number-columns-repeated="1016"/>
        </table:table-row>
        <table:table-row table:style-name="ro2">
          <table:table-cell table:style-name="ce207" office:value-type="string" calcext:value-type="string">
            <text:p>74209/1</text:p>
          </table:table-cell>
          <table:table-cell table:style-name="ce229" office:value-type="string" calcext:value-type="string">
            <text:p>SEIL</text:p>
          </table:table-cell>
          <table:table-cell table:style-name="ce246" office:value-type="string" calcext:value-type="string">
            <text:p>Placa de Obra 4,00 x 2,00 m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8]" office:value-type="float" office:value="2189.95" calcext:value-type="float">
            <text:p>2.189,95</text:p>
          </table:table-cell>
          <table:table-cell table:style-name="ce284" table:formula="of:=IF(ISBLANK([.E8]);0;ROUND([.E8]*[.F8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float" office:value="840000" calcext:value-type="float">
            <text:p>8400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Remoção e recolocação de cercas de arame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9]" office:value-type="float" office:value="27.25" calcext:value-type="float">
            <text:p>27,25</text:p>
          </table:table-cell>
          <table:table-cell table:style-name="ce284" table:formula="of:=IF(ISBLANK([.E9]);0;ROUND([.E9]*[.F9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string" calcext:value-type="string">
            <text:p>010205U</text:p>
          </table:table-cell>
          <table:table-cell table:style-name="ce230" office:value-type="string" calcext:value-type="string">
            <text:p>SMOP-Curitiba</text:p>
          </table:table-cell>
          <table:table-cell table:style-name="ce247" office:value-type="string" calcext:value-type="string">
            <text:p>Retirada de Alambrado com Mourão de Concreto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10]" office:value-type="float" office:value="26.3" calcext:value-type="float">
            <text:p>26,30</text:p>
          </table:table-cell>
          <table:table-cell table:style-name="ce284" table:formula="of:=IF(ISBLANK([.E10]);0;ROUND([.E10]*[.F10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9" office:value-type="string" calcext:value-type="string">
            <text:p>200103U</text:p>
          </table:table-cell>
          <table:table-cell table:style-name="ce231" office:value-type="string" calcext:value-type="string">
            <text:p>SMOP-Curitiba</text:p>
          </table:table-cell>
          <table:table-cell table:style-name="ce248" office:value-type="string" calcext:value-type="string">
            <text:p>Alambrado com Mourão de Concreto e Tela Fio 14, H= 2,20 m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11]" office:value-type="float" office:value="135.39" calcext:value-type="float">
            <text:p>135,39</text:p>
          </table:table-cell>
          <table:table-cell table:style-name="ce284" table:formula="of:=IF(ISBLANK([.E11]);0;ROUND([.E11]*[.F11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10" office:value-type="string" calcext:value-type="string">
            <text:p>2</text:p>
          </table:table-cell>
          <table:table-cell table:style-name="ce228"/>
          <table:table-cell table:style-name="ce249" office:value-type="string" calcext:value-type="string">
            <text:p>TERRAPLENAGEM</text:p>
          </table:table-cell>
          <table:table-cell table:style-name="ce264" table:number-columns-repeated="3"/>
          <table:table-cell table:style-name="ce283"/>
          <table:table-cell table:style-name="ce291" table:formula="of:=SUM([.G13:.G16])" office:value-type="float" office:value="13683.63" calcext:value-type="float">
            <text:p>13.683,63</text:p>
          </table:table-cell>
          <table:table-cell table:style-name="Default" table:number-columns-repeated="1016"/>
        </table:table-row>
        <table:table-row table:style-name="ro2">
          <table:table-cell table:style-name="ce211" office:value-type="float" office:value="401100" calcext:value-type="float">
            <text:p>401100</text:p>
          </table:table-cell>
          <table:table-cell table:style-name="ce232" office:value-type="string" calcext:value-type="string">
            <text:p>DER</text:p>
          </table:table-cell>
          <table:table-cell table:style-name="ce250" office:value-type="string" calcext:value-type="string">
            <text:p>Compactação de Aterros 100% PN</text:p>
          </table:table-cell>
          <table:table-cell table:style-name="ce266" office:value-type="string" calcext:value-type="string">
            <text:p>m3</text:p>
          </table:table-cell>
          <table:table-cell table:style-name="ce272" office:value-type="float" office:value="358.22" calcext:value-type="float">
            <text:p>358,22</text:p>
          </table:table-cell>
          <table:table-cell table:style-name="ce276" table:formula="of:=[$RESUMO.F13]" office:value-type="float" office:value="4.58" calcext:value-type="float">
            <text:p>4,58</text:p>
          </table:table-cell>
          <table:table-cell table:style-name="ce284" table:formula="of:=IF(ISBLANK([.E13]);0;ROUND([.E13]*[.F13];2))" office:value-type="float" office:value="1640.65" calcext:value-type="float">
            <text:p>1.640,65</text:p>
          </table:table-cell>
          <table:table-cell table:style-name="ce293"/>
          <table:table-cell table:style-name="Default" table:number-columns-repeated="1016"/>
        </table:table-row>
        <table:table-row table:style-name="ro2">
          <table:table-cell table:style-name="ce208" office:value-type="float" office:value="400000" calcext:value-type="float">
            <text:p>40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Desmatamento e Limpeza ø até 30 cm</text:p>
          </table:table-cell>
          <table:table-cell table:style-name="ce265" office:value-type="string" calcext:value-type="string">
            <text:p>m2</text:p>
          </table:table-cell>
          <table:table-cell table:style-name="ce272"/>
          <table:table-cell table:style-name="ce276" table:formula="of:=[$RESUMO.F14]" office:value-type="float" office:value="0.81" calcext:value-type="float">
            <text:p>0,81</text:p>
          </table:table-cell>
          <table:table-cell table:style-name="ce284" table:formula="of:=IF(ISBLANK([.E14]);0;ROUND([.E14]*[.F14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float" office:value="501000" calcext:value-type="float">
            <text:p>501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Escarificação e Remoção do Revestimento Primário (para posterior reaproveitamento)</text:p>
          </table:table-cell>
          <table:table-cell table:style-name="ce265" office:value-type="string" calcext:value-type="string">
            <text:p>m3</text:p>
          </table:table-cell>
          <table:table-cell table:style-name="ce272"/>
          <table:table-cell table:style-name="ce276" table:formula="of:=[$RESUMO.F15]" office:value-type="float" office:value="17.19" calcext:value-type="float">
            <text:p>17,19</text:p>
          </table:table-cell>
          <table:table-cell table:style-name="ce284" table:formula="of:=IF(ISBLANK([.E15]);0;ROUND([.E15]*[.F15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float" office:value="520100" calcext:value-type="float">
            <text:p>5201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Escavação, Carga e Transporte de Jazida 1ª Categoria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688.17" calcext:value-type="float">
            <text:p>688,17</text:p>
          </table:table-cell>
          <table:table-cell table:style-name="ce276" table:formula="of:=[$RESUMO.F16]" office:value-type="float" office:value="17.5" calcext:value-type="float">
            <text:p>17,50</text:p>
          </table:table-cell>
          <table:table-cell table:style-name="ce284" table:formula="of:=IF(ISBLANK([.E16]);0;ROUND([.E16]*[.F16];2))" office:value-type="float" office:value="12042.98" calcext:value-type="float">
            <text:p>12.042,98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12" office:value-type="string" calcext:value-type="string">
            <text:p>3</text:p>
          </table:table-cell>
          <table:table-cell table:style-name="ce233"/>
          <table:table-cell table:style-name="ce249" office:value-type="string" calcext:value-type="string">
            <text:p>BASE / SUB-BASE</text:p>
          </table:table-cell>
          <table:table-cell table:style-name="ce264" table:number-columns-repeated="3"/>
          <table:table-cell table:style-name="ce283"/>
          <table:table-cell table:style-name="ce291" table:formula="of:=SUM([.G18:.G22])" office:value-type="float" office:value="35498.4" calcext:value-type="float">
            <text:p>35.498,40</text:p>
          </table:table-cell>
          <table:table-cell table:style-name="Default" table:number-columns-repeated="1016"/>
        </table:table-row>
        <table:table-row table:style-name="ro2">
          <table:table-cell table:style-name="ce208" office:value-type="float" office:value="511100" calcext:value-type="float">
            <text:p>5111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gularização e Compactação do Subleito 100% PN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798.38" calcext:value-type="float">
            <text:p>798,38</text:p>
          </table:table-cell>
          <table:table-cell table:style-name="ce276" table:formula="of:=[$RESUMO.F18]" office:value-type="float" office:value="2.88" calcext:value-type="float">
            <text:p>2,88</text:p>
          </table:table-cell>
          <table:table-cell table:style-name="ce284" table:formula="of:=IF(ISBLANK([.E18]);0;ROUND([.E18]*[.F18];2))" office:value-type="float" office:value="2299.33" calcext:value-type="float">
            <text:p>2.299,33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float" office:value="450000" calcext:value-type="float">
            <text:p>45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vestimento Primário (Saibro - Reforço do Subleito/Substituição)</text:p>
          </table:table-cell>
          <table:table-cell table:style-name="ce265" office:value-type="string" calcext:value-type="string">
            <text:p>m3</text:p>
          </table:table-cell>
          <table:table-cell table:style-name="ce272"/>
          <table:table-cell table:style-name="ce276" table:formula="of:=[$RESUMO.F19]" office:value-type="float" office:value="52.18" calcext:value-type="float">
            <text:p>52,18</text:p>
          </table:table-cell>
          <table:table-cell table:style-name="ce284" table:formula="of:=IF(ISBLANK([.E19]);0;ROUND([.E19]*[.F19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float" office:value="450000" calcext:value-type="float">
            <text:p>45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vestimento Primário (Saibro - Sub-base) - Material Removido</text:p>
          </table:table-cell>
          <table:table-cell table:style-name="ce265" office:value-type="string" calcext:value-type="string">
            <text:p>m3</text:p>
          </table:table-cell>
          <table:table-cell table:style-name="ce272"/>
          <table:table-cell table:style-name="ce276" table:formula="of:=[$RESUMO.F20]" office:value-type="float" office:value="28.36" calcext:value-type="float">
            <text:p>28,36</text:p>
          </table:table-cell>
          <table:table-cell table:style-name="ce284" table:formula="of:=IF(ISBLANK([.E20]);0;ROUND([.E20]*[.F20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float" office:value="450000" calcext:value-type="float">
            <text:p>45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evestimento Primário (Saibro - Sub-base)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159.68" calcext:value-type="float">
            <text:p>159,68</text:p>
          </table:table-cell>
          <table:table-cell table:style-name="ce276" table:formula="of:=[$RESUMO.F21]" office:value-type="float" office:value="52.18" calcext:value-type="float">
            <text:p>52,18</text:p>
          </table:table-cell>
          <table:table-cell table:style-name="ce284" table:formula="of:=IF(ISBLANK([.E21]);0;ROUND([.E21]*[.F21];2))" office:value-type="float" office:value="8332.1" calcext:value-type="float">
            <text:p>8.332,1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float" office:value="531000" calcext:value-type="float">
            <text:p>531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Brita Graduada (Base)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159.68" calcext:value-type="float">
            <text:p>159,68</text:p>
          </table:table-cell>
          <table:table-cell table:style-name="ce276" table:formula="of:=[$RESUMO.F22]" office:value-type="float" office:value="155.73" calcext:value-type="float">
            <text:p>155,73</text:p>
          </table:table-cell>
          <table:table-cell table:style-name="ce284" table:formula="of:=IF(ISBLANK([.E22]);0;ROUND([.E22]*[.F22];2))" office:value-type="float" office:value="24866.97" calcext:value-type="float">
            <text:p>24.866,97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12" office:value-type="string" calcext:value-type="string">
            <text:p>4</text:p>
          </table:table-cell>
          <table:table-cell table:style-name="ce233"/>
          <table:table-cell table:style-name="ce249" office:value-type="string" calcext:value-type="string">
            <text:p>REVESTIMENTO</text:p>
          </table:table-cell>
          <table:table-cell table:style-name="ce264" table:number-columns-repeated="3"/>
          <table:table-cell table:style-name="ce283" table:formula="of:=IF(ISBLANK([.E23]);0;ROUND([.E23]*[.F23];2))" office:value-type="float" office:value="0" calcext:value-type="float">
            <text:p>0,00</text:p>
          </table:table-cell>
          <table:table-cell table:style-name="ce291" table:formula="of:=SUM([.G24:.G26])" office:value-type="float" office:value="31300.72" calcext:value-type="float">
            <text:p>31.300,72</text:p>
          </table:table-cell>
          <table:table-cell table:style-name="Default" table:number-columns-repeated="1016"/>
        </table:table-row>
        <table:table-row table:style-name="ro2">
          <table:table-cell table:style-name="ce213" office:value-type="float" office:value="560400" calcext:value-type="float">
            <text:p>560400</text:p>
          </table:table-cell>
          <table:table-cell table:style-name="ce234" office:value-type="string" calcext:value-type="string">
            <text:p>DER</text:p>
          </table:table-cell>
          <table:table-cell table:style-name="ce251" office:value-type="string" calcext:value-type="string">
            <text:p>Imprimação com CM-30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726.24" calcext:value-type="float">
            <text:p>726,24</text:p>
          </table:table-cell>
          <table:table-cell table:style-name="ce276" table:formula="of:=[$RESUMO.F24]" office:value-type="float" office:value="5.31" calcext:value-type="float">
            <text:p>5,31</text:p>
          </table:table-cell>
          <table:table-cell table:style-name="ce284" table:formula="of:=IF(ISBLANK([.E24]);0;ROUND([.E24]*[.F24];2))" office:value-type="float" office:value="3856.33" calcext:value-type="float">
            <text:p>3.856,33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13" office:value-type="float" office:value="561100" calcext:value-type="float">
            <text:p>561100</text:p>
          </table:table-cell>
          <table:table-cell table:style-name="ce234" office:value-type="string" calcext:value-type="string">
            <text:p>DER</text:p>
          </table:table-cell>
          <table:table-cell table:style-name="ce251" office:value-type="string" calcext:value-type="string">
            <text:p>Pintura de Ligação com RR-1C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726.24" calcext:value-type="float">
            <text:p>726,24</text:p>
          </table:table-cell>
          <table:table-cell table:style-name="ce276" table:formula="of:=[$RESUMO.F25]" office:value-type="float" office:value="1.38" calcext:value-type="float">
            <text:p>1,38</text:p>
          </table:table-cell>
          <table:table-cell table:style-name="ce284" table:formula="of:=IF(ISBLANK([.E25]);0;ROUND([.E25]*[.F25];2))" office:value-type="float" office:value="1002.21" calcext:value-type="float">
            <text:p>1.002,21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float" office:value="570000" calcext:value-type="float">
            <text:p>570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Concreto Betuminoso Usinado a Quente (CBUQ) - Faixa C</text:p>
          </table:table-cell>
          <table:table-cell table:style-name="ce265" office:value-type="string" calcext:value-type="string">
            <text:p>ton</text:p>
          </table:table-cell>
          <table:table-cell table:style-name="ce272" office:value-type="float" office:value="87.15" calcext:value-type="float">
            <text:p>87,15</text:p>
          </table:table-cell>
          <table:table-cell table:style-name="ce276" table:formula="of:=[$RESUMO.F26]" office:value-type="float" office:value="303.41" calcext:value-type="float">
            <text:p>303,41</text:p>
          </table:table-cell>
          <table:table-cell table:style-name="ce284" table:formula="of:=IF(ISBLANK([.E26]);0;ROUND([.E26]*[.F26];2))" office:value-type="float" office:value="26442.18" calcext:value-type="float">
            <text:p>26.442,18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12" office:value-type="string" calcext:value-type="string">
            <text:p>5</text:p>
          </table:table-cell>
          <table:table-cell table:style-name="ce233"/>
          <table:table-cell table:style-name="ce249" office:value-type="string" calcext:value-type="string">
            <text:p>MEIO-FIO E SARJETA</text:p>
          </table:table-cell>
          <table:table-cell table:style-name="ce264" table:number-columns-repeated="3"/>
          <table:table-cell table:style-name="ce283" table:formula="of:=IF(ISBLANK([.E27]);0;ROUND([.E27]*[.F27];2))" office:value-type="float" office:value="0" calcext:value-type="float">
            <text:p>0,00</text:p>
          </table:table-cell>
          <table:table-cell table:style-name="ce291" table:formula="of:=SUM([.G28:.G30])" office:value-type="float" office:value="7559.25" calcext:value-type="float">
            <text:p>7.559,25</text:p>
          </table:table-cell>
          <table:table-cell table:style-name="Default" table:number-columns-repeated="1016"/>
        </table:table-row>
        <table:table-row table:style-name="ro2">
          <table:table-cell table:style-name="ce208" office:value-type="float" office:value="85335" calcext:value-type="float">
            <text:p>85335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Remoção de Meio-Fio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28]" office:value-type="float" office:value="8.82" calcext:value-type="float">
            <text:p>8,82</text:p>
          </table:table-cell>
          <table:table-cell table:style-name="ce284" table:formula="of:=IF(ISBLANK([.E28]);0;ROUND([.E28]*[.F28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float" office:value="810150" calcext:value-type="float">
            <text:p>81015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Meio-Fio com Sarjeta DER - Tipo 2 - (0,042 m3) - Pré-Moldado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189.36" calcext:value-type="float">
            <text:p>189,36</text:p>
          </table:table-cell>
          <table:table-cell table:style-name="ce276" table:formula="of:=[$RESUMO.F29]" office:value-type="float" office:value="39.92" calcext:value-type="float">
            <text:p>39,92</text:p>
          </table:table-cell>
          <table:table-cell table:style-name="ce284" table:formula="of:=IF(ISBLANK([.E29]);0;ROUND([.E29]*[.F29];2))" office:value-type="float" office:value="7559.25" calcext:value-type="float">
            <text:p>7.559,25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float" office:value="810650" calcext:value-type="float">
            <text:p>81065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Meio-Fio com Sarjeta DER - Tipo 7 - (Rebaixado - 0,031 m3) - Pré-Moldado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30]" office:value-type="float" office:value="33.53" calcext:value-type="float">
            <text:p>33,53</text:p>
          </table:table-cell>
          <table:table-cell table:style-name="ce284" table:formula="of:=IF(ISBLANK([.E30]);0;ROUND([.E30]*[.F30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12" office:value-type="string" calcext:value-type="string">
            <text:p>6</text:p>
          </table:table-cell>
          <table:table-cell table:style-name="ce233"/>
          <table:table-cell table:style-name="ce249" office:value-type="string" calcext:value-type="string">
            <text:p>PAISAGISMO / URBANISMO</text:p>
          </table:table-cell>
          <table:table-cell table:style-name="ce264" table:number-columns-repeated="3"/>
          <table:table-cell table:style-name="ce283" table:formula="of:=IF(ISBLANK([.E31]);0;ROUND([.E31]*[.F31];2))" office:value-type="float" office:value="0" calcext:value-type="float">
            <text:p>0,00</text:p>
          </table:table-cell>
          <table:table-cell table:style-name="ce291" table:formula="of:=SUM([.G32:.G40])" office:value-type="float" office:value="13186.14" calcext:value-type="float">
            <text:p>13.186,14</text:p>
          </table:table-cell>
          <table:table-cell table:style-name="Default" table:number-columns-repeated="1016"/>
        </table:table-row>
        <table:table-row table:style-name="ro2">
          <table:table-cell table:style-name="ce208" office:value-type="float" office:value="606700" calcext:value-type="float">
            <text:p>6067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Demolição de Concreto Símples (calçadas e outros) - Inclusive Transporte</text:p>
          </table:table-cell>
          <table:table-cell table:style-name="ce265" office:value-type="string" calcext:value-type="string">
            <text:p>m3</text:p>
          </table:table-cell>
          <table:table-cell table:style-name="ce272"/>
          <table:table-cell table:style-name="ce276" table:formula="of:=[$RESUMO.F32]" office:value-type="float" office:value="139.8" calcext:value-type="float">
            <text:p>139,80</text:p>
          </table:table-cell>
          <table:table-cell table:style-name="ce284" table:formula="of:=IF(ISBLANK([.E32]);0;ROUND([.E32]*[.F32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float" office:value="72961" calcext:value-type="float">
            <text:p>72961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Regularização e Compactação (para assentamento de calçadas/lajotas/blocos)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323.77" calcext:value-type="float">
            <text:p>323,77</text:p>
          </table:table-cell>
          <table:table-cell table:style-name="ce276" table:formula="of:=[$RESUMO.F33]" office:value-type="float" office:value="1.51" calcext:value-type="float">
            <text:p>1,51</text:p>
          </table:table-cell>
          <table:table-cell table:style-name="ce284" table:formula="of:=IF(ISBLANK([.E33]);0;ROUND([.E33]*[.F33];2))" office:value-type="float" office:value="488.89" calcext:value-type="float">
            <text:p>488,89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float" office:value="603900" calcext:value-type="float">
            <text:p>6039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Lastro de Brita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16.19" calcext:value-type="float">
            <text:p>16,19</text:p>
          </table:table-cell>
          <table:table-cell table:style-name="ce276" table:formula="of:=[$RESUMO.F34]" office:value-type="float" office:value="89.52" calcext:value-type="float">
            <text:p>89,52</text:p>
          </table:table-cell>
          <table:table-cell table:style-name="ce284" table:formula="of:=IF(ISBLANK([.E34]);0;ROUND([.E34]*[.F34];2))" office:value-type="float" office:value="1449.33" calcext:value-type="float">
            <text:p>1.449,33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float" office:value="603300" calcext:value-type="float">
            <text:p>6033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Aço CA-60 Dobragem e Colocação</text:p>
          </table:table-cell>
          <table:table-cell table:style-name="ce265" office:value-type="string" calcext:value-type="string">
            <text:p>kg</text:p>
          </table:table-cell>
          <table:table-cell table:style-name="ce272"/>
          <table:table-cell table:style-name="ce276" table:formula="of:=[$RESUMO.F35]" office:value-type="float" office:value="12.13" calcext:value-type="float">
            <text:p>12,13</text:p>
          </table:table-cell>
          <table:table-cell table:style-name="ce284" table:formula="of:=IF(ISBLANK([.E35]);0;ROUND([.E35]*[.F35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float" office:value="605000" calcext:value-type="float">
            <text:p>605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Calçada Concreto (e= 5,00 cm)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323.77" calcext:value-type="float">
            <text:p>323,77</text:p>
          </table:table-cell>
          <table:table-cell table:style-name="ce276" table:formula="of:=[$RESUMO.F36]" office:value-type="float" office:value="25.8" calcext:value-type="float">
            <text:p>25,80</text:p>
          </table:table-cell>
          <table:table-cell table:style-name="ce284" table:formula="of:=IF(ISBLANK([.E36]);0;ROUND([.E36]*[.F36];2))" office:value-type="float" office:value="8353.27" calcext:value-type="float">
            <text:p>8.353,27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string" calcext:value-type="string">
            <text:p>73967/1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Plantio de Árvore, Altura &gt; 1,00 m, em Cavas de 80x80x80 cm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37]" office:value-type="float" office:value="56.58" calcext:value-type="float">
            <text:p>56,58</text:p>
          </table:table-cell>
          <table:table-cell table:style-name="ce284" table:formula="of:=IF(ISBLANK([.E37]);0;ROUND([.E37]*[.F37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string" calcext:value-type="string">
            <text:p>74236/1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Plantio de Grama em Placas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153.03" calcext:value-type="float">
            <text:p>153,03</text:p>
          </table:table-cell>
          <table:table-cell table:style-name="ce276" table:formula="of:=[$RESUMO.F38]" office:value-type="float" office:value="8.44" calcext:value-type="float">
            <text:p>8,44</text:p>
          </table:table-cell>
          <table:table-cell table:style-name="ce284" table:formula="of:=IF(ISBLANK([.E38]);0;ROUND([.E38]*[.F38];2))" office:value-type="float" office:value="1291.57" calcext:value-type="float">
            <text:p>1.291,57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string" calcext:value-type="string">
            <text:p>605000A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ampa para PNE com Piso Tátil (NBR 9050) - Modelo 02 - 5,94 m2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39]" office:value-type="float" office:value="363.74" calcext:value-type="float">
            <text:p>363,74</text:p>
          </table:table-cell>
          <table:table-cell table:style-name="ce284" table:formula="of:=IF(ISBLANK([.E39]);0;ROUND([.E39]*[.F39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string" calcext:value-type="string">
            <text:p>605000E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Rampa para PNE com Piso Tátil (NBR 9050) - Modelo 06 - 7,65 m2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4" calcext:value-type="float">
            <text:p>4,00</text:p>
          </table:table-cell>
          <table:table-cell table:style-name="ce276" table:formula="of:=[$RESUMO.F40]" office:value-type="float" office:value="400.77" calcext:value-type="float">
            <text:p>400,77</text:p>
          </table:table-cell>
          <table:table-cell table:style-name="ce284" table:formula="of:=IF(ISBLANK([.E40]);0;ROUND([.E40]*[.F40];2))" office:value-type="float" office:value="1603.08" calcext:value-type="float">
            <text:p>1.603,08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12" office:value-type="string" calcext:value-type="string">
            <text:p>7</text:p>
          </table:table-cell>
          <table:table-cell table:style-name="ce233"/>
          <table:table-cell table:style-name="ce249" office:value-type="string" calcext:value-type="string">
            <text:p>SINALIZAÇÃO DE TRÂNSITO</text:p>
          </table:table-cell>
          <table:table-cell table:style-name="ce264" table:number-columns-repeated="2"/>
          <table:table-cell table:style-name="ce278"/>
          <table:table-cell table:style-name="ce283" table:formula="of:=IF(ISBLANK([.E41]);0;ROUND([.E41]*[.F41];2))" office:value-type="float" office:value="0" calcext:value-type="float">
            <text:p>0,00</text:p>
          </table:table-cell>
          <table:table-cell table:style-name="ce291" table:formula="of:=SUM([.G42:.G45])" office:value-type="float" office:value="3578.4" calcext:value-type="float">
            <text:p>3.578,40</text:p>
          </table:table-cell>
          <table:table-cell table:style-name="Default" table:number-columns-repeated="1016"/>
        </table:table-row>
        <table:table-row table:style-name="ro2">
          <table:table-cell table:style-name="ce208" office:value-type="float" office:value="822000" calcext:value-type="float">
            <text:p>822000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Faixa de Sinalização Horizontal com tinta resina acrílica base solvente</text:p>
          </table:table-cell>
          <table:table-cell table:style-name="ce265" office:value-type="string" calcext:value-type="string">
            <text:p>m2</text:p>
          </table:table-cell>
          <table:table-cell table:style-name="ce272" office:value-type="float" office:value="43.05" calcext:value-type="float">
            <text:p>43,05</text:p>
          </table:table-cell>
          <table:table-cell table:style-name="ce276" table:formula="of:=[$RESUMO.F42]" office:value-type="float" office:value="24.48" calcext:value-type="float">
            <text:p>24,48</text:p>
          </table:table-cell>
          <table:table-cell table:style-name="ce284" table:formula="of:=IF(ISBLANK([.E42]);0;ROUND([.E42]*[.F42];2))" office:value-type="float" office:value="1053.86" calcext:value-type="float">
            <text:p>1.053,86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string" calcext:value-type="string">
            <text:p>820000E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Placa de Sinalização Refletiva - Círculo + Suporte Metálic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" calcext:value-type="float">
            <text:p>2,00</text:p>
          </table:table-cell>
          <table:table-cell table:style-name="ce276" table:formula="of:=[$RESUMO.F43]" office:value-type="float" office:value="627.25" calcext:value-type="float">
            <text:p>627,25</text:p>
          </table:table-cell>
          <table:table-cell table:style-name="ce284" table:formula="of:=IF(ISBLANK([.E43]);0;ROUND([.E43]*[.F43];2))" office:value-type="float" office:value="1254.5" calcext:value-type="float">
            <text:p>1.254,5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string" calcext:value-type="string">
            <text:p>820000G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Placa de Sinalização Refletiva - Octógono + Ssuporte Metálic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" calcext:value-type="float">
            <text:p>2,00</text:p>
          </table:table-cell>
          <table:table-cell table:style-name="ce276" table:formula="of:=[$RESUMO.F44]" office:value-type="float" office:value="635.02" calcext:value-type="float">
            <text:p>635,02</text:p>
          </table:table-cell>
          <table:table-cell table:style-name="ce284" table:formula="of:=IF(ISBLANK([.E44]);0;ROUND([.E44]*[.F44];2))" office:value-type="float" office:value="1270.04" calcext:value-type="float">
            <text:p>1.270,04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string" calcext:value-type="string">
            <text:p>820000H</text:p>
          </table:table-cell>
          <table:table-cell table:style-name="ce230" office:value-type="string" calcext:value-type="string">
            <text:p>DER</text:p>
          </table:table-cell>
          <table:table-cell table:style-name="ce251" office:value-type="string" calcext:value-type="string">
            <text:p>Placa de Sinalização Refletiva - Losango + Suporte Metálico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45]" office:value-type="float" office:value="629.66" calcext:value-type="float">
            <text:p>629,66</text:p>
          </table:table-cell>
          <table:table-cell table:style-name="ce284" table:formula="of:=IF(ISBLANK([.E45]);0;ROUND([.E45]*[.F45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12" office:value-type="string" calcext:value-type="string">
            <text:p>8</text:p>
          </table:table-cell>
          <table:table-cell table:style-name="ce233"/>
          <table:table-cell table:style-name="ce249" office:value-type="string" calcext:value-type="string">
            <text:p>ILUMINAÇÃO PÚBLICA</text:p>
          </table:table-cell>
          <table:table-cell table:style-name="ce264" table:number-columns-repeated="3"/>
          <table:table-cell table:style-name="ce283" table:formula="of:=IF(ISBLANK([.E46]);0;ROUND([.E46]*[.F46];2))" office:value-type="float" office:value="0" calcext:value-type="float">
            <text:p>0,00</text:p>
          </table:table-cell>
          <table:table-cell table:style-name="ce291" table:formula="of:=SUM([.G47:.G47])" office:value-type="float" office:value="0" calcext:value-type="float">
            <text:p>0,00</text:p>
          </table:table-cell>
          <table:table-cell table:style-name="Default" table:number-columns-repeated="1016"/>
        </table:table-row>
        <table:table-row table:style-name="ro2">
          <table:table-cell table:style-name="ce214" office:value-type="float" office:value="844000" calcext:value-type="float">
            <text:p>844000</text:p>
          </table:table-cell>
          <table:table-cell table:style-name="ce235" office:value-type="string" calcext:value-type="string">
            <text:p>DER</text:p>
          </table:table-cell>
          <table:table-cell table:style-name="ce252" office:value-type="string" calcext:value-type="string">
            <text:p>Remanejamento de Poste (linha de transmissão)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47]" office:value-type="float" office:value="3699.34" calcext:value-type="float">
            <text:p>3.699,34</text:p>
          </table:table-cell>
          <table:table-cell table:style-name="ce284" table:formula="of:=IF(ISBLANK([.E47]);0;ROUND([.E47]*[.F47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12" office:value-type="string" calcext:value-type="string">
            <text:p>9</text:p>
          </table:table-cell>
          <table:table-cell table:style-name="ce233"/>
          <table:table-cell table:style-name="ce249" office:value-type="string" calcext:value-type="string">
            <text:p>DRENAGEM</text:p>
          </table:table-cell>
          <table:table-cell table:style-name="ce264" table:number-columns-repeated="3"/>
          <table:table-cell table:style-name="ce283" table:formula="of:=IF(ISBLANK([.E48]);0;ROUND([.E48]*[.F48];2))" office:value-type="float" office:value="0" calcext:value-type="float">
            <text:p>0,00</text:p>
          </table:table-cell>
          <table:table-cell table:style-name="ce291" table:formula="of:=SUM([.G49:.G68])" office:value-type="float" office:value="34467.12" calcext:value-type="float">
            <text:p>34.467,12</text:p>
          </table:table-cell>
          <table:table-cell table:style-name="Default" table:number-columns-repeated="1016"/>
        </table:table-row>
        <table:table-row table:style-name="ro2">
          <table:table-cell table:style-name="ce208" office:value-type="float" office:value="600300" calcext:value-type="float">
            <text:p>6003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Escavação de Bueiros em 1ª Categoria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213.42" calcext:value-type="float">
            <text:p>213,42</text:p>
          </table:table-cell>
          <table:table-cell table:style-name="ce276" table:formula="of:=[$RESUMO.F49]" office:value-type="float" office:value="7.86" calcext:value-type="float">
            <text:p>7,86</text:p>
          </table:table-cell>
          <table:table-cell table:style-name="ce284" table:formula="of:=IF(ISBLANK([.E49]);0;ROUND([.E49]*[.F49];2))" office:value-type="float" office:value="1677.48" calcext:value-type="float">
            <text:p>1.677,48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float" office:value="630400" calcext:value-type="float">
            <text:p>630400</text:p>
          </table:table-cell>
          <table:table-cell table:style-name="ce230" office:value-type="string" calcext:value-type="string">
            <text:p>DER</text:p>
          </table:table-cell>
          <table:table-cell table:style-name="ce253" office:value-type="string" calcext:value-type="string">
            <text:p>Remoção de Bueiro ø 0,40 m - Inclusive Transporte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50]" office:value-type="float" office:value="12.93" calcext:value-type="float">
            <text:p>12,93</text:p>
          </table:table-cell>
          <table:table-cell table:style-name="ce284" table:formula="of:=IF(ISBLANK([.E50]);0;ROUND([.E50]*[.F50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float" office:value="601200" calcext:value-type="float">
            <text:p>6012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Reaterro e Apiloamento Mecânico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172.72" calcext:value-type="float">
            <text:p>172,72</text:p>
          </table:table-cell>
          <table:table-cell table:style-name="ce276" table:formula="of:=[$RESUMO.F51]" office:value-type="float" office:value="25.91" calcext:value-type="float">
            <text:p>25,91</text:p>
          </table:table-cell>
          <table:table-cell table:style-name="ce284" table:formula="of:=IF(ISBLANK([.E51]);0;ROUNDDOWN([.E51]*[.F51];2))" office:value-type="float" office:value="4475.17" calcext:value-type="float">
            <text:p>4.475,17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float" office:value="606600" calcext:value-type="float">
            <text:p>6066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Demolição de Concreto Armado - Inclusive Transporte</text:p>
          </table:table-cell>
          <table:table-cell table:style-name="ce265" office:value-type="string" calcext:value-type="string">
            <text:p>m3</text:p>
          </table:table-cell>
          <table:table-cell table:style-name="ce272"/>
          <table:table-cell table:style-name="ce276" table:formula="of:=[$RESUMO.F52]" office:value-type="float" office:value="271.74" calcext:value-type="float">
            <text:p>271,74</text:p>
          </table:table-cell>
          <table:table-cell table:style-name="ce284" table:formula="of:=IF(ISBLANK([.E52]);0;ROUND([.E52]*[.F52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float" office:value="603900" calcext:value-type="float">
            <text:p>6039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Lastro de Brita</text:p>
          </table:table-cell>
          <table:table-cell table:style-name="ce265" office:value-type="string" calcext:value-type="string">
            <text:p>m3</text:p>
          </table:table-cell>
          <table:table-cell table:style-name="ce272" office:value-type="float" office:value="2.45" calcext:value-type="float">
            <text:p>2,45</text:p>
          </table:table-cell>
          <table:table-cell table:style-name="ce276" table:formula="of:=[$RESUMO.F53]" office:value-type="float" office:value="144.93" calcext:value-type="float">
            <text:p>144,93</text:p>
          </table:table-cell>
          <table:table-cell table:style-name="ce284" table:formula="of:=IF(ISBLANK([.E53]);0;ROUND([.E53]*[.F53];2))" office:value-type="float" office:value="355.08" calcext:value-type="float">
            <text:p>355,08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float" office:value="620100" calcext:value-type="float">
            <text:p>620100</text:p>
          </table:table-cell>
          <table:table-cell table:style-name="ce230" office:value-type="string" calcext:value-type="string">
            <text:p>DER</text:p>
          </table:table-cell>
          <table:table-cell table:style-name="ce247" office:value-type="string" calcext:value-type="string">
            <text:p>Boca (Ala) de BSTC ø 0,60 m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54]" office:value-type="float" office:value="721.39" calcext:value-type="float">
            <text:p>721,39</text:p>
          </table:table-cell>
          <table:table-cell table:style-name="ce284" table:formula="of:=IF(ISBLANK([.E54]);0;ROUND([.E54]*[.F54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15" office:value-type="string" calcext:value-type="string">
            <text:p>610600b</text:p>
          </table:table-cell>
          <table:table-cell table:style-name="ce236" office:value-type="string" calcext:value-type="string">
            <text:p>DER</text:p>
          </table:table-cell>
          <table:table-cell table:style-name="ce252" office:value-type="string" calcext:value-type="string">
            <text:p>Corpo de BSTC ø 0,60 m sem Berço c/ Armação Símples PA-1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70" calcext:value-type="float">
            <text:p>70,00</text:p>
          </table:table-cell>
          <table:table-cell table:style-name="ce276" table:formula="of:=[$RESUMO.F55]" office:value-type="float" office:value="180.69" calcext:value-type="float">
            <text:p>180,69</text:p>
          </table:table-cell>
          <table:table-cell table:style-name="ce284" table:formula="of:=IF(ISBLANK([.E55]);0;ROUND([.E55]*[.F55];2))" office:value-type="float" office:value="12648.3" calcext:value-type="float">
            <text:p>12.648,3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14" office:value-type="string" calcext:value-type="string">
            <text:p>610600</text:p>
          </table:table-cell>
          <table:table-cell table:style-name="ce235" office:value-type="string" calcext:value-type="string">
            <text:p>DER</text:p>
          </table:table-cell>
          <table:table-cell table:style-name="ce252" office:value-type="string" calcext:value-type="string">
            <text:p>Corpo de BSTC ø 0,60 m, Sem Berço com Armação Dupla PA-2</text:p>
          </table:table-cell>
          <table:table-cell table:style-name="ce265" office:value-type="string" calcext:value-type="string">
            <text:p>m</text:p>
          </table:table-cell>
          <table:table-cell table:style-name="ce272" office:value-type="float" office:value="24" calcext:value-type="float">
            <text:p>24,00</text:p>
          </table:table-cell>
          <table:table-cell table:style-name="ce276" table:formula="of:=[$RESUMO.F56]" office:value-type="float" office:value="193.57" calcext:value-type="float">
            <text:p>193,57</text:p>
          </table:table-cell>
          <table:table-cell table:style-name="ce284" table:formula="of:=IF(ISBLANK([.E56]);0;ROUND([.E56]*[.F56];2))" office:value-type="float" office:value="4645.68" calcext:value-type="float">
            <text:p>4.645,68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14" office:value-type="string" calcext:value-type="string">
            <text:p>CLC060</text:p>
          </table:table-cell>
          <table:table-cell table:style-name="ce235" office:value-type="string" calcext:value-type="string">
            <text:p>DER</text:p>
          </table:table-cell>
          <table:table-cell table:style-name="ce252" office:value-type="string" calcext:value-type="string">
            <text:p>Caixa de Ligação em Concreto Armado Tubo até ø 0,60 m - CLP 02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2" calcext:value-type="float">
            <text:p>2,00</text:p>
          </table:table-cell>
          <table:table-cell table:style-name="ce276" table:formula="of:=[$RESUMO.F57]" office:value-type="float" office:value="1079.01" calcext:value-type="float">
            <text:p>1.079,01</text:p>
          </table:table-cell>
          <table:table-cell table:style-name="ce284" table:formula="of:=IF(ISBLANK([.E57]);0;ROUND([.E57]*[.F57];2))" office:value-type="float" office:value="2158.02" calcext:value-type="float">
            <text:p>2.158,02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14" office:value-type="string" calcext:value-type="string">
            <text:p>PVCH100</text:p>
          </table:table-cell>
          <table:table-cell table:style-name="ce235" office:value-type="string" calcext:value-type="string">
            <text:p>DER</text:p>
          </table:table-cell>
          <table:table-cell table:style-name="ce252" office:value-type="string" calcext:value-type="string">
            <text:p>Poço de Visita em Concreto Armado, H até 1,00 m, Tubo até ø 0,60 m + chaminé 1,00 m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58]" office:value-type="float" office:value="2655.2" calcext:value-type="float">
            <text:p>2.655,20</text:p>
          </table:table-cell>
          <table:table-cell table:style-name="ce284" table:formula="of:=IF(ISBLANK([.E58]);0;ROUND([.E58]*[.F58];2))" office:value-type="float" office:value="2655.2" calcext:value-type="float">
            <text:p>2.655,2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14" office:value-type="string" calcext:value-type="string">
            <text:p>DISSIPM</text:p>
          </table:table-cell>
          <table:table-cell table:style-name="ce235" office:value-type="string" calcext:value-type="string">
            <text:p>DER</text:p>
          </table:table-cell>
          <table:table-cell table:style-name="ce252" office:value-type="string" calcext:value-type="string">
            <text:p>Dissipador de Energia com Pedra de Mão tubo ø 0,60 m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59]" office:value-type="float" office:value="1098.25" calcext:value-type="float">
            <text:p>1.098,25</text:p>
          </table:table-cell>
          <table:table-cell table:style-name="ce284" table:formula="of:=IF(ISBLANK([.E59]);0;ROUND([.E59]*[.F59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12">
          <table:table-cell table:style-name="ce214" office:value-type="string" calcext:value-type="string">
            <text:p>2106292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Escoramento de Valas com Tábuas de 2,5 x 30 cm e Longarinas de 6 x 16 cm - estroncas a cada metro não incluídas - profundidade de até 4 m - madeira com utilização de 3 vezes - confecção, instalação e retirada</text:p>
          </table:table-cell>
          <table:table-cell table:style-name="ce265" office:value-type="string" calcext:value-type="string">
            <text:p>m2</text:p>
          </table:table-cell>
          <table:table-cell table:style-name="ce272"/>
          <table:table-cell table:style-name="ce276" table:formula="of:=[$RESUMO.F60]" office:value-type="float" office:value="186.59" calcext:value-type="float">
            <text:p>186,59</text:p>
          </table:table-cell>
          <table:table-cell table:style-name="ce284" table:formula="of:=IF(ISBLANK([.E60]);0;ROUND([.E60]*[.F60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14" office:value-type="string" calcext:value-type="string">
            <text:p>2106295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Estroncas para Valas com D = 15 cm - madeira com utilização de 3 vezes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61]" office:value-type="float" office:value="22.64" calcext:value-type="float">
            <text:p>22,64</text:p>
          </table:table-cell>
          <table:table-cell table:style-name="ce284" table:formula="of:=IF(ISBLANK([.E61]);0;ROUND([.E61]*[.F61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14" office:value-type="string" calcext:value-type="string">
            <text:p>2003986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Tubo PEAD com Paredes Estruturadas para Drenagem - D = 600 mm</text:p>
          </table:table-cell>
          <table:table-cell table:style-name="ce265" office:value-type="string" calcext:value-type="string">
            <text:p>m</text:p>
          </table:table-cell>
          <table:table-cell table:style-name="ce272"/>
          <table:table-cell table:style-name="ce276" table:formula="of:=[$RESUMO.F62]" office:value-type="float" office:value="419.13" calcext:value-type="float">
            <text:p>419,13</text:p>
          </table:table-cell>
          <table:table-cell table:style-name="ce284" table:formula="of:=IF(ISBLANK([.E62]);0;ROUND([.E62]*[.F62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14" office:value-type="string" calcext:value-type="string">
            <text:p>2003656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Caixa de Ligação e Passagem - CLP 08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63]" office:value-type="float" office:value="1722.95" calcext:value-type="float">
            <text:p>1.722,95</text:p>
          </table:table-cell>
          <table:table-cell table:style-name="ce284" table:formula="of:=IF(ISBLANK([.E63]);0;ROUND([.E63]*[.F63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14" office:value-type="string" calcext:value-type="string">
            <text:p>2003668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Caixa de Ligação e Passagem - CLP 14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64]" office:value-type="float" office:value="2020.76" calcext:value-type="float">
            <text:p>2.020,76</text:p>
          </table:table-cell>
          <table:table-cell table:style-name="ce284" table:formula="of:=IF(ISBLANK([.E64]);0;ROUND([.E64]*[.F64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14" office:value-type="string" calcext:value-type="string">
            <text:p>2003626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Boca de Lobo Simples - Grelha de Concreto - BLSG 01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3" calcext:value-type="float">
            <text:p>3,00</text:p>
          </table:table-cell>
          <table:table-cell table:style-name="ce276" table:formula="of:=[$RESUMO.F65]" office:value-type="float" office:value="877.63" calcext:value-type="float">
            <text:p>877,63</text:p>
          </table:table-cell>
          <table:table-cell table:style-name="ce284" table:formula="of:=IF(ISBLANK([.E65]);0;ROUND([.E65]*[.F65];2))" office:value-type="float" office:value="2632.89" calcext:value-type="float">
            <text:p>2.632,89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14" office:value-type="string" calcext:value-type="string">
            <text:p>2003628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Boca de Lobo Simples - Grelha de Concreto - BLSG 02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3" calcext:value-type="float">
            <text:p>3,00</text:p>
          </table:table-cell>
          <table:table-cell table:style-name="ce276" table:formula="of:=[$RESUMO.F66]" office:value-type="float" office:value="1073.1" calcext:value-type="float">
            <text:p>1.073,10</text:p>
          </table:table-cell>
          <table:table-cell table:style-name="ce284" table:formula="of:=IF(ISBLANK([.E66]);0;ROUND([.E66]*[.F66];2))" office:value-type="float" office:value="3219.3" calcext:value-type="float">
            <text:p>3.219,3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14" office:value-type="string" calcext:value-type="string">
            <text:p>2003634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Boca de Lobo Dupla - Grelha de Concreto - BLDG 01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67]" office:value-type="float" office:value="1707.63" calcext:value-type="float">
            <text:p>1.707,63</text:p>
          </table:table-cell>
          <table:table-cell table:style-name="ce284" table:formula="of:=IF(ISBLANK([.E67]);0;ROUND([.E67]*[.F67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14" office:value-type="string" calcext:value-type="string">
            <text:p>2003636</text:p>
          </table:table-cell>
          <table:table-cell table:style-name="ce235" office:value-type="string" calcext:value-type="string">
            <text:p>DNIT</text:p>
          </table:table-cell>
          <table:table-cell table:style-name="ce252" office:value-type="string" calcext:value-type="string">
            <text:p>Boca de Lobo Dupla - Grelha de Concreto - BLDG 02</text:p>
          </table:table-cell>
          <table:table-cell table:style-name="ce265" office:value-type="string" calcext:value-type="string">
            <text:p>un</text:p>
          </table:table-cell>
          <table:table-cell table:style-name="ce272"/>
          <table:table-cell table:style-name="ce276" table:formula="of:=[$RESUMO.F68]" office:value-type="float" office:value="2027.6" calcext:value-type="float">
            <text:p>2.027,60</text:p>
          </table:table-cell>
          <table:table-cell table:style-name="ce284" table:formula="of:=IF(ISBLANK([.E68]);0;ROUND([.E68]*[.F68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13">
          <table:table-cell table:style-name="ce212" office:value-type="string" calcext:value-type="string">
            <text:p>10</text:p>
          </table:table-cell>
          <table:table-cell table:style-name="ce233"/>
          <table:table-cell table:style-name="ce249" office:value-type="string" calcext:value-type="string">
            <text:p>ENSAIOS TECNOLÓGICOS</text:p>
            <text:p>(Os custos com mobilização e desmobilização de equipe e equipamentos para a extração de amostras para os ensaios tecnológicos, exceto da capa asfáltica, serão de responsabilidade da empresa executora da obra)</text:p>
          </table:table-cell>
          <table:table-cell table:style-name="ce264" office:value-type="string" calcext:value-type="string">
            <text:p><text:s text:c="3"/></text:p>
          </table:table-cell>
          <table:table-cell table:style-name="ce264" table:number-columns-repeated="2"/>
          <table:table-cell table:style-name="ce283" table:formula="of:=IF(ISBLANK([.E69]);0;ROUND([.E69]*[.F69];2))" office:value-type="float" office:value="0" calcext:value-type="float">
            <text:p>0,00</text:p>
          </table:table-cell>
          <table:table-cell table:style-name="ce291" table:formula="of:=SUM([.G70:.G77])" office:value-type="float" office:value="495.16" calcext:value-type="float">
            <text:p>495,16</text:p>
          </table:table-cell>
          <table:table-cell table:style-name="Default" table:number-columns-repeated="1016"/>
        </table:table-row>
        <table:table-row table:style-name="ro14">
          <table:table-cell table:style-name="ce208" office:value-type="string" calcext:value-type="string">
            <text:p>74022/14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Massa Específica - In Situ - Método Frasco de Areia (Grau de Compactação) - Regularização e Compactação do Subleit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70]" office:value-type="float" office:value="57.49" calcext:value-type="float">
            <text:p>57,49</text:p>
          </table:table-cell>
          <table:table-cell table:style-name="ce284" table:formula="of:=IF(ISBLANK([.E70]);0;ROUND([.E70]*[.F70];2))" office:value-type="float" office:value="57.49" calcext:value-type="float">
            <text:p>57,49</text:p>
          </table:table-cell>
          <table:table-cell table:style-name="ce292"/>
          <table:table-cell table:style-name="Default" table:number-columns-repeated="1016"/>
        </table:table-row>
        <table:table-row table:style-name="ro14">
          <table:table-cell table:style-name="ce208" office:value-type="string" calcext:value-type="string">
            <text:p>74022/14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Massa Específica - In Situ - Método Frasco de Areia (Grau de Compactação) - Sub-base e Base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71]" office:value-type="float" office:value="57.49" calcext:value-type="float">
            <text:p>57,49</text:p>
          </table:table-cell>
          <table:table-cell table:style-name="ce284" table:formula="of:=IF(ISBLANK([.E71]);0;ROUND([.E71]*[.F71];2))" office:value-type="float" office:value="57.49" calcext:value-type="float">
            <text:p>57,49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string" calcext:value-type="string">
            <text:p>74022/52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Granulometria do Agregado - Base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72]" office:value-type="float" office:value="82.12" calcext:value-type="float">
            <text:p>82,12</text:p>
          </table:table-cell>
          <table:table-cell table:style-name="ce284" table:formula="of:=IF(ISBLANK([.E72]);0;ROUND([.E72]*[.F72];2))" office:value-type="float" office:value="82.12" calcext:value-type="float">
            <text:p>82,12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string" calcext:value-type="string">
            <text:p>74022/35</text:p>
          </table:table-cell>
          <table:table-cell table:style-name="ce230" office:value-type="string" calcext:value-type="string">
            <text:p>SEIL</text:p>
          </table:table-cell>
          <table:table-cell table:style-name="ce254" office:value-type="string" calcext:value-type="string">
            <text:p>Ensaio de Percentagem de Betume - Misturas Betuminosas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73]" office:value-type="float" office:value="123.18" calcext:value-type="float">
            <text:p>123,18</text:p>
          </table:table-cell>
          <table:table-cell table:style-name="ce284" table:formula="of:=IF(ISBLANK([.E73]);0;ROUND([.E73]*[.F73];2))" office:value-type="float" office:value="123.18" calcext:value-type="float">
            <text:p>123,18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string" calcext:value-type="string">
            <text:p>74022/53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Controle do Grau de Compactação da Mistura Asfáltica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74]" office:value-type="float" office:value="73.9" calcext:value-type="float">
            <text:p>73,90</text:p>
          </table:table-cell>
          <table:table-cell table:style-name="ce284" table:formula="of:=IF(ISBLANK([.E74]);0;ROUND([.E74]*[.F74];2))" office:value-type="float" office:value="73.9" calcext:value-type="float">
            <text:p>73,9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 office:value-type="string" calcext:value-type="string">
            <text:p>74022/56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Ensaio de Densidade do Material Betuminoso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75]" office:value-type="float" office:value="60.23" calcext:value-type="float">
            <text:p>60,23</text:p>
          </table:table-cell>
          <table:table-cell table:style-name="ce284" table:formula="of:=IF(ISBLANK([.E75]);0;ROUND([.E75]*[.F75];2))" office:value-type="float" office:value="60.23" calcext:value-type="float">
            <text:p>60,23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08"/>
          <table:table-cell table:style-name="ce230" office:value-type="string" calcext:value-type="string">
            <text:p>DAER/RS</text:p>
          </table:table-cell>
          <table:table-cell table:style-name="ce251" office:value-type="string" calcext:value-type="string">
            <text:p>Extração de Corpo de Prova de Concreto Asfáltico com Sonda Rotativa</text:p>
          </table:table-cell>
          <table:table-cell table:style-name="ce265" office:value-type="string" calcext:value-type="string">
            <text:p>un</text:p>
          </table:table-cell>
          <table:table-cell table:style-name="ce272" office:value-type="float" office:value="1" calcext:value-type="float">
            <text:p>1,00</text:p>
          </table:table-cell>
          <table:table-cell table:style-name="ce276" table:formula="of:=[$RESUMO.F76]" office:value-type="float" office:value="40.75" calcext:value-type="float">
            <text:p>40,75</text:p>
          </table:table-cell>
          <table:table-cell table:style-name="ce284" table:formula="of:=IF(ISBLANK([.E76]);0;ROUND([.E76]*[.F76];2))" office:value-type="float" office:value="40.75" calcext:value-type="float">
            <text:p>40,75</text:p>
          </table:table-cell>
          <table:table-cell table:style-name="ce292"/>
          <table:table-cell table:style-name="Default" table:number-columns-repeated="1016"/>
        </table:table-row>
        <table:table-row table:style-name="ro14">
          <table:table-cell table:style-name="ce208" office:value-type="float" office:value="72872" calcext:value-type="float">
            <text:p>72872</text:p>
          </table:table-cell>
          <table:table-cell table:style-name="ce230" office:value-type="string" calcext:value-type="string">
            <text:p>SEIL</text:p>
          </table:table-cell>
          <table:table-cell table:style-name="ce251" office:value-type="string" calcext:value-type="string">
            <text:p>Mobilização e Desmobilização (equipamento e equipe para extração de corpos de prova da capa asfáltica)</text:p>
          </table:table-cell>
          <table:table-cell table:style-name="ce267" office:value-type="string" calcext:value-type="string">
            <text:p>gb</text:p>
          </table:table-cell>
          <table:table-cell table:style-name="ce272"/>
          <table:table-cell table:style-name="ce276" table:formula="of:=[$RESUMO.F77]" office:value-type="float" office:value="3005.86" calcext:value-type="float">
            <text:p>3.005,86</text:p>
          </table:table-cell>
          <table:table-cell table:style-name="ce284" table:formula="of:=IF(ISBLANK([.E77]);0;ROUND([.E77]*[.F77];2))" office:value-type="float" office:value="0" calcext:value-type="float">
            <text:p>0,00</text:p>
          </table:table-cell>
          <table:table-cell table:style-name="ce292"/>
          <table:table-cell table:style-name="Default" table:number-columns-repeated="1016"/>
        </table:table-row>
        <table:table-row table:style-name="ro2">
          <table:table-cell table:style-name="ce216" office:value-type="string" calcext:value-type="string">
            <text:p>x</text:p>
          </table:table-cell>
          <table:table-cell table:style-name="ce237"/>
          <table:table-cell table:style-name="ce255"/>
          <table:table-cell table:style-name="ce268"/>
          <table:table-cell table:style-name="ce273" table:number-columns-repeated="2"/>
          <table:table-cell table:style-name="ce285"/>
          <table:table-cell table:style-name="ce294"/>
          <table:table-cell table:style-name="Default" table:number-columns-repeated="1016"/>
        </table:table-row>
        <table:table-row table:style-name="ro2">
          <table:table-cell table:style-name="ce217" office:value-type="string" calcext:value-type="string">
            <text:p>x</text:p>
          </table:table-cell>
          <table:table-cell table:style-name="ce238"/>
          <table:table-cell table:style-name="ce256" office:value-type="string" calcext:value-type="string">
            <text:p>PREÇO GLOBAL</text:p>
          </table:table-cell>
          <table:table-cell table:style-name="ce268"/>
          <table:table-cell table:style-name="ce274"/>
          <table:table-cell table:style-name="ce279"/>
          <table:table-cell table:style-name="ce286" table:formula="of:=SUBTOTAL(9;[.G7:.G77])" office:value-type="float" office:value="139768.82" calcext:value-type="float">
            <text:p>139.768,82</text:p>
          </table:table-cell>
          <table:table-cell table:style-name="ce286" table:formula="of:=SUBTOTAL(9;[.H7:.H77])" office:value-type="float" office:value="139768.82" calcext:value-type="float">
            <text:p>139.768,82</text:p>
          </table:table-cell>
          <table:table-cell table:style-name="Default" table:number-columns-repeated="1016"/>
        </table:table-row>
        <table:table-row table:style-name="ro2">
          <table:table-cell table:style-name="ce218" office:value-type="string" calcext:value-type="string">
            <text:p>x</text:p>
          </table:table-cell>
          <table:table-cell table:style-name="Default" table:number-columns-repeated="2"/>
          <table:table-cell table:style-name="ce269" table:number-columns-repeated="5"/>
          <table:table-cell table:style-name="Default" table:number-columns-repeated="1016"/>
        </table:table-row>
        <table:table-row table:style-name="ro7">
          <table:table-cell table:style-name="ce219"/>
          <table:table-cell table:style-name="Default" table:number-columns-repeated="6"/>
          <table:table-cell table:style-name="ce295"/>
          <table:table-cell table:style-name="Default" table:number-columns-repeated="1016"/>
        </table:table-row>
        <table:table-row table:style-name="ro7" table:number-rows-repeated="2">
          <table:table-cell table:style-name="ce220"/>
          <table:table-cell table:style-name="Default" table:number-columns-repeated="1023"/>
        </table:table-row>
        <table:table-row table:style-name="ro7" table:number-rows-repeated="2">
          <table:table-cell table:style-name="ce220"/>
          <table:table-cell table:style-name="ce299"/>
          <table:table-cell table:style-name="ce300" table:number-columns-repeated="6"/>
          <table:table-cell table:style-name="ce299" table:number-columns-repeated="1016"/>
        </table:table-row>
        <table:table-row table:style-name="ro7" table:number-rows-repeated="1048490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_xlnm.Print_Area" table:base-cell-address="$CRONOGRAMA.$A$1" table:cell-range-address="$acesso.$A$1:.$H$79" table:range-usable-as="print-range"/>
          <table:named-range table:name="_xlnm.Print_Titles" table:base-cell-address="$CRONOGRAMA.$A$1" table:cell-range-address="$acesso.$A$5:.$AMJ$6" table:range-usable-as="repeat-column repeat-row"/>
          <table:named-range table:name="_xlnm._FilterDatabase" table:base-cell-address="$CRONOGRAMA.$A$1" table:cell-range-address="$acesso.$A$6:.$I$80"/>
        </table:named-expressions>
      </table:table>
      <table:named-expressions/>
      <table:database-ranges>
        <table:database-range table:name="__Anonymous_Sheet_DB__1" table:target-range-address="RESUMO.A6:RESUMO.I80" table:orientation="column"/>
        <table:database-range table:name="__Anonymous_Sheet_DB__2" table:target-range-address="joaquim.A6:joaquim.I80" table:orientation="column"/>
        <table:database-range table:name="__Anonymous_Sheet_DB__3" table:target-range-address="wenceslau.A6:wenceslau.I80" table:orientation="column"/>
        <table:database-range table:name="__Anonymous_Sheet_DB__4" table:target-range-address="amarilis.A6:amarilis.I80" table:orientation="column"/>
        <table:database-range table:name="__Anonymous_Sheet_DB__5" table:target-range-address="rosas.A6:rosas.I80" table:orientation="column"/>
        <table:database-range table:name="__Anonymous_Sheet_DB__6" table:target-range-address="marcos.A6:marcos.I80" table:orientation="column"/>
        <table:database-range table:name="__Anonymous_Sheet_DB__7" table:target-range-address="acesso.A6:acesso.I80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MS Sans Serif" svg:font-family="'MS Sans Serif'"/>
    <style:font-face style:name="Times New Roman" svg:font-family="'Times New Roman'" style:font-family-generic="roman"/>
    <style:font-face style:name="Arial" svg:font-family="Arial" style:font-family-generic="swiss"/>
    <style:font-face style:name="Arial2" svg:font-family="Arial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1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3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3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3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7P0" style:volatile="true">
      <loext:text> Cr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7P1" style:volatile="true">
      <loext:text> Cr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7P2" style:volatile="true">
      <loext:text> Cr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3P0" style:volatile="true">
      <number:text>R$</number:text>
      <number:number number:decimal-places="2" loext:min-decimal-places="2" number:min-integer-digits="1" number:grouping="true"/>
      <number:text> </number:text>
    </number:number-style>
    <number:number-style style:name="N123">
      <number:text>(R$</number:text>
      <number:number number:decimal-places="2" loext:min-decimal-places="2" number:min-integer-digits="1" number:grouping="true"/>
      <number:text>)</number:text>
      <style:map style:condition="value()&gt;=0" style:apply-style-name="N123P0"/>
    </number:number-style>
    <number:number-style style:name="N124">
      <number:number number:decimal-places="2" loext:min-decimal-places="2" number:min-integer-digits="1" number:grouping="true"/>
      <number:text> m2</number:text>
    </number:number-style>
    <number:date-style style:name="N126P0" style:volatile="true">
      <number:day/>
      <number:text>/</number:text>
      <number:month/>
      <number:text>/</number:text>
      <number:year/>
    </number:date-style>
    <number:text-style style:name="N126">
      <number:text-content/>
      <style:map style:condition="value()&lt;=1.79769313486232E+308" style:apply-style-name="N126P0"/>
    </number:text-style>
    <number:number-style style:name="N128P0" style:volatile="true">
      <number:number number:decimal-places="0" loext:min-decimal-places="0" number:min-integer-digits="1" number:grouping="true"/>
      <number:text> </number:text>
    </number:number-style>
    <number:number-style style:name="N128">
      <style:text-properties fo:color="#ff0000"/>
      <number:text>-</number:text>
      <number:number number:decimal-places="0" loext:min-decimal-places="0" number:min-integer-digits="1" number:grouping="true"/>
      <number:text> </number:text>
      <style:map style:condition="value()&gt;=0" style:apply-style-name="N128P0"/>
    </number:number-style>
    <number:number-style style:name="N129">
      <number:number number:decimal-places="3" loext:min-decimal-places="3" number:min-integer-digits="1" number:grouping="true"/>
    </number:number-style>
    <number:number-style style:name="N10108P0" style:volatile="true" number:language="pt" number:country="BR">
      <number:text>R$ </number:text>
      <number:number number:decimal-places="0" loext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loext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loext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loext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loext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loext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loext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loext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loext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loext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25P0"/>
    </number:number-style>
    <number:number-style style:name="N10129P0" style:volatile="true" number:language="pt" number:country="BR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pt" number:country="BR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29P2" style:volatile="true" number:language="pt" number:country="BR">
      <loext:text> </loext:text>
      <loext:fill-character> </loext:fill-character>
      <number:text>- </number:text>
    </number:number-style>
    <number:text-style style:name="N10129" number:language="pt" number:country="BR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pt" number:country="BR">
      <loext:text> R$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3P1" style:volatile="true" number:language="pt" number:country="BR">
      <loext:text> R$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3P2" style:volatile="true" number:language="pt" number:country="BR">
      <loext:text> R$ </loext:text>
      <loext:fill-character> </loext:fill-character>
      <number:text>- </number:text>
    </number:number-style>
    <number:text-style style:name="N10133" number:language="pt" number:country="BR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pt" number:country="BR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1" style:volatile="true" number:language="pt" number:country="BR">
      <loext:text> R$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7P2" style:volatile="true" number:language="pt" number:country="BR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7" number:language="pt" number:country="BR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style:style style:name="Default" style:family="table-cell">
      <style:table-cell-properties style:rotation-align="none" style:vertical-align="bottom"/>
      <style:text-properties style:font-name="Arial1" fo:font-family="Arial" fo:font-size="8pt" style:font-name-asian="Microsoft YaHei" style:font-family-asian="'Microsoft YaHei'" style:font-family-generic-asian="system" style:font-pitch-asian="variable" style:font-size-asian="8pt" style:font-name-complex="Arial1" style:font-family-complex="Arial" style:font-size-complex="8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Moeda_20_2" style:display-name="Moeda 2" style:family="table-cell" style:parent-style-name="Default" style:data-style-name="N117"/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ormal_20_2_20_2" style:display-name="Normal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Normal_20_3" style:display-name="Normal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Normal_20_3_20_2" style:display-name="Normal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MS Sans Serif" fo:font-family="'MS Sans Serif'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Normal_20_3_20_3" style:display-name="Normal 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ormal_20_3_20_4" style:display-name="Normal 3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ormal_20_4" style:display-name="Normal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Normal_5f_ORÇAMENTO" style:display-name="Normal_ORÇAMENTO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ormal_5f_ORÇAMENTO_20_ALTERNATIVA_20_1_20_DER_20_Junho2001" style:display-name="Normal_ORÇAMENTO ALTERNATIVA 1 DER Junho200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Porcentagem_20_2" style:display-name="Porcentagem 2" style:family="table-cell" style:parent-style-name="Default" style:data-style-name="N10"/>
    <style:style style:name="Porcentagem_20_2_20_2" style:display-name="Porcentagem 2 2" style:family="table-cell" style:parent-style-name="Default" style:data-style-name="N10"/>
    <style:style style:name="Porcentagem_20_3" style:display-name="Porcentagem 3" style:family="table-cell" style:parent-style-name="Default" style:data-style-name="N10"/>
    <style:style style:name="Porcentagem_20_4" style:display-name="Porcentagem 4" style:family="table-cell" style:parent-style-name="Default" style:data-style-name="N10"/>
    <style:style style:name="Porcentagem_20_5" style:display-name="Porcentagem 5" style:family="table-cell" style:parent-style-name="Default" style:data-style-name="N10"/>
    <style:style style:name="Vírgula_20_2" style:display-name="Vírgula 2" style:family="table-cell" style:parent-style-name="Default" style:data-style-name="N111"/>
    <style:style style:name="Vírgula_20_2_20_2" style:display-name="Vírgula 2 2" style:family="table-cell" style:parent-style-name="Default" style:data-style-name="N111"/>
    <style:style style:name="Vírgula_20_2_20_2_20_2" style:display-name="Vírgula 2 2 2" style:family="table-cell" style:parent-style-name="Default" style:data-style-name="N111"/>
    <style:style style:name="Vírgula_20_2_20_3" style:display-name="Vírgula 2 3" style:family="table-cell" style:parent-style-name="Default" style:data-style-name="N111"/>
    <style:style style:name="Vírgula_20_2_20_3_20_2" style:display-name="Vírgula 2 3 2" style:family="table-cell" style:parent-style-name="Default" style:data-style-name="N111"/>
    <style:style style:name="Vírgula_20_2_20_4" style:display-name="Vírgula 2 4" style:family="table-cell" style:parent-style-name="Default" style:data-style-name="N111"/>
    <style:style style:name="Vírgula_20_3" style:display-name="Vírgula 3" style:family="table-cell" style:parent-style-name="Default" style:data-style-name="N111"/>
    <style:style style:name="Vírgula_20_3_20_2" style:display-name="Vírgula 3 2" style:family="table-cell" style:parent-style-name="Default" style:data-style-name="N111"/>
    <style:style style:name="Vírgula_20_4" style:display-name="Vírgula 4" style:family="table-cell" style:parent-style-name="Default" style:data-style-name="N111"/>
    <style:style style:name="Vírgula_20_4_20_2" style:display-name="Vírgula 4 2" style:family="table-cell" style:parent-style-name="Default" style:data-style-name="N111"/>
    <style:style style:name="Vírgula_20_5" style:display-name="Vírgula 5" style:family="table-cell" style:parent-style-name="Default" style:data-style-name="N111"/>
    <style:style style:name="Vírgula_20_6" style:display-name="Vírgula 6" style:family="table-cell" style:parent-style-name="Default" style:data-style-name="N111"/>
    <style:style style:name="Excel_20_Built-in_20_Comma" style:display-name="Excel Built-in Comma" style:family="table-cell" style:parent-style-name="Default" style:data-style-name="N113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20mm" fo:margin-bottom="13mm" fo:margin-left="20mm" fo:margin-right="10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svg:height="1.99mm" fo:margin-left="0mm" fo:margin-right="0mm" fo:margin-top="0mm"/>
      </style:footer-style>
    </style:page-layout>
    <style:page-layout style:name="Mpm4">
      <style:page-layout-properties fo:page-width="420mm" fo:page-height="297mm" style:num-format="1" style:print-orientation="landscape" fo:margin-top="24.99mm" fo:margin-bottom="14.99mm" fo:margin-left="20mm" fo:margin-right="20mm" style:print-page-order="ttb" style:first-page-number="continue" loext:scale-to-X="1" loext:scale-to-Y="1" style:table-centering="both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18-10-10">00/00/0000</text:date>, <text:time style:data-style-name="N2" text:time-value="15:00:08.660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PageStyle_5f_wenceslau" style:display-name="PageStyle_wenceslau" style:page-layout-name="Mpm3">
      <style:header style:display="false"/>
      <style:header-left style:display="false"/>
      <style:footer>
        <text:p><text:span text:style-name="MT1">Página </text:span><text:span text:style-name="MT1"><text:page-number>1</text:page-number></text:span><text:span text:style-name="MT1"><text:s/>de </text:span><text:span text:style-name="MT1"><text:page-count>99</text:page-count></text:span></text:p>
      </style:footer>
      <style:footer-left style:display="false"/>
    </style:master-page>
    <style:master-page style:name="PageStyle_5f_CRONOGRAMA" style:display-name="PageStyle_CRONOGRAMA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marilis" style:display-name="PageStyle_amarilis" style:page-layout-name="Mpm3">
      <style:header style:display="false"/>
      <style:header-left style:display="false"/>
      <style:footer>
        <text:p><text:span text:style-name="MT1">Página </text:span><text:span text:style-name="MT1"><text:page-number>1</text:page-number></text:span><text:span text:style-name="MT1"><text:s/>de </text:span><text:span text:style-name="MT1"><text:page-count>99</text:page-count></text:span></text:p>
      </style:footer>
      <style:footer-left style:display="false"/>
    </style:master-page>
    <style:master-page style:name="PageStyle_5f_joaquim" style:display-name="PageStyle_joaquim" style:page-layout-name="Mpm3">
      <style:header style:display="false"/>
      <style:header-left style:display="false"/>
      <style:footer>
        <text:p><text:span text:style-name="MT1">Página </text:span><text:span text:style-name="MT1"><text:page-number>1</text:page-number></text:span><text:span text:style-name="MT1"><text:s/>de </text:span><text:span text:style-name="MT1"><text:page-count>99</text:page-count></text:span></text:p>
      </style:footer>
      <style:footer-left style:display="false"/>
    </style:master-page>
    <style:master-page style:name="PageStyle_5f_rosas" style:display-name="PageStyle_rosas" style:page-layout-name="Mpm3">
      <style:header style:display="false"/>
      <style:header-left style:display="false"/>
      <style:footer>
        <text:p><text:span text:style-name="MT1">Página </text:span><text:span text:style-name="MT1"><text:page-number>1</text:page-number></text:span><text:span text:style-name="MT1"><text:s/>de </text:span><text:span text:style-name="MT1"><text:page-count>99</text:page-count></text:span></text:p>
      </style:footer>
      <style:footer-left style:display="false"/>
    </style:master-page>
    <style:master-page style:name="PageStyle_5f_acesso" style:display-name="PageStyle_acesso" style:page-layout-name="Mpm3">
      <style:header style:display="false"/>
      <style:header-left style:display="false"/>
      <style:footer>
        <text:p><text:span text:style-name="MT1">Página </text:span><text:span text:style-name="MT1"><text:page-number>1</text:page-number></text:span><text:span text:style-name="MT1"><text:s/>de </text:span><text:span text:style-name="MT1"><text:page-count>99</text:page-count></text:span></text:p>
      </style:footer>
      <style:footer-left style:display="false"/>
    </style:master-page>
    <style:master-page style:name="PageStyle_5f_marcos" style:display-name="PageStyle_marcos" style:page-layout-name="Mpm3">
      <style:header style:display="false"/>
      <style:header-left style:display="false"/>
      <style:footer>
        <text:p><text:span text:style-name="MT1">Página </text:span><text:span text:style-name="MT1"><text:page-number>1</text:page-number></text:span><text:span text:style-name="MT1"><text:s/>de </text:span><text:span text:style-name="MT1"><text:page-count>99</text:page-count></text:span></text:p>
      </style:footer>
      <style:footer-left style:display="false"/>
    </style:master-page>
    <style:master-page style:name="PageStyle_5f_RESUMO" style:display-name="PageStyle_RESUMO" style:page-layout-name="Mpm3">
      <style:header style:display="false"/>
      <style:header-left style:display="false"/>
      <style:footer>
        <text:p><text:span text:style-name="MT1">Página </text:span><text:span text:style-name="MT1"><text:page-number>1</text:page-number></text:span><text:span text:style-name="MT1"><text:s/>de </text:span><text:span text:style-name="MT1"><text:page-count>99</text:page-count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Hélio Sabino Deitos</meta:initial-creator>
    <dc:creator>Gustavo Pasqual</dc:creator>
    <meta:print-date>2018-09-14T13:01:14</meta:print-date>
    <meta:creation-date>2017-06-13T12:27:09</meta:creation-date>
    <dc:date>2018-09-14T14:42:52</dc:date>
    <meta:generator>LibreOffice/5.4.3.2$Windows_x86 LibreOffice_project/92a7159f7e4af62137622921e809f8546db437e5</meta:generator>
    <meta:document-statistic meta:table-count="8" meta:cell-count="4210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