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9B2000002B0E52C24D48B269DF6.jpg" manifest:media-type="image/jpe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1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MS Sans Serif" svg:font-family="'MS Sans Serif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4.2mm"/>
    </style:style>
    <style:style style:name="co2" style:family="table-column">
      <style:table-column-properties fo:break-before="auto" style:column-width="15.7mm"/>
    </style:style>
    <style:style style:name="co3" style:family="table-column">
      <style:table-column-properties fo:break-before="auto" style:column-width="31.33mm"/>
    </style:style>
    <style:style style:name="co4" style:family="table-column">
      <style:table-column-properties fo:break-before="auto" style:column-width="29.49mm"/>
    </style:style>
    <style:style style:name="co5" style:family="table-column">
      <style:table-column-properties fo:break-before="auto" style:column-width="174.31mm"/>
    </style:style>
    <style:style style:name="co6" style:family="table-column">
      <style:table-column-properties fo:break-before="auto" style:column-width="13.67mm"/>
    </style:style>
    <style:style style:name="co7" style:family="table-column">
      <style:table-column-properties fo:break-before="auto" style:column-width="24.47mm"/>
    </style:style>
    <style:style style:name="co8" style:family="table-column">
      <style:table-column-properties fo:break-before="auto" style:column-width="29.81mm"/>
    </style:style>
    <style:style style:name="co9" style:family="table-column">
      <style:table-column-properties fo:break-before="auto" style:column-width="12.17mm"/>
    </style:style>
    <style:style style:name="co10" style:family="table-column">
      <style:table-column-properties fo:break-before="auto" style:column-width="18.84mm"/>
    </style:style>
    <style:style style:name="co11" style:family="table-column">
      <style:table-column-properties fo:break-before="auto" style:column-width="97.83mm"/>
    </style:style>
    <style:style style:name="co12" style:family="table-column">
      <style:table-column-properties fo:break-before="auto" style:column-width="7.73mm"/>
    </style:style>
    <style:style style:name="co13" style:family="table-column">
      <style:table-column-properties fo:break-before="auto" style:column-width="23.07mm"/>
    </style:style>
    <style:style style:name="co14" style:family="table-column">
      <style:table-column-properties fo:break-before="auto" style:column-width="22.28mm"/>
    </style:style>
    <style:style style:name="co15" style:family="table-column">
      <style:table-column-properties fo:break-before="auto" style:column-width="32.46mm"/>
    </style:style>
    <style:style style:name="co16" style:family="table-column">
      <style:table-column-properties fo:break-before="auto" style:column-width="27.31mm"/>
    </style:style>
    <style:style style:name="co17" style:family="table-column">
      <style:table-column-properties fo:break-before="auto" style:column-width="16.63mm"/>
    </style:style>
    <style:style style:name="co18" style:family="table-column">
      <style:table-column-properties fo:break-before="auto" style:column-width="17.53mm"/>
    </style:style>
    <style:style style:name="co19" style:family="table-column">
      <style:table-column-properties fo:break-before="auto" style:column-width="19.1mm"/>
    </style:style>
    <style:style style:name="ro1" style:family="table-row">
      <style:table-row-properties style:row-height="4.52mm" fo:break-before="auto" style:use-optimal-row-height="false"/>
    </style:style>
    <style:style style:name="ro2" style:family="table-row">
      <style:table-row-properties style:row-height="7.09mm" fo:break-before="auto" style:use-optimal-row-height="false"/>
    </style:style>
    <style:style style:name="ro3" style:family="table-row">
      <style:table-row-properties style:row-height="7.27mm" fo:break-before="auto" style:use-optimal-row-height="false"/>
    </style:style>
    <style:style style:name="ro4" style:family="table-row">
      <style:table-row-properties style:row-height="8.94mm" fo:break-before="auto" style:use-optimal-row-height="false"/>
    </style:style>
    <style:style style:name="ro5" style:family="table-row">
      <style:table-row-properties style:row-height="5.17mm" fo:break-before="auto" style:use-optimal-row-height="false"/>
    </style:style>
    <style:style style:name="ro6" style:family="table-row">
      <style:table-row-properties style:row-height="5.29mm" fo:break-before="auto" style:use-optimal-row-height="false"/>
    </style:style>
    <style:style style:name="ro7" style:family="table-row">
      <style:table-row-properties style:row-height="10.58mm" fo:break-before="auto" style:use-optimal-row-height="false"/>
    </style:style>
    <style:style style:name="ro8" style:family="table-row">
      <style:table-row-properties style:row-height="13.23mm" fo:break-before="auto" style:use-optimal-row-height="false"/>
    </style:style>
    <style:style style:name="ro9" style:family="table-row">
      <style:table-row-properties style:row-height="14.08mm" fo:break-before="auto" style:use-optimal-row-height="false"/>
    </style:style>
    <style:style style:name="ro10" style:family="table-row">
      <style:table-row-properties style:row-height="17.18mm" fo:break-before="auto" style:use-optimal-row-height="false"/>
    </style:style>
    <style:style style:name="ro11" style:family="table-row">
      <style:table-row-properties style:row-height="17.89mm" fo:break-before="auto" style:use-optimal-row-height="false"/>
    </style:style>
    <style:style style:name="ro12" style:family="table-row">
      <style:table-row-properties style:row-height="19.74mm" fo:break-before="auto" style:use-optimal-row-height="false"/>
    </style:style>
    <style:style style:name="ro13" style:family="table-row">
      <style:table-row-properties style:row-height="16.85mm" fo:break-before="auto" style:use-optimal-row-height="false"/>
    </style:style>
    <style:style style:name="ro14" style:family="table-row">
      <style:table-row-properties style:row-height="10.53mm" fo:break-before="auto" style:use-optimal-row-height="false"/>
    </style:style>
    <style:style style:name="ro15" style:family="table-row">
      <style:table-row-properties style:row-height="5.26mm" fo:break-before="auto" style:use-optimal-row-height="false"/>
    </style:style>
    <style:style style:name="ro16" style:family="table-row">
      <style:table-row-properties style:row-height="5.91mm" fo:break-before="auto" style:use-optimal-row-height="false"/>
    </style:style>
    <style:style style:name="ro17" style:family="table-row">
      <style:table-row-properties style:row-height="7.6mm" fo:break-before="auto" style:use-optimal-row-height="false"/>
    </style:style>
    <style:style style:name="ro18" style:family="table-row">
      <style:table-row-properties style:row-height="9.26mm" fo:break-before="auto" style:use-optimal-row-height="false"/>
    </style:style>
    <style:style style:name="ro19" style:family="table-row">
      <style:table-row-properties style:row-height="5.57mm" fo:break-before="auto" style:use-optimal-row-height="false"/>
    </style:style>
    <style:style style:name="ro20" style:family="table-row">
      <style:table-row-properties style:row-height="13.81mm" fo:break-before="auto" style:use-optimal-row-height="false"/>
    </style:style>
    <style:style style:name="ro21" style:family="table-row">
      <style:table-row-properties style:row-height="12.61mm" fo:break-before="auto" style:use-optimal-row-height="false"/>
    </style:style>
    <style:style style:name="ro22" style:family="table-row">
      <style:table-row-properties style:row-height="6.93mm" fo:break-before="auto" style:use-optimal-row-height="false"/>
    </style:style>
    <style:style style:name="ro23" style:family="table-row">
      <style:table-row-properties style:row-height="13.83mm" fo:break-before="auto" style:use-optimal-row-height="false"/>
    </style:style>
    <style:style style:name="ro24" style:family="table-row">
      <style:table-row-properties style:row-height="9.91mm" fo:break-before="auto" style:use-optimal-row-height="false"/>
    </style:style>
    <style:style style:name="ro25" style:family="table-row">
      <style:table-row-properties style:row-height="11.39mm" fo:break-before="auto" style:use-optimal-row-height="false"/>
    </style:style>
    <style:style style:name="ro26" style:family="table-row">
      <style:table-row-properties style:row-height="17.67mm" fo:break-before="auto" style:use-optimal-row-height="false"/>
    </style:style>
    <style:style style:name="ro27" style:family="table-row">
      <style:table-row-properties style:row-height="11.8mm" fo:break-before="auto" style:use-optimal-row-height="false"/>
    </style:style>
    <style:style style:name="ro28" style:family="table-row">
      <style:table-row-properties style:row-height="14.23mm" fo:break-before="auto" style:use-optimal-row-height="false"/>
    </style:style>
    <style:style style:name="ro29" style:family="table-row">
      <style:table-row-properties style:row-height="13.69mm" fo:break-before="auto" style:use-optimal-row-height="false"/>
    </style:style>
    <style:style style:name="ro30" style:family="table-row">
      <style:table-row-properties style:row-height="6.91mm" fo:break-before="auto" style:use-optimal-row-height="false"/>
    </style:style>
    <style:style style:name="ro31" style:family="table-row">
      <style:table-row-properties style:row-height="13.02mm" fo:break-before="auto" style:use-optimal-row-height="false"/>
    </style:style>
    <style:style style:name="ro32" style:family="table-row">
      <style:table-row-properties style:row-height="4.5mm" fo:break-before="auto" style:use-optimal-row-height="false"/>
    </style:style>
    <style:style style:name="ro33" style:family="table-row">
      <style:table-row-properties style:row-height="18.52mm" fo:break-before="auto" style:use-optimal-row-height="false"/>
    </style:style>
    <style:style style:name="ro34" style:family="table-row">
      <style:table-row-properties style:row-height="4.66mm" fo:break-before="auto" style:use-optimal-row-height="false"/>
    </style:style>
    <style:style style:name="ro35" style:family="table-row">
      <style:table-row-properties style:row-height="4.87mm" fo:break-before="auto" style:use-optimal-row-height="false"/>
    </style:style>
    <style:style style:name="ro36" style:family="table-row">
      <style:table-row-properties style:row-height="10.05mm" fo:break-before="auto" style:use-optimal-row-height="false"/>
    </style:style>
    <style:style style:name="ro37" style:family="table-row">
      <style:table-row-properties style:row-height="6.83mm" fo:break-before="auto" style:use-optimal-row-height="false"/>
    </style:style>
    <style:style style:name="ro38" style:family="table-row">
      <style:table-row-properties style:row-height="16.14mm" fo:break-before="auto" style:use-optimal-row-height="false"/>
    </style:style>
    <style:style style:name="ta1" style:family="table" style:master-page-name="PageStyle_5f_ORÇAMENTO">
      <style:table-properties table:display="true" style:writing-mode="lr-tb"/>
    </style:style>
    <style:style style:name="ta2" style:family="table" style:master-page-name="PageStyle_5f_Planilha2">
      <style:table-properties table:display="true" style:writing-mode="lr-tb"/>
    </style:style>
    <number:number-style style:name="N2">
      <number:number number:decimal-places="2" loext:min-decimal-places="2" number:min-integer-digits="1"/>
    </number:number-style>
    <number:number-style style:name="N4">
      <number:number number:decimal-places="2" loext:min-decimal-places="2" number:min-integer-digits="1" number:grouping="true"/>
    </number:number-style>
    <number:date-style style:name="N32" number:automatic-order="true">
      <number:month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Normal_20_2">
      <style:table-cell-properties style:glyph-orientation-vertical="0" fo:border-bottom="none" style:diagonal-bl-tr="none" style:diagonal-tl-br="none" style:text-align-source="value-type" style:repeat-content="false" fo:background-color="transparent" fo:wrap-option="wrap" fo:border-left="none" style:direction="ltr" fo:padding="0.71mm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6pt" fo:font-style="normal" fo:text-shadow="none" style:text-underline-style="none" fo:font-weight="normal" style:font-size-asian="16pt" style:font-style-asian="normal" style:font-weight-asian="normal" style:font-name-complex="Arial" style:font-size-complex="16pt" style:font-style-complex="normal" style:font-weight-complex="normal"/>
    </style:style>
    <style:style style:name="ce2" style:family="table-cell" style:parent-style-name="Normal_20_2">
      <style:table-cell-properties style:glyph-orientation-vertical="0" fo:border-bottom="none" style:diagonal-bl-tr="none" style:diagonal-tl-br="none" style:text-align-source="value-type" style:repeat-content="false" fo:background-color="transparent" fo:wrap-option="wrap" fo:border-left="none" style:direction="ltr" fo:padding="0.71mm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Normal_20_2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" style:family="table-cell" style:parent-style-name="Normal_20_2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" style:family="table-cell" style:parent-style-name="Normal_20_2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" style:family="table-cell" style:parent-style-name="Normal_20_2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7" style:family="table-cell" style:parent-style-name="Normal_20_2">
      <style:table-cell-properties style:glyph-orientation-vertical="0" style:text-align-source="fix" style:repeat-content="false" fo:background-color="transparent" fo:wrap-option="no-wrap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Normal_20_2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Normal_20_2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1" style:family="table-cell" style:parent-style-name="Normal_20_2">
      <style:table-cell-properties style:glyph-orientation-vertical="0" style:diagonal-bl-tr="none" style:diagonal-tl-br="none" style:text-align-source="fix" style:repeat-content="false" fo:background-color="transparent" fo:wrap-option="wrap" fo:border="1.7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6pt" fo:font-style="normal" fo:text-shadow="none" style:text-underline-style="none" fo:font-weight="normal" style:font-size-asian="16pt" style:font-style-asian="normal" style:font-weight-asian="normal" style:font-name-complex="Arial" style:font-size-complex="16pt" style:font-style-complex="normal" style:font-weight-complex="normal"/>
    </style:style>
    <style:style style:name="ce12" style:family="table-cell" style:parent-style-name="Normal_20_2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3" style:family="table-cell" style:parent-style-name="Normal_20_2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4" style:family="table-cell" style:parent-style-name="Normal_20_2">
      <style:table-cell-properties style:glyph-orientation-vertical="0" style:text-align-source="fix" style:repeat-content="false" fo:background-color="transparent" fo:wrap-option="no-wrap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5" style:family="table-cell" style:parent-style-name="Normal_20_2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6" style:family="table-cell" style:parent-style-name="Normal_20_2" style:data-style-name="N100">
      <style:table-cell-properties style:glyph-orientation-vertical="0" fo:background-color="#969696" style:diagonal-bl-tr="none" style:diagonal-tl-br="none" style:text-align-source="fix" style:repeat-content="false" fo:wrap-option="no-wrap" fo:border="1.7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7" style:family="table-cell" style:parent-style-name="Normal_20_2">
      <style:table-cell-properties style:glyph-orientation-vertical="0" fo:background-color="#c0c0c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8" style:family="table-cell" style:parent-style-name="Normal_20_2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9" style:family="table-cell" style:parent-style-name="Normal_20_2">
      <style:table-cell-properties style:glyph-orientation-vertical="0" fo:border-bottom="0.74pt solid #000000" style:diagonal-bl-tr="none" style:diagonal-tl-br="none" style:text-align-source="value-type" style:repeat-content="false" fo:background-color="transparent" fo:wrap-option="wrap" fo:border-left="0.74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0" style:family="table-cell" style:parent-style-name="Normal_20_2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1" style:family="table-cell" style:parent-style-name="Normal_20_2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3" style:family="table-cell" style:parent-style-name="Normal_20_2">
      <style:table-cell-properties style:glyph-orientation-vertical="0" fo:background-color="#969696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4" style:family="table-cell" style:parent-style-name="Normal_20_2" style:data-style-name="N0">
      <style:table-cell-properties style:glyph-orientation-vertical="0" fo:border-bottom="none" style:cell-protect="none" style:print-content="true" style:diagonal-bl-tr="none" style:diagonal-tl-br="none" style:text-align-source="fix" style:repeat-content="false" fo:background-color="transparent" fo:wrap-option="wrap" fo:border-left="1.76pt solid #000000" style:direction="ltr" fo:padding="0.71mm" fo:border-right="1.76pt solid #000000" style:rotation-angle="0" style:rotation-align="none" style:shrink-to-fit="false" fo:border-top="1.76pt solid #000000" style:vertical-align="automatic" loext:vertical-justify="auto"/>
      <style:paragraph-properties fo:text-align="justify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5" style:family="table-cell" style:parent-style-name="Normal_20_2">
      <style:table-cell-properties style:glyph-orientation-vertical="0" fo:border-bottom="none" style:cell-protect="none" style:print-content="true" style:diagonal-bl-tr="none" style:diagonal-tl-br="none" style:text-align-source="fix" style:repeat-content="false" fo:background-color="transparent" fo:wrap-option="no-wrap" fo:border-left="1.76pt solid #000000" style:direction="ltr" fo:padding="0.71mm" fo:border-right="1.7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6" style:family="table-cell" style:parent-style-name="Normal_20_2">
      <style:table-cell-properties style:glyph-orientation-vertical="0" fo:border-bottom="none" style:cell-protect="none" style:print-content="true" style:diagonal-bl-tr="none" style:diagonal-tl-br="none" style:text-align-source="fix" style:repeat-content="false" fo:background-color="transparent" fo:wrap-option="no-wrap" fo:border-left="1.76pt solid #000000" style:direction="ltr" fo:padding="0.71mm" fo:border-right="1.76pt solid #000000" style:rotation-angle="0" style:rotation-align="none" style:shrink-to-fit="false" fo:border-top="none" style:vertical-align="automatic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7" style:family="table-cell" style:parent-style-name="Normal_20_2">
      <style:table-cell-properties style:glyph-orientation-vertical="0" fo:border-bottom="1.76pt solid #000000" style:cell-protect="none" style:print-content="true" style:diagonal-bl-tr="none" style:diagonal-tl-br="none" style:text-align-source="fix" style:repeat-content="false" fo:background-color="transparent" fo:wrap-option="no-wrap" fo:border-left="1.76pt solid #000000" style:direction="ltr" fo:padding="0.71mm" fo:border-right="none" style:rotation-angle="0" style:rotation-align="none" style:shrink-to-fit="false" fo:border-top="non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8" style:family="table-cell" style:parent-style-name="Normal_20_2">
      <style:table-cell-properties style:glyph-orientation-vertical="0" fo:border-bottom="0.74pt solid #000000" style:diagonal-bl-tr="none" style:diagonal-tl-br="none" style:text-align-source="value-type" style:repeat-content="false" fo:background-color="transparent" fo:wrap-option="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9" style:family="table-cell" style:parent-style-name="Normal_20_2">
      <style:table-cell-properties style:glyph-orientation-vertical="0" fo:background-color="#c0c0c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0" style:family="table-cell" style:parent-style-name="Normal_20_2" style:data-style-name="N0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1" style:family="table-cell" style:parent-style-name="Normal_20_2">
      <style:table-cell-properties style:glyph-orientation-vertical="0" style:diagonal-bl-tr="none" style:diagonal-tl-br="none" style:text-align-source="value-type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2" style:family="table-cell" style:parent-style-name="Normal_20_3_20_3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3" style:family="table-cell" style:parent-style-name="Normal_20_2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4" style:family="table-cell" style:parent-style-name="Normal_20_2">
      <style:table-cell-properties style:glyph-orientation-vertical="0" fo:border-bottom="1.76pt solid #000000" style:cell-protect="none" style:print-content="true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non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5" style:family="table-cell" style:parent-style-name="Excel_20_Built-in_20_Excel_20_Built-in_20_Excel_20_Built-in_20_Excel_20_Built-in_20_Excel_20_Built-in_20_Excel_20_Built-in_20_Excel_20_Built-in_20_Separador_20_de_20_milhares_20_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36" style:family="table-cell" style:parent-style-name="Excel_20_Built-in_20_Normal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37" style:family="table-cell" style:parent-style-name="Excel_5f_BuiltIn_5f_Comma">
      <style:table-cell-properties style:glyph-orientation-vertical="0" fo:border-bottom="0.74pt solid #000000" style:cell-protect="protected" style:print-content="true" style:diagonal-bl-tr="none" style:diagonal-tl-br="none" style:text-align-source="value-type" style:repeat-content="false" fo:background-color="transparent" fo:wrap-option="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8" style:family="table-cell" style:parent-style-name="Vírgula_20_2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9" style:family="table-cell" style:parent-style-name="Normal_20_2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0" style:family="table-cell" style:parent-style-name="Normal_20_2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1" style:family="table-cell" style:parent-style-name="Normal_20_2">
      <style:table-cell-properties style:glyph-orientation-vertical="0" style:text-align-source="fix" style:repeat-content="false" fo:background-color="transparent" fo:wrap-option="no-wrap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2" style:family="table-cell" style:parent-style-name="Normal_20_2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3" style:family="table-cell" style:parent-style-name="Normal_20_2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4" style:family="table-cell" style:parent-style-name="Normal_20_2">
      <style:table-cell-properties style:glyph-orientation-vertical="0" fo:background-color="#c0c0c0" style:diagonal-bl-tr="none" style:diagonal-tl-br="none" style:text-align-source="value-type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5" style:family="table-cell" style:parent-style-name="Normal_20_2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6" style:family="table-cell" style:parent-style-name="Normal_20_2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7" style:family="table-cell" style:parent-style-name="Normal_20_2">
      <style:table-cell-properties fo:padding="0.71m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8" style:family="table-cell" style:parent-style-name="Normal_20_2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9" style:family="table-cell" style:parent-style-name="Normal_20_2">
      <style:table-cell-properties style:glyph-orientation-vertical="0" style:diagonal-bl-tr="none" style:diagonal-tl-br="none" style:text-align-source="value-type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0" style:family="table-cell" style:parent-style-name="Normal_20_2">
      <style:table-cell-properties fo:border-bottom="0.74pt solid #000000" style:diagonal-bl-tr="none" style:diagonal-tl-br="none" fo:border-left="none" fo:padding="0.71mm" fo:border-right="none" style:rotation-align="none" fo:border-top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1" style:family="table-cell" style:parent-style-name="Normal_20_2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2" style:family="table-cell" style:parent-style-name="Normal_20_2">
      <style:table-cell-properties style:glyph-orientation-vertical="0" style:text-align-source="value-type" style:repeat-content="false" fo:wrap-option="wrap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3" style:family="table-cell" style:parent-style-name="Normal_20_2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4" style:family="table-cell" style:parent-style-name="Excel_5f_BuiltIn_5f_Comma">
      <style:table-cell-properties style:glyph-orientation-vertical="0" fo:border-bottom="0.74pt solid #000000" style:cell-protect="protected" style:print-content="true" style:diagonal-bl-tr="none" style:diagonal-tl-br="none" style:text-align-source="value-type" style:repeat-content="false" fo:background-color="transparent" fo:wrap-option="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5" style:family="table-cell" style:parent-style-name="Normal_20_2">
      <style:table-cell-properties style:glyph-orientation-vertical="0" style:text-align-source="value-type" style:repeat-content="false" fo:background-color="transparent" fo:wrap-option="wrap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6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8" style:family="table-cell" style:parent-style-name="Default">
      <style:table-cell-properties style:diagonal-bl-tr="none" style:diagonal-tl-br="none" fo:background-color="transparent" fo:border="0.06pt solid #000000" fo:padding="0.71mm"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9" style:family="table-cell" style:parent-style-name="Normal_20_2">
      <style:table-cell-properties style:glyph-orientation-vertical="0" fo:background-color="#969696" style:diagonal-bl-tr="none" style:diagonal-tl-br="none" style:text-align-source="value-type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60" style:family="table-cell" style:parent-style-name="Normal_20_2" style:data-style-name="N100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1" style:family="table-cell" style:parent-style-name="Normal_20_2">
      <style:table-cell-properties style:glyph-orientation-vertical="0" fo:border-bottom="1.76pt solid #000000" style:cell-protect="none" style:print-content="true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2" style:family="table-cell" style:parent-style-name="Normal_20_2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3" style:family="table-cell" style:parent-style-name="Vírgula_20_2">
      <style:table-cell-properties style:glyph-orientation-vertical="0" fo:background-color="#00ccff" style:cell-protect="protected" style:print-content="true" style:diagonal-bl-tr="none" style:diagonal-tl-br="none" style:text-align-source="fix" style:repeat-content="false" fo:wrap-option="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64" style:family="table-cell" style:parent-style-name="Excel_5f_BuiltIn_5f_Comma">
      <style:table-cell-properties style:glyph-orientation-vertical="0" fo:border-bottom="0.74pt solid #000000" style:cell-protect="protected" style:print-content="true" style:diagonal-bl-tr="none" style:diagonal-tl-br="none" style:text-align-source="value-type" style:repeat-content="false" fo:background-color="transparent" fo:wrap-option="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  <style:map style:condition="cell-content()=0" style:apply-style-name="Excel_5f_CondFormat_5f_1_5f_13_5f_1" style:base-cell-address="ORÇAMENTO.F132"/>
    </style:style>
    <style:style style:name="ce6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6" style:family="table-cell" style:parent-style-name="Normal_20_2">
      <style:table-cell-properties style:glyph-orientation-vertical="0" fo:background-color="#969696" style:diagonal-bl-tr="none" style:diagonal-tl-br="none" style:text-align-source="value-type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7" style:family="table-cell" style:parent-style-name="Normal_20_2">
      <style:table-cell-properties style:glyph-orientation-vertical="0" fo:border-bottom="1.76pt solid #000000" style:cell-protect="none" style:print-content="true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8" style:family="table-cell" style:parent-style-name="Vírgula_20_2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69" style:family="table-cell" style:parent-style-name="Vírgula_20_2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0" style:family="table-cell" style:parent-style-name="Vírgula_20_2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1" style:family="table-cell" style:parent-style-name="Vírgula_20_2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72" style:family="table-cell" style:parent-style-name="Vírgula_20_2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73" style:family="table-cell" style:parent-style-name="Vírgula_20_2">
      <style:table-cell-properties style:glyph-orientation-vertical="0" fo:background-color="#969696" style:cell-protect="protected" style:print-content="true" style:diagonal-bl-tr="none" style:diagonal-tl-br="none" style:text-align-source="fix" style:repeat-content="false" fo:wrap-option="no-wrap" fo:border="1.7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  <style:map style:condition="cell-content()=0" style:apply-style-name="Excel_5f_CondFormat_5f_1_5f_1_5f_1" style:base-cell-address="ORÇAMENTO.I23"/>
    </style:style>
    <style:style style:name="ce74" style:family="table-cell" style:parent-style-name="Excel_5f_BuiltIn_5f_Comma">
      <style:table-cell-properties style:glyph-orientation-vertical="0" fo:background-color="#c0c0c0" style:cell-protect="protected" style:print-content="true" style:diagonal-bl-tr="none" style:diagonal-tl-br="none" style:text-align-source="value-type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5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6" style:family="table-cell" style:parent-style-name="Vírgula_20_2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7" style:family="table-cell" style:parent-style-name="Excel_5f_BuiltIn_5f_Comma">
      <style:table-cell-properties style:glyph-orientation-vertical="0" fo:background-color="#c0c0c0" style:cell-protect="protected" style:print-content="true" style:diagonal-bl-tr="none" style:diagonal-tl-br="none" style:text-align-source="value-type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78" style:family="table-cell" style:parent-style-name="Excel_5f_BuiltIn_5f_Comma" style:data-style-name="N2">
      <style:table-cell-properties style:glyph-orientation-vertical="0" fo:background-color="#c0c0c0" style:cell-protect="protected" style:print-content="true" style:diagonal-bl-tr="none" style:diagonal-tl-br="none" style:text-align-source="value-type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79" style:family="table-cell" style:parent-style-name="Excel_5f_BuiltIn_5f_Comma" style:data-style-name="N2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0" style:family="table-cell" style:parent-style-name="Excel_5f_BuiltIn_5f_Comma" style:data-style-name="N2">
      <style:table-cell-properties style:glyph-orientation-vertical="0" fo:border-bottom="0.74pt solid #000000" style:cell-protect="protected" style:print-content="true" style:diagonal-bl-tr="none" style:diagonal-tl-br="none" style:text-align-source="value-type" style:repeat-content="false" fo:background-color="transparent" fo:wrap-option="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81" style:family="table-cell" style:parent-style-name="Vírgula_20_2" style:data-style-name="N2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2" style:family="table-cell" style:parent-style-name="Excel_5f_BuiltIn_5f_Comma" style:data-style-name="N2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3" style:family="table-cell" style:parent-style-name="Excel_5f_BuiltIn_5f_Comma" style:data-style-name="N12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4" style:family="table-cell" style:parent-style-name="Excel_5f_BuiltIn_5f_Comma" style:data-style-name="N12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5" style:family="table-cell" style:parent-style-name="Excel_5f_BuiltIn_5f_Comma">
      <style:table-cell-properties style:glyph-orientation-vertical="0" fo:background-color="#969696" style:cell-protect="protected" style:print-content="true" style:diagonal-bl-tr="none" style:diagonal-tl-br="none" style:text-align-source="value-type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6" style:family="table-cell" style:parent-style-name="Excel_5f_BuiltIn_5f_Comma">
      <style:table-cell-properties style:glyph-orientation-vertical="0" fo:background-color="#969696" style:cell-protect="protected" style:print-content="true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87" style:family="table-cell" style:parent-style-name="Excel_5f_BuiltIn_5f_Comma">
      <style:table-cell-properties style:glyph-orientation-vertical="0" fo:background-color="#c0c0c0" style:cell-protect="protected" style:print-content="true" style:diagonal-bl-tr="none" style:diagonal-tl-br="none" style:text-align-source="value-type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  <style:map style:condition="cell-content()=0" style:apply-style-name="Excel_5f_CondFormat_5f_1_5f_1_5f_1" style:base-cell-address="ORÇAMENTO.I23"/>
    </style:style>
    <style:style style:name="ce88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cell-content()=0" style:apply-style-name="Excel_5f_CondFormat_5f_1_5f_23_5f_1" style:base-cell-address="ORÇAMENTO.G520"/>
    </style:style>
    <style:style style:name="ce89" style:family="table-cell" style:parent-style-name="Vírgula_20_2">
      <style:table-cell-properties style:glyph-orientation-vertical="0" fo:border-bottom="1.76pt solid #000000" style:cell-protect="none" style:print-content="true" style:diagonal-bl-tr="none" style:diagonal-tl-br="none" style:text-align-source="fix" style:repeat-content="false" fo:background-color="transparent" fo:wrap-option="no-wrap" fo:border-left="none" style:direction="ltr" fo:padding="0.71mm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0" style:family="table-cell" style:parent-style-name="Vírgula_20_2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1" style:family="table-cell" style:parent-style-name="Vírgula_20_2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2" style:family="table-cell" style:parent-style-name="Vírgula_20_2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3" style:family="table-cell" style:parent-style-name="Vírgula_20_2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4" style:family="table-cell" style:parent-style-name="Normal_20_2" style:data-style-name="N4">
      <style:table-cell-properties style:glyph-orientation-vertical="0" fo:background-color="#969696" style:diagonal-bl-tr="none" style:diagonal-tl-br="none" style:text-align-source="fix" style:repeat-content="false" fo:wrap-option="wrap" fo:border="1.7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  <style:map style:condition="cell-content()=0" style:apply-style-name="Excel_5f_CondFormat_5f_1_5f_1_5f_1" style:base-cell-address="ORÇAMENTO.I23"/>
    </style:style>
    <style:style style:name="ce95" style:family="table-cell" style:parent-style-name="Excel_5f_BuiltIn_5f_Comma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6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7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italic" fo:text-shadow="none" style:text-underline-style="none" fo:font-weight="bold" style:font-size-asian="10pt" style:font-style-asian="italic" style:font-weight-asian="bold" style:font-name-complex="Arial" style:font-size-complex="10pt" style:font-style-complex="italic" style:font-weight-complex="bold"/>
      <style:map style:condition="cell-content()=0" style:apply-style-name="Excel_5f_CondFormat_5f_1_5f_1_5f_1" style:base-cell-address="ORÇAMENTO.I23"/>
    </style:style>
    <style:style style:name="ce98" style:family="table-cell" style:parent-style-name="Excel_5f_BuiltIn_5f_Comma" style:data-style-name="N2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9" style:family="table-cell" style:parent-style-name="Vírgula_20_2" style:data-style-name="N2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0" style:family="table-cell" style:parent-style-name="Excel_5f_BuiltIn_5f_Comma" style:data-style-name="N2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01" style:family="table-cell" style:parent-style-name="Excel_5f_BuiltIn_5f_Comma" style:data-style-name="N123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2" style:family="table-cell" style:parent-style-name="Excel_5f_BuiltIn_5f_Comma" style:data-style-name="N2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3" style:family="table-cell" style:parent-style-name="Excel_5f_BuiltIn_5f_Comma">
      <style:table-cell-properties style:glyph-orientation-vertical="0" fo:background-color="#969696" style:cell-protect="protected" style:print-content="true" style:diagonal-bl-tr="none" style:diagonal-tl-br="none" style:text-align-source="value-type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04" style:family="table-cell" style:parent-style-name="Vírgula_20_2">
      <style:table-cell-properties style:glyph-orientation-vertical="0"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1.76pt solid #000000" style:direction="ltr" fo:padding="0.71mm" fo:border-right="none" style:rotation-angle="0" style:rotation-align="none" style:shrink-to-fit="false" fo:border-top="1.76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05" style:family="table-cell" style:parent-style-name="Normal_20_2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6" style:family="table-cell" style:parent-style-name="Normal_20_2">
      <style:table-cell-properties style:glyph-orientation-vertical="0" style:text-align-source="value-type" style:repeat-content="false" fo:background-color="transparent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7" style:family="table-cell" style:parent-style-name="Normal_20_2" style:data-style-name="N126">
      <style:table-cell-properties style:glyph-orientation-vertical="0" style:diagonal-bl-tr="none" style:diagonal-tl-br="none" style:text-align-source="value-type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08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  <style:map style:condition="cell-content()=0" style:apply-style-name="Excel_5f_CondFormat_5f_1_5f_1_5f_1" style:base-cell-address="ORÇAMENTO.I23"/>
    </style:style>
    <style:style style:name="ce109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  <style:map style:condition="cell-content()=0" style:apply-style-name="Excel_5f_CondFormat_5f_1_5f_2_5f_1" style:base-cell-address="ORÇAMENTO.I33"/>
    </style:style>
    <style:style style:name="ce110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  <style:map style:condition="cell-content()=0" style:apply-style-name="Excel_5f_CondFormat_5f_1_5f_3_5f_1" style:base-cell-address="ORÇAMENTO.I58"/>
    </style:style>
    <style:style style:name="ce111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  <style:map style:condition="cell-content()=0" style:apply-style-name="Excel_5f_CondFormat_5f_1_5f_22_5f_1" style:base-cell-address="ORÇAMENTO.I97"/>
    </style:style>
    <style:style style:name="ce112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  <style:map style:condition="cell-content()=0" style:apply-style-name="Excel_5f_CondFormat_5f_1_5f_4_5f_1" style:base-cell-address="ORÇAMENTO.I108"/>
    </style:style>
    <style:style style:name="ce113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  <style:map style:condition="cell-content()=0" style:apply-style-name="Excel_5f_CondFormat_5f_1_5f_5_5f_1" style:base-cell-address="ORÇAMENTO.I132"/>
    </style:style>
    <style:style style:name="ce114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  <style:map style:condition="cell-content()=0" style:apply-style-name="Excel_5f_CondFormat_5f_1_5f_6_5f_1" style:base-cell-address="ORÇAMENTO.I145"/>
    </style:style>
    <style:style style:name="ce115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  <style:map style:condition="cell-content()=0" style:apply-style-name="Excel_5f_CondFormat_5f_1_5f_7_5f_1" style:base-cell-address="ORÇAMENTO.I150"/>
    </style:style>
    <style:style style:name="ce116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  <style:map style:condition="cell-content()=0" style:apply-style-name="Excel_5f_CondFormat_5f_1_5f_8_5f_1" style:base-cell-address="ORÇAMENTO.I158"/>
    </style:style>
    <style:style style:name="ce117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  <style:map style:condition="cell-content()=0" style:apply-style-name="Excel_5f_CondFormat_5f_1_5f_9_5f_1" style:base-cell-address="ORÇAMENTO.I175"/>
    </style:style>
    <style:style style:name="ce118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  <style:map style:condition="cell-content()=0" style:apply-style-name="Excel_5f_CondFormat_5f_1_5f_10_5f_1" style:base-cell-address="ORÇAMENTO.I184"/>
    </style:style>
    <style:style style:name="ce119" style:family="table-cell" style:parent-style-name="Excel_5f_BuiltIn_5f_Comma" style:data-style-name="N2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  <style:map style:condition="cell-content()=0" style:apply-style-name="Excel_5f_CondFormat_5f_1_5f_17_5f_1" style:base-cell-address="ORÇAMENTO.I215"/>
    </style:style>
    <style:style style:name="ce120" style:family="table-cell" style:parent-style-name="Normal_20_2" style:data-style-name="N2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21" style:family="table-cell" style:parent-style-name="Excel_5f_BuiltIn_5f_Comma" style:data-style-name="N2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  <style:map style:condition="cell-content()=0" style:apply-style-name="Excel_5f_CondFormat_5f_1_5f_18_5f_1" style:base-cell-address="ORÇAMENTO.I279"/>
    </style:style>
    <style:style style:name="ce122" style:family="table-cell" style:parent-style-name="Excel_5f_BuiltIn_5f_Comma" style:data-style-name="N2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  <style:map style:condition="cell-content()=0" style:apply-style-name="Excel_5f_CondFormat_5f_1_5f_19_5f_1" style:base-cell-address="ORÇAMENTO.I306"/>
    </style:style>
    <style:style style:name="ce123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  <style:map style:condition="cell-content()=0" style:apply-style-name="Excel_5f_CondFormat_5f_1_5f_11_5f_1" style:base-cell-address="ORÇAMENTO.I315"/>
    </style:style>
    <style:style style:name="ce124" style:family="table-cell" style:parent-style-name="Excel_5f_BuiltIn_5f_Comma" style:data-style-name="N2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  <style:map style:condition="cell-content()=0" style:apply-style-name="Excel_5f_CondFormat_5f_1_5f_14_5f_1" style:base-cell-address="ORÇAMENTO.I447"/>
    </style:style>
    <style:style style:name="ce125" style:family="table-cell" style:parent-style-name="Excel_5f_BuiltIn_5f_Comma">
      <style:table-cell-properties style:glyph-orientation-vertical="0" fo:background-color="#969696" style:cell-protect="protected" style:print-content="true" style:diagonal-bl-tr="none" style:diagonal-tl-br="none" style:text-align-source="value-type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26" style:family="table-cell" style:parent-style-name="Excel_5f_BuiltIn_5f_Comma" style:data-style-name="N2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  <style:map style:condition="cell-content()=0" style:apply-style-name="Excel_5f_CondFormat_5f_1_5f_16_5f_1" style:base-cell-address="ORÇAMENTO.I475"/>
    </style:style>
    <style:style style:name="ce127" style:family="table-cell" style:parent-style-name="Excel_5f_BuiltIn_5f_Comma" style:data-style-name="N2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  <style:map style:condition="cell-content()=0" style:apply-style-name="Excel_5f_CondFormat_5f_1_5f_21_5f_1" style:base-cell-address="ORÇAMENTO.I491"/>
    </style:style>
    <style:style style:name="ce128" style:family="table-cell" style:parent-style-name="Excel_5f_BuiltIn_5f_Comma" style:data-style-name="N2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  <style:map style:condition="cell-content()=0" style:apply-style-name="Excel_5f_CondFormat_5f_1_5f_20_5f_1" style:base-cell-address="ORÇAMENTO.I500"/>
    </style:style>
    <style:style style:name="ce129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  <style:map style:condition="cell-content()=0" style:apply-style-name="Excel_5f_CondFormat_5f_1_5f_15_5f_1" style:base-cell-address="ORÇAMENTO.I504"/>
    </style:style>
    <style:style style:name="ce130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  <style:map style:condition="cell-content()=0" style:apply-style-name="Excel_5f_CondFormat_5f_1_5f_24_5f_1" style:base-cell-address="ORÇAMENTO.I517"/>
    </style:style>
    <style:style style:name="ce131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  <style:map style:condition="cell-content()=0" style:apply-style-name="Excel_5f_CondFormat_5f_1_5f_12_5f_1" style:base-cell-address="ORÇAMENTO.I527"/>
    </style:style>
    <style:style style:name="ce132" style:family="table-cell" style:parent-style-name="Normal_20_2" style:data-style-name="N104">
      <style:table-cell-properties style:glyph-orientation-vertical="0" fo:border-bottom="1.76pt solid #000000" style:diagonal-bl-tr="none" style:diagonal-tl-br="none" style:text-align-source="fix" style:repeat-content="false" fo:background-color="transparent" fo:wrap-option="no-wrap" fo:border-left="none" style:direction="ltr" fo:padding="0.71m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33" style:family="table-cell" style:parent-style-name="Vírgula_20_2" style:data-style-name="N11">
      <style:table-cell-properties style:glyph-orientation-vertical="0" fo:background-color="#00ccff" style:cell-protect="protected" style:print-content="true" style:diagonal-bl-tr="none" style:diagonal-tl-br="none" style:text-align-source="fix" style:repeat-content="false" fo:wrap-option="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34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35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36" style:family="table-cell" style:parent-style-name="Normal_20_2" style:data-style-name="N4">
      <style:table-cell-properties style:glyph-orientation-vertical="0" fo:background-color="#969696" style:diagonal-bl-tr="none" style:diagonal-tl-br="none" style:text-align-source="fix" style:repeat-content="false" fo:wrap-option="no-wrap" fo:border="1.7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37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38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39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italic" fo:text-shadow="none" style:text-underline-style="none" fo:font-weight="bold" style:font-size-asian="10pt" style:font-style-asian="italic" style:font-weight-asian="bold" style:font-name-complex="Arial" style:font-size-complex="10pt" style:font-style-complex="italic" style:font-weight-complex="bold"/>
    </style:style>
    <style:style style:name="ce140" style:family="table-cell" style:parent-style-name="Normal_20_2" style:data-style-name="N4">
      <style:table-cell-properties style:glyph-orientation-vertical="0" style:text-align-source="value-type" style:repeat-content="false" fo:background-color="transparent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41" style:family="table-cell" style:parent-style-name="Normal_20_2" style:data-style-name="N123">
      <style:table-cell-properties style:glyph-orientation-vertical="0" style:text-align-source="value-type" style:repeat-content="false" fo:background-color="transparent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42" style:family="table-cell" style:parent-style-name="Normal_20_2" style:data-style-name="N126">
      <style:table-cell-properties style:glyph-orientation-vertical="0" style:text-align-source="value-type" style:repeat-content="false" fo:background-color="transparent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43" style:family="table-cell" style:parent-style-name="Default">
      <style:table-cell-properties style:glyph-orientation-vertical="0" style:text-align-source="value-type" style:repeat-content="false" fo:background-color="transparent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44" style:family="table-cell" style:parent-style-name="Normal_20_2">
      <style:table-cell-properties style:glyph-orientation-vertical="0" fo:background-color="#ffffff" style:text-align-source="value-type" style:repeat-content="false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45" style:family="table-cell" style:parent-style-name="Normal_20_2">
      <style:table-cell-properties style:glyph-orientation-vertical="0" style:text-align-source="value-type" style:repeat-content="false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46" style:family="table-cell" style:parent-style-name="Default">
      <style:table-cell-properties fo:background-color="transparent" fo:padding="0.71mm"/>
    </style:style>
    <style:style style:name="ce147" style:family="table-cell" style:parent-style-name="Default">
      <style:table-cell-properties style:glyph-orientation-vertical="0" fo:border-bottom="0.74pt solid #000000" fo:background-color="#ffffff" style:cell-protect="protected" style:print-content="true" style:diagonal-bl-tr="none" style:diagonal-tl-br="none" style:text-align-source="fix" style:repeat-content="false" fo:wrap-option="wrap" fo:border-left="1.76pt solid #000000" style:direction="ltr" fo:padding="0.71m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48" style:family="table-cell" style:parent-style-name="Default">
      <style:table-cell-properties style:glyph-orientation-vertical="0"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padding="0.71mm" fo:border-right="0.06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49" style:family="table-cell" style:parent-style-name="Default">
      <style:table-cell-properties style:glyph-orientation-vertical="0"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padding="0.71mm" fo:border-right="0.0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50" style:family="table-cell" style:parent-style-name="Default">
      <style:table-cell-properties style:glyph-orientation-vertical="0" fo:border-bottom="1.76pt solid #000000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padding="0.71mm" fo:border-right="0.0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51" style:family="table-cell" style:parent-style-name="Default">
      <style:table-cell-properties style:glyph-orientation-vertical="0" fo:border-bottom="none" fo:background-color="#ffffff" style:cell-protect="none" style:print-content="true" style:diagonal-bl-tr="none" style:diagonal-tl-br="none" style:text-align-source="fix" style:repeat-content="false" fo:wrap-option="no-wrap" fo:border-left="1.76pt solid #000000" style:direction="ltr" fo:padding="0.71mm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52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53" style:family="table-cell" style:parent-style-name="Default">
      <style:table-cell-properties style:glyph-orientation-vertical="0" fo:border-bottom="2.49pt double-thin #000000" style:border-line-width-bottom="0.18mm 0.53mm 0.18mm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54" style:family="table-cell" style:parent-style-name="Default">
      <style:table-cell-properties style:glyph-orientation-vertical="0"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55" style:family="table-cell" style:parent-style-name="Default">
      <style:table-cell-properties style:glyph-orientation-vertical="0" fo:border-bottom="2.49pt double-thin #000000" style:border-line-width-bottom="0.18mm 0.53mm 0.18mm" fo:background-color="#ffffff" style:cell-protect="protected" style:print-content="true" style:diagonal-bl-tr="none" style:diagonal-tl-br="none" style:text-align-source="value-type" style:repeat-content="false" fo:wrap-option="no-wrap" fo:border-left="1.76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</style:style>
    <style:style style:name="ce156" style:family="table-cell" style:parent-style-name="Default">
      <style:table-cell-properties style:glyph-orientation-vertical="0" fo:border-bottom="2.49pt double-thin #000000" style:border-line-width-bottom="0.18mm 0.53mm 0.18mm" fo:background-color="#ffffff" style:cell-protect="protected" style:print-content="true" style:diagonal-bl-tr="none" style:diagonal-tl-br="none" style:text-align-source="value-type" style:repeat-content="false" fo:wrap-option="no-wrap" fo:border-left="1.76pt solid #000000" style:direction="ltr" fo:padding="0.71mm" fo:border-right="none" style:rotation-angle="0" style:rotation-align="none" style:shrink-to-fit="false" fo:border-top="2.49pt double-thin #000000" style:border-line-width-top="0.18mm 0.53mm 0.18mm" style:vertical-align="middle" loext:vertical-justify="auto"/>
      <style:paragraph-properties css3t:text-justify="auto" fo:margin-left="0mm" style:writing-mode="page"/>
    </style:style>
    <style:style style:name="ce157" style:family="table-cell" style:parent-style-name="Default">
      <style:table-cell-properties style:glyph-orientation-vertical="0"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padding="0.71mm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58" style:family="table-cell" style:parent-style-name="Default">
      <style:table-cell-properties style:glyph-orientation-vertical="0" fo:border-bottom="2.49pt double-thin #000000" style:border-line-width-bottom="0.18mm 0.53mm 0.18mm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59" style:family="table-cell" style:parent-style-name="Default">
      <style:table-cell-properties style:glyph-orientation-vertical="0"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padding="0.71mm" fo:border-right="0.74pt solid #000000" style:rotation-angle="0" style:rotation-align="none" style:shrink-to-fit="false" fo:border-top="2.49pt double-thin #000000" style:border-line-width-top="0.18mm 0.53mm 0.18mm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60" style:family="table-cell" style:parent-style-name="Default">
      <style:table-cell-properties style:glyph-orientation-vertical="0"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61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62" style:family="table-cell" style:parent-style-name="Default">
      <style:table-cell-properties style:glyph-orientation-vertical="0"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63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value-type" style:repeat-content="false" fo:wrap-option="no-wrap" fo:border-left="1.76pt solid #000000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64" style:family="table-cell" style:parent-style-name="Default">
      <style:table-cell-properties style:glyph-orientation-vertical="0"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1.76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65" style:family="table-cell" style:parent-style-name="Default">
      <style:table-cell-properties style:glyph-orientation-vertical="0" fo:border-bottom="2.49pt double-thin #000000" style:border-line-width-bottom="0.18mm 0.53mm 0.18mm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66" style:family="table-cell" style:parent-style-name="Default">
      <style:table-cell-properties style:glyph-orientation-vertical="0" fo:border-bottom="2.49pt double-thin #000000" style:border-line-width-bottom="0.18mm 0.53mm 0.18mm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padding="0.71mm" fo:border-right="0.74pt solid #000000" style:rotation-angle="0" style:rotation-align="none" style:shrink-to-fit="false" fo:border-top="2.49pt double-thin #000000" style:border-line-width-top="0.18mm 0.53mm 0.18mm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67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value-type" style:repeat-content="false" fo:wrap-option="no-wrap" fo:border-left="1.76pt solid #000000" style:direction="ltr" fo:padding="0.71mm" fo:border-right="none" style:rotation-angle="0" style:rotation-align="none" style:shrink-to-fit="false" fo:border-top="none" style:vertical-align="middle" loext:vertical-justify="auto"/>
      <style:paragraph-properties css3t:text-justify="auto" fo:margin-left="0mm" style:writing-mode="page"/>
    </style:style>
    <style:style style:name="ce168" style:family="table-cell" style:parent-style-name="Default">
      <style:table-cell-properties style:glyph-orientation-vertical="0" fo:border-bottom="1.76pt solid #000000" style:cell-protect="none" style:print-content="true" style:diagonal-bl-tr="none" style:diagonal-tl-br="none" style:text-align-source="value-type" style:repeat-content="false" fo:wrap-option="no-wrap" fo:border-left="1.76pt solid #000000" style:direction="ltr" fo:padding="0.71mm" fo:border-right="none" style:rotation-angle="0" style:rotation-align="none" style:shrink-to-fit="false" fo:border-top="none" style:vertical-align="middle" loext:vertical-justify="auto"/>
      <style:paragraph-properties css3t:text-justify="auto" fo:margin-left="0mm" style:writing-mode="page"/>
    </style:style>
    <style:style style:name="ce169" style:family="table-cell" style:parent-style-name="Default">
      <style:table-cell-properties style:glyph-orientation-vertical="0" style:cell-protect="none" style:print-content="true" style:text-align-source="value-type" style:repeat-content="false" fo:wrap-option="no-wrap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</style:style>
    <style:style style:name="ce170" style:family="table-cell" style:parent-style-name="Default">
      <style:table-cell-properties style:glyph-orientation-vertical="0" fo:border-bottom="0.74pt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padding="0.71mm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71" style:family="table-cell" style:parent-style-name="Default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wrap" fo:border-left="0.06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72" style:family="table-cell" style:parent-style-name="Default">
      <style:table-cell-properties style:glyph-orientation-vertical="0" fo:border-bottom="0.74pt solid #000000" style:cell-protect="none" style:print-content="true" style:diagonal-bl-tr="none" style:diagonal-tl-br="none" style:text-align-source="value-type" style:repeat-content="false" fo:wrap-option="wrap" fo:border-left="0.06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73" style:family="table-cell" style:parent-style-name="Default">
      <style:table-cell-properties style:glyph-orientation-vertical="0" fo:border-bottom="1.76pt solid #000000" style:cell-protect="none" style:print-content="true" style:diagonal-bl-tr="none" style:diagonal-tl-br="none" style:text-align-source="value-type" style:repeat-content="false" fo:wrap-option="wrap" fo:border-left="0.06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74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75" style:family="table-cell" style:parent-style-name="Default">
      <style:table-cell-properties style:glyph-orientation-vertical="0" fo:border-bottom="2.49pt double-thin #000000" style:border-line-width-bottom="0.18mm 0.53mm 0.18mm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padding="0.71mm" fo:border-right="none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76" style:family="table-cell" style:parent-style-name="Default" style:data-style-name="N123">
      <style:table-cell-properties style:glyph-orientation-vertical="0"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padding="0.71mm" fo:border-right="none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77" style:family="table-cell" style:parent-style-name="Default">
      <style:table-cell-properties style:glyph-orientation-vertical="0"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padding="0.71mm" fo:border-right="none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78" style:family="table-cell" style:parent-style-name="Default">
      <style:table-cell-properties style:glyph-orientation-vertical="0" fo:border-bottom="2.49pt double-thin #000000" style:border-line-width-bottom="0.18mm 0.53mm 0.18mm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</style:style>
    <style:style style:name="ce179" style:family="table-cell" style:parent-style-name="Default">
      <style:table-cell-properties style:glyph-orientation-vertical="0" fo:border-bottom="2.49pt double-thin #000000" style:border-line-width-bottom="0.18mm 0.53mm 0.18mm" fo:background-color="#ffffff" style:cell-protect="protected" style:print-content="true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2.49pt double-thin #000000" style:border-line-width-top="0.18mm 0.53mm 0.18mm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80" style:family="table-cell" style:parent-style-name="Default">
      <style:table-cell-properties style:glyph-orientation-vertical="0" fo:border-bottom="2.49pt double-thin #000000" style:border-line-width-bottom="0.18mm 0.53mm 0.18mm" fo:background-color="#ffffff" style:cell-protect="protected" style:print-content="true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81" style:family="table-cell" style:parent-style-name="Default">
      <style:table-cell-properties style:glyph-orientation-vertical="0"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padding="0.71mm" fo:border-right="0.74pt solid #000000" style:rotation-angle="0" style:rotation-align="none" style:shrink-to-fit="false" fo:border-top="2.49pt double-thin #000000" style:border-line-width-top="0.18mm 0.53mm 0.18mm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82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value-type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83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84" style:family="table-cell" style:parent-style-name="Default">
      <style:table-cell-properties style:glyph-orientation-vertical="0"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85" style:family="table-cell" style:parent-style-name="Default">
      <style:table-cell-properties style:glyph-orientation-vertical="0"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86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87" style:family="table-cell" style:parent-style-name="Default">
      <style:table-cell-properties style:glyph-orientation-vertical="0" style:cell-protect="none" style:print-content="true" style:diagonal-bl-tr="none" style:diagonal-tl-br="none" style:text-align-source="value-type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</style:style>
    <style:style style:name="ce188" style:family="table-cell" style:parent-style-name="Default">
      <style:table-cell-properties style:glyph-orientation-vertical="0" fo:border-bottom="1.76pt solid #000000" style:cell-protect="none" style:print-content="true" style:diagonal-bl-tr="none" style:diagonal-tl-br="none" style:text-align-source="value-type" style:repeat-content="false" fo:wrap-option="no-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css3t:text-justify="auto" fo:margin-left="0mm" style:writing-mode="page"/>
    </style:style>
    <style:style style:name="ce189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wrap-option="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</style:style>
    <style:style style:name="ce190" style:family="table-cell" style:parent-style-name="Default">
      <style:table-cell-properties style:glyph-orientation-vertical="0" fo:border-bottom="1.76pt solid #000000" style:diagonal-bl-tr="none" style:diagonal-tl-br="none" style:text-align-source="value-type" style:repeat-content="false" fo:wrap-option="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</style:style>
    <style:style style:name="ce191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padding="0.71mm" fo:border-right="0.74pt solid #000000" style:rotation-angle="270" style:rotation-align="bottom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92" style:family="table-cell" style:parent-style-name="Default">
      <style:table-cell-properties style:glyph-orientation-vertical="0" fo:border-bottom="2.49pt double-thin #000000" style:border-line-width-bottom="0.18mm 0.53mm 0.18mm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padding="0.71mm" fo:border-right="none" style:rotation-angle="270" style:rotation-align="bottom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93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value-type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ffffff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94" style:family="table-cell" style:parent-style-name="Default">
      <style:table-cell-properties style:glyph-orientation-vertical="0" fo:border-bottom="2.49pt double-thin #000000" style:border-line-width-bottom="0.18mm 0.53mm 0.18mm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95" style:family="table-cell" style:parent-style-name="Default">
      <style:table-cell-properties style:glyph-orientation-vertical="0" fo:border-bottom="2.49pt double-thin #000000" style:border-line-width-bottom="0.18mm 0.53mm 0.18mm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padding="0.71mm" fo:border-right="0.74pt solid #000000" style:rotation-angle="0" style:rotation-align="none" style:shrink-to-fit="false" fo:border-top="2.49pt double-thin #000000" style:border-line-width-top="0.18mm 0.53mm 0.18mm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96" style:family="table-cell" style:parent-style-name="Default">
      <style:table-cell-properties style:glyph-orientation-vertical="0" fo:border-bottom="none" fo:background-color="#ffffff" style:cell-protect="none" style:print-content="true" style:diagonal-bl-tr="none" style:diagonal-tl-br="none" style:text-align-source="fix" style:repeat-content="false" fo:wrap-option="no-wrap" fo:border-left="1.76pt solid #000000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97" style:family="table-cell" style:parent-style-name="Default">
      <style:table-cell-properties style:glyph-orientation-vertical="0" fo:border-bottom="1.76pt solid #000000" fo:background-color="#ffffff" style:cell-protect="none" style:print-content="true" style:diagonal-bl-tr="none" style:diagonal-tl-br="none" style:text-align-source="fix" style:repeat-content="false" fo:wrap-option="wrap" fo:border-left="1.76pt solid #000000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98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99" style:family="table-cell" style:parent-style-name="Default">
      <style:table-cell-properties style:glyph-orientation-vertical="0" fo:border-bottom="2.49pt double-thin #000000" style:border-line-width-bottom="0.18mm 0.53mm 0.18mm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00" style:family="table-cell" style:parent-style-name="Default">
      <style:table-cell-properties style:glyph-orientation-vertical="0"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201" style:family="table-cell" style:parent-style-name="Default">
      <style:table-cell-properties style:glyph-orientation-vertical="0"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202" style:family="table-cell" style:parent-style-name="Default">
      <style:table-cell-properties style:glyph-orientation-vertical="0" fo:border-bottom="2.49pt double-thin #000000" style:border-line-width-bottom="0.18mm 0.53mm 0.18mm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03" style:family="table-cell" style:parent-style-name="Default">
      <style:table-cell-properties style:glyph-orientation-vertical="0" fo:border-bottom="2.49pt double-thin #000000" style:border-line-width-bottom="0.18mm 0.53mm 0.18mm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padding="0.71mm" fo:border-right="none" style:rotation-angle="0" style:rotation-align="none" style:shrink-to-fit="false" fo:border-top="2.49pt double-thin #000000" style:border-line-width-top="0.18mm 0.53mm 0.18mm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04" style:family="table-cell" style:parent-style-name="Default">
      <style:table-cell-properties style:glyph-orientation-vertical="0" fo:border-bottom="2.49pt double-thin #000000" style:border-line-width-bottom="0.18mm 0.53mm 0.18mm" fo:background-color="#ffffff" style:cell-protect="protected" style:print-content="true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05" style:family="table-cell" style:parent-style-name="Default">
      <style:table-cell-properties style:glyph-orientation-vertical="0"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padding="0.71mm" fo:border-right="0.74pt solid #000000" style:rotation-angle="0" style:rotation-align="none" style:shrink-to-fit="false" fo:border-top="2.49pt double-thin #000000" style:border-line-width-top="0.18mm 0.53mm 0.18mm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06" style:family="table-cell" style:parent-style-name="Default" style:data-style-name="N128">
      <style:table-cell-properties style:glyph-orientation-vertical="0" fo:background-color="#ffffff" style:cell-protect="protected" style:print-content="true" style:diagonal-bl-tr="none" style:diagonal-tl-br="none" style:text-align-source="value-type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07" style:family="table-cell" style:parent-style-name="Default" style:data-style-name="N128">
      <style:table-cell-properties style:glyph-orientation-vertical="0"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08" style:family="table-cell" style:parent-style-name="Default" style:data-style-name="N128">
      <style:table-cell-properties style:glyph-orientation-vertical="0"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09" style:family="table-cell" style:parent-style-name="Default" style:data-style-name="N128">
      <style:table-cell-properties style:glyph-orientation-vertical="0"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10" style:family="table-cell" style:parent-style-name="Default" style:data-style-name="N128">
      <style:table-cell-properties style:glyph-orientation-vertical="0" fo:border-bottom="2.49pt double-thin #000000" style:border-line-width-bottom="0.18mm 0.53mm 0.18mm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fo:color="#0000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11" style:family="table-cell" style:parent-style-name="Excel_5f_BuiltIn_5f_Percent" style:data-style-name="N11">
      <style:table-cell-properties style:glyph-orientation-vertical="0" fo:border-bottom="2.49pt double-thin #000000" style:border-line-width-bottom="0.18mm 0.53mm 0.18mm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padding="0.71mm" fo:border-right="0.74pt solid #000000" style:rotation-angle="0" style:rotation-align="none" style:shrink-to-fit="false" fo:border-top="2.49pt double-thin #000000" style:border-line-width-top="0.18mm 0.53mm 0.18mm" style:vertical-align="middle" loext:vertical-justify="auto"/>
      <style:paragraph-properties css3t:text-justify="auto" fo:margin-left="0mm" style:writing-mode="page"/>
      <style:text-properties fo:color="#0000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12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13" style:family="table-cell" style:parent-style-name="Default">
      <style:table-cell-properties style:glyph-orientation-vertical="0" fo:border-bottom="1.76pt solid #000000" fo:background-color="#ffffff" style:cell-protect="none" style:print-content="true" style:diagonal-bl-tr="none" style:diagonal-tl-br="none" style:text-align-source="fix" style:repeat-content="false" fo:wrap-option="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14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15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padding="0.71mm" fo:border-right="none" style:rotation-angle="0" style:rotation-align="none" style:shrink-to-fit="false" fo:border-top="1.76pt solid #000000" style:vertical-align="middle" loext:vertical-justify="auto"/>
      <style:paragraph-properties css3t:text-justify="auto" fo:margin-left="0mm" style:writing-mode="page"/>
    </style:style>
    <style:style style:name="ce216" style:family="table-cell" style:parent-style-name="Default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padding="0.71mm" fo:border-right="0.06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17" style:family="table-cell" style:parent-style-name="Default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padding="0.71mm" fo:border-right="0.0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18" style:family="table-cell" style:parent-style-name="Default">
      <style:table-cell-properties style:glyph-orientation-vertical="0" fo:border-bottom="1.76pt solid #000000" style:cell-protect="protected" style:print-content="true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19" style:family="table-cell" style:parent-style-name="Default">
      <style:table-cell-properties style:glyph-orientation-vertical="0"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220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221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value-type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22" style:family="table-cell" style:parent-style-name="Default">
      <style:table-cell-properties style:glyph-orientation-vertical="0" fo:border-bottom="1.76pt solid #000000" fo:background-color="#ffffff" style:cell-protect="none" style:print-content="true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23" style:family="table-cell" style:parent-style-name="Default" style:data-style-name="N100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24" style:family="table-cell" style:parent-style-name="Default" style:data-style-name="N100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25" style:family="table-cell" style:parent-style-name="Default" style:data-style-name="N100">
      <style:table-cell-properties style:glyph-orientation-vertical="0" fo:border-bottom="1.76pt solid #000000" style:cell-protect="none" style:print-content="true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26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</style:style>
    <style:style style:name="ce227" style:family="table-cell" style:parent-style-name="Default">
      <style:table-cell-properties style:glyph-orientation-vertical="0"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css3t:text-justify="auto" fo:margin-left="0mm" style:writing-mode="page"/>
    </style:style>
    <style:style style:name="ce228" style:family="table-cell" style:parent-style-name="Default">
      <style:table-cell-properties style:glyph-orientation-vertical="0" fo:border-bottom="1.76pt solid #000000" style:cell-protect="protected" style:print-content="true" style:diagonal-bl-tr="none" style:diagonal-tl-br="none" style:text-align-source="value-type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</style:style>
    <style:style style:name="ce229" style:family="table-cell" style:parent-style-name="Default">
      <style:table-cell-properties style:glyph-orientation-vertical="0" fo:border-bottom="none" fo:background-color="#ffffff" style:cell-protect="none" style:print-content="true" style:diagonal-bl-tr="none" style:diagonal-tl-br="none" style:text-align-source="value-type" style:repeat-content="false" fo:wrap-option="no-wrap" fo:border-left="0.74pt solid #000000" style:direction="ltr" fo:padding="0.71mm" fo:border-right="none" style:rotation-angle="0" style:rotation-align="none" style:shrink-to-fit="false" fo:border-top="2.49pt double-thin #000000" style:border-line-width-top="0.18mm 0.53mm 0.18mm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30" style:family="table-cell" style:parent-style-name="Default" style:data-style-name="N32">
      <style:table-cell-properties style:glyph-orientation-vertical="0" fo:border-bottom="1.76pt solid #000000" fo:background-color="#ffffff" style:cell-protect="none" style:print-content="true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31" style:family="table-cell" style:parent-style-name="Default">
      <style:table-cell-properties style:glyph-orientation-vertical="0" fo:border-bottom="none" fo:background-color="#ffffff" style:cell-protect="none" style:print-content="true" style:diagonal-bl-tr="none" style:diagonal-tl-br="none" style:text-align-source="value-type" style:repeat-content="false" fo:wrap-option="no-wrap" fo:border-left="none" style:direction="ltr" fo:padding="0.71mm" fo:border-right="none" style:rotation-angle="0" style:rotation-align="none" style:shrink-to-fit="false" fo:border-top="2.49pt double-thin #000000" style:border-line-width-top="0.18mm 0.53mm 0.18mm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32" style:family="table-cell" style:parent-style-name="Default" style:data-style-name="N129">
      <style:table-cell-properties style:glyph-orientation-vertical="0" fo:border-bottom="1.76pt solid #000000" fo:background-color="#ffffff" style:cell-protect="none" style:print-content="true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33" style:family="table-cell" style:parent-style-name="Default" style:data-style-name="N32">
      <style:table-cell-properties style:glyph-orientation-vertical="0" fo:border-bottom="1.76pt solid #000000" fo:background-color="#ffffff" style:cell-protect="none" style:print-content="true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34" style:family="table-cell" style:parent-style-name="Default">
      <style:table-cell-properties style:glyph-orientation-vertical="0"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</style:style>
    <style:style style:name="ce235" style:family="table-cell" style:parent-style-name="Default">
      <style:table-cell-properties style:glyph-orientation-vertical="0"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padding="0.71mm" fo:border-right="none" style:rotation-angle="0" style:rotation-align="none" style:shrink-to-fit="false" fo:border-top="none" style:vertical-align="middle" loext:vertical-justify="auto"/>
      <style:paragraph-properties css3t:text-justify="auto" fo:margin-left="0mm" style:writing-mode="page"/>
    </style:style>
    <style:style style:name="ce236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37" style:family="table-cell" style:parent-style-name="Default">
      <style:table-cell-properties style:glyph-orientation-vertical="0" fo:border-bottom="2.49pt double-thin #000000" style:border-line-width-bottom="0.18mm 0.53mm 0.18mm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38" style:family="table-cell" style:parent-style-name="Default" style:data-style-name="N128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239" style:family="table-cell" style:parent-style-name="Default" style:data-style-name="N128">
      <style:table-cell-properties style:glyph-orientation-vertical="0" fo:border-bottom="2.49pt double-thin #000000" style:border-line-width-bottom="0.18mm 0.53mm 0.18mm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40" style:family="table-cell" style:parent-style-name="Default" style:data-style-name="N128">
      <style:table-cell-properties style:glyph-orientation-vertical="0" fo:border-bottom="2.49pt double-thin #000000" style:border-line-width-bottom="0.18mm 0.53mm 0.18mm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padding="0.71mm" fo:border-right="0.74pt solid #000000" style:rotation-angle="0" style:rotation-align="none" style:shrink-to-fit="false" fo:border-top="2.49pt double-thin #000000" style:border-line-width-top="0.18mm 0.53mm 0.18mm" style:vertical-align="middle" loext:vertical-justify="auto"/>
      <style:paragraph-properties css3t:text-justify="auto" fo:margin-left="0mm" style:writing-mode="page"/>
      <style:text-properties fo:color="#0000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41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42" style:family="table-cell" style:parent-style-name="Default">
      <style:table-cell-properties style:glyph-orientation-vertical="0"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43" style:family="table-cell" style:parent-style-name="Default" style:data-style-name="N128">
      <style:table-cell-properties style:glyph-orientation-vertical="0"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fo:color="#0000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44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padding="0.71mm" fo:border-right="1.76pt solid #000000" style:rotation-angle="0" style:rotation-align="none" style:shrink-to-fit="false" fo:border-top="1.76pt solid #000000" style:vertical-align="middle" loext:vertical-justify="auto"/>
      <style:paragraph-properties css3t:text-justify="auto" fo:margin-left="0mm" style:writing-mode="page"/>
    </style:style>
    <style:style style:name="ce245" style:family="table-cell" style:parent-style-name="Excel_5f_BuiltIn_5f_Percent" style:data-style-name="N11">
      <style:table-cell-properties style:glyph-orientation-vertical="0" fo:border-bottom="0.74pt solid #000000" style:cell-protect="none" style:print-content="true" style:diagonal-bl-tr="none" style:diagonal-tl-br="none" style:text-align-source="value-type" style:repeat-content="false" fo:background-color="transparent" fo:wrap-option="no-wrap" fo:border-left="0.06pt solid #000000" style:direction="ltr" fo:padding="0.71mm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46" style:family="table-cell" style:parent-style-name="Excel_5f_BuiltIn_5f_Percent" style:data-style-name="N11">
      <style:table-cell-properties style:glyph-orientation-vertical="0" fo:border-bottom="0.74pt solid #000000" style:cell-protect="none" style:print-content="true" style:diagonal-bl-tr="none" style:diagonal-tl-br="none" style:text-align-source="value-type" style:repeat-content="false" fo:background-color="transparent" fo:wrap-option="no-wrap" fo:border-left="0.06pt solid #000000" style:direction="ltr" fo:padding="0.71mm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47" style:family="table-cell" style:parent-style-name="Excel_5f_BuiltIn_5f_Percent" style:data-style-name="N11">
      <style:table-cell-properties style:glyph-orientation-vertical="0" fo:border-bottom="1.76pt solid #000000" style:cell-protect="none" style:print-content="true" style:diagonal-bl-tr="none" style:diagonal-tl-br="none" style:text-align-source="value-type" style:repeat-content="false" fo:wrap-option="no-wrap" fo:border-left="none" style:direction="ltr" fo:padding="0.71mm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48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padding="0.71mm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49" style:family="table-cell" style:parent-style-name="Default">
      <style:table-cell-properties style:glyph-orientation-vertical="0" fo:border-bottom="2.49pt double-thin #000000" style:border-line-width-bottom="0.18mm 0.53mm 0.18mm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padding="0.71mm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50" style:family="table-cell" style:parent-style-name="Default" style:data-style-name="N2">
      <style:table-cell-properties style:glyph-orientation-vertical="0"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padding="0.71mm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251" style:family="table-cell" style:parent-style-name="Default">
      <style:table-cell-properties style:glyph-orientation-vertical="0" fo:border-bottom="2.49pt double-thin #000000" style:border-line-width-bottom="0.18mm 0.53mm 0.18mm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padding="0.71mm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52" style:family="table-cell" style:parent-style-name="Default">
      <style:table-cell-properties style:glyph-orientation-vertical="0" fo:border-bottom="2.49pt double-thin #000000" style:border-line-width-bottom="0.18mm 0.53mm 0.18mm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padding="0.71mm" fo:border-right="1.76pt solid #000000" style:rotation-angle="0" style:rotation-align="none" style:shrink-to-fit="false" fo:border-top="2.49pt double-thin #000000" style:border-line-width-top="0.18mm 0.53mm 0.18mm" style:vertical-align="middle" loext:vertical-justify="auto"/>
      <style:paragraph-properties css3t:text-justify="auto" fo:margin-left="0mm" style:writing-mode="page"/>
      <style:text-properties fo:color="#0000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53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padding="0.71mm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54" style:family="table-cell" style:parent-style-name="Default">
      <style:table-cell-properties style:glyph-orientation-vertical="0"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padding="0.71mm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55" style:family="table-cell" style:parent-style-name="Excel_5f_BuiltIn_5f_Percent" style:data-style-name="N11">
      <style:table-cell-properties style:glyph-orientation-vertical="0"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padding="0.71mm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56" style:family="table-cell" style:parent-style-name="Excel_5f_BuiltIn_5f_Percent">
      <style:table-cell-properties style:glyph-orientation-vertical="0"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padding="0.71mm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57" style:family="table-cell" style:parent-style-name="Excel_5f_BuiltIn_5f_Percent" style:data-style-name="N11">
      <style:table-cell-properties style:glyph-orientation-vertical="0"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padding="0.71mm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58" style:family="table-cell" style:parent-style-name="Excel_5f_BuiltIn_5f_Percent">
      <style:table-cell-properties style:glyph-orientation-vertical="0"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padding="0.71mm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fo:color="#0000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59" style:family="table-cell" style:parent-style-name="Excel_5f_BuiltIn_5f_Percent">
      <style:table-cell-properties style:glyph-orientation-vertical="0" fo:border-bottom="2.49pt double-thin #000000" style:border-line-width-bottom="0.18mm 0.53mm 0.18mm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padding="0.71mm" fo:border-right="1.76pt solid #000000" style:rotation-angle="0" style:rotation-align="none" style:shrink-to-fit="false" fo:border-top="2.49pt double-thin #000000" style:border-line-width-top="0.18mm 0.53mm 0.18mm" style:vertical-align="middle" loext:vertical-justify="auto"/>
      <style:paragraph-properties css3t:text-justify="auto" fo:margin-left="0mm" style:writing-mode="page"/>
      <style:text-properties fo:color="#0000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60" style:family="table-cell" style:parent-style-name="Default">
      <style:table-cell-properties style:glyph-orientation-vertical="0" fo:border-bottom="none" fo:background-color="#ffffff" style:cell-protect="none" style:print-content="true" style:diagonal-bl-tr="none" style:diagonal-tl-br="none" style:text-align-source="value-type" style:repeat-content="false" fo:wrap-option="no-wrap" fo:border-left="none" style:direction="ltr" fo:padding="0.71mm" fo:border-right="1.76pt solid #000000" style:rotation-angle="0" style:rotation-align="none" style:shrink-to-fit="false" fo:border-top="2.49pt double-thin #000000" style:border-line-width-top="0.18mm 0.53mm 0.18mm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61" style:family="table-cell" style:parent-style-name="Default" style:data-style-name="N32">
      <style:table-cell-properties style:glyph-orientation-vertical="0" fo:border-bottom="1.76pt solid #000000" fo:background-color="#ffffff" style:cell-protect="none" style:print-content="true" style:diagonal-bl-tr="none" style:diagonal-tl-br="none" style:text-align-source="fix" style:repeat-content="false" fo:wrap-option="no-wrap" fo:border-left="none" style:direction="ltr" fo:padding="0.71mm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62" style:family="table-cell" style:parent-style-name="Default">
      <style:table-cell-properties fo:padding="0.71mm"/>
    </style:style>
    <style:style style:name="ce263" style:family="table-cell" style:parent-style-name="Default" style:data-style-name="N123">
      <style:table-cell-properties style:glyph-orientation-vertical="0" style:cell-protect="none" style:print-content="true" style:text-align-source="value-type" style:repeat-content="false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64" style:family="table-cell" style:parent-style-name="Default" style:data-style-name="N128">
      <style:table-cell-properties style:glyph-orientation-vertical="0" style:cell-protect="none" style:print-content="true" style:text-align-source="value-type" style:repeat-content="false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</style:style>
    <style:style style:name="ce265" style:family="table-cell" style:parent-style-name="Excel_5f_BuiltIn_5f_Percent">
      <style:table-cell-properties style:glyph-orientation-vertical="0" style:cell-protect="none" style:print-content="true" style:diagonal-bl-tr="none" style:diagonal-tl-br="none" style:text-align-source="value-type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66" style:family="table-cell" style:parent-style-name="Default" style:data-style-name="N123">
      <style:table-cell-properties style:glyph-orientation-vertical="0" fo:background-color="#ffff99" style:cell-protect="none" style:print-content="true" style:text-align-source="value-type" style:repeat-content="false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</style:style>
    <style:style style:name="ce267" style:family="table-cell" style:parent-style-name="Default">
      <style:table-cell-properties style:glyph-orientation-vertical="0" style:cell-protect="none" style:print-content="true" style:text-align-source="value-type" style:repeat-content="false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gr1" style:family="graphic">
      <style:graphic-properties draw:stroke="none" draw:fill="none" draw:fill-color="#ffffff" draw:textarea-horizontal-align="justify" draw:textarea-vertical-align="middle" draw:auto-grow-height="false" fo:padding-top="1.3mm" fo:padding-bottom="1.3mm" fo:padding-left="2.5mm" fo:padding-right="2.5mm" fo:wrap-option="no-wrap" draw:shadow-color="#808080" draw:color-mode="standard" draw:luminance="0%" draw:contrast="0%" draw:gamma="100%" draw:red="0%" draw:green="0%" draw:blue="0%" fo:clip="rect(0mm, 0mm, 0mm, 0mm)" draw:image-opacity="100%" style:mirror="none"/>
    </style:style>
    <style:style style:name="ta_extref" style:family="table">
      <style:table-properties table:display="false"/>
    </style:style>
    <style:style style:name="P1" style:family="paragraph">
      <loext:graphic-properties draw:fill="none" draw:fill-color="#ffffff"/>
      <style:paragraph-properties fo:text-align="center" style:writing-mode="lr-tb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ORÇAMENTO" table:style-name="ta1" table:print-ranges="ORÇAMENTO.A1:ORÇAMENTO.J537">
        <office:forms form:automatic-focus="false" form:apply-design-mode="false"/>
        <table:shapes>
          <draw:frame draw:z-index="0" draw:name="Figura 1" draw:style-name="gr1" draw:text-style-name="P1" svg:width="245.19mm" svg:height="15.36mm" svg:x="58.71mm" svg:y="0.14mm">
            <draw:image xlink:href="Pictures/10000000000009B2000002B0E52C24D48B269DF6.jpg" xlink:type="simple" xlink:show="embed" xlink:actuate="onLoad">
              <text:p/>
            </draw:image>
          </draw:frame>
        </table:shapes>
        <table:table-column table:style-name="co1" table:default-cell-style-name="ce7"/>
        <table:table-column table:style-name="co2" table:default-cell-style-name="ce14"/>
        <table:table-column table:style-name="co3" table:default-cell-style-name="ce14"/>
        <table:table-column table:style-name="co4" table:default-cell-style-name="ce14"/>
        <table:table-column table:style-name="co5" table:default-cell-style-name="ce41"/>
        <table:table-column table:style-name="co6" table:default-cell-style-name="ce7"/>
        <table:table-column table:style-name="co7" table:default-cell-style-name="ce70"/>
        <table:table-column table:style-name="co8" table:default-cell-style-name="ce91"/>
        <table:table-column table:style-name="co8" table:number-columns-repeated="2" table:default-cell-style-name="ce106"/>
        <table:table-column table:style-name="co9" table:default-cell-style-name="ce106"/>
        <table:table-column table:style-name="co10" table:number-columns-repeated="246" table:default-cell-style-name="ce106"/>
        <table:table-column table:style-name="co10" table:number-columns-repeated="767" table:default-cell-style-name="Default"/>
        <table:table-header-rows>
          <table:table-row table:style-name="ro1">
            <table:table-cell table:style-name="ce1"/>
            <table:table-cell table:style-name="ce11" table:number-columns-spanned="9" table:number-rows-spanned="3"/>
            <table:covered-table-cell table:number-columns-repeated="8" table:style-name="ce11"/>
            <table:table-cell table:number-columns-repeated="1014"/>
          </table:table-row>
          <table:table-row table:style-name="ro1">
            <table:table-cell table:style-name="ce2"/>
            <table:covered-table-cell table:number-columns-repeated="9" table:style-name="ce11"/>
            <table:table-cell table:number-columns-repeated="1014"/>
          </table:table-row>
          <table:table-row table:style-name="ro1">
            <table:table-cell table:style-name="ce2"/>
            <table:covered-table-cell table:number-columns-repeated="9" table:style-name="ce11"/>
            <table:table-cell table:number-columns-repeated="1014"/>
          </table:table-row>
          <table:table-row table:style-name="ro1">
            <table:table-cell table:style-name="ce3"/>
            <table:table-cell table:style-name="ce12" table:number-columns-repeated="3"/>
            <table:table-cell table:style-name="ce3" table:number-columns-repeated="2"/>
            <table:table-cell table:style-name="ce68" table:number-columns-repeated="2"/>
            <table:table-cell table:style-name="ce3" table:number-columns-repeated="2"/>
            <table:table-cell table:number-columns-repeated="1014"/>
          </table:table-row>
          <table:table-row table:style-name="ro1">
            <table:table-cell table:style-name="ce4"/>
            <table:table-cell table:style-name="ce4" office:value-type="string" calcext:value-type="string">
              <text:p>Obra: CONSTRUÇÃO DO CMEI COSTA E SILVA</text:p>
            </table:table-cell>
            <table:table-cell table:style-name="ce13" table:number-columns-repeated="2"/>
            <table:table-cell table:style-name="ce40"/>
            <table:table-cell table:style-name="ce62"/>
            <table:table-cell table:style-name="ce69"/>
            <table:table-cell table:style-name="ce90"/>
            <table:table-cell table:style-name="ce105" table:number-columns-repeated="2"/>
            <table:table-cell table:number-columns-repeated="1014"/>
          </table:table-row>
          <table:table-row table:style-name="ro1">
            <table:table-cell table:style-name="ce4"/>
            <table:table-cell table:style-name="ce4" office:value-type="string" calcext:value-type="string">
              <text:p>Preço base: Sinapi novembro de 2017 – Não Desonerado</text:p>
            </table:table-cell>
            <table:table-cell table:style-name="ce13" table:number-columns-repeated="2"/>
            <table:table-cell table:style-name="ce40"/>
            <table:table-cell table:number-columns-repeated="1019"/>
          </table:table-row>
          <table:table-row table:style-name="ro1">
            <table:table-cell table:style-name="ce5"/>
            <table:table-cell table:style-name="ce13" table:number-columns-repeated="3"/>
            <table:table-cell table:style-name="ce40"/>
            <table:table-cell table:style-name="ce63" table:number-columns-repeated="3"/>
            <table:table-cell table:style-name="ce63" office:value-type="string" office:string-value="BDI" calcext:value-type="string">
              <text:p>BDI </text:p>
            </table:table-cell>
            <table:table-cell table:style-name="ce133" office:value-type="percentage" office:value="0.25" calcext:value-type="percentage">
              <text:p>25,00%</text:p>
            </table:table-cell>
            <table:table-cell table:number-columns-repeated="1014"/>
          </table:table-row>
          <table:table-row table:style-name="ro1">
            <table:table-cell table:style-name="ce6"/>
            <table:table-cell table:style-name="ce6" office:value-type="string" calcext:value-type="string">
              <text:p>Planilha Orçamentária </text:p>
            </table:table-cell>
            <table:table-cell table:style-name="ce6" table:number-columns-repeated="8"/>
            <table:table-cell table:number-columns-repeated="1014"/>
          </table:table-row>
          <table:table-row table:style-name="ro1">
            <table:table-cell table:number-columns-repeated="1024"/>
          </table:table-row>
          <table:table-row table:style-name="ro1">
            <table:table-cell table:style-name="ce8"/>
            <table:table-cell table:style-name="ce15" table:number-columns-repeated="3"/>
            <table:table-cell table:style-name="ce42"/>
            <table:table-cell table:style-name="ce15"/>
            <table:table-cell table:style-name="ce71"/>
            <table:table-cell table:style-name="ce92"/>
            <table:table-cell table:style-name="ce107"/>
            <table:table-cell table:style-name="ce134"/>
            <table:table-cell table:number-columns-repeated="1014"/>
          </table:table-row>
          <table:table-row table:style-name="ro1">
            <table:table-cell table:style-name="ce8" table:number-columns-repeated="4"/>
            <table:table-cell table:style-name="ce4"/>
            <table:table-cell table:style-name="ce8"/>
            <table:table-cell table:style-name="ce72"/>
            <table:table-cell table:style-name="ce93"/>
            <table:table-cell table:style-name="ce6"/>
            <table:table-cell table:style-name="ce135"/>
            <table:table-cell table:number-columns-repeated="1014"/>
          </table:table-row>
          <table:table-row table:style-name="ro1">
            <table:table-cell table:style-name="ce9"/>
            <table:table-cell table:style-name="ce16" office:value-type="string" calcext:value-type="string">
              <text:p>ITEM</text:p>
            </table:table-cell>
            <table:table-cell table:style-name="ce16" office:value-type="string" calcext:value-type="string">
              <text:p>CÓDIGO</text:p>
            </table:table-cell>
            <table:table-cell table:style-name="ce16" office:value-type="string" calcext:value-type="string">
              <text:p>FONTE</text:p>
            </table:table-cell>
            <table:table-cell table:style-name="ce16" office:value-type="string" calcext:value-type="string">
              <text:p>DESCRIÇÃO DOS SERVIÇOS</text:p>
            </table:table-cell>
            <table:table-cell table:style-name="ce16" office:value-type="string" calcext:value-type="string">
              <text:p>UNID.</text:p>
            </table:table-cell>
            <table:table-cell table:style-name="ce73" office:value-type="string" office:string-value="QUANT." calcext:value-type="string">
              <text:p>QUANT. </text:p>
            </table:table-cell>
            <table:table-cell table:style-name="ce94" office:value-type="string" calcext:value-type="string">
              <text:p>PR. UNIT.(R$) SEM BDI</text:p>
            </table:table-cell>
            <table:table-cell table:style-name="ce94" office:value-type="string" calcext:value-type="string">
              <text:p>PR. UNIT.(R$) COM BDI</text:p>
            </table:table-cell>
            <table:table-cell table:style-name="ce136" office:value-type="string" calcext:value-type="string">
              <text:p>VALOR (R$)</text:p>
            </table:table-cell>
            <table:table-cell table:number-columns-repeated="1014"/>
          </table:table-row>
        </table:table-header-rows>
        <table:table-row table:style-name="ro1">
          <table:table-cell table:style-name="ce5" table:number-columns-repeated="4"/>
          <table:table-cell table:style-name="ce43"/>
          <table:table-cell table:style-name="ce5"/>
          <table:table-cell table:number-columns-repeated="2"/>
          <table:table-cell table:style-name="ce9" table:number-columns-repeated="2"/>
          <table:table-cell table:number-columns-repeated="1014"/>
        </table:table-row>
        <table:table-row table:style-name="ro1">
          <table:table-cell table:style-name="ce5"/>
          <table:table-cell table:style-name="ce17" office:value-type="float" office:value="1" calcext:value-type="float">
            <text:p>1</text:p>
          </table:table-cell>
          <table:table-cell table:style-name="ce17" table:number-columns-repeated="2"/>
          <table:table-cell table:style-name="ce44" office:value-type="string" calcext:value-type="string">
            <text:p>SERVIÇOS PRELIMINARES </text:p>
          </table:table-cell>
          <table:table-cell table:style-name="ce44"/>
          <table:table-cell table:style-name="ce74"/>
          <table:table-cell table:style-name="ce77" table:number-columns-repeated="2"/>
          <table:table-cell table:style-name="ce103" table:formula="of:=[.J23]" office:value-type="float" office:value="102197.17" calcext:value-type="float">
            <text:p>102.197,17 </text:p>
          </table:table-cell>
          <table:table-cell table:number-columns-repeated="1014"/>
        </table:table-row>
        <table:table-row table:style-name="ro1">
          <table:table-cell table:style-name="ce5"/>
          <table:table-cell table:style-name="ce18" office:value-type="string" calcext:value-type="string">
            <text:p>1.1</text:p>
          </table:table-cell>
          <table:table-cell table:style-name="ce18" office:value-type="string" calcext:value-type="string">
            <text:p>74209/1</text:p>
          </table:table-cell>
          <table:table-cell table:style-name="ce35" office:value-type="string" office:string-value="SINAPI" calcext:value-type="string">
            <text:p>SINAPI </text:p>
          </table:table-cell>
          <table:table-cell table:style-name="ce45" office:value-type="string" calcext:value-type="string">
            <text:p>Placa da obra - padrão PMA 2X3</text:p>
          </table:table-cell>
          <table:table-cell table:style-name="ce18" office:value-type="string" calcext:value-type="string">
            <text:p><text:s/>m²</text:p>
          </table:table-cell>
          <table:table-cell table:style-name="ce75" office:value-type="float" office:value="6" calcext:value-type="float">
            <text:p>6,00 </text:p>
          </table:table-cell>
          <table:table-cell table:style-name="ce75" office:value-type="float" office:value="330.79" calcext:value-type="float">
            <text:p>330,79 </text:p>
          </table:table-cell>
          <table:table-cell table:style-name="ce96" table:formula="of:=[.H15]+([.H15]*[.$J7])" office:value-type="float" office:value="413.4875" calcext:value-type="float">
            <text:p>413,49 </text:p>
          </table:table-cell>
          <table:table-cell table:style-name="ce96" table:formula="of:=ROUND([.I15]*[.G15];2)" office:value-type="float" office:value="2480.93" calcext:value-type="float">
            <text:p>2.480,93 </text:p>
          </table:table-cell>
          <table:table-cell table:number-columns-repeated="1014"/>
        </table:table-row>
        <table:table-row table:style-name="ro1">
          <table:table-cell table:style-name="ce5"/>
          <table:table-cell table:style-name="ce18" office:value-type="string" calcext:value-type="string">
            <text:p>1.2</text:p>
          </table:table-cell>
          <table:table-cell table:style-name="ce18" office:value-type="string" calcext:value-type="string">
            <text:p>C2851</text:p>
          </table:table-cell>
          <table:table-cell table:style-name="ce36" office:value-type="string" calcext:value-type="string">
            <text:p>SEINFRA CE</text:p>
          </table:table-cell>
          <table:table-cell table:style-name="ce31" office:value-type="string" calcext:value-type="string">
            <text:p>Instalação provisória de água </text:p>
          </table:table-cell>
          <table:table-cell table:style-name="ce18" office:value-type="string" calcext:value-type="string">
            <text:p>un</text:p>
          </table:table-cell>
          <table:table-cell table:style-name="ce75" office:value-type="float" office:value="1" calcext:value-type="float">
            <text:p>1,00 </text:p>
          </table:table-cell>
          <table:table-cell table:style-name="ce75" office:value-type="float" office:value="931.71" calcext:value-type="float">
            <text:p>931,71 </text:p>
          </table:table-cell>
          <table:table-cell table:style-name="ce96" table:formula="of:=[.H16]+([.H16]*[.J7])" office:value-type="float" office:value="1164.6375" calcext:value-type="float">
            <text:p>1.164,64 </text:p>
          </table:table-cell>
          <table:table-cell table:style-name="ce96" table:formula="of:=ROUND([.I16]*[.G16];2)" office:value-type="float" office:value="1164.64" calcext:value-type="float">
            <text:p>1.164,64 </text:p>
          </table:table-cell>
          <table:table-cell table:number-columns-repeated="1014"/>
        </table:table-row>
        <table:table-row table:style-name="ro1">
          <table:table-cell table:style-name="ce5"/>
          <table:table-cell table:style-name="ce18" office:value-type="string" calcext:value-type="string">
            <text:p>1.3</text:p>
          </table:table-cell>
          <table:table-cell table:style-name="ce18" office:value-type="float" office:value="41598" calcext:value-type="float">
            <text:p>41598</text:p>
          </table:table-cell>
          <table:table-cell table:style-name="ce35" office:value-type="string" office:string-value="SINAPI" calcext:value-type="string">
            <text:p>SINAPI </text:p>
          </table:table-cell>
          <table:table-cell table:style-name="ce31" office:value-type="string" calcext:value-type="string">
            <text:p>ENTRADA PROVISORIA DE ENERGIA ELETRICA AEREA TRIFASICA 40A EM POSTE MADEIRA</text:p>
          </table:table-cell>
          <table:table-cell table:style-name="ce18" office:value-type="string" calcext:value-type="string">
            <text:p>un</text:p>
          </table:table-cell>
          <table:table-cell table:style-name="ce75" office:value-type="float" office:value="1" calcext:value-type="float">
            <text:p>1,00 </text:p>
          </table:table-cell>
          <table:table-cell table:style-name="ce75" office:value-type="float" office:value="1266.2" calcext:value-type="float">
            <text:p>1.266,20 </text:p>
          </table:table-cell>
          <table:table-cell table:style-name="ce96" table:formula="of:=[.H17]+([.H17]*[.J7])" office:value-type="float" office:value="1582.75" calcext:value-type="float">
            <text:p>1.582,75 </text:p>
          </table:table-cell>
          <table:table-cell table:style-name="ce96" table:formula="of:=ROUND([.I17]*[.G17];2)" office:value-type="float" office:value="1582.75" calcext:value-type="float">
            <text:p>1.582,75 </text:p>
          </table:table-cell>
          <table:table-cell table:number-columns-repeated="1014"/>
        </table:table-row>
        <table:table-row table:style-name="ro1">
          <table:table-cell table:style-name="ce5"/>
          <table:table-cell table:style-name="ce18" office:value-type="string" calcext:value-type="string">
            <text:p>1.4</text:p>
          </table:table-cell>
          <table:table-cell table:style-name="ce18" office:value-type="string" calcext:value-type="string">
            <text:p>C2849</text:p>
          </table:table-cell>
          <table:table-cell table:style-name="ce36" office:value-type="string" calcext:value-type="string">
            <text:p>SEINFRA CE</text:p>
          </table:table-cell>
          <table:table-cell table:style-name="ce31" office:value-type="string" calcext:value-type="string">
            <text:p>Instalações provisórias de esgoto</text:p>
          </table:table-cell>
          <table:table-cell table:style-name="ce36" office:value-type="string" calcext:value-type="string">
            <text:p>un</text:p>
          </table:table-cell>
          <table:table-cell table:style-name="ce75" office:value-type="float" office:value="1" calcext:value-type="float">
            <text:p>1,00 </text:p>
          </table:table-cell>
          <table:table-cell table:style-name="ce75" office:value-type="float" office:value="206" calcext:value-type="float">
            <text:p>206,00 </text:p>
          </table:table-cell>
          <table:table-cell table:style-name="ce96" table:formula="of:=[.H18]+([.H18]*[.J7])" office:value-type="float" office:value="257.5" calcext:value-type="float">
            <text:p>257,50 </text:p>
          </table:table-cell>
          <table:table-cell table:style-name="ce96" table:formula="of:=ROUND([.I18]*[.G18];2)" office:value-type="float" office:value="257.5" calcext:value-type="float">
            <text:p>257,50 </text:p>
          </table:table-cell>
          <table:table-cell table:number-columns-repeated="1014"/>
        </table:table-row>
        <table:table-row table:style-name="ro1">
          <table:table-cell table:style-name="ce5"/>
          <table:table-cell table:style-name="ce18" office:value-type="string" calcext:value-type="string">
            <text:p>1.5</text:p>
          </table:table-cell>
          <table:table-cell table:style-name="ce18" office:value-type="string" calcext:value-type="string">
            <text:p>C0371</text:p>
          </table:table-cell>
          <table:table-cell table:style-name="ce35" office:value-type="string" office:string-value="SEINFRA CE" calcext:value-type="string">
            <text:p>SEINFRA CE </text:p>
          </table:table-cell>
          <table:table-cell table:style-name="ce46" office:value-type="string" calcext:value-type="string">
            <text:p>Barracões provisórios (depósito, escritório, vestiário e refeitório) com piso cimentado</text:p>
          </table:table-cell>
          <table:table-cell table:style-name="ce18" office:value-type="string" calcext:value-type="string">
            <text:p>un</text:p>
          </table:table-cell>
          <table:table-cell table:style-name="ce75" office:value-type="float" office:value="1" calcext:value-type="float">
            <text:p>1,00 </text:p>
          </table:table-cell>
          <table:table-cell table:style-name="ce75" office:value-type="float" office:value="6750.26" calcext:value-type="float">
            <text:p>6.750,26 </text:p>
          </table:table-cell>
          <table:table-cell table:style-name="ce96" table:formula="of:=[.H19]+([.H19]*[.J7])" office:value-type="float" office:value="8437.825" calcext:value-type="float">
            <text:p>8.437,83 </text:p>
          </table:table-cell>
          <table:table-cell table:style-name="ce96" table:formula="of:=ROUND([.I19]*[.G19];2)" office:value-type="float" office:value="8437.83" calcext:value-type="float">
            <text:p>8.437,83 </text:p>
          </table:table-cell>
          <table:table-cell table:number-columns-repeated="1014"/>
        </table:table-row>
        <table:table-row table:style-name="ro1">
          <table:table-cell table:style-name="ce5"/>
          <table:table-cell table:style-name="ce18" office:value-type="string" calcext:value-type="string">
            <text:p>1.6</text:p>
          </table:table-cell>
          <table:table-cell table:style-name="ce18" office:value-type="float" office:value="79473" calcext:value-type="float">
            <text:p>79473</text:p>
          </table:table-cell>
          <table:table-cell table:style-name="ce35" office:value-type="string" office:string-value="SINAPI" calcext:value-type="string">
            <text:p>SINAPI </text:p>
          </table:table-cell>
          <table:table-cell table:style-name="ce46" office:value-type="string" calcext:value-type="string">
            <text:p>Corte e aterro compensado</text:p>
          </table:table-cell>
          <table:table-cell table:style-name="ce18" office:value-type="string" calcext:value-type="string">
            <text:p>m³</text:p>
          </table:table-cell>
          <table:table-cell table:style-name="ce75" table:formula="of:=3066.45*2.29" office:value-type="float" office:value="7022.1705" calcext:value-type="float">
            <text:p>7.022,17 </text:p>
          </table:table-cell>
          <table:table-cell table:style-name="ce75" office:value-type="float" office:value="4.98" calcext:value-type="float">
            <text:p>4,98 </text:p>
          </table:table-cell>
          <table:table-cell table:style-name="ce96" table:formula="of:=[.H20]+([.H20]*[.J7])" office:value-type="float" office:value="6.225" calcext:value-type="float">
            <text:p>6,23 </text:p>
          </table:table-cell>
          <table:table-cell table:style-name="ce96" table:formula="of:=ROUND([.I20]*[.G20];2)" office:value-type="float" office:value="43713.01" calcext:value-type="float">
            <text:p>43.713,01 </text:p>
          </table:table-cell>
          <table:table-cell table:number-columns-repeated="1014"/>
        </table:table-row>
        <table:table-row table:style-name="ro1">
          <table:table-cell table:style-name="ce5"/>
          <table:table-cell table:style-name="ce18" office:value-type="string" calcext:value-type="string">
            <text:p>1.7</text:p>
          </table:table-cell>
          <table:table-cell table:style-name="ce18" office:value-type="string" calcext:value-type="string">
            <text:p>73992/1</text:p>
          </table:table-cell>
          <table:table-cell table:style-name="ce35" office:value-type="string" office:string-value="SINAPI" calcext:value-type="string">
            <text:p>SINAPI </text:p>
          </table:table-cell>
          <table:table-cell table:style-name="ce45" office:value-type="string" calcext:value-type="string">
            <text:p>Locação da obra (execução de gabarito) </text:p>
          </table:table-cell>
          <table:table-cell table:style-name="ce18" office:value-type="string" calcext:value-type="string">
            <text:p><text:s/>m²</text:p>
          </table:table-cell>
          <table:table-cell table:style-name="ce75" office:value-type="float" office:value="806.14" calcext:value-type="float">
            <text:p>806,14 </text:p>
          </table:table-cell>
          <table:table-cell table:style-name="ce75" office:value-type="float" office:value="9.65" calcext:value-type="float">
            <text:p>9,65 </text:p>
          </table:table-cell>
          <table:table-cell table:style-name="ce96" table:formula="of:=[.H21]+([.H21]*[.J7])" office:value-type="float" office:value="12.0625" calcext:value-type="float">
            <text:p>12,06 </text:p>
          </table:table-cell>
          <table:table-cell table:style-name="ce96" table:formula="of:=ROUND([.I21]*[.G21];2)" office:value-type="float" office:value="9724.06" calcext:value-type="float">
            <text:p>9.724,06 </text:p>
          </table:table-cell>
          <table:table-cell table:style-name="ce141"/>
          <table:table-cell table:number-columns-repeated="1013"/>
        </table:table-row>
        <table:table-row-group>
          <table:table-row table:style-name="ro2">
            <table:table-cell table:style-name="ce5"/>
            <table:table-cell table:style-name="ce18" office:value-type="string" calcext:value-type="string">
              <text:p>1.8</text:p>
            </table:table-cell>
            <table:table-cell table:style-name="ce18" office:value-type="string" calcext:value-type="string">
              <text:p>74220/1</text:p>
            </table:table-cell>
            <table:table-cell table:style-name="ce18" office:value-type="string" calcext:value-type="string">
              <text:p>SINAPI</text:p>
            </table:table-cell>
            <table:table-cell table:style-name="ce45" office:value-type="string" calcext:value-type="string">
              <text:p>Tapume de chapa de madeira compensada, 6mm H=2,00m</text:p>
            </table:table-cell>
            <table:table-cell table:style-name="ce18" office:value-type="string" calcext:value-type="string">
              <text:p><text:s/>m²</text:p>
            </table:table-cell>
            <table:table-cell table:style-name="ce75" table:formula="of:=(41+56.5+60.5+78.5)*2" office:value-type="float" office:value="473" calcext:value-type="float">
              <text:p>473,00 </text:p>
            </table:table-cell>
            <table:table-cell table:style-name="ce75" office:value-type="float" office:value="58.92" calcext:value-type="float">
              <text:p>58,92 </text:p>
            </table:table-cell>
            <table:table-cell table:style-name="ce96" table:formula="of:=[.H22]+([.H22]*[.J7])" office:value-type="float" office:value="73.65" calcext:value-type="float">
              <text:p>73,65 </text:p>
            </table:table-cell>
            <table:table-cell table:style-name="ce96" table:formula="of:=ROUND([.I22]*[.G22];2)" office:value-type="float" office:value="34836.45" calcext:value-type="float">
              <text:p>34.836,45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19"/>
            <table:table-cell table:style-name="ce28" table:number-columns-repeated="4"/>
            <table:table-cell table:style-name="ce37"/>
            <table:table-cell table:style-name="ce95" office:value-type="string" office:string-value="Subtotal " calcext:value-type="string">
              <text:p>Subtotal <text:s/></text:p>
            </table:table-cell>
            <table:table-cell table:style-name="ce108"/>
            <table:table-cell table:style-name="ce137" table:formula="of:=SUM([.J15:.J22])" office:value-type="float" office:value="102197.17" calcext:value-type="float">
              <text:p>102.197,17 </text:p>
            </table:table-cell>
            <table:table-cell table:number-columns-repeated="1014"/>
          </table:table-row>
        </table:table-row-group>
        <table:table-row table:style-name="ro2">
          <table:table-cell table:style-name="ce5" table:number-columns-repeated="4"/>
          <table:table-cell table:style-name="ce43"/>
          <table:table-cell table:style-name="ce5"/>
          <table:table-cell table:number-columns-repeated="2"/>
          <table:table-cell table:style-name="ce9" table:number-columns-repeated="2"/>
          <table:table-cell table:number-columns-repeated="1014"/>
        </table:table-row>
        <table:table-row table:style-name="ro2">
          <table:table-cell table:style-name="ce5"/>
          <table:table-cell table:style-name="ce17" office:value-type="float" office:value="2" calcext:value-type="float">
            <text:p>2</text:p>
          </table:table-cell>
          <table:table-cell table:style-name="ce17" table:number-columns-repeated="2"/>
          <table:table-cell table:style-name="ce44" office:value-type="string" calcext:value-type="string">
            <text:p>MOVIMENTO DE TERRAS PARA FUNDAÇÕES</text:p>
          </table:table-cell>
          <table:table-cell table:style-name="ce44"/>
          <table:table-cell table:style-name="ce74"/>
          <table:table-cell table:style-name="ce77" table:number-columns-repeated="2"/>
          <table:table-cell table:style-name="ce103" table:formula="of:=[.J33]" office:value-type="float" office:value="11212.26" calcext:value-type="float">
            <text:p>11.212,26 </text:p>
          </table:table-cell>
          <table:table-cell table:number-columns-repeated="1014"/>
        </table:table-row>
        <table:table-row-group>
          <table:table-row table:style-name="ro3">
            <table:table-cell table:style-name="ce5"/>
            <table:table-cell table:style-name="ce20" office:value-type="string" calcext:value-type="string">
              <text:p>2.1</text:p>
            </table:table-cell>
            <table:table-cell table:style-name="ce20" office:value-type="float" office:value="96385" calcext:value-type="float">
              <text:p>96385</text:p>
            </table:table-cell>
            <table:table-cell table:style-name="ce20" office:value-type="string" calcext:value-type="string">
              <text:p>SINAPI</text:p>
            </table:table-cell>
            <table:table-cell table:style-name="ce47" office:value-type="string" calcext:value-type="string">
              <text:p>EXECUÇÃO E COMPACTAÇÃO DE ATERRO COM SOLO PREDOMINANTEMENTE ARGILOSO</text:p>
            </table:table-cell>
            <table:table-cell table:style-name="ce20" office:value-type="string" calcext:value-type="string">
              <text:p>m³</text:p>
            </table:table-cell>
            <table:table-cell table:style-name="ce75" table:formula="of:=818.51*0.2" office:value-type="float" office:value="163.702" calcext:value-type="float">
              <text:p>163,70 </text:p>
            </table:table-cell>
            <table:table-cell table:style-name="ce75" office:value-type="float" office:value="5.37" calcext:value-type="float">
              <text:p>5,37 </text:p>
            </table:table-cell>
            <table:table-cell table:style-name="ce96" table:formula="of:=[.H26]+([.H26]*[.J7])" office:value-type="float" office:value="6.7125" calcext:value-type="float">
              <text:p>6,71 </text:p>
            </table:table-cell>
            <table:table-cell table:style-name="ce96" table:formula="of:=ROUND([.I26]*[.G26];2)" office:value-type="float" office:value="1098.85" calcext:value-type="float">
              <text:p>1.098,85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20" office:value-type="string" calcext:value-type="string">
              <text:p>2.2</text:p>
            </table:table-cell>
            <table:table-cell table:style-name="ce20" office:value-type="float" office:value="93358" calcext:value-type="float">
              <text:p>93358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Escavação manual de valas </text:p>
            </table:table-cell>
            <table:table-cell table:style-name="ce20" office:value-type="string" calcext:value-type="string">
              <text:p>m³</text:p>
            </table:table-cell>
            <table:table-cell table:style-name="ce75" table:formula="of:=[.G47]*1.2" office:value-type="float" office:value="55.416" calcext:value-type="float">
              <text:p>55,42 </text:p>
            </table:table-cell>
            <table:table-cell table:style-name="ce75" office:value-type="float" office:value="71.92" calcext:value-type="float">
              <text:p>71,92 </text:p>
            </table:table-cell>
            <table:table-cell table:style-name="ce96" table:formula="of:=[.H27]+([.H27]*[.J7])" office:value-type="float" office:value="89.9" calcext:value-type="float">
              <text:p>89,90 </text:p>
            </table:table-cell>
            <table:table-cell table:style-name="ce96" table:formula="of:=ROUND([.I27]*[.G27];2)" office:value-type="float" office:value="4981.9" calcext:value-type="float">
              <text:p>4.981,90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20" office:value-type="string" calcext:value-type="string">
              <text:p>2.3</text:p>
            </table:table-cell>
            <table:table-cell table:style-name="ce20" office:value-type="float" office:value="94097" calcext:value-type="float">
              <text:p>94097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PREPARO DE FUNDO DE VALA</text:p>
            </table:table-cell>
            <table:table-cell table:style-name="ce20" office:value-type="string" calcext:value-type="string">
              <text:p>m²</text:p>
            </table:table-cell>
            <table:table-cell table:style-name="ce75" table:formula="of:=((30.42*4)+(9.4*8)+(23*3)+(5.9*6)+(17.6*3)+(6.84+4.3+4.3)+(10.5*2)+(17.2*5)+(4.2*2)+(1.95*4)+13.65+11.98+16.6+(53*2)+(56.42*2))*0.5" office:value-type="float" office:value="376.895" calcext:value-type="float">
              <text:p>376,90 </text:p>
            </table:table-cell>
            <table:table-cell table:style-name="ce75" office:value-type="float" office:value="5.58" calcext:value-type="float">
              <text:p>5,58 </text:p>
            </table:table-cell>
            <table:table-cell table:style-name="ce96" table:formula="of:=[.H28]+([.H28]*[.J7])" office:value-type="float" office:value="6.975" calcext:value-type="float">
              <text:p>6,98 </text:p>
            </table:table-cell>
            <table:table-cell table:style-name="ce96" table:formula="of:=ROUND([.I28]*[.G28];2)" office:value-type="float" office:value="2628.84" calcext:value-type="float">
              <text:p>2.628,84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20" office:value-type="string" calcext:value-type="string">
              <text:p>2.4</text:p>
            </table:table-cell>
            <table:table-cell table:style-name="ce20" office:value-type="float" office:value="96995" calcext:value-type="float">
              <text:p>96995</text:p>
            </table:table-cell>
            <table:table-cell table:style-name="ce20" office:value-type="string" calcext:value-type="string">
              <text:p>SINAPI</text:p>
            </table:table-cell>
            <table:table-cell table:style-name="ce47" office:value-type="string" calcext:value-type="string">
              <text:p>REATERRO MANUAL APILOADO COM SOQUETE</text:p>
            </table:table-cell>
            <table:table-cell table:style-name="ce20" office:value-type="string" calcext:value-type="string">
              <text:p>m³</text:p>
            </table:table-cell>
            <table:table-cell table:style-name="ce75" table:formula="of:=[.G27]*0.2" office:value-type="float" office:value="11.0832" calcext:value-type="float">
              <text:p>11,08 </text:p>
            </table:table-cell>
            <table:table-cell table:style-name="ce75" office:value-type="float" office:value="43.6" calcext:value-type="float">
              <text:p>43,60 </text:p>
            </table:table-cell>
            <table:table-cell table:style-name="ce96" table:formula="of:=[.H29]+([.H29]*[.J7])" office:value-type="float" office:value="54.5" calcext:value-type="float">
              <text:p>54,50 </text:p>
            </table:table-cell>
            <table:table-cell table:style-name="ce96" table:formula="of:=ROUND([.I29]*[.G29];2)" office:value-type="float" office:value="604.03" calcext:value-type="float">
              <text:p>604,03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20" table:number-columns-repeated="3"/>
            <table:table-cell table:style-name="ce48" office:value-type="string" calcext:value-type="string">
              <text:p>MUROS E MURETA</text:p>
            </table:table-cell>
            <table:table-cell table:style-name="ce20"/>
            <table:table-cell table:style-name="ce75" table:number-columns-repeated="2"/>
            <table:table-cell table:style-name="ce96" table:number-columns-repeated="2"/>
            <table:table-cell table:number-columns-repeated="1014"/>
          </table:table-row>
          <table:table-row table:style-name="ro2">
            <table:table-cell table:style-name="ce5"/>
            <table:table-cell table:style-name="ce20" office:value-type="string" calcext:value-type="string">
              <text:p>2.5</text:p>
            </table:table-cell>
            <table:table-cell table:style-name="ce20" office:value-type="string" calcext:value-type="string">
              <text:p>79517/1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Escavação manual de valas em qualquer terreno exceto rocha até h=1,50 m </text:p>
            </table:table-cell>
            <table:table-cell table:style-name="ce20" office:value-type="string" calcext:value-type="string">
              <text:p>m³</text:p>
            </table:table-cell>
            <table:table-cell table:style-name="ce75" table:formula="of:=266*0.3*0.2" office:value-type="float" office:value="15.96" calcext:value-type="float">
              <text:p>15,96 </text:p>
            </table:table-cell>
            <table:table-cell table:style-name="ce75" office:value-type="float" office:value="71.92" calcext:value-type="float">
              <text:p>71,92 </text:p>
            </table:table-cell>
            <table:table-cell table:style-name="ce96" table:formula="of:=[.H31]+([.H31]*[.J7])" office:value-type="float" office:value="89.9" calcext:value-type="float">
              <text:p>89,90 </text:p>
            </table:table-cell>
            <table:table-cell table:style-name="ce96" table:formula="of:=ROUND([.I31]*[.G31];2)" office:value-type="float" office:value="1434.8" calcext:value-type="float">
              <text:p>1.434,80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20" office:value-type="string" calcext:value-type="string">
              <text:p>2.6</text:p>
            </table:table-cell>
            <table:table-cell table:style-name="ce20" office:value-type="string" calcext:value-type="string">
              <text:p>76444/1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Regularização e compactação do fundo de valas </text:p>
            </table:table-cell>
            <table:table-cell table:style-name="ce20" office:value-type="string" calcext:value-type="string">
              <text:p>m²</text:p>
            </table:table-cell>
            <table:table-cell table:style-name="ce75" table:formula="of:=266*0.25" office:value-type="float" office:value="66.5" calcext:value-type="float">
              <text:p>66,50 </text:p>
            </table:table-cell>
            <table:table-cell table:style-name="ce75" office:value-type="float" office:value="5.58" calcext:value-type="float">
              <text:p>5,58 </text:p>
            </table:table-cell>
            <table:table-cell table:style-name="ce96" table:formula="of:=[.H32]+([.H32]*[.J7])" office:value-type="float" office:value="6.975" calcext:value-type="float">
              <text:p>6,98 </text:p>
            </table:table-cell>
            <table:table-cell table:style-name="ce96" table:formula="of:=ROUND([.I32]*[.G32];2)" office:value-type="float" office:value="463.84" calcext:value-type="float">
              <text:p>463,84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19"/>
            <table:table-cell table:style-name="ce28" table:number-columns-repeated="4"/>
            <table:table-cell table:style-name="ce37"/>
            <table:table-cell table:style-name="ce95" office:value-type="string" office:string-value="Subtotal " calcext:value-type="string">
              <text:p>Subtotal <text:s/></text:p>
            </table:table-cell>
            <table:table-cell table:style-name="ce109"/>
            <table:table-cell table:style-name="ce137" table:formula="of:=SUM([.J26:.J32])" office:value-type="float" office:value="11212.26" calcext:value-type="float">
              <text:p>11.212,26 </text:p>
            </table:table-cell>
            <table:table-cell table:number-columns-repeated="1014"/>
          </table:table-row>
        </table:table-row-group>
        <table:table-row table:style-name="ro2">
          <table:table-cell table:style-name="ce5" table:number-columns-repeated="4"/>
          <table:table-cell table:style-name="ce43"/>
          <table:table-cell table:style-name="ce5"/>
          <table:table-cell table:number-columns-repeated="2"/>
          <table:table-cell table:style-name="ce9" table:number-columns-repeated="2"/>
          <table:table-cell table:number-columns-repeated="1014"/>
        </table:table-row>
        <table:table-row table:style-name="ro2">
          <table:table-cell table:style-name="ce5"/>
          <table:table-cell table:style-name="ce17" office:value-type="float" office:value="3" calcext:value-type="float">
            <text:p>3</text:p>
          </table:table-cell>
          <table:table-cell table:style-name="ce17" table:number-columns-repeated="2"/>
          <table:table-cell table:style-name="ce44" office:value-type="string" calcext:value-type="string">
            <text:p>FUNDAÇÕES</text:p>
          </table:table-cell>
          <table:table-cell table:style-name="ce44"/>
          <table:table-cell table:style-name="ce74"/>
          <table:table-cell table:style-name="ce77" table:number-columns-repeated="2"/>
          <table:table-cell table:style-name="ce103" table:formula="of:=[.J58]" office:value-type="float" office:value="363419.67" calcext:value-type="float">
            <text:p>363.419,67 </text:p>
          </table:table-cell>
          <table:table-cell table:number-columns-repeated="1014"/>
        </table:table-row>
        <table:table-row-group>
          <table:table-row table:style-name="ro2">
            <table:table-cell table:style-name="ce5"/>
            <table:table-cell table:style-name="ce15" table:number-columns-repeated="3"/>
            <table:table-cell table:style-name="ce49" office:value-type="string" calcext:value-type="string">
              <text:p>CONCRETO ARMADO PARA FUNDAÇÕES – BLOCOS E VIGAS BALDRAME</text:p>
            </table:table-cell>
            <table:table-cell table:style-name="ce31"/>
            <table:table-cell table:style-name="ce76"/>
            <table:table-cell table:style-name="ce96" table:number-columns-repeated="3"/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3.1</text:p>
            </table:table-cell>
            <table:table-cell table:style-name="ce20" office:value-type="float" office:value="90883" calcext:value-type="float">
              <text:p>90883</text:p>
            </table:table-cell>
            <table:table-cell table:style-name="ce20" office:value-type="string" calcext:value-type="string">
              <text:p>SINAPI – COMPOSIÇÃO</text:p>
            </table:table-cell>
            <table:table-cell table:style-name="ce46" office:value-type="string" calcext:value-type="string">
              <text:p>Estaca escavada mecanicamente, d=30 cm com concreto usinado fck=20 Mpa (sem armação)</text:p>
            </table:table-cell>
            <table:table-cell table:style-name="ce20" office:value-type="string" calcext:value-type="string">
              <text:p>m</text:p>
            </table:table-cell>
            <table:table-cell table:style-name="ce75" table:formula="of:=45+95+180+42+18+130+18+63+27+42+4+15+114+266+90+18" office:value-type="float" office:value="1167" calcext:value-type="float">
              <text:p>1.167,00 </text:p>
            </table:table-cell>
            <table:table-cell table:style-name="ce75" office:value-type="float" office:value="55.11" calcext:value-type="float">
              <text:p>55,11 </text:p>
            </table:table-cell>
            <table:table-cell table:style-name="ce96" table:formula="of:=[.H37]+([.H37]*[.J7])" office:value-type="float" office:value="68.8875" calcext:value-type="float">
              <text:p>68,89 </text:p>
            </table:table-cell>
            <table:table-cell table:style-name="ce96" table:formula="of:=ROUND([.G37]*[.I37];2)" office:value-type="float" office:value="80391.71" calcext:value-type="float">
              <text:p>80.391,71 </text:p>
            </table:table-cell>
            <table:table-cell table:number-columns-repeated="1014"/>
          </table:table-row>
          <table:table-row table:style-name="ro5">
            <table:table-cell table:style-name="ce5"/>
            <table:table-cell table:style-name="ce18" office:value-type="string" calcext:value-type="string">
              <text:p>3.2</text:p>
            </table:table-cell>
            <table:table-cell table:style-name="ce20" office:value-type="float" office:value="96543" calcext:value-type="float">
              <text:p>96543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ARMAÇÃO DA ESTACA AÇO UTILIZANDO CA-60 DE 5 MM</text:p>
            </table:table-cell>
            <table:table-cell table:style-name="ce20" office:value-type="string" calcext:value-type="string">
              <text:p>kg</text:p>
            </table:table-cell>
            <table:table-cell table:style-name="ce75" table:formula="of:=90.4+56.8+11.6+124.4+7.8" office:value-type="float" office:value="291" calcext:value-type="float">
              <text:p>291,00 </text:p>
            </table:table-cell>
            <table:table-cell table:style-name="ce75" office:value-type="float" office:value="11.69" calcext:value-type="float">
              <text:p>11,69 </text:p>
            </table:table-cell>
            <table:table-cell table:style-name="ce96" table:formula="of:=[.H38]+([.H38]*[.J7])" office:value-type="float" office:value="14.6125" calcext:value-type="float">
              <text:p>14,61 </text:p>
            </table:table-cell>
            <table:table-cell table:style-name="ce96" table:formula="of:=ROUND([.G38]*[.I38];2)" office:value-type="float" office:value="4252.24" calcext:value-type="float">
              <text:p>4.252,24 </text:p>
            </table:table-cell>
            <table:table-cell table:number-columns-repeated="1014"/>
          </table:table-row>
          <table:table-row table:style-name="ro5">
            <table:table-cell table:style-name="ce5"/>
            <table:table-cell table:style-name="ce18" office:value-type="string" calcext:value-type="string">
              <text:p>3.3</text:p>
            </table:table-cell>
            <table:table-cell table:style-name="ce20" office:value-type="float" office:value="96545" calcext:value-type="float">
              <text:p>96545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ARMAÇÃO DA ESTACA AÇO UTILIZANDO CA-50 DE 8 MM</text:p>
            </table:table-cell>
            <table:table-cell table:style-name="ce20" office:value-type="string" calcext:value-type="string">
              <text:p>kg</text:p>
            </table:table-cell>
            <table:table-cell table:style-name="ce75" table:formula="of:=517.7+392+66.6+554.7+44.4" office:value-type="float" office:value="1575.4" calcext:value-type="float">
              <text:p>1.575,40 </text:p>
            </table:table-cell>
            <table:table-cell table:style-name="ce75" office:value-type="float" office:value="8.56" calcext:value-type="float">
              <text:p>8,56 </text:p>
            </table:table-cell>
            <table:table-cell table:style-name="ce96" table:formula="of:=[.H39]+([.H39]*[.J7])" office:value-type="float" office:value="10.7" calcext:value-type="float">
              <text:p>10,70 </text:p>
            </table:table-cell>
            <table:table-cell table:style-name="ce96" table:formula="of:=ROUND([.G39]*[.I39];2)" office:value-type="float" office:value="16856.78" calcext:value-type="float">
              <text:p>16.856,78 </text:p>
            </table:table-cell>
            <table:table-cell table:number-columns-repeated="1014"/>
          </table:table-row>
          <table:table-row table:style-name="ro5">
            <table:table-cell table:style-name="ce5"/>
            <table:table-cell table:style-name="ce18" office:value-type="string" calcext:value-type="string">
              <text:p>3.4</text:p>
            </table:table-cell>
            <table:table-cell table:style-name="ce20" office:value-type="float" office:value="96546" calcext:value-type="float">
              <text:p>96546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ARMAÇÃO DA ESTACA UTILIZANDO AÇO CA-50 DE 10 MM</text:p>
            </table:table-cell>
            <table:table-cell table:style-name="ce20" office:value-type="string" calcext:value-type="string">
              <text:p>kg</text:p>
            </table:table-cell>
            <table:table-cell table:style-name="ce75" table:formula="of:=175.4" office:value-type="float" office:value="175.4" calcext:value-type="float">
              <text:p>175,40 </text:p>
            </table:table-cell>
            <table:table-cell table:style-name="ce75" office:value-type="float" office:value="6.84" calcext:value-type="float">
              <text:p>6,84 </text:p>
            </table:table-cell>
            <table:table-cell table:style-name="ce96" table:formula="of:=[.H40]+([.H40]*[.J7])" office:value-type="float" office:value="8.55" calcext:value-type="float">
              <text:p>8,55 </text:p>
            </table:table-cell>
            <table:table-cell table:style-name="ce96" table:formula="of:=ROUND([.G40]*[.I40];2)" office:value-type="float" office:value="1499.67" calcext:value-type="float">
              <text:p>1.499,67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18" office:value-type="string" calcext:value-type="string">
              <text:p>3.5</text:p>
            </table:table-cell>
            <table:table-cell table:style-name="ce18" office:value-type="float" office:value="96616" calcext:value-type="float">
              <text:p>96616</text:p>
            </table:table-cell>
            <table:table-cell table:style-name="ce20" office:value-type="string" calcext:value-type="string">
              <text:p>SINAPI</text:p>
            </table:table-cell>
            <table:table-cell table:style-name="ce47" office:value-type="string" calcext:value-type="string">
              <text:p>LASTRO DE CONCRETO MAGRO, APLICADO EM BLOCOS DE COROAMENTO OU SAPATAS.</text:p>
            </table:table-cell>
            <table:table-cell table:style-name="ce18" office:value-type="string" calcext:value-type="string">
              <text:p>m³</text:p>
            </table:table-cell>
            <table:table-cell table:style-name="ce75" table:formula="of:=(0.05*26*1*2.2)+(0.05*3.5*3)+(0.05*1*1*6)" office:value-type="float" office:value="3.685" calcext:value-type="float">
              <text:p>3,69 </text:p>
            </table:table-cell>
            <table:table-cell table:style-name="ce75" office:value-type="float" office:value="433.91" calcext:value-type="float">
              <text:p>433,91 </text:p>
            </table:table-cell>
            <table:table-cell table:style-name="ce96" table:formula="of:=[.H41]+([.H41]*[.J7])" office:value-type="float" office:value="542.3875" calcext:value-type="float">
              <text:p>542,39 </text:p>
            </table:table-cell>
            <table:table-cell table:style-name="ce96" table:formula="of:=ROUND([.G41]*[.I41];2)" office:value-type="float" office:value="1998.7" calcext:value-type="float">
              <text:p>1.998,7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3.6</text:p>
            </table:table-cell>
            <table:table-cell table:style-name="ce18" office:value-type="float" office:value="96537" calcext:value-type="float">
              <text:p>96537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FABRICAÇÃO, MONTAGEM E DESMONTAGEM DE FÔRMA PARA BLOCO DE COROAMENTO, EM CHAPA DE MADEIRA COMPENSADA RESINADA, E=17MM, 2 UTILIZAÇÕES</text:p>
            </table:table-cell>
            <table:table-cell table:style-name="ce18" office:value-type="string" calcext:value-type="string">
              <text:p>m²</text:p>
            </table:table-cell>
            <table:table-cell table:style-name="ce75" table:formula="of:=50.69+34.78+((0.5*1.1*0.55*2)+(0.5*0.5*0.55*2))+0.55" office:value-type="float" office:value="86.9" calcext:value-type="float">
              <text:p>86,90 </text:p>
            </table:table-cell>
            <table:table-cell table:style-name="ce75" office:value-type="float" office:value="127.11" calcext:value-type="float">
              <text:p>127,11 </text:p>
            </table:table-cell>
            <table:table-cell table:style-name="ce96" table:formula="of:=[.H42]+([.H42]*[.J7])" office:value-type="float" office:value="158.8875" calcext:value-type="float">
              <text:p>158,89 </text:p>
            </table:table-cell>
            <table:table-cell table:style-name="ce96" table:formula="of:=ROUND([.G42]*[.I42];2)" office:value-type="float" office:value="13807.32" calcext:value-type="float">
              <text:p>13.807,32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3.7</text:p>
            </table:table-cell>
            <table:table-cell table:style-name="ce18" office:value-type="float" office:value="96530" calcext:value-type="float">
              <text:p>96530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FABRICAÇÃO, MONTAGEM E DESMONTAGEM DE FÔRMA PARA VIGA BALDRAME, EM CHAPA DE MADEIRA COMPENSADA RESINADA, E=17MM, 2 UTILIZAÇÕES</text:p>
            </table:table-cell>
            <table:table-cell table:style-name="ce18" office:value-type="string" calcext:value-type="string">
              <text:p>m²</text:p>
            </table:table-cell>
            <table:table-cell table:style-name="ce75" table:formula="of:=143.96+67.14+124.75" office:value-type="float" office:value="335.85" calcext:value-type="float">
              <text:p>335,85 </text:p>
            </table:table-cell>
            <table:table-cell table:style-name="ce75" office:value-type="float" office:value="90.22" calcext:value-type="float">
              <text:p>90,22 </text:p>
            </table:table-cell>
            <table:table-cell table:style-name="ce96" table:formula="of:=[.H43]+([.H43]*[.J7])" office:value-type="float" office:value="112.775" calcext:value-type="float">
              <text:p>112,78 </text:p>
            </table:table-cell>
            <table:table-cell table:style-name="ce96" table:formula="of:=ROUND([.G43]*[.I43];2)" office:value-type="float" office:value="37875.48" calcext:value-type="float">
              <text:p>37.875,48 </text:p>
            </table:table-cell>
            <table:table-cell table:number-columns-repeated="1014"/>
          </table:table-row>
          <table:table-row table:style-name="ro6">
            <table:table-cell table:style-name="ce5"/>
            <table:table-cell table:style-name="ce18" office:value-type="string" calcext:value-type="string">
              <text:p>3.8</text:p>
            </table:table-cell>
            <table:table-cell table:style-name="ce20" office:value-type="float" office:value="96543" calcext:value-type="float">
              <text:p>96543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ARMAÇÃO DE BLOCO, VIGA BALDRAME E SAPATA UTILIZANDO AÇO CA-60 DE 5 MM</text:p>
            </table:table-cell>
            <table:table-cell table:style-name="ce20" office:value-type="string" calcext:value-type="string">
              <text:p>kg</text:p>
            </table:table-cell>
            <table:table-cell table:style-name="ce75" table:formula="of:=141.5+165.1+99.3+74.1+193.1+131.3+45.5+54.9" office:value-type="float" office:value="904.8" calcext:value-type="float">
              <text:p>904,80 </text:p>
            </table:table-cell>
            <table:table-cell table:style-name="ce75" office:value-type="float" office:value="11.69" calcext:value-type="float">
              <text:p>11,69 </text:p>
            </table:table-cell>
            <table:table-cell table:style-name="ce96" table:formula="of:=[.H44]+([.H44]*[.J7])" office:value-type="float" office:value="14.6125" calcext:value-type="float">
              <text:p>14,61 </text:p>
            </table:table-cell>
            <table:table-cell table:style-name="ce96" table:formula="of:=ROUND([.G44]*[.I44];2)" office:value-type="float" office:value="13221.39" calcext:value-type="float">
              <text:p>13.221,39 </text:p>
            </table:table-cell>
            <table:table-cell table:number-columns-repeated="1014"/>
          </table:table-row>
          <table:table-row table:style-name="ro5">
            <table:table-cell table:style-name="ce5"/>
            <table:table-cell table:style-name="ce18" office:value-type="string" calcext:value-type="string">
              <text:p>3.9</text:p>
            </table:table-cell>
            <table:table-cell table:style-name="ce20" office:value-type="float" office:value="96544" calcext:value-type="float">
              <text:p>96544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ARMAÇÃO DE BLOCO, VIGA BALDRAME E SAPATA UTILIZANDO AÇO CA-50 DE 6,3 MM</text:p>
            </table:table-cell>
            <table:table-cell table:style-name="ce20" office:value-type="string" calcext:value-type="string">
              <text:p>kg</text:p>
            </table:table-cell>
            <table:table-cell table:style-name="ce75" table:formula="of:=0.2+2.8+3.5" office:value-type="float" office:value="6.5" calcext:value-type="float">
              <text:p>6,50 </text:p>
            </table:table-cell>
            <table:table-cell table:style-name="ce75" office:value-type="float" office:value="9.58" calcext:value-type="float">
              <text:p>9,58 </text:p>
            </table:table-cell>
            <table:table-cell table:style-name="ce96" table:formula="of:=[.H45]+([.H45]*[.J7])" office:value-type="float" office:value="11.975" calcext:value-type="float">
              <text:p>11,98 </text:p>
            </table:table-cell>
            <table:table-cell table:style-name="ce96" table:formula="of:=ROUND([.G45]*[.I45];2)" office:value-type="float" office:value="77.84" calcext:value-type="float">
              <text:p>77,84 </text:p>
            </table:table-cell>
            <table:table-cell table:number-columns-repeated="1014"/>
          </table:table-row>
          <table:table-row table:style-name="ro5">
            <table:table-cell table:style-name="ce5"/>
            <table:table-cell table:style-name="ce18" office:value-type="string" calcext:value-type="string">
              <text:p>3.10</text:p>
            </table:table-cell>
            <table:table-cell table:style-name="ce20" office:value-type="float" office:value="96545" calcext:value-type="float">
              <text:p>96545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ARMAÇÃO DE BLOCO, VIGA BALDRAME E SAPATA UTILIZANDO AÇO CA-50 DE 8 MM</text:p>
            </table:table-cell>
            <table:table-cell table:style-name="ce20" office:value-type="string" calcext:value-type="string">
              <text:p>kg</text:p>
            </table:table-cell>
            <table:table-cell table:style-name="ce75" table:formula="of:=68.2+345+50.9+160.7+54.9+131.7+288.4+52.6+76.1" office:value-type="float" office:value="1228.5" calcext:value-type="float">
              <text:p>1.228,50 </text:p>
            </table:table-cell>
            <table:table-cell table:style-name="ce75" office:value-type="float" office:value="8.56" calcext:value-type="float">
              <text:p>8,56 </text:p>
            </table:table-cell>
            <table:table-cell table:style-name="ce96" table:formula="of:=[.H46]+([.H46]*[.J7])" office:value-type="float" office:value="10.7" calcext:value-type="float">
              <text:p>10,70 </text:p>
            </table:table-cell>
            <table:table-cell table:style-name="ce96" table:formula="of:=ROUND([.G46]*[.I46];2)" office:value-type="float" office:value="13144.95" calcext:value-type="float">
              <text:p>13.144,95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3.11</text:p>
            </table:table-cell>
            <table:table-cell table:style-name="ce18" office:value-type="float" office:value="94971" calcext:value-type="float">
              <text:p>94971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CONCRETO FCK = 25MPA, TRAÇO 1:2,3:2,7 (CIMENTO/ AREIA MÉDIA/ BRITA 1) – BLOCOS E VIGAS DE BALDRAME</text:p>
            </table:table-cell>
            <table:table-cell table:style-name="ce18" office:value-type="string" calcext:value-type="string">
              <text:p>M³</text:p>
            </table:table-cell>
            <table:table-cell table:style-name="ce75" table:formula="of:=6.82+8.17+4.64+3.81+2.54+10.99+7.26+1.95" office:value-type="float" office:value="46.18" calcext:value-type="float">
              <text:p>46,18 </text:p>
            </table:table-cell>
            <table:table-cell table:style-name="ce75" office:value-type="float" office:value="283.39" calcext:value-type="float">
              <text:p>283,39 </text:p>
            </table:table-cell>
            <table:table-cell table:style-name="ce96" table:formula="of:=[.H47]+([.H47]*[.J7])" office:value-type="float" office:value="354.2375" calcext:value-type="float">
              <text:p>354,24 </text:p>
            </table:table-cell>
            <table:table-cell table:style-name="ce96" table:formula="of:=ROUND([.G47]*[.I47];2)" office:value-type="float" office:value="16358.69" calcext:value-type="float">
              <text:p>16.358,69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3.12</text:p>
            </table:table-cell>
            <table:table-cell table:style-name="ce18" office:value-type="float" office:value="92874" calcext:value-type="float">
              <text:p>92874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LANÇAMENTO COM USO DE BOMBA, ADENSAMENTO E ACABAMENTO DE CONCRETO EM EETRUTURAS</text:p>
            </table:table-cell>
            <table:table-cell table:style-name="ce18" office:value-type="string" calcext:value-type="string">
              <text:p>M³</text:p>
            </table:table-cell>
            <table:table-cell table:style-name="ce75" table:formula="of:=[.G47]" office:value-type="float" office:value="46.18" calcext:value-type="float">
              <text:p>46,18 </text:p>
            </table:table-cell>
            <table:table-cell table:style-name="ce75" office:value-type="float" office:value="31.1" calcext:value-type="float">
              <text:p>31,10 </text:p>
            </table:table-cell>
            <table:table-cell table:style-name="ce96" table:formula="of:=[.H48]+([.H48]*[.J7])" office:value-type="float" office:value="38.875" calcext:value-type="float">
              <text:p>38,88 </text:p>
            </table:table-cell>
            <table:table-cell table:style-name="ce96" table:formula="of:=ROUND([.G48]*[.I48];2)" office:value-type="float" office:value="1795.25" calcext:value-type="float">
              <text:p>1.795,25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15" table:number-columns-repeated="3"/>
            <table:table-cell table:style-name="ce48" office:value-type="string" calcext:value-type="string">
              <text:p>MUROS E MURETA – VIGAS BALDRAME, PILARES, VIGAS E PLATIBANDA</text:p>
            </table:table-cell>
            <table:table-cell table:style-name="ce31"/>
            <table:table-cell table:style-name="ce75" table:number-columns-repeated="2"/>
            <table:table-cell table:style-name="ce96" table:number-columns-repeated="2"/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3.13</text:p>
            </table:table-cell>
            <table:table-cell table:style-name="ce20" office:value-type="float" office:value="90883" calcext:value-type="float">
              <text:p>90883</text:p>
            </table:table-cell>
            <table:table-cell table:style-name="ce20" office:value-type="string" calcext:value-type="string">
              <text:p>SINAPI – COMPOSIÇÃO</text:p>
            </table:table-cell>
            <table:table-cell table:style-name="ce46" office:value-type="string" calcext:value-type="string">
              <text:p>Estaca escavada mecanicamente, d=30 cm com concreto usinado fck=20 Mpa (sem armação)</text:p>
            </table:table-cell>
            <table:table-cell table:style-name="ce20" office:value-type="string" calcext:value-type="string">
              <text:p>m</text:p>
            </table:table-cell>
            <table:table-cell table:style-name="ce75" table:formula="of:=133*3" office:value-type="float" office:value="399" calcext:value-type="float">
              <text:p>399,00 </text:p>
            </table:table-cell>
            <table:table-cell table:style-name="ce75" office:value-type="float" office:value="55.11" calcext:value-type="float">
              <text:p>55,11 </text:p>
            </table:table-cell>
            <table:table-cell table:style-name="ce96" table:formula="of:=[.H50]+([.H50]*[.J$7])" office:value-type="float" office:value="68.8875" calcext:value-type="float">
              <text:p>68,89 </text:p>
            </table:table-cell>
            <table:table-cell table:style-name="ce96" table:formula="of:=ROUND([.G50]*[.I50];2)" office:value-type="float" office:value="27486.11" calcext:value-type="float">
              <text:p>27.486,11 </text:p>
            </table:table-cell>
            <table:table-cell table:number-columns-repeated="1014"/>
          </table:table-row>
          <table:table-row table:style-name="ro5">
            <table:table-cell table:style-name="ce5"/>
            <table:table-cell table:style-name="ce18" office:value-type="string" calcext:value-type="string">
              <text:p>3.14</text:p>
            </table:table-cell>
            <table:table-cell table:style-name="ce20" office:value-type="float" office:value="96543" calcext:value-type="float">
              <text:p>96543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ARMAÇÃO DA ESTACA E VIGA DE BALDRAMEAÇO UTILIZANDO CA-60 DE 5 MM</text:p>
            </table:table-cell>
            <table:table-cell table:style-name="ce20" office:value-type="string" calcext:value-type="string">
              <text:p>kg</text:p>
            </table:table-cell>
            <table:table-cell table:style-name="ce75" table:formula="of:=(3.1*399)+(280*4.4)" office:value-type="float" office:value="2468.9" calcext:value-type="float">
              <text:p>2.468,90 </text:p>
            </table:table-cell>
            <table:table-cell table:style-name="ce75" office:value-type="float" office:value="11.69" calcext:value-type="float">
              <text:p>11,69 </text:p>
            </table:table-cell>
            <table:table-cell table:style-name="ce96" table:formula="of:=[.H51]+([.H51]*[.J$7])" office:value-type="float" office:value="14.6125" calcext:value-type="float">
              <text:p>14,61 </text:p>
            </table:table-cell>
            <table:table-cell table:style-name="ce96" table:formula="of:=ROUND([.G51]*[.I51];2)" office:value-type="float" office:value="36076.8" calcext:value-type="float">
              <text:p>36.076,80 </text:p>
            </table:table-cell>
            <table:table-cell table:number-columns-repeated="1014"/>
          </table:table-row>
          <table:table-row table:style-name="ro5">
            <table:table-cell table:style-name="ce5"/>
            <table:table-cell table:style-name="ce18" office:value-type="string" calcext:value-type="string">
              <text:p>3.15</text:p>
            </table:table-cell>
            <table:table-cell table:style-name="ce20" office:value-type="float" office:value="96545" calcext:value-type="float">
              <text:p>96545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ARMAÇÃO DA ESTACA E VIGA DE BALDRAMEAÇO UTILIZANDO CA-50 DE 8 MM</text:p>
            </table:table-cell>
            <table:table-cell table:style-name="ce20" office:value-type="string" calcext:value-type="string">
              <text:p>kg</text:p>
            </table:table-cell>
            <table:table-cell table:style-name="ce75" table:formula="of:=(3.3*399)+(1.1*280)" office:value-type="float" office:value="1624.7" calcext:value-type="float">
              <text:p>1.624,70 </text:p>
            </table:table-cell>
            <table:table-cell table:style-name="ce75" office:value-type="float" office:value="8.56" calcext:value-type="float">
              <text:p>8,56 </text:p>
            </table:table-cell>
            <table:table-cell table:style-name="ce96" table:formula="of:=[.H52]+([.H52]*[.J$7])" office:value-type="float" office:value="10.7" calcext:value-type="float">
              <text:p>10,70 </text:p>
            </table:table-cell>
            <table:table-cell table:style-name="ce96" table:formula="of:=ROUND([.G52]*[.I52];2)" office:value-type="float" office:value="17384.29" calcext:value-type="float">
              <text:p>17.384,29 </text:p>
            </table:table-cell>
            <table:table-cell table:number-columns-repeated="1014"/>
          </table:table-row>
          <table:table-row table:style-name="ro5">
            <table:table-cell table:style-name="ce5"/>
            <table:table-cell table:style-name="ce18" office:value-type="string" calcext:value-type="string">
              <text:p>3.16</text:p>
            </table:table-cell>
            <table:table-cell table:style-name="ce20" office:value-type="float" office:value="96544" calcext:value-type="float">
              <text:p>96544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ARMAÇÃO DA ESTACA E VIGA DE BALDRAMEUTILIZANDO AÇO CA-50 DE 6,3 MM</text:p>
            </table:table-cell>
            <table:table-cell table:style-name="ce20" office:value-type="string" calcext:value-type="string">
              <text:p>kg</text:p>
            </table:table-cell>
            <table:table-cell table:style-name="ce75" table:formula="of:=(2.2*399)+(280*1.1)" office:value-type="float" office:value="1185.8" calcext:value-type="float">
              <text:p>1.185,80 </text:p>
            </table:table-cell>
            <table:table-cell table:style-name="ce75" office:value-type="float" office:value="9.58" calcext:value-type="float">
              <text:p>9,58 </text:p>
            </table:table-cell>
            <table:table-cell table:style-name="ce96" table:formula="of:=[.H53]+([.H53]*[.J$7])" office:value-type="float" office:value="11.975" calcext:value-type="float">
              <text:p>11,98 </text:p>
            </table:table-cell>
            <table:table-cell table:style-name="ce96" table:formula="of:=ROUND([.G53]*[.I53];2)" office:value-type="float" office:value="14199.96" calcext:value-type="float">
              <text:p>14.199,96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18" office:value-type="string" calcext:value-type="string">
              <text:p>3.17</text:p>
            </table:table-cell>
            <table:table-cell table:style-name="ce18" office:value-type="float" office:value="96616" calcext:value-type="float">
              <text:p>96616</text:p>
            </table:table-cell>
            <table:table-cell table:style-name="ce20" office:value-type="string" calcext:value-type="string">
              <text:p>SINAPI</text:p>
            </table:table-cell>
            <table:table-cell table:style-name="ce47" office:value-type="string" calcext:value-type="string">
              <text:p>LASTRO DE CONCRETO MAGRO, APLICADO EM BLOCOS DE COROAMENTO OU SAPATAS.</text:p>
            </table:table-cell>
            <table:table-cell table:style-name="ce18" office:value-type="string" calcext:value-type="string">
              <text:p>m³</text:p>
            </table:table-cell>
            <table:table-cell table:style-name="ce75" table:formula="of:=266*0.15*0.05" office:value-type="float" office:value="1.995" calcext:value-type="float">
              <text:p>2,00 </text:p>
            </table:table-cell>
            <table:table-cell table:style-name="ce75" office:value-type="float" office:value="433.91" calcext:value-type="float">
              <text:p>433,91 </text:p>
            </table:table-cell>
            <table:table-cell table:style-name="ce96" table:formula="of:=[.H54]+([.H54]*[.J$7])" office:value-type="float" office:value="542.3875" calcext:value-type="float">
              <text:p>542,39 </text:p>
            </table:table-cell>
            <table:table-cell table:style-name="ce96" table:formula="of:=ROUND([.G54]*[.I54];2)" office:value-type="float" office:value="1082.06" calcext:value-type="float">
              <text:p>1.082,06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3.18</text:p>
            </table:table-cell>
            <table:table-cell table:style-name="ce18" office:value-type="float" office:value="96530" calcext:value-type="float">
              <text:p>96530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FABRICAÇÃO, MONTAGEM E DESMONTAGEM DE FÔRMA PARA VIGA BALDRAME, EM CHAPA DE MADEIRA COMPENSADA RESINADA, E=17MM, 2 UTILIZAÇÕES</text:p>
            </table:table-cell>
            <table:table-cell table:style-name="ce18" office:value-type="string" calcext:value-type="string">
              <text:p>m²</text:p>
            </table:table-cell>
            <table:table-cell table:style-name="ce75" table:formula="of:=(266*0.25*2)+((133*(0.12*4*2))+(266*0.15*2))+(140*0.12*4*1.4)+(280*0.15*2)" office:value-type="float" office:value="518.56" calcext:value-type="float">
              <text:p>518,56 </text:p>
            </table:table-cell>
            <table:table-cell table:style-name="ce75" office:value-type="float" office:value="90.22" calcext:value-type="float">
              <text:p>90,22 </text:p>
            </table:table-cell>
            <table:table-cell table:style-name="ce96" table:formula="of:=[.H55]+([.H55]*[.J$7])" office:value-type="float" office:value="112.775" calcext:value-type="float">
              <text:p>112,78 </text:p>
            </table:table-cell>
            <table:table-cell table:style-name="ce96" table:formula="of:=ROUND([.G55]*[.I55];2)" office:value-type="float" office:value="58480.6" calcext:value-type="float">
              <text:p>58.480,6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3.19</text:p>
            </table:table-cell>
            <table:table-cell table:style-name="ce18" office:value-type="float" office:value="94971" calcext:value-type="float">
              <text:p>94971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CONCRETO FCK = 25MPA, TRAÇO 1:2,3:2,7 (CIMENTO/ AREIA MÉDIA/ BRITA 1) – BLOCOS E VIGAS DE BALDRAME</text:p>
            </table:table-cell>
            <table:table-cell table:style-name="ce18" office:value-type="string" calcext:value-type="string">
              <text:p>M³</text:p>
            </table:table-cell>
            <table:table-cell table:style-name="ce75" table:formula="of:=(266*0.05)+(0.02*280)" office:value-type="float" office:value="18.9" calcext:value-type="float">
              <text:p>18,90 </text:p>
            </table:table-cell>
            <table:table-cell table:style-name="ce75" office:value-type="float" office:value="283.39" calcext:value-type="float">
              <text:p>283,39 </text:p>
            </table:table-cell>
            <table:table-cell table:style-name="ce96" table:formula="of:=[.H56]+([.H56]*[.J$7])" office:value-type="float" office:value="354.2375" calcext:value-type="float">
              <text:p>354,24 </text:p>
            </table:table-cell>
            <table:table-cell table:style-name="ce96" table:formula="of:=ROUND([.G56]*[.I56];2)" office:value-type="float" office:value="6695.09" calcext:value-type="float">
              <text:p>6.695,09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3.20</text:p>
            </table:table-cell>
            <table:table-cell table:style-name="ce18" office:value-type="float" office:value="92874" calcext:value-type="float">
              <text:p>92874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LANÇAMENTO COM USO DE BOMBA, ADENSAMENTO E ACABAMENTO DE CONCRETO EM EETRUTURAS</text:p>
            </table:table-cell>
            <table:table-cell table:style-name="ce18" office:value-type="string" calcext:value-type="string">
              <text:p>M³</text:p>
            </table:table-cell>
            <table:table-cell table:style-name="ce75" table:formula="of:=[.G56]" office:value-type="float" office:value="18.9" calcext:value-type="float">
              <text:p>18,90 </text:p>
            </table:table-cell>
            <table:table-cell table:style-name="ce75" office:value-type="float" office:value="31.1" calcext:value-type="float">
              <text:p>31,10 </text:p>
            </table:table-cell>
            <table:table-cell table:style-name="ce96" table:formula="of:=[.H57]+([.H57]*[.J$7])" office:value-type="float" office:value="38.875" calcext:value-type="float">
              <text:p>38,88 </text:p>
            </table:table-cell>
            <table:table-cell table:style-name="ce96" table:formula="of:=ROUND([.G57]*[.I57];2)" office:value-type="float" office:value="734.74" calcext:value-type="float">
              <text:p>734,74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19"/>
            <table:table-cell table:style-name="ce28" table:number-columns-repeated="4"/>
            <table:table-cell table:style-name="ce37"/>
            <table:table-cell table:style-name="ce95" office:value-type="string" office:string-value="Subtotal " calcext:value-type="string">
              <text:p>Subtotal <text:s/></text:p>
            </table:table-cell>
            <table:table-cell table:style-name="ce110"/>
            <table:table-cell table:style-name="ce137" table:formula="of:=SUM([.J36:.J57])" office:value-type="float" office:value="363419.67" calcext:value-type="float">
              <text:p>363.419,67 </text:p>
            </table:table-cell>
            <table:table-cell table:number-columns-repeated="1014"/>
          </table:table-row>
        </table:table-row-group>
        <table:table-row table:style-name="ro2">
          <table:table-cell table:style-name="ce5" table:number-columns-repeated="4"/>
          <table:table-cell table:style-name="ce43"/>
          <table:table-cell table:style-name="ce5"/>
          <table:table-cell table:number-columns-repeated="2"/>
          <table:table-cell table:style-name="ce9" table:number-columns-repeated="2"/>
          <table:table-cell table:number-columns-repeated="1014"/>
        </table:table-row>
        <table:table-row table:style-name="ro2">
          <table:table-cell table:style-name="ce5"/>
          <table:table-cell table:style-name="ce17" office:value-type="float" office:value="4" calcext:value-type="float">
            <text:p>4</text:p>
          </table:table-cell>
          <table:table-cell table:style-name="ce17" table:number-columns-repeated="2"/>
          <table:table-cell table:style-name="ce44" office:value-type="string" calcext:value-type="string">
            <text:p>SUPERESTRUTURA </text:p>
          </table:table-cell>
          <table:table-cell table:style-name="ce44"/>
          <table:table-cell table:style-name="ce77" table:number-columns-repeated="3"/>
          <table:table-cell table:style-name="ce103" table:formula="of:=[.J97]" office:value-type="float" office:value="314323.03" calcext:value-type="float">
            <text:p>314.323,03 </text:p>
          </table:table-cell>
          <table:table-cell table:number-columns-repeated="1014"/>
        </table:table-row>
        <table:table-row-group>
          <table:table-row table:style-name="ro2">
            <table:table-cell table:style-name="ce5"/>
            <table:table-cell table:style-name="ce15" table:number-columns-repeated="3"/>
            <table:table-cell table:style-name="ce49" office:value-type="string" calcext:value-type="string">
              <text:p>CONCRETO ARMADO - PILARES</text:p>
            </table:table-cell>
            <table:table-cell table:style-name="ce31"/>
            <table:table-cell table:style-name="ce75"/>
            <table:table-cell table:style-name="ce96" table:number-columns-repeated="3"/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4.1</text:p>
            </table:table-cell>
            <table:table-cell table:style-name="ce18" office:value-type="float" office:value="92263" calcext:value-type="float">
              <text:p>92263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FABRICAÇÃO DE FÔRMA PARA PILARES E ESTRUTURAS SIMILARES, EM CHAPA DE MADEIRA COMPENSADA RESINADA, E=17MM</text:p>
            </table:table-cell>
            <table:table-cell table:style-name="ce18" office:value-type="string" calcext:value-type="string">
              <text:p>m²</text:p>
            </table:table-cell>
            <table:table-cell table:style-name="ce75" table:formula="of:=10+119.81+6.02+7.74+58.53+91.14+73.11+(0.12*4*4.95)+10.94+9.35" office:value-type="float" office:value="389.016" calcext:value-type="float">
              <text:p>389,02 </text:p>
            </table:table-cell>
            <table:table-cell table:style-name="ce75" office:value-type="float" office:value="98.67" calcext:value-type="float">
              <text:p>98,67 </text:p>
            </table:table-cell>
            <table:table-cell table:style-name="ce96" table:formula="of:=[.H62]+([.H62]*[.J7])" office:value-type="float" office:value="123.3375" calcext:value-type="float">
              <text:p>123,34 </text:p>
            </table:table-cell>
            <table:table-cell table:style-name="ce96" table:formula="of:=ROUND([.G62]*[.I62];2)" office:value-type="float" office:value="47980.26" calcext:value-type="float">
              <text:p>47.980,26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8" office:value-type="string" calcext:value-type="string">
              <text:p>4.2</text:p>
            </table:table-cell>
            <table:table-cell table:style-name="ce18" office:value-type="float" office:value="92775" calcext:value-type="float">
              <text:p>92775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ARMAÇÃO DE PILAR OU VIGA DE UMA ESTRUTURA CONVENCIONAL DE CONCRETO ARMADO EM UMA EDIFICAÇÃO TÉRREA OU SOBRADO – CA-60 DE 5,0MM</text:p>
            </table:table-cell>
            <table:table-cell table:style-name="ce18" office:value-type="string" calcext:value-type="string">
              <text:p>kg</text:p>
            </table:table-cell>
            <table:table-cell table:style-name="ce75" table:formula="of:=16.4+167.2+9.7+10.3+78.2+18+128.4+11.8+99" office:value-type="float" office:value="539" calcext:value-type="float">
              <text:p>539,00 </text:p>
            </table:table-cell>
            <table:table-cell table:style-name="ce75" office:value-type="float" office:value="11.7" calcext:value-type="float">
              <text:p>11,70 </text:p>
            </table:table-cell>
            <table:table-cell table:style-name="ce96" table:formula="of:=[.H63]+([.H63]*[.J7])" office:value-type="float" office:value="14.625" calcext:value-type="float">
              <text:p>14,63 </text:p>
            </table:table-cell>
            <table:table-cell table:style-name="ce96" table:formula="of:=ROUND([.G63]*[.I63];2)" office:value-type="float" office:value="7882.88" calcext:value-type="float">
              <text:p>7.882,88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8" office:value-type="string" calcext:value-type="string">
              <text:p>4.3</text:p>
            </table:table-cell>
            <table:table-cell table:style-name="ce18" office:value-type="float" office:value="92776" calcext:value-type="float">
              <text:p>92776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ARMAÇÃO DE PILAR OU VIGA DE UMA ESTRUTURA CONVENCIONAL DE CONCRETO ARMADO EM UMA EDIFICAÇÃO TÉRREA OU SOBRADO – CA-50 DE 6,3MM</text:p>
            </table:table-cell>
            <table:table-cell table:style-name="ce18" office:value-type="string" calcext:value-type="string">
              <text:p>kg</text:p>
            </table:table-cell>
            <table:table-cell table:style-name="ce75" office:value-type="float" office:value="2.8" calcext:value-type="float">
              <text:p>2,80 </text:p>
            </table:table-cell>
            <table:table-cell table:style-name="ce75" office:value-type="float" office:value="9.56" calcext:value-type="float">
              <text:p>9,56 </text:p>
            </table:table-cell>
            <table:table-cell table:style-name="ce96" table:formula="of:=[.H64]+([.H64]*[.J7])" office:value-type="float" office:value="11.95" calcext:value-type="float">
              <text:p>11,95 </text:p>
            </table:table-cell>
            <table:table-cell table:style-name="ce96" table:formula="of:=ROUND([.G64]*[.I64];2)" office:value-type="float" office:value="33.46" calcext:value-type="float">
              <text:p>33,46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8" office:value-type="string" calcext:value-type="string">
              <text:p>4.4</text:p>
            </table:table-cell>
            <table:table-cell table:style-name="ce18" office:value-type="float" office:value="92778" calcext:value-type="float">
              <text:p>92778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ARMAÇÃO DE PILAR OU VIGA DE UMA ESTRUTURA CONVENCIONAL DE CONCRETO ARMADO EM UMA EDIFICAÇÃO TÉRREA OU SOBRADO – CA-50 DE 10,0MM</text:p>
            </table:table-cell>
            <table:table-cell table:style-name="ce18" office:value-type="string" calcext:value-type="string">
              <text:p>kg</text:p>
            </table:table-cell>
            <table:table-cell table:style-name="ce75" table:formula="of:=85.6+372.4+46.7+23.5+175.2+68.2+247.1+170.7" office:value-type="float" office:value="1189.4" calcext:value-type="float">
              <text:p>1.189,40 </text:p>
            </table:table-cell>
            <table:table-cell table:style-name="ce75" office:value-type="float" office:value="6.73" calcext:value-type="float">
              <text:p>6,73 </text:p>
            </table:table-cell>
            <table:table-cell table:style-name="ce96" table:formula="of:=[.H65]+([.H65]*[.J7])" office:value-type="float" office:value="8.4125" calcext:value-type="float">
              <text:p>8,41 </text:p>
            </table:table-cell>
            <table:table-cell table:style-name="ce96" table:formula="of:=ROUND([.G65]*[.I65];2)" office:value-type="float" office:value="10005.83" calcext:value-type="float">
              <text:p>10.005,83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8" office:value-type="string" calcext:value-type="string">
              <text:p>4.5</text:p>
            </table:table-cell>
            <table:table-cell table:style-name="ce18" office:value-type="float" office:value="92779" calcext:value-type="float">
              <text:p>92779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ARMAÇÃO DE PILAR OU VIGA DE UMA ESTRUTURA CONVENCIONAL DE CONCRETO ARMADO EM UMA EDIFICAÇÃO TÉRREA OU SOBRADO – CA-50 DE 12,5MM</text:p>
            </table:table-cell>
            <table:table-cell table:style-name="ce18" office:value-type="string" calcext:value-type="string">
              <text:p>kg</text:p>
            </table:table-cell>
            <table:table-cell table:style-name="ce75" table:formula="of:=7.6+26+62.1+225+68.8+156" office:value-type="float" office:value="545.5" calcext:value-type="float">
              <text:p>545,50 </text:p>
            </table:table-cell>
            <table:table-cell table:style-name="ce75" office:value-type="float" office:value="5.7" calcext:value-type="float">
              <text:p>5,70 </text:p>
            </table:table-cell>
            <table:table-cell table:style-name="ce96" table:formula="of:=[.H66]+([.H66]*[.J7])" office:value-type="float" office:value="7.125" calcext:value-type="float">
              <text:p>7,13 </text:p>
            </table:table-cell>
            <table:table-cell table:style-name="ce96" table:formula="of:=ROUND([.G66]*[.I66];2)" office:value-type="float" office:value="3886.69" calcext:value-type="float">
              <text:p>3.886,69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8" office:value-type="string" calcext:value-type="string">
              <text:p>4.6</text:p>
            </table:table-cell>
            <table:table-cell table:style-name="ce18" office:value-type="float" office:value="92780" calcext:value-type="float">
              <text:p>92780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ARMAÇÃO DE PILAR OU VIGA DE UMA ESTRUTURA CONVENCIONAL DE CONCRETO ARMADO EM UMA EDIFICAÇÃO TÉRREA OU SOBRADO – CA-50 DE 16,0 MM</text:p>
            </table:table-cell>
            <table:table-cell table:style-name="ce18" office:value-type="string" calcext:value-type="string">
              <text:p>kg</text:p>
            </table:table-cell>
            <table:table-cell table:style-name="ce75" table:formula="of:=10.6+36.4+21.3" office:value-type="float" office:value="68.3" calcext:value-type="float">
              <text:p>68,30 </text:p>
            </table:table-cell>
            <table:table-cell table:style-name="ce75" office:value-type="float" office:value="5" calcext:value-type="float">
              <text:p>5,00 </text:p>
            </table:table-cell>
            <table:table-cell table:style-name="ce96" table:formula="of:=[.H67]+([.H67]*[.J7])" office:value-type="float" office:value="6.25" calcext:value-type="float">
              <text:p>6,25 </text:p>
            </table:table-cell>
            <table:table-cell table:style-name="ce96" table:formula="of:=ROUND([.G67]*[.I67];2)" office:value-type="float" office:value="426.88" calcext:value-type="float">
              <text:p>426,88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4.7</text:p>
            </table:table-cell>
            <table:table-cell table:style-name="ce18" office:value-type="float" office:value="92720" calcext:value-type="float">
              <text:p>92720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CONCRETAGEM DE PILARES, FCK = 25 MPA, COM USO DE BOMBA EM EDIFICAÇÃO – LANÇAMENTO, ADENSAMENTO E ACABAMENTO</text:p>
            </table:table-cell>
            <table:table-cell table:style-name="ce18" office:value-type="string" calcext:value-type="string">
              <text:p>m³</text:p>
            </table:table-cell>
            <table:table-cell table:style-name="ce75" table:formula="of:=0.49+5.97+0.29+0.37+2.82+0.57+4.74+0.48+3.73" office:value-type="float" office:value="19.46" calcext:value-type="float">
              <text:p>19,46 </text:p>
            </table:table-cell>
            <table:table-cell table:style-name="ce75" office:value-type="float" office:value="312.7" calcext:value-type="float">
              <text:p>312,70 </text:p>
            </table:table-cell>
            <table:table-cell table:style-name="ce96" table:formula="of:=[.H68]+([.H68]*[.J7])" office:value-type="float" office:value="390.875" calcext:value-type="float">
              <text:p>390,88 </text:p>
            </table:table-cell>
            <table:table-cell table:style-name="ce96" table:formula="of:=ROUND([.G68]*[.I68];2)" office:value-type="float" office:value="7606.43" calcext:value-type="float">
              <text:p>7.606,43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18" office:value-type="string" calcext:value-type="string">
              <text:p>4.8</text:p>
            </table:table-cell>
            <table:table-cell table:style-name="ce15" table:number-columns-repeated="2"/>
            <table:table-cell table:style-name="ce49" office:value-type="string" calcext:value-type="string">
              <text:p>CONCRETO ARMADO - VIGAS</text:p>
            </table:table-cell>
            <table:table-cell table:style-name="ce31"/>
            <table:table-cell table:style-name="ce75" table:number-columns-repeated="2"/>
            <table:table-cell table:style-name="ce96" table:number-columns-repeated="2"/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4.9</text:p>
            </table:table-cell>
            <table:table-cell table:style-name="ce18" office:value-type="float" office:value="92265" calcext:value-type="float">
              <text:p>92265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FABRICAÇÃO DE FÔRMA PARA VIGAS, EM CHAPA DE MADEIRA COMPENSADA RESINADA, E=17MM</text:p>
            </table:table-cell>
            <table:table-cell table:style-name="ce18" office:value-type="string" calcext:value-type="string">
              <text:p>m²</text:p>
            </table:table-cell>
            <table:table-cell table:style-name="ce75" table:formula="of:=168.75+100.84+34.1+17.68+39.92+184.99+132.53+16.81+32.79" office:value-type="float" office:value="728.41" calcext:value-type="float">
              <text:p>728,41 </text:p>
            </table:table-cell>
            <table:table-cell table:style-name="ce75" office:value-type="float" office:value="72.6" calcext:value-type="float">
              <text:p>72,60 </text:p>
            </table:table-cell>
            <table:table-cell table:style-name="ce96" table:formula="of:=[.H70]+([.H70]*[.J7])" office:value-type="float" office:value="90.75" calcext:value-type="float">
              <text:p>90,75 </text:p>
            </table:table-cell>
            <table:table-cell table:style-name="ce96" table:formula="of:=ROUND([.G70]*[.I70];2)" office:value-type="float" office:value="66103.21" calcext:value-type="float">
              <text:p>66.103,21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8" office:value-type="string" calcext:value-type="string">
              <text:p>4.10</text:p>
            </table:table-cell>
            <table:table-cell table:style-name="ce18" office:value-type="float" office:value="92775" calcext:value-type="float">
              <text:p>92775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ARMAÇÃO DE PILAR OU VIGA DE UMA ESTRUTURA CONVENCIONAL DE CONCRETO ARMADO EM UMA EDIFICAÇÃO TÉRREA OU SOBRADO – CA-60 DE 5,0MM</text:p>
            </table:table-cell>
            <table:table-cell table:style-name="ce18" office:value-type="string" calcext:value-type="string">
              <text:p>kg</text:p>
            </table:table-cell>
            <table:table-cell table:style-name="ce75" table:formula="of:=131.7+28+86.1+20.7+39+184.4+118.2+12.7+45.5" office:value-type="float" office:value="666.3" calcext:value-type="float">
              <text:p>666,30 </text:p>
            </table:table-cell>
            <table:table-cell table:style-name="ce75" office:value-type="float" office:value="11.7" calcext:value-type="float">
              <text:p>11,70 </text:p>
            </table:table-cell>
            <table:table-cell table:style-name="ce96" table:formula="of:=[.H71]+([.H71]*[.J7])" office:value-type="float" office:value="14.625" calcext:value-type="float">
              <text:p>14,63 </text:p>
            </table:table-cell>
            <table:table-cell table:style-name="ce96" table:formula="of:=ROUND([.G71]*[.I71];2)" office:value-type="float" office:value="9744.64" calcext:value-type="float">
              <text:p>9.744,64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8" office:value-type="string" calcext:value-type="string">
              <text:p>4.11</text:p>
            </table:table-cell>
            <table:table-cell table:style-name="ce18" office:value-type="float" office:value="92776" calcext:value-type="float">
              <text:p>92776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ARMAÇÃO DE PILAR OU VIGA DE UMA ESTRUTURA CONVENCIONAL DE CONCRETO ARMADO EM UMA EDIFICAÇÃO TÉRREA OU SOBRADO – CA-50 DE 6,3MM</text:p>
            </table:table-cell>
            <table:table-cell table:style-name="ce18" office:value-type="string" calcext:value-type="string">
              <text:p>kg</text:p>
            </table:table-cell>
            <table:table-cell table:style-name="ce75" table:formula="of:=51.5+24.6+2.8+42.2+1.2" office:value-type="float" office:value="122.3" calcext:value-type="float">
              <text:p>122,30 </text:p>
            </table:table-cell>
            <table:table-cell table:style-name="ce75" office:value-type="float" office:value="9.56" calcext:value-type="float">
              <text:p>9,56 </text:p>
            </table:table-cell>
            <table:table-cell table:style-name="ce96" table:formula="of:=[.H72]+([.H72]*[.J7])" office:value-type="float" office:value="11.95" calcext:value-type="float">
              <text:p>11,95 </text:p>
            </table:table-cell>
            <table:table-cell table:style-name="ce96" table:formula="of:=ROUND([.G72]*[.I72];2)" office:value-type="float" office:value="1461.49" calcext:value-type="float">
              <text:p>1.461,49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8" office:value-type="string" calcext:value-type="string">
              <text:p>4.12</text:p>
            </table:table-cell>
            <table:table-cell table:style-name="ce18" office:value-type="float" office:value="92777" calcext:value-type="float">
              <text:p>92777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ARMAÇÃO DE PILAR OU VIGA DE UMA ESTRUTURA CONVENCIONAL DE CONCRETO ARMADO EM UMA EDIFICAÇÃO TÉRREA OU SOBRADO – CA-50 DE 8,0MM</text:p>
            </table:table-cell>
            <table:table-cell table:style-name="ce18" office:value-type="string" calcext:value-type="string">
              <text:p>kg</text:p>
            </table:table-cell>
            <table:table-cell table:style-name="ce75" table:formula="of:=257.2+66.1+169.3+43.9+70.6+153.6+124.5+31.6+52.6" office:value-type="float" office:value="969.4" calcext:value-type="float">
              <text:p>969,40 </text:p>
            </table:table-cell>
            <table:table-cell table:style-name="ce75" office:value-type="float" office:value="8.5" calcext:value-type="float">
              <text:p>8,50 </text:p>
            </table:table-cell>
            <table:table-cell table:style-name="ce96" table:formula="of:=[.H73]+([.H73]*[.J7])" office:value-type="float" office:value="10.625" calcext:value-type="float">
              <text:p>10,63 </text:p>
            </table:table-cell>
            <table:table-cell table:style-name="ce96" table:formula="of:=ROUND([.G73]*[.I73];2)" office:value-type="float" office:value="10299.88" calcext:value-type="float">
              <text:p>10.299,88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8" office:value-type="string" calcext:value-type="string">
              <text:p>4.13</text:p>
            </table:table-cell>
            <table:table-cell table:style-name="ce18" office:value-type="float" office:value="92778" calcext:value-type="float">
              <text:p>92778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ARMAÇÃO DE PILAR OU VIGA DE UMA ESTRUTURA CONVENCIONAL DE CONCRETO ARMADO EM UMA EDIFICAÇÃO TÉRREA OU SOBRADO – CA-50 DE 10,0MM</text:p>
            </table:table-cell>
            <table:table-cell table:style-name="ce18" office:value-type="string" calcext:value-type="string">
              <text:p>kg</text:p>
            </table:table-cell>
            <table:table-cell table:style-name="ce75" table:formula="of:=84.4+70.2+67.5+205.2+113+39" office:value-type="float" office:value="579.3" calcext:value-type="float">
              <text:p>579,30 </text:p>
            </table:table-cell>
            <table:table-cell table:style-name="ce75" office:value-type="float" office:value="6.73" calcext:value-type="float">
              <text:p>6,73 </text:p>
            </table:table-cell>
            <table:table-cell table:style-name="ce96" table:formula="of:=[.H74]+([.H74]*[.J7])" office:value-type="float" office:value="8.4125" calcext:value-type="float">
              <text:p>8,41 </text:p>
            </table:table-cell>
            <table:table-cell table:style-name="ce96" table:formula="of:=ROUND([.G74]*[.I74];2)" office:value-type="float" office:value="4873.36" calcext:value-type="float">
              <text:p>4.873,36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8" office:value-type="string" calcext:value-type="string">
              <text:p>4.14</text:p>
            </table:table-cell>
            <table:table-cell table:style-name="ce18" office:value-type="float" office:value="92779" calcext:value-type="float">
              <text:p>92779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ARMAÇÃO DE PILAR OU VIGA DE UMA ESTRUTURA CONVENCIONAL DE CONCRETO ARMADO EM UMA EDIFICAÇÃO TÉRREA OU SOBRADO – CA-50 DE 12,5MM</text:p>
            </table:table-cell>
            <table:table-cell table:style-name="ce18" office:value-type="string" calcext:value-type="string">
              <text:p>kg</text:p>
            </table:table-cell>
            <table:table-cell table:style-name="ce75" table:formula="of:=235.3+193.5" office:value-type="float" office:value="428.8" calcext:value-type="float">
              <text:p>428,80 </text:p>
            </table:table-cell>
            <table:table-cell table:style-name="ce75" office:value-type="float" office:value="5.7" calcext:value-type="float">
              <text:p>5,70 </text:p>
            </table:table-cell>
            <table:table-cell table:style-name="ce96" table:formula="of:=[.H75]+([.H75]*[.J7])" office:value-type="float" office:value="7.125" calcext:value-type="float">
              <text:p>7,13 </text:p>
            </table:table-cell>
            <table:table-cell table:style-name="ce96" table:formula="of:=ROUND([.G75]*[.I75];2)" office:value-type="float" office:value="3055.2" calcext:value-type="float">
              <text:p>3.055,20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18" office:value-type="string" calcext:value-type="string">
              <text:p>4.15</text:p>
            </table:table-cell>
            <table:table-cell table:style-name="ce18" office:value-type="float" office:value="92780" calcext:value-type="float">
              <text:p>92780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ARMAÇÃO DE PILAR OU VIGA DE UMA ESTRUTURA CONVENCIONAL DE CONCRETO ARMADO EM UMA EDIFICAÇÃO TÉRREA OU SOBRADO – CA-50 DE 16,0 MM</text:p>
            </table:table-cell>
            <table:table-cell table:style-name="ce18" office:value-type="string" calcext:value-type="string">
              <text:p>kg</text:p>
            </table:table-cell>
            <table:table-cell table:style-name="ce75" table:formula="of:=258.5" office:value-type="float" office:value="258.5" calcext:value-type="float">
              <text:p>258,50 </text:p>
            </table:table-cell>
            <table:table-cell table:style-name="ce75" office:value-type="float" office:value="5" calcext:value-type="float">
              <text:p>5,00 </text:p>
            </table:table-cell>
            <table:table-cell table:style-name="ce96" table:formula="of:=[.H76]+([.H76]*[.J7])" office:value-type="float" office:value="6.25" calcext:value-type="float">
              <text:p>6,25 </text:p>
            </table:table-cell>
            <table:table-cell table:style-name="ce96" table:formula="of:=ROUND([.G76]*[.I76];2)" office:value-type="float" office:value="1615.63" calcext:value-type="float">
              <text:p>1.615,63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4.16</text:p>
            </table:table-cell>
            <table:table-cell table:style-name="ce20" office:value-type="string" calcext:value-type="string">
              <text:p>92726 – composição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CONCRETAGEM DE VIGAS E LAJES, FCK = 25 MPA, COM USO DE BOMBA EM EDIFICAÇÃO – LANÇAMENTO, ADENSAMENTO E ACABAMENTO</text:p>
            </table:table-cell>
            <table:table-cell table:style-name="ce18" office:value-type="string" calcext:value-type="string">
              <text:p>m³</text:p>
            </table:table-cell>
            <table:table-cell table:style-name="ce75" table:formula="of:=10.18+5.95+1.01+11.33+2.54+7.85+0.88+1.95+2.03" office:value-type="float" office:value="43.72" calcext:value-type="float">
              <text:p>43,72 </text:p>
            </table:table-cell>
            <table:table-cell table:style-name="ce75" table:formula="of:=294.96-(1.103*245)+(1.103*255.31)" office:value-type="float" office:value="306.33193" calcext:value-type="float">
              <text:p>306,33 </text:p>
            </table:table-cell>
            <table:table-cell table:style-name="ce96" table:formula="of:=[.H77]+([.H77]*[.J7])" office:value-type="float" office:value="382.9149125" calcext:value-type="float">
              <text:p>382,91 </text:p>
            </table:table-cell>
            <table:table-cell table:style-name="ce96" table:formula="of:=ROUND([.G77]*[.I77];2)" office:value-type="float" office:value="16741.04" calcext:value-type="float">
              <text:p>16.741,04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18"/>
            <table:table-cell table:style-name="ce15" table:number-columns-repeated="2"/>
            <table:table-cell table:style-name="ce49" office:value-type="string" calcext:value-type="string">
              <text:p>CONCRETO ARMADO – LAJES</text:p>
            </table:table-cell>
            <table:table-cell table:style-name="ce31"/>
            <table:table-cell table:style-name="ce75" table:number-columns-repeated="2"/>
            <table:table-cell table:style-name="ce96" table:number-columns-repeated="2"/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4.17</text:p>
            </table:table-cell>
            <table:table-cell table:style-name="ce18" office:value-type="float" office:value="92265" calcext:value-type="float">
              <text:p>92265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MONTAGEM E DESMONTAGEM DE FÔRMA DE LAJE NERVURADA COM CUBETA E ASSOALHO – PÉ DIREITO SIMPLES, EM CHAPA DE MADEIRA COMPENSADA RESINADA</text:p>
            </table:table-cell>
            <table:table-cell table:style-name="ce18" office:value-type="string" calcext:value-type="string">
              <text:p>m²</text:p>
            </table:table-cell>
            <table:table-cell table:style-name="ce75" table:formula="of:=266.84+34.1+123.21" office:value-type="float" office:value="424.15" calcext:value-type="float">
              <text:p>424,15 </text:p>
            </table:table-cell>
            <table:table-cell table:style-name="ce75" office:value-type="float" office:value="40.21" calcext:value-type="float">
              <text:p>40,21 </text:p>
            </table:table-cell>
            <table:table-cell table:style-name="ce96" table:formula="of:=[.H79]+([.H79]*[.J7])" office:value-type="float" office:value="50.2625" calcext:value-type="float">
              <text:p>50,26 </text:p>
            </table:table-cell>
            <table:table-cell table:style-name="ce96" table:formula="of:=ROUND([.G79]*[.I79];2)" office:value-type="float" office:value="21318.84" calcext:value-type="float">
              <text:p>21.318,84 </text:p>
            </table:table-cell>
            <table:table-cell table:number-columns-repeated="1014"/>
          </table:table-row>
          <table:table-row table:style-name="ro8">
            <table:table-cell table:style-name="ce5"/>
            <table:table-cell table:style-name="ce18" office:value-type="string" calcext:value-type="string">
              <text:p>4.18</text:p>
            </table:table-cell>
            <table:table-cell table:style-name="ce20" office:value-type="string" calcext:value-type="string">
              <text:p>74202/002 – COMPOSIÇÃO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LAJE PRE-MOLDADA P/PISO, SOBRECARGA 200KG/M2, VAOS ATE 5,0M/E=12CM LAJOTAS E CAP.C/CONC FCK=25MPA, 4CM, INTER-EIXO 39CM, C/ESCORAMENTO REAPR.3X) E FERRAGEM NEGATIVA</text:p>
            </table:table-cell>
            <table:table-cell table:style-name="ce18" office:value-type="string" calcext:value-type="string">
              <text:p>M²</text:p>
            </table:table-cell>
            <table:table-cell table:style-name="ce75" table:formula="of:=198.57+166.24+17.68" office:value-type="float" office:value="382.49" calcext:value-type="float">
              <text:p>382,49 </text:p>
            </table:table-cell>
            <table:table-cell table:style-name="ce75" table:formula="of:=70.93-29.98+40.55-(0.043*245)+(0.043*255.31)" office:value-type="float" office:value="81.94333" calcext:value-type="float">
              <text:p>81,94 </text:p>
            </table:table-cell>
            <table:table-cell table:style-name="ce96" table:formula="of:=[.H80]+([.H80]*[.J7])" office:value-type="float" office:value="102.4291625" calcext:value-type="float">
              <text:p>102,43 </text:p>
            </table:table-cell>
            <table:table-cell table:style-name="ce96" table:formula="of:=ROUND([.G80]*[.I80];2)" office:value-type="float" office:value="39178.13" calcext:value-type="float">
              <text:p>39.178,13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4.19</text:p>
            </table:table-cell>
            <table:table-cell table:style-name="ce20" office:value-type="float" office:value="92484" calcext:value-type="float">
              <text:p>92484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MONTAGEM E DESMONTAGEM DE FÔRMA DE LAJE MACIÇA, PÉ DIREITO SIMPLES, EM MADEIRA SERRADA, 2 UTILIZAÇÕES</text:p>
            </table:table-cell>
            <table:table-cell table:style-name="ce18" office:value-type="string" calcext:value-type="string">
              <text:p>M2</text:p>
            </table:table-cell>
            <table:table-cell table:style-name="ce75" table:formula="of:=2.31+26.08+3+2.31+5.56+3.24" office:value-type="float" office:value="42.5" calcext:value-type="float">
              <text:p>42,50 </text:p>
            </table:table-cell>
            <table:table-cell table:style-name="ce75" office:value-type="float" office:value="135.26" calcext:value-type="float">
              <text:p>135,26 </text:p>
            </table:table-cell>
            <table:table-cell table:style-name="ce96" table:formula="of:=[.H81]+([.H81]*[.J7])" office:value-type="float" office:value="169.075" calcext:value-type="float">
              <text:p>169,08 </text:p>
            </table:table-cell>
            <table:table-cell table:style-name="ce96" table:formula="of:=ROUND([.G81]*[.I81];2)" office:value-type="float" office:value="7185.69" calcext:value-type="float">
              <text:p>7.185,69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4.20</text:p>
            </table:table-cell>
            <table:table-cell table:style-name="ce20" office:value-type="float" office:value="92784" calcext:value-type="float">
              <text:p>92784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ARMAÇÃO DE LAJE DE UMA ESTRUTURA CONVENCIONAL DE CONCRETO ARMADO – AÇO CA-60 DE 5,0 MM</text:p>
            </table:table-cell>
            <table:table-cell table:style-name="ce18" office:value-type="string" calcext:value-type="string">
              <text:p>kg</text:p>
            </table:table-cell>
            <table:table-cell table:style-name="ce75" table:formula="of:=11.7+28+138.4+3.9" office:value-type="float" office:value="182" calcext:value-type="float">
              <text:p>182,00 </text:p>
            </table:table-cell>
            <table:table-cell table:style-name="ce75" office:value-type="float" office:value="9.45" calcext:value-type="float">
              <text:p>9,45 </text:p>
            </table:table-cell>
            <table:table-cell table:style-name="ce96" table:formula="of:=[.H82]+([.H82]*[.J7])" office:value-type="float" office:value="11.8125" calcext:value-type="float">
              <text:p>11,81 </text:p>
            </table:table-cell>
            <table:table-cell table:style-name="ce96" table:formula="of:=ROUND([.G82]*[.I82];2)" office:value-type="float" office:value="2149.88" calcext:value-type="float">
              <text:p>2.149,88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4.21</text:p>
            </table:table-cell>
            <table:table-cell table:style-name="ce20" office:value-type="float" office:value="92785" calcext:value-type="float">
              <text:p>92785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ARMAÇÃO DE LAJE DE UMA ESTRUTURA CONVENCIONAL DE CONCRETO ARMADO – AÇO CA-50 DE 6,3 MM</text:p>
            </table:table-cell>
            <table:table-cell table:style-name="ce18" office:value-type="string" calcext:value-type="string">
              <text:p>kg</text:p>
            </table:table-cell>
            <table:table-cell table:style-name="ce75" table:formula="of:=222+81.2" office:value-type="float" office:value="303.2" calcext:value-type="float">
              <text:p>303,20 </text:p>
            </table:table-cell>
            <table:table-cell table:style-name="ce75" office:value-type="float" office:value="7.87" calcext:value-type="float">
              <text:p>7,87 </text:p>
            </table:table-cell>
            <table:table-cell table:style-name="ce96" table:formula="of:=[.H83]+([.H83]*[.J7])" office:value-type="float" office:value="9.8375" calcext:value-type="float">
              <text:p>9,84 </text:p>
            </table:table-cell>
            <table:table-cell table:style-name="ce96" table:formula="of:=ROUND([.G83]*[.I83];2)" office:value-type="float" office:value="2982.73" calcext:value-type="float">
              <text:p>2.982,73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4.22</text:p>
            </table:table-cell>
            <table:table-cell table:style-name="ce20" office:value-type="float" office:value="92786" calcext:value-type="float">
              <text:p>92786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ARMAÇÃO DE LAJE DE UMA ESTRUTURA CONVENCIONAL DE CONCRETO ARMADO – AÇO CA-50 DE 8,0 MM</text:p>
            </table:table-cell>
            <table:table-cell table:style-name="ce18" office:value-type="string" calcext:value-type="string">
              <text:p>kg</text:p>
            </table:table-cell>
            <table:table-cell table:style-name="ce75" table:formula="of:=122.4+66.1+16.3+3.2" office:value-type="float" office:value="208" calcext:value-type="float">
              <text:p>208,00 </text:p>
            </table:table-cell>
            <table:table-cell table:style-name="ce75" office:value-type="float" office:value="7.22" calcext:value-type="float">
              <text:p>7,22 </text:p>
            </table:table-cell>
            <table:table-cell table:style-name="ce96" table:formula="of:=[.H84]+([.H84]*[.J7])" office:value-type="float" office:value="9.025" calcext:value-type="float">
              <text:p>9,03 </text:p>
            </table:table-cell>
            <table:table-cell table:style-name="ce96" table:formula="of:=ROUND([.G84]*[.I84];2)" office:value-type="float" office:value="1877.2" calcext:value-type="float">
              <text:p>1.877,20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4.23</text:p>
            </table:table-cell>
            <table:table-cell table:style-name="ce20" office:value-type="float" office:value="92787" calcext:value-type="float">
              <text:p>92787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ARMAÇÃO DE LAJE DE UMA ESTRUTURA CONVENCIONAL DE CONCRETO ARMADO – AÇO CA-50 DE 10,0 MM</text:p>
            </table:table-cell>
            <table:table-cell table:style-name="ce18" office:value-type="string" calcext:value-type="string">
              <text:p>kg</text:p>
            </table:table-cell>
            <table:table-cell table:style-name="ce75" table:formula="of:=97.1+105.9" office:value-type="float" office:value="203" calcext:value-type="float">
              <text:p>203,00 </text:p>
            </table:table-cell>
            <table:table-cell table:style-name="ce75" office:value-type="float" office:value="5.75" calcext:value-type="float">
              <text:p>5,75 </text:p>
            </table:table-cell>
            <table:table-cell table:style-name="ce96" table:formula="of:=[.H85]+([.H85]*[.J7])" office:value-type="float" office:value="7.1875" calcext:value-type="float">
              <text:p>7,19 </text:p>
            </table:table-cell>
            <table:table-cell table:style-name="ce96" table:formula="of:=ROUND([.G85]*[.I85];2)" office:value-type="float" office:value="1459.06" calcext:value-type="float">
              <text:p>1.459,06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4.24</text:p>
            </table:table-cell>
            <table:table-cell table:style-name="ce20" office:value-type="float" office:value="85662" calcext:value-type="float">
              <text:p>85662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ARMACAO EM TELA DE ACO SOLDADA NERVURADA, ACO CA-60, 4,2MM, MALHA 10X10CM</text:p>
            </table:table-cell>
            <table:table-cell table:style-name="ce18" office:value-type="string" calcext:value-type="string">
              <text:p>M2</text:p>
            </table:table-cell>
            <table:table-cell table:style-name="ce75" table:formula="of:=284.28+22.81+144.14+3.02+3.21+3.24+5.95" office:value-type="float" office:value="466.65" calcext:value-type="float">
              <text:p>466,65 </text:p>
            </table:table-cell>
            <table:table-cell table:style-name="ce75" office:value-type="float" office:value="11.1" calcext:value-type="float">
              <text:p>11,10 </text:p>
            </table:table-cell>
            <table:table-cell table:style-name="ce96" table:formula="of:=[.H86]+([.H86]*[.J7])" office:value-type="float" office:value="13.875" calcext:value-type="float">
              <text:p>13,88 </text:p>
            </table:table-cell>
            <table:table-cell table:style-name="ce96" table:formula="of:=ROUND([.G86]*[.I86];2)" office:value-type="float" office:value="6474.77" calcext:value-type="float">
              <text:p>6.474,77 </text:p>
            </table:table-cell>
            <table:table-cell table:number-columns-repeated="1014"/>
          </table:table-row>
          <table:table-row table:style-name="ro4">
            <table:table-cell table:style-name="ce5"/>
            <table:table-cell table:style-name="ce18" office:value-type="string" calcext:value-type="string">
              <text:p>4.25</text:p>
            </table:table-cell>
            <table:table-cell table:style-name="ce20" office:value-type="string" calcext:value-type="string">
              <text:p>92726 – composição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CONCRETAGEM DE VIGAS E LAJES, FCK = 25 MPA, COM USO DE BOMBA EM EDIFICAÇÃO – LANÇAMENTO, ADENSAMENTO E ACABAMENTO</text:p>
            </table:table-cell>
            <table:table-cell table:style-name="ce18" office:value-type="string" calcext:value-type="string">
              <text:p>m3</text:p>
            </table:table-cell>
            <table:table-cell table:style-name="ce75" table:formula="of:=22.09+2.03+11.97+10.5+0.78" office:value-type="float" office:value="47.37" calcext:value-type="float">
              <text:p>47,37 </text:p>
            </table:table-cell>
            <table:table-cell table:style-name="ce75" office:value-type="float" office:value="306.33" calcext:value-type="float">
              <text:p>306,33 </text:p>
            </table:table-cell>
            <table:table-cell table:style-name="ce96" table:formula="of:=[.H87]+([.H87]*[.J7])" office:value-type="float" office:value="382.9125" calcext:value-type="float">
              <text:p>382,91 </text:p>
            </table:table-cell>
            <table:table-cell table:style-name="ce96" table:formula="of:=ROUND([.G87]*[.I87];2)" office:value-type="float" office:value="18138.57" calcext:value-type="float">
              <text:p>18.138,57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15" table:number-columns-repeated="3"/>
            <table:table-cell table:style-name="ce49" office:value-type="string" calcext:value-type="string">
              <text:p>VERGAS</text:p>
            </table:table-cell>
            <table:table-cell table:style-name="ce31"/>
            <table:table-cell table:style-name="ce75" table:number-columns-repeated="2"/>
            <table:table-cell table:style-name="ce96" table:number-columns-repeated="2"/>
            <table:table-cell table:number-columns-repeated="1014"/>
          </table:table-row>
          <table:table-row table:style-name="ro5">
            <table:table-cell table:style-name="ce5"/>
            <table:table-cell table:style-name="ce18" office:value-type="string" calcext:value-type="string">
              <text:p>4.26</text:p>
            </table:table-cell>
            <table:table-cell table:style-name="ce18" office:value-type="float" office:value="93189" calcext:value-type="float">
              <text:p>93189</text:p>
            </table:table-cell>
            <table:table-cell table:style-name="ce18" office:value-type="string" calcext:value-type="string">
              <text:p>SINAPI</text:p>
            </table:table-cell>
            <table:table-cell table:style-name="ce50" office:value-type="string" calcext:value-type="string">
              <text:p>VERGA MOLDADA IN LOCO EM CONCRETO PARA PORTAS COM MAIS 1,5 M DE VÃO.</text:p>
            </table:table-cell>
            <table:table-cell table:style-name="ce18" office:value-type="string" calcext:value-type="string">
              <text:p>m</text:p>
            </table:table-cell>
            <table:table-cell table:style-name="ce75" table:formula="of:=(2.8+0.6)+(3*(2.6+0.6))" office:value-type="float" office:value="13" calcext:value-type="float">
              <text:p>13,00 </text:p>
            </table:table-cell>
            <table:table-cell table:style-name="ce75" office:value-type="float" office:value="44.22" calcext:value-type="float">
              <text:p>44,22 </text:p>
            </table:table-cell>
            <table:table-cell table:style-name="ce96" table:formula="of:=[.H89]+([.H89]*[.$J7])" office:value-type="float" office:value="55.275" calcext:value-type="float">
              <text:p>55,28 </text:p>
            </table:table-cell>
            <table:table-cell table:style-name="ce96" table:formula="of:=ROUND([.I89]*[.G89];2)" office:value-type="float" office:value="718.58" calcext:value-type="float">
              <text:p>718,58 </text:p>
            </table:table-cell>
            <table:table-cell table:number-columns-repeated="1014"/>
          </table:table-row>
          <table:table-row table:style-name="ro5">
            <table:table-cell table:style-name="ce5"/>
            <table:table-cell table:style-name="ce18" office:value-type="string" calcext:value-type="string">
              <text:p>4.27</text:p>
            </table:table-cell>
            <table:table-cell table:style-name="ce18" office:value-type="float" office:value="93188" calcext:value-type="float">
              <text:p>93188</text:p>
            </table:table-cell>
            <table:table-cell table:style-name="ce18" office:value-type="string" calcext:value-type="string">
              <text:p>SINAPI</text:p>
            </table:table-cell>
            <table:table-cell table:style-name="ce50" office:value-type="string" calcext:value-type="string">
              <text:p>VERGA MOLDADA IN LOCO EM CONCRETO PARA PORTAS COM ATÉ 1,5 M DE VÃO.</text:p>
            </table:table-cell>
            <table:table-cell table:style-name="ce18" office:value-type="string" calcext:value-type="string">
              <text:p>m</text:p>
            </table:table-cell>
            <table:table-cell table:style-name="ce75" table:formula="of:=(19*(0.9+0.4)+(19*(0.8+0.4)))" office:value-type="float" office:value="47.5" calcext:value-type="float">
              <text:p>47,50 </text:p>
            </table:table-cell>
            <table:table-cell table:style-name="ce75" office:value-type="float" office:value="40.34" calcext:value-type="float">
              <text:p>40,34 </text:p>
            </table:table-cell>
            <table:table-cell table:style-name="ce96" table:formula="of:=[.H90]+([.H90]*[.$J7])" office:value-type="float" office:value="50.425" calcext:value-type="float">
              <text:p>50,43 </text:p>
            </table:table-cell>
            <table:table-cell table:style-name="ce96" table:formula="of:=ROUND([.I90]*[.G90];2)" office:value-type="float" office:value="2395.19" calcext:value-type="float">
              <text:p>2.395,19 </text:p>
            </table:table-cell>
            <table:table-cell table:number-columns-repeated="1014"/>
          </table:table-row>
          <table:table-row table:style-name="ro5">
            <table:table-cell table:style-name="ce5"/>
            <table:table-cell table:style-name="ce18" office:value-type="string" calcext:value-type="string">
              <text:p>4.28</text:p>
            </table:table-cell>
            <table:table-cell table:style-name="ce18" office:value-type="float" office:value="93187" calcext:value-type="float">
              <text:p>93187</text:p>
            </table:table-cell>
            <table:table-cell table:style-name="ce18" office:value-type="string" calcext:value-type="string">
              <text:p>SINAPI</text:p>
            </table:table-cell>
            <table:table-cell table:style-name="ce50" office:value-type="string" calcext:value-type="string">
              <text:p>VERGA MOLDADA IN LOCO EM CONCRETO PARA JANELAS COM MAIS DE 1,5 M DE VÃO</text:p>
            </table:table-cell>
            <table:table-cell table:style-name="ce18" office:value-type="string" calcext:value-type="string">
              <text:p>m</text:p>
            </table:table-cell>
            <table:table-cell table:style-name="ce75" table:formula="of:=(10*2.4)+(10*2.6)+(6*3)+(13*3.1)+(5*3.6)+(4*3.3)" office:value-type="float" office:value="139.5" calcext:value-type="float">
              <text:p>139,50 </text:p>
            </table:table-cell>
            <table:table-cell table:style-name="ce75" office:value-type="float" office:value="43.55" calcext:value-type="float">
              <text:p>43,55 </text:p>
            </table:table-cell>
            <table:table-cell table:style-name="ce96" table:formula="of:=[.H91]+([.H91]*[.$J7])" office:value-type="float" office:value="54.4375" calcext:value-type="float">
              <text:p>54,44 </text:p>
            </table:table-cell>
            <table:table-cell table:style-name="ce96" table:formula="of:=ROUND([.I91]*[.G91];2)" office:value-type="float" office:value="7594.03" calcext:value-type="float">
              <text:p>7.594,03 </text:p>
            </table:table-cell>
            <table:table-cell table:number-columns-repeated="1014"/>
          </table:table-row>
          <table:table-row table:style-name="ro5">
            <table:table-cell table:style-name="ce5"/>
            <table:table-cell table:style-name="ce18" office:value-type="string" calcext:value-type="string">
              <text:p>4.29</text:p>
            </table:table-cell>
            <table:table-cell table:style-name="ce18" office:value-type="float" office:value="93186" calcext:value-type="float">
              <text:p>93186</text:p>
            </table:table-cell>
            <table:table-cell table:style-name="ce18" office:value-type="string" calcext:value-type="string">
              <text:p>SINAPI</text:p>
            </table:table-cell>
            <table:table-cell table:style-name="ce50" office:value-type="string" calcext:value-type="string">
              <text:p>VERGA MOLDADA IN LOCO EM CONCRETO PARA JANELAS COM ATÉ DE 1,5 M DE VÃO</text:p>
            </table:table-cell>
            <table:table-cell table:style-name="ce18" office:value-type="string" calcext:value-type="string">
              <text:p>m</text:p>
            </table:table-cell>
            <table:table-cell table:style-name="ce75" table:formula="of:=(15*0.9)+(1.2)+(1.5)+(7*1.8)" office:value-type="float" office:value="28.8" calcext:value-type="float">
              <text:p>28,80 </text:p>
            </table:table-cell>
            <table:table-cell table:style-name="ce75" office:value-type="float" office:value="39.32" calcext:value-type="float">
              <text:p>39,32 </text:p>
            </table:table-cell>
            <table:table-cell table:style-name="ce96" table:formula="of:=[.H92]+([.H92]*[.$J7])" office:value-type="float" office:value="49.15" calcext:value-type="float">
              <text:p>49,15 </text:p>
            </table:table-cell>
            <table:table-cell table:style-name="ce96" table:formula="of:=ROUND([.I92]*[.G92];2)" office:value-type="float" office:value="1415.52" calcext:value-type="float">
              <text:p>1.415,52 </text:p>
            </table:table-cell>
            <table:table-cell table:number-columns-repeated="1014"/>
          </table:table-row>
          <table:table-row table:style-name="ro5">
            <table:table-cell table:style-name="ce5"/>
            <table:table-cell table:style-name="ce18" office:value-type="string" calcext:value-type="string">
              <text:p>4.30</text:p>
            </table:table-cell>
            <table:table-cell table:style-name="ce18" office:value-type="float" office:value="93197" calcext:value-type="float">
              <text:p>93197</text:p>
            </table:table-cell>
            <table:table-cell table:style-name="ce18" office:value-type="string" calcext:value-type="string">
              <text:p>SINAPI</text:p>
            </table:table-cell>
            <table:table-cell table:style-name="ce50" office:value-type="string" calcext:value-type="string">
              <text:p>CONTRAVERGA MOLDADA IN LOCO EM CONCRETO PARA VÃOS DE MAIS DE 1,5 M</text:p>
            </table:table-cell>
            <table:table-cell table:style-name="ce18" office:value-type="string" calcext:value-type="string">
              <text:p>m</text:p>
            </table:table-cell>
            <table:table-cell table:style-name="ce75" office:value-type="float" office:value="139.5" calcext:value-type="float">
              <text:p>139,50 </text:p>
            </table:table-cell>
            <table:table-cell table:style-name="ce75" office:value-type="float" office:value="40.67" calcext:value-type="float">
              <text:p>40,67 </text:p>
            </table:table-cell>
            <table:table-cell table:style-name="ce96" table:formula="of:=[.H93]+([.H93]*[.$J7])" office:value-type="float" office:value="50.8375" calcext:value-type="float">
              <text:p>50,84 </text:p>
            </table:table-cell>
            <table:table-cell table:style-name="ce96" table:formula="of:=ROUND([.I93]*[.G93];2)" office:value-type="float" office:value="7091.83" calcext:value-type="float">
              <text:p>7.091,83 </text:p>
            </table:table-cell>
            <table:table-cell table:number-columns-repeated="1014"/>
          </table:table-row>
          <table:table-row table:style-name="ro5">
            <table:table-cell table:style-name="ce5"/>
            <table:table-cell table:style-name="ce18" office:value-type="string" calcext:value-type="string">
              <text:p>4.31</text:p>
            </table:table-cell>
            <table:table-cell table:style-name="ce18" office:value-type="float" office:value="93196" calcext:value-type="float">
              <text:p>93196</text:p>
            </table:table-cell>
            <table:table-cell table:style-name="ce18" office:value-type="string" calcext:value-type="string">
              <text:p>SINAPI</text:p>
            </table:table-cell>
            <table:table-cell table:style-name="ce47" office:value-type="string" calcext:value-type="string">
              <text:p>CONTRAVERGA MOLDADA IN LOCO EM CONCRETO PARA VÃOS DE ATÉ 1,5 M</text:p>
            </table:table-cell>
            <table:table-cell table:style-name="ce18" office:value-type="string" calcext:value-type="string">
              <text:p>m</text:p>
            </table:table-cell>
            <table:table-cell table:style-name="ce75" office:value-type="float" office:value="28.8" calcext:value-type="float">
              <text:p>28,80 </text:p>
            </table:table-cell>
            <table:table-cell table:style-name="ce75" office:value-type="float" office:value="37.13" calcext:value-type="float">
              <text:p>37,13 </text:p>
            </table:table-cell>
            <table:table-cell table:style-name="ce96" table:formula="of:=[.H94]+([.H94]*[.$J7])" office:value-type="float" office:value="46.4125" calcext:value-type="float">
              <text:p>46,41 </text:p>
            </table:table-cell>
            <table:table-cell table:style-name="ce96" table:formula="of:=ROUND([.I94]*[.G94];2)" office:value-type="float" office:value="1336.68" calcext:value-type="float">
              <text:p>1.336,68 </text:p>
            </table:table-cell>
            <table:table-cell table:number-columns-repeated="1014"/>
          </table:table-row>
          <table:table-row table:style-name="ro5">
            <table:table-cell table:style-name="ce5"/>
            <table:table-cell table:style-name="ce18" table:number-columns-repeated="3"/>
            <table:table-cell table:style-name="ce49" office:value-type="string" calcext:value-type="string">
              <text:p>JUNTAS</text:p>
            </table:table-cell>
            <table:table-cell table:style-name="ce18"/>
            <table:table-cell table:style-name="ce75" table:number-columns-repeated="2"/>
            <table:table-cell table:style-name="ce96" table:number-columns-repeated="2"/>
            <table:table-cell table:number-columns-repeated="1014"/>
          </table:table-row>
          <table:table-row table:style-name="ro5">
            <table:table-cell table:style-name="ce5"/>
            <table:table-cell table:style-name="ce18" office:value-type="string" calcext:value-type="string">
              <text:p>4.32</text:p>
            </table:table-cell>
            <table:table-cell table:style-name="ce18" table:number-columns-repeated="2"/>
            <table:table-cell table:style-name="ce47" office:value-type="string" calcext:value-type="string">
              <text:p>JUNTA DE DILATAÇÃO COM ISOPOR 10MM</text:p>
            </table:table-cell>
            <table:table-cell table:style-name="ce18" office:value-type="string" calcext:value-type="string">
              <text:p>M</text:p>
            </table:table-cell>
            <table:table-cell table:style-name="ce75" table:formula="of:=(31*2)+12" office:value-type="float" office:value="74" calcext:value-type="float">
              <text:p>74,00 </text:p>
            </table:table-cell>
            <table:table-cell table:style-name="ce75" office:value-type="float" office:value="13.94" calcext:value-type="float">
              <text:p>13,94 </text:p>
            </table:table-cell>
            <table:table-cell table:style-name="ce96" table:formula="of:=[.H96]+([.H96]*[.$J7])" office:value-type="float" office:value="17.425" calcext:value-type="float">
              <text:p>17,43 </text:p>
            </table:table-cell>
            <table:table-cell table:style-name="ce96" table:formula="of:=ROUND([.I96]*[.G96];2)" office:value-type="float" office:value="1289.45" calcext:value-type="float">
              <text:p>1.289,45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19"/>
            <table:table-cell table:style-name="ce28" table:number-columns-repeated="4"/>
            <table:table-cell table:style-name="ce37"/>
            <table:table-cell table:style-name="ce95" office:value-type="string" office:string-value="Subtotal " calcext:value-type="string">
              <text:p>Subtotal <text:s/></text:p>
            </table:table-cell>
            <table:table-cell table:style-name="ce111"/>
            <table:table-cell table:style-name="ce137" table:formula="of:=SUM([.J62:.J96])" office:value-type="float" office:value="314323.03" calcext:value-type="float">
              <text:p>314.323,03 </text:p>
            </table:table-cell>
            <table:table-cell table:number-columns-repeated="1014"/>
          </table:table-row>
        </table:table-row-group>
        <table:table-row table:style-name="ro2">
          <table:table-cell table:style-name="ce5" table:number-columns-repeated="4"/>
          <table:table-cell table:style-name="ce43"/>
          <table:table-cell table:style-name="ce5"/>
          <table:table-cell table:number-columns-repeated="2"/>
          <table:table-cell table:style-name="ce9" table:number-columns-repeated="2"/>
          <table:table-cell table:number-columns-repeated="1014"/>
        </table:table-row>
        <table:table-row table:style-name="ro2">
          <table:table-cell table:style-name="ce5"/>
          <table:table-cell table:style-name="ce17" office:value-type="float" office:value="5" calcext:value-type="float">
            <text:p>5</text:p>
          </table:table-cell>
          <table:table-cell table:style-name="ce17" table:number-columns-repeated="2"/>
          <table:table-cell table:style-name="ce44" office:value-type="string" calcext:value-type="string">
            <text:p>SISTEMA DE VEDAÇÃO VERTICAL INTERNO E EXTERNO (PAREDES)</text:p>
          </table:table-cell>
          <table:table-cell table:style-name="ce44"/>
          <table:table-cell table:style-name="ce77" table:number-columns-repeated="3"/>
          <table:table-cell table:style-name="ce103" table:formula="of:=[.J108]" office:value-type="float" office:value="136807.85" calcext:value-type="float">
            <text:p>136.807,85 </text:p>
          </table:table-cell>
          <table:table-cell table:number-columns-repeated="1014"/>
        </table:table-row>
        <table:table-row-group>
          <table:table-row table:style-name="ro2">
            <table:table-cell table:style-name="ce5"/>
            <table:table-cell table:style-name="ce21" table:number-columns-repeated="3"/>
            <table:table-cell table:style-name="ce48" office:value-type="string" calcext:value-type="string">
              <text:p>ALVENARIA DE VEDAÇÃO</text:p>
            </table:table-cell>
            <table:table-cell table:style-name="ce20"/>
            <table:table-cell table:style-name="ce75" table:number-columns-repeated="2"/>
            <table:table-cell table:style-name="ce96" table:number-columns-repeated="2"/>
            <table:table-cell table:number-columns-repeated="1014"/>
          </table:table-row>
          <table:table-row table:style-name="ro9">
            <table:table-cell table:style-name="ce5"/>
            <table:table-cell table:style-name="ce20" office:value-type="string" calcext:value-type="string">
              <text:p>5.1</text:p>
            </table:table-cell>
            <table:table-cell table:style-name="ce20" office:value-type="float" office:value="87491" calcext:value-type="float">
              <text:p>87491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ALVENARIA DE VEDAÇÃO DE BLOCOS CERÂMICOS FURADOS NA VERTICAL DE 14X19X39CM (ESPESSURA 14CM) DE PAREDES COM ÁREA LÍQUIDA MAIOR OU IGUAL A 6M² SEM VÃOS E ARGAMASSA DE ASSENTAMENTO COM PREPARO EM BETONEIRA.</text:p>
            </table:table-cell>
            <table:table-cell table:style-name="ce20" office:value-type="string" calcext:value-type="string">
              <text:p>m²</text:p>
            </table:table-cell>
            <table:table-cell table:style-name="ce75" table:formula="of:=((3*118.15)+(328.65*3)+(23.1*5)+(8.57*2.05)+(15.6*3))-(113.84+112.76)" office:value-type="float" office:value="1293.6685" calcext:value-type="float">
              <text:p>1.293,67 </text:p>
            </table:table-cell>
            <table:table-cell table:style-name="ce75" office:value-type="float" office:value="51.07" calcext:value-type="float">
              <text:p>51,07 </text:p>
            </table:table-cell>
            <table:table-cell table:style-name="ce96" table:formula="of:=[.H101]+([.H101]*[.$J7])" office:value-type="float" office:value="63.8375" calcext:value-type="float">
              <text:p>63,84 </text:p>
            </table:table-cell>
            <table:table-cell table:style-name="ce96" table:formula="of:=ROUND([.I101]*[.G101];2)" office:value-type="float" office:value="82584.56" calcext:value-type="float">
              <text:p>82.584,56 </text:p>
            </table:table-cell>
            <table:table-cell table:number-columns-repeated="1014"/>
          </table:table-row>
          <table:table-row table:style-name="ro10">
            <table:table-cell table:style-name="ce5"/>
            <table:table-cell table:style-name="ce20" office:value-type="string" calcext:value-type="string">
              <text:p>5.2</text:p>
            </table:table-cell>
            <table:table-cell table:style-name="ce20" office:value-type="float" office:value="87491" calcext:value-type="float">
              <text:p>87491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ALVENARIA DE VEDAÇÃO DE BLOCOS CERÂMICOS FURADOS NA VERTICAL DE 14X19X39CM (ESPESSURA 14CM) DE PAREDES COM ÁREA LÍQUIDA MAIOR OU IGUAL A 6M² SEM VÃOS E ARGAMASSA DE ASSENTAMENTO COM PREPARO EM BETONEIRA.(PLATIBANDA)</text:p>
            </table:table-cell>
            <table:table-cell table:style-name="ce20" office:value-type="string" calcext:value-type="string">
              <text:p>m²</text:p>
            </table:table-cell>
            <table:table-cell table:style-name="ce75" table:formula="of:=((60.86+18.7)*1.4)+((46.5+11.8)*0.8)+((20.3+30.9)*0.8)+((16.6+10.9)*0.85)+((29.4+30.9)*1.05)" office:value-type="float" office:value="285.674" calcext:value-type="float">
              <text:p>285,67 </text:p>
            </table:table-cell>
            <table:table-cell table:style-name="ce75" office:value-type="float" office:value="51.07" calcext:value-type="float">
              <text:p>51,07 </text:p>
            </table:table-cell>
            <table:table-cell table:style-name="ce96" table:formula="of:=[.H102]+([.H102]*[.$J7])" office:value-type="float" office:value="63.8375" calcext:value-type="float">
              <text:p>63,84 </text:p>
            </table:table-cell>
            <table:table-cell table:style-name="ce96" table:formula="of:=ROUND([.I102]*[.G102];2)" office:value-type="float" office:value="18236.71" calcext:value-type="float">
              <text:p>18.236,71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20" office:value-type="string" calcext:value-type="string">
              <text:p>5.3</text:p>
            </table:table-cell>
            <table:table-cell table:style-name="ce20" office:value-type="float" office:value="93201" calcext:value-type="float">
              <text:p>93201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Fixação (Encunhamento) de alvenaria de vedação com argamassa alicada com colher</text:p>
            </table:table-cell>
            <table:table-cell table:style-name="ce20" office:value-type="string" calcext:value-type="string">
              <text:p>m</text:p>
            </table:table-cell>
            <table:table-cell table:style-name="ce75" table:formula="of:=118.15+328.65+23.1+8.57+15.6" office:value-type="float" office:value="494.07" calcext:value-type="float">
              <text:p>494,07 </text:p>
            </table:table-cell>
            <table:table-cell table:style-name="ce75" office:value-type="float" office:value="5.07" calcext:value-type="float">
              <text:p>5,07 </text:p>
            </table:table-cell>
            <table:table-cell table:style-name="ce96" table:formula="of:=[.H103]+([.H103]*[.$J7])" office:value-type="float" office:value="6.3375" calcext:value-type="float">
              <text:p>6,34 </text:p>
            </table:table-cell>
            <table:table-cell table:style-name="ce96" table:formula="of:=ROUND([.I103]*[.G103];2)" office:value-type="float" office:value="3131.17" calcext:value-type="float">
              <text:p>3.131,17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20" office:value-type="string" calcext:value-type="string">
              <text:p>5.4</text:p>
            </table:table-cell>
            <table:table-cell table:style-name="ce20" office:value-type="string" calcext:value-type="string">
              <text:p>73909/1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DIVISORIA EM MADEIRA COMPENSADA RESINADA ESPESSURA 6MM, REVESTIMENTO LAMINADO, ESTRUTURADA EM MADEIRA DE LEI</text:p>
            </table:table-cell>
            <table:table-cell table:style-name="ce20" office:value-type="string" calcext:value-type="string">
              <text:p>m²</text:p>
            </table:table-cell>
            <table:table-cell table:style-name="ce75" table:formula="of:=1.65*24.48" office:value-type="float" office:value="40.392" calcext:value-type="float">
              <text:p>40,39 </text:p>
            </table:table-cell>
            <table:table-cell table:style-name="ce75" office:value-type="float" office:value="212.33" calcext:value-type="float">
              <text:p>212,33 </text:p>
            </table:table-cell>
            <table:table-cell table:style-name="ce96" table:formula="of:=[.H104]+([.H104]*[.$J7])" office:value-type="float" office:value="265.4125" calcext:value-type="float">
              <text:p>265,41 </text:p>
            </table:table-cell>
            <table:table-cell table:style-name="ce96" table:formula="of:=ROUND([.I104]*[.G104];2)" office:value-type="float" office:value="10720.54" calcext:value-type="float">
              <text:p>10.720,54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20" table:number-columns-repeated="3"/>
            <table:table-cell table:style-name="ce48" office:value-type="string" calcext:value-type="string">
              <text:p>ALVENARIA DE MUROS E MURETAS </text:p>
            </table:table-cell>
            <table:table-cell table:style-name="ce20"/>
            <table:table-cell table:style-name="ce75" table:number-columns-repeated="2"/>
            <table:table-cell table:style-name="ce96" table:number-columns-repeated="2"/>
            <table:table-cell table:number-columns-repeated="1014"/>
          </table:table-row>
          <table:table-row table:style-name="ro11">
            <table:table-cell table:style-name="ce5"/>
            <table:table-cell table:style-name="ce20" office:value-type="string" calcext:value-type="string">
              <text:p>5.5</text:p>
            </table:table-cell>
            <table:table-cell table:style-name="ce20" office:value-type="float" office:value="87489" calcext:value-type="float">
              <text:p>87489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ALVENARIA DE VEDAÇÃO DE BLOCOS CERÂMICOS FURADOS NA VERTICAL DE 9X19X39CM (ESPESSURA 9CM) DE PAREDES COM ÁREA LÍQUIDA MAIOR OU IGUAL A 6M² SEM VÃOS E ARGAMASSA DE ASSENTAMENTO COM PREPARO EM BETONEIRA.(SOLÁRIO E ÁREA DE SERVIÇO EXTERNA)</text:p>
            </table:table-cell>
            <table:table-cell table:style-name="ce20" office:value-type="string" calcext:value-type="string">
              <text:p>m²</text:p>
            </table:table-cell>
            <table:table-cell table:style-name="ce75" table:formula="of:=(8.2*2)+(23*1)+(4.1*2.5)+((6.25+2.65)*2)" office:value-type="float" office:value="67.45" calcext:value-type="float">
              <text:p>67,45 </text:p>
            </table:table-cell>
            <table:table-cell table:style-name="ce75" office:value-type="float" office:value="36.62" calcext:value-type="float">
              <text:p>36,62 </text:p>
            </table:table-cell>
            <table:table-cell table:style-name="ce96" table:formula="of:=[.H106]+([.H106]*[.$J7])" office:value-type="float" office:value="45.775" calcext:value-type="float">
              <text:p>45,78 </text:p>
            </table:table-cell>
            <table:table-cell table:style-name="ce96" table:formula="of:=ROUND([.I106]*[.G106];2)" office:value-type="float" office:value="3087.52" calcext:value-type="float">
              <text:p>3.087,52 </text:p>
            </table:table-cell>
            <table:table-cell table:number-columns-repeated="1014"/>
          </table:table-row>
          <table:table-row table:style-name="ro10">
            <table:table-cell table:style-name="ce5"/>
            <table:table-cell table:style-name="ce20" office:value-type="string" calcext:value-type="string">
              <text:p>5.6</text:p>
            </table:table-cell>
            <table:table-cell table:style-name="ce20" office:value-type="float" office:value="87455" calcext:value-type="float">
              <text:p>87455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ALVENARIA DE VEDAÇÃO DE BLOCOS CERÂMICOS FURADOS NA VERTICAL DE 14X19X39CM (ESPESSURA 14CM) DE PAREDES COM ÁREA LÍQUIDA MAIOR OU IGUAL A 6M² SEM VÃOS E ARGAMASSA DE ASSENTAMENTO COM PREPARO EM BETONEIRA.(MUROS EXTERNOS)</text:p>
            </table:table-cell>
            <table:table-cell table:style-name="ce20" office:value-type="string" calcext:value-type="string">
              <text:p>m²</text:p>
            </table:table-cell>
            <table:table-cell table:style-name="ce75" table:formula="of:=((38.8+54.3)*2)+((74+2.71+56.55)*0.5)+(18.5*0.2)" office:value-type="float" office:value="256.53" calcext:value-type="float">
              <text:p>256,53 </text:p>
            </table:table-cell>
            <table:table-cell table:style-name="ce75" office:value-type="float" office:value="59.4" calcext:value-type="float">
              <text:p>59,40 </text:p>
            </table:table-cell>
            <table:table-cell table:style-name="ce96" table:formula="of:=[.H107]+([.H107]*[.$J7])" office:value-type="float" office:value="74.25" calcext:value-type="float">
              <text:p>74,25 </text:p>
            </table:table-cell>
            <table:table-cell table:style-name="ce96" table:formula="of:=ROUND([.I107]*[.G107];2)" office:value-type="float" office:value="19047.35" calcext:value-type="float">
              <text:p>19.047,35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19"/>
            <table:table-cell table:style-name="ce28" table:number-columns-repeated="4"/>
            <table:table-cell table:style-name="ce37"/>
            <table:table-cell table:style-name="ce95" office:value-type="string" office:string-value="Subtotal " calcext:value-type="string">
              <text:p>Subtotal <text:s/></text:p>
            </table:table-cell>
            <table:table-cell table:style-name="ce112"/>
            <table:table-cell table:style-name="ce137" table:formula="of:=SUM([.J100:.J107])" office:value-type="float" office:value="136807.85" calcext:value-type="float">
              <text:p>136.807,85 </text:p>
            </table:table-cell>
            <table:table-cell table:number-columns-repeated="1014"/>
          </table:table-row>
        </table:table-row-group>
        <table:table-row table:style-name="ro2">
          <table:table-cell table:style-name="ce5" table:number-columns-repeated="4"/>
          <table:table-cell table:style-name="ce43"/>
          <table:table-cell table:style-name="ce5"/>
          <table:table-cell table:number-columns-repeated="2"/>
          <table:table-cell table:style-name="ce5"/>
          <table:table-cell table:style-name="ce138"/>
          <table:table-cell table:number-columns-repeated="1014"/>
        </table:table-row>
        <table:table-row table:style-name="ro2">
          <table:table-cell table:style-name="ce5"/>
          <table:table-cell table:style-name="ce17" office:value-type="float" office:value="6" calcext:value-type="float">
            <text:p>6</text:p>
          </table:table-cell>
          <table:table-cell table:style-name="ce29" table:number-columns-repeated="2"/>
          <table:table-cell table:style-name="ce44" office:value-type="string" calcext:value-type="string">
            <text:p>ESQUADRIAS </text:p>
          </table:table-cell>
          <table:table-cell table:style-name="ce44"/>
          <table:table-cell table:style-name="ce77" table:number-columns-repeated="3"/>
          <table:table-cell table:style-name="ce103" table:formula="of:=[.J132]" office:value-type="float" office:value="177377.66" calcext:value-type="float">
            <text:p>177.377,66 </text:p>
          </table:table-cell>
          <table:table-cell table:number-columns-repeated="1014"/>
        </table:table-row>
        <table:table-row-group>
          <table:table-row table:style-name="ro2">
            <table:table-cell table:style-name="ce5"/>
            <table:table-cell table:style-name="ce15" table:number-columns-repeated="3"/>
            <table:table-cell table:style-name="ce51" office:value-type="string" calcext:value-type="string">
              <text:p>PORTAS DE MADEIRA</text:p>
            </table:table-cell>
            <table:table-cell table:style-name="ce51"/>
            <table:table-cell table:style-name="ce75"/>
            <table:table-cell table:style-name="ce97" table:number-columns-repeated="2"/>
            <table:table-cell table:style-name="ce139"/>
            <table:table-cell table:number-columns-repeated="1014"/>
          </table:table-row>
          <table:table-row table:style-name="ro12">
            <table:table-cell table:style-name="ce5"/>
            <table:table-cell table:style-name="ce20" office:value-type="string" calcext:value-type="string">
              <text:p>6.11</text:p>
            </table:table-cell>
            <table:table-cell table:style-name="ce20" office:value-type="float" office:value="90843" calcext:value-type="float">
              <text:p>90843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KIT DE PORTA DE MADEIRA PARA PINTURA, SEMI-OCA (LEVE OU MÉDIA), PADRÃO MÉDIO, 80X210CM, ESPESSURA DE 3,5CM, ITENS INCLUSOS: DOBRADIÇAS, MONTAGEM E INSTALAÇÃO DO BATENTE, FECHADURA COM EXECUÇÃO DO FURO - FORNECIMENTO E INSTALAÇÃO – CONFORME PROJETO</text:p>
            </table:table-cell>
            <table:table-cell table:style-name="ce18" office:value-type="string" calcext:value-type="string">
              <text:p>un</text:p>
            </table:table-cell>
            <table:table-cell table:style-name="ce75" office:value-type="float" office:value="15" calcext:value-type="float">
              <text:p>15,00 </text:p>
            </table:table-cell>
            <table:table-cell table:style-name="ce75" office:value-type="float" office:value="733.02" calcext:value-type="float">
              <text:p>733,02 </text:p>
            </table:table-cell>
            <table:table-cell table:style-name="ce96" table:formula="of:=[.H112]+([.H112]*[.$J7])" office:value-type="float" office:value="916.275" calcext:value-type="float">
              <text:p>916,28 </text:p>
            </table:table-cell>
            <table:table-cell table:style-name="ce96" table:formula="of:=ROUND([.I112]*[.G112];2)" office:value-type="float" office:value="13744.13" calcext:value-type="float">
              <text:p>13.744,13 </text:p>
            </table:table-cell>
            <table:table-cell table:number-columns-repeated="1014"/>
          </table:table-row>
          <table:table-row table:style-name="ro12">
            <table:table-cell table:style-name="ce5"/>
            <table:table-cell table:style-name="ce20" office:value-type="string" calcext:value-type="string">
              <text:p>6.2</text:p>
            </table:table-cell>
            <table:table-cell table:style-name="ce20" office:value-type="string" calcext:value-type="string">
              <text:p>90843-COMPOSIÇÃO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KIT DE PORTA DE MADEIRA PARA PINTURA, SEMI-OCA (LEVE OU MÉDIA), PADRÃO MÉDIO, 80X240CM, ESPESSURA DE 3,5CM, ITENS INCLUSOS: DOBRADIÇAS, MONTAGEM E INSTALAÇÃO DO BATENTE, FECHADURA COM EXECUÇÃO DO FURO - FORNECIMENTO E INSTALAÇÃO – CONFORME PROJETO</text:p>
            </table:table-cell>
            <table:table-cell table:style-name="ce18" office:value-type="string" calcext:value-type="string">
              <text:p>un</text:p>
            </table:table-cell>
            <table:table-cell table:style-name="ce75" office:value-type="float" office:value="4" calcext:value-type="float">
              <text:p>4,00 </text:p>
            </table:table-cell>
            <table:table-cell table:style-name="ce75" table:formula="of:=733.02/(0.8*2.1)*(0.8*2.4)" office:value-type="float" office:value="837.737142857143" calcext:value-type="float">
              <text:p>837,74 </text:p>
            </table:table-cell>
            <table:table-cell table:style-name="ce96" table:formula="of:=[.H113]+([.H113]*[.$J7])" office:value-type="float" office:value="1047.17142857143" calcext:value-type="float">
              <text:p>1.047,17 </text:p>
            </table:table-cell>
            <table:table-cell table:style-name="ce96" table:formula="of:=ROUND([.I113]*[.G113];2)" office:value-type="float" office:value="4188.69" calcext:value-type="float">
              <text:p>4.188,69 </text:p>
            </table:table-cell>
            <table:table-cell table:style-name="ce142"/>
            <table:table-cell table:style-name="ce144" table:number-columns-repeated="1013"/>
          </table:table-row>
          <table:table-row table:style-name="ro12">
            <table:table-cell table:style-name="ce5"/>
            <table:table-cell table:style-name="ce20" office:value-type="string" calcext:value-type="string">
              <text:p>6.3</text:p>
            </table:table-cell>
            <table:table-cell table:style-name="ce20" office:value-type="float" office:value="90844" calcext:value-type="float">
              <text:p>90844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KIT DE PORTA DE MADEIRA PARA PINTURA, SEMI-OCA (LEVE OU MÉDIA), PADRÃO MÉDIO, 90X210CM, ESPESSURA DE 3,5CM, ITENS INCLUSOS: DOBRADIÇAS, MONTAGEM E INSTALAÇÃO DO BATENTE, FECHADURA COM EXECUÇÃO DO FURO - FORNECIMENTO E INSTALAÇÃO – CONFORME PROJETO</text:p>
            </table:table-cell>
            <table:table-cell table:style-name="ce18" office:value-type="string" calcext:value-type="string">
              <text:p>un</text:p>
            </table:table-cell>
            <table:table-cell table:style-name="ce75" office:value-type="float" office:value="2" calcext:value-type="float">
              <text:p>2,00 </text:p>
            </table:table-cell>
            <table:table-cell table:style-name="ce75" office:value-type="float" office:value="765.73" calcext:value-type="float">
              <text:p>765,73 </text:p>
            </table:table-cell>
            <table:table-cell table:style-name="ce96" table:formula="of:=[.H114]+([.H114]*[.$J7])" office:value-type="float" office:value="957.1625" calcext:value-type="float">
              <text:p>957,16 </text:p>
            </table:table-cell>
            <table:table-cell table:style-name="ce96" table:formula="of:=ROUND([.I114]*[.G114];2)" office:value-type="float" office:value="1914.33" calcext:value-type="float">
              <text:p>1.914,33 </text:p>
            </table:table-cell>
            <table:table-cell table:style-name="ce142"/>
            <table:table-cell table:number-columns-repeated="1013"/>
          </table:table-row>
          <table:table-row table:style-name="ro13">
            <table:table-cell table:style-name="ce5"/>
            <table:table-cell table:style-name="ce20" office:value-type="string" calcext:value-type="string">
              <text:p>6.4</text:p>
            </table:table-cell>
            <table:table-cell table:style-name="ce20" office:value-type="string" calcext:value-type="string">
              <text:p>90844-COMPOSIÇÃO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KIT DE PORTA DE MADEIRA PARA PINTURA, SEMI-OCA (LEVE OU MÉDIA), PADRÃO MÉDIO, 90X240CM, ESPESSURA DE 3,5CM, ITENS INCLUSOS: DOBRADIÇAS, MONTAGEM E INSTALAÇÃO DO BATENTE, FECHADURA COM EXECUÇÃO DO FURO - FORNECIMENTO E INSTALAÇÃO – CONFORME PROJETO</text:p>
            </table:table-cell>
            <table:table-cell table:style-name="ce18" office:value-type="string" calcext:value-type="string">
              <text:p>un</text:p>
            </table:table-cell>
            <table:table-cell table:style-name="ce75" office:value-type="float" office:value="11" calcext:value-type="float">
              <text:p>11,00 </text:p>
            </table:table-cell>
            <table:table-cell table:style-name="ce75" table:formula="of:=765.73/(0.8*2.1)*(0.8*2.4)" office:value-type="float" office:value="875.12" calcext:value-type="float">
              <text:p>875,12 </text:p>
            </table:table-cell>
            <table:table-cell table:style-name="ce96" table:formula="of:=[.H115]+([.H115]*[.$J7])" office:value-type="float" office:value="1093.9" calcext:value-type="float">
              <text:p>1.093,90 </text:p>
            </table:table-cell>
            <table:table-cell table:style-name="ce96" table:formula="of:=ROUND([.I115]*[.G115];2)" office:value-type="float" office:value="12032.9" calcext:value-type="float">
              <text:p>12.032,90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21"/>
            <table:table-cell table:style-name="ce20" table:number-columns-repeated="2"/>
            <table:table-cell table:style-name="ce48" office:value-type="string" calcext:value-type="string">
              <text:p>FERRAGENS E ACESSÓRIOS</text:p>
            </table:table-cell>
            <table:table-cell table:style-name="ce20"/>
            <table:table-cell table:style-name="ce75" table:number-columns-repeated="2"/>
            <table:table-cell table:style-name="ce96" table:number-columns-repeated="2"/>
            <table:table-cell table:number-columns-repeated="1014"/>
          </table:table-row>
          <table:table-row table:style-name="ro2">
            <table:table-cell table:style-name="ce5"/>
            <table:table-cell table:style-name="ce20" office:value-type="string" calcext:value-type="string">
              <text:p>6.5</text:p>
            </table:table-cell>
            <table:table-cell table:style-name="ce20" office:value-type="float" office:value="91306" calcext:value-type="float">
              <text:p>91306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Fechadura de embutir completa (PORTAS VENEZIANAS)</text:p>
            </table:table-cell>
            <table:table-cell table:style-name="ce18" office:value-type="string" calcext:value-type="string">
              <text:p>un</text:p>
            </table:table-cell>
            <table:table-cell table:style-name="ce75" office:value-type="float" office:value="9" calcext:value-type="float">
              <text:p>9,00 </text:p>
            </table:table-cell>
            <table:table-cell table:style-name="ce75" office:value-type="float" office:value="77.84" calcext:value-type="float">
              <text:p>77,84 </text:p>
            </table:table-cell>
            <table:table-cell table:style-name="ce96" table:formula="of:=[.H117]+([.H117]*[.$J7])" office:value-type="float" office:value="97.3" calcext:value-type="float">
              <text:p>97,30 </text:p>
            </table:table-cell>
            <table:table-cell table:style-name="ce96" table:formula="of:=ROUND([.I117]*[.G117];2)" office:value-type="float" office:value="875.7" calcext:value-type="float">
              <text:p>875,70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20" table:number-columns-repeated="3"/>
            <table:table-cell table:style-name="ce48" office:value-type="string" calcext:value-type="string">
              <text:p>PORTAS EM ALUMÍNIO</text:p>
            </table:table-cell>
            <table:table-cell table:style-name="ce20"/>
            <table:table-cell table:style-name="ce75" table:number-columns-repeated="2"/>
            <table:table-cell table:style-name="ce96" table:number-columns-repeated="2"/>
            <table:table-cell table:number-columns-repeated="1014"/>
          </table:table-row>
          <table:table-row table:style-name="ro14">
            <table:table-cell table:style-name="ce5"/>
            <table:table-cell table:style-name="ce20" office:value-type="string" calcext:value-type="string">
              <text:p>6.6</text:p>
            </table:table-cell>
            <table:table-cell table:style-name="ce20" office:value-type="float" office:value="91341" calcext:value-type="float">
              <text:p>91341</text:p>
            </table:table-cell>
            <table:table-cell table:style-name="ce20" office:value-type="string" calcext:value-type="string">
              <text:p>SINAPI</text:p>
            </table:table-cell>
            <table:table-cell table:style-name="ce52" office:value-type="string" calcext:value-type="string">
              <text:p>PORTA EM ALUMÍNIO NATURAL DE ABRIR TIPO VENEZIANA COM GUARNIÇÃO, FIXAÇÃO COM PARAFUSOS - FORNECIMENTO E INSTALAÇÃO</text:p>
            </table:table-cell>
            <table:table-cell table:style-name="ce20" office:value-type="string" calcext:value-type="string">
              <text:p>m²</text:p>
            </table:table-cell>
            <table:table-cell table:style-name="ce75" table:formula="of:=(6*1.89)+(3*5.46)" office:value-type="float" office:value="27.72" calcext:value-type="float">
              <text:p>27,72 </text:p>
            </table:table-cell>
            <table:table-cell table:style-name="ce75" office:value-type="float" office:value="765.83" calcext:value-type="float">
              <text:p>765,83 </text:p>
            </table:table-cell>
            <table:table-cell table:style-name="ce96" table:formula="of:=[.H119]+([.H119]*[.$J7])" office:value-type="float" office:value="957.2875" calcext:value-type="float">
              <text:p>957,29 </text:p>
            </table:table-cell>
            <table:table-cell table:style-name="ce96" table:formula="of:=ROUND([.I119]*[.G119];2)" office:value-type="float" office:value="26536.01" calcext:value-type="float">
              <text:p>26.536,01 </text:p>
            </table:table-cell>
            <table:table-cell table:number-columns-repeated="1014"/>
          </table:table-row>
          <table:table-row table:style-name="ro15">
            <table:table-cell table:style-name="ce5"/>
            <table:table-cell table:style-name="ce20" table:number-columns-repeated="3"/>
            <table:table-cell table:style-name="ce48" office:value-type="string" calcext:value-type="string">
              <text:p>PORTA PARA DIVISÓRIA</text:p>
            </table:table-cell>
            <table:table-cell table:style-name="ce20"/>
            <table:table-cell table:style-name="ce75" table:number-columns-repeated="2"/>
            <table:table-cell table:style-name="ce96" table:number-columns-repeated="2"/>
            <table:table-cell table:number-columns-repeated="1014"/>
          </table:table-row>
          <table:table-row table:style-name="ro4">
            <table:table-cell table:style-name="ce5"/>
            <table:table-cell table:style-name="ce20" office:value-type="string" calcext:value-type="string">
              <text:p>6.7</text:p>
            </table:table-cell>
            <table:table-cell table:style-name="ce20" office:value-type="string" calcext:value-type="string">
              <text:p>C0032</text:p>
            </table:table-cell>
            <table:table-cell table:style-name="ce20" office:value-type="string" calcext:value-type="string">
              <text:p>SEINFRA CE</text:p>
            </table:table-cell>
            <table:table-cell table:style-name="ce46" office:value-type="string" calcext:value-type="string">
              <text:p>PORTA <text:s/>DIVISÓRIA SANITÁRIA EM MDF COM REVESTIMENTO EM LAMINADO. COMPLETA, FONECIMENTO E MONTAGEM</text:p>
            </table:table-cell>
            <table:table-cell table:style-name="ce20" office:value-type="string" calcext:value-type="string">
              <text:p>m²</text:p>
            </table:table-cell>
            <table:table-cell table:style-name="ce75" table:formula="of:=(6*0.6*1.25)+(8*0.7*1.65)" office:value-type="float" office:value="13.74" calcext:value-type="float">
              <text:p>13,74 </text:p>
            </table:table-cell>
            <table:table-cell table:style-name="ce75" office:value-type="float" office:value="221.43" calcext:value-type="float">
              <text:p>221,43 </text:p>
            </table:table-cell>
            <table:table-cell table:style-name="ce96" table:formula="of:=[.H121]+([.H121]*[.$J7])" office:value-type="float" office:value="276.7875" calcext:value-type="float">
              <text:p>276,79 </text:p>
            </table:table-cell>
            <table:table-cell table:style-name="ce96" table:formula="of:=ROUND([.I121]*[.G121];2)" office:value-type="float" office:value="3803.06" calcext:value-type="float">
              <text:p>3.803,06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15" table:number-columns-repeated="3"/>
            <table:table-cell table:style-name="ce51" office:value-type="string" calcext:value-type="string">
              <text:p>JANELAS DE ALUMÍNIO </text:p>
            </table:table-cell>
            <table:table-cell table:style-name="ce51"/>
            <table:table-cell table:style-name="ce75" table:number-columns-repeated="2"/>
            <table:table-cell table:style-name="ce96" table:number-columns-repeated="2"/>
            <table:table-cell/>
            <table:table-cell table:style-name="ce145" table:number-columns-repeated="1013"/>
          </table:table-row>
          <table:table-row table:style-name="ro16">
            <table:table-cell table:style-name="ce5"/>
            <table:table-cell table:style-name="ce20" office:value-type="string" calcext:value-type="string">
              <text:p>6.8</text:p>
            </table:table-cell>
            <table:table-cell table:style-name="ce20" office:value-type="float" office:value="85010" calcext:value-type="float">
              <text:p>85010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CAIXILHO FIXO, DE ALUMINIO, PARA VIDRO</text:p>
            </table:table-cell>
            <table:table-cell table:style-name="ce20" office:value-type="string" calcext:value-type="string">
              <text:p>m²</text:p>
            </table:table-cell>
            <table:table-cell table:style-name="ce75" table:formula="of:=1.8*0.32*5" office:value-type="float" office:value="2.88" calcext:value-type="float">
              <text:p>2,88 </text:p>
            </table:table-cell>
            <table:table-cell table:style-name="ce75" office:value-type="float" office:value="352.07" calcext:value-type="float">
              <text:p>352,07 </text:p>
            </table:table-cell>
            <table:table-cell table:style-name="ce96" table:formula="of:=[.H123]+([.H123]*[.$J7])" office:value-type="float" office:value="440.0875" calcext:value-type="float">
              <text:p>440,09 </text:p>
            </table:table-cell>
            <table:table-cell table:style-name="ce96" table:formula="of:=ROUND([.I123]*[.G123];2)" office:value-type="float" office:value="1267.45" calcext:value-type="float">
              <text:p>1.267,45 </text:p>
            </table:table-cell>
            <table:table-cell/>
            <table:table-cell table:style-name="ce145" table:number-columns-repeated="1013"/>
          </table:table-row>
          <table:table-row table:style-name="ro15">
            <table:table-cell table:style-name="ce5"/>
            <table:table-cell table:style-name="ce20" office:value-type="string" calcext:value-type="string">
              <text:p>6.9</text:p>
            </table:table-cell>
            <table:table-cell table:style-name="ce20" office:value-type="float" office:value="72116" calcext:value-type="float">
              <text:p>72116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VIDRO LISO COMUM TRANSPARENTE, ESPESSURA 3MM</text:p>
            </table:table-cell>
            <table:table-cell table:style-name="ce20" office:value-type="string" calcext:value-type="string">
              <text:p>m²</text:p>
            </table:table-cell>
            <table:table-cell table:style-name="ce75" office:value-type="float" office:value="2.88" calcext:value-type="float">
              <text:p>2,88 </text:p>
            </table:table-cell>
            <table:table-cell table:style-name="ce75" office:value-type="float" office:value="98.98" calcext:value-type="float">
              <text:p>98,98 </text:p>
            </table:table-cell>
            <table:table-cell table:style-name="ce96" table:formula="of:=[.H124]+([.H124]*[.$J7])" office:value-type="float" office:value="123.725" calcext:value-type="float">
              <text:p>123,73 </text:p>
            </table:table-cell>
            <table:table-cell table:style-name="ce96" table:formula="of:=ROUND([.I124]*[.G124];2)" office:value-type="float" office:value="356.33" calcext:value-type="float">
              <text:p>356,33 </text:p>
            </table:table-cell>
            <table:table-cell/>
            <table:table-cell table:style-name="ce145" table:number-columns-repeated="1013"/>
          </table:table-row>
          <table:table-row table:style-name="ro14">
            <table:table-cell table:style-name="ce5"/>
            <table:table-cell table:style-name="ce20" office:value-type="string" calcext:value-type="string">
              <text:p>6.10</text:p>
            </table:table-cell>
            <table:table-cell table:style-name="ce20" office:value-type="float" office:value="94575" calcext:value-type="float">
              <text:p>94575</text:p>
            </table:table-cell>
            <table:table-cell table:style-name="ce20" office:value-type="string" calcext:value-type="string">
              <text:p>SINAPI</text:p>
            </table:table-cell>
            <table:table-cell table:style-name="ce52" office:value-type="string" calcext:value-type="string">
              <text:p>JANELA DE ALUMÍNIO MAXIM-AR, FIXAÇÃO COM PARAFUSO, VEDAÇÃO COM ESPUMA EXPANSIVA PU, COM VIDROS</text:p>
            </table:table-cell>
            <table:table-cell table:style-name="ce20" office:value-type="string" calcext:value-type="string">
              <text:p>m²</text:p>
            </table:table-cell>
            <table:table-cell table:style-name="ce75" table:formula="of:=(5*1.8*0.6)+(10*2*1.3)+(4*2.4*0.6)+(10*2.5*0.6)+(3*2.5*1.2)+(4*3*0.9)+(4*2.7*1.3)+(2*2.4*1.7)+3+(7*1.5*0.6)+1.2+0.9+(15*0.6*0.6)" office:value-type="float" office:value="110.96" calcext:value-type="float">
              <text:p>110,96 </text:p>
            </table:table-cell>
            <table:table-cell table:style-name="ce75" office:value-type="float" office:value="512.4" calcext:value-type="float">
              <text:p>512,40 </text:p>
            </table:table-cell>
            <table:table-cell table:style-name="ce96" table:formula="of:=[.H125]+([.H125]*[.$J7])" office:value-type="float" office:value="640.5" calcext:value-type="float">
              <text:p>640,50 </text:p>
            </table:table-cell>
            <table:table-cell table:style-name="ce96" table:formula="of:=ROUND([.I125]*[.G125];2)" office:value-type="float" office:value="71069.88" calcext:value-type="float">
              <text:p>71.069,88 </text:p>
            </table:table-cell>
            <table:table-cell/>
            <table:table-cell table:style-name="ce145" table:number-columns-repeated="1013"/>
          </table:table-row>
          <table:table-row table:style-name="ro2">
            <table:table-cell table:style-name="ce5"/>
            <table:table-cell table:style-name="ce21"/>
            <table:table-cell table:style-name="ce20" table:number-columns-repeated="2"/>
            <table:table-cell table:style-name="ce48" office:value-type="string" calcext:value-type="string">
              <text:p>ESQUADRIA - GRADIL METÁLICO</text:p>
            </table:table-cell>
            <table:table-cell table:style-name="ce20"/>
            <table:table-cell table:style-name="ce75" table:number-columns-repeated="2"/>
            <table:table-cell table:style-name="ce96" table:formula="of:=[.H126]+([.H126]*[.$J49])" office:value-type="float" office:value="0" calcext:value-type="float">
              <text:p>- </text:p>
            </table:table-cell>
            <table:table-cell table:style-name="ce96"/>
            <table:table-cell table:number-columns-repeated="1014"/>
          </table:table-row>
          <table:table-row table:style-name="ro2">
            <table:table-cell table:style-name="ce5"/>
            <table:table-cell table:style-name="ce20" office:value-type="string" calcext:value-type="string">
              <text:p>6.11</text:p>
            </table:table-cell>
            <table:table-cell table:style-name="ce20" office:value-type="float" office:value="3136" calcext:value-type="float">
              <text:p>3136</text:p>
            </table:table-cell>
            <table:table-cell table:style-name="ce20" office:value-type="string" calcext:value-type="string">
              <text:p>ORSE</text:p>
            </table:table-cell>
            <table:table-cell table:style-name="ce46" office:value-type="string" calcext:value-type="string">
              <text:p>Gradil EM METALON</text:p>
            </table:table-cell>
            <table:table-cell table:style-name="ce20" office:value-type="string" calcext:value-type="string">
              <text:p>m²</text:p>
            </table:table-cell>
            <table:table-cell table:style-name="ce75" office:value-type="float" office:value="208.4" calcext:value-type="float">
              <text:p>208,40 </text:p>
            </table:table-cell>
            <table:table-cell table:style-name="ce75" office:value-type="float" office:value="136.1" calcext:value-type="float">
              <text:p>136,10 </text:p>
            </table:table-cell>
            <table:table-cell table:style-name="ce96" table:formula="of:=[.H127]+([.H127]*[.$J7])" office:value-type="float" office:value="170.125" calcext:value-type="float">
              <text:p>170,13 </text:p>
            </table:table-cell>
            <table:table-cell table:style-name="ce96" table:formula="of:=ROUND([.I127]*[.G127];2)" office:value-type="float" office:value="35454.05" calcext:value-type="float">
              <text:p>35.454,05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20" office:value-type="string" calcext:value-type="string">
              <text:p>6.12</text:p>
            </table:table-cell>
            <table:table-cell table:style-name="ce20" office:value-type="string" calcext:value-type="string">
              <text:p>C3659</text:p>
            </table:table-cell>
            <table:table-cell table:style-name="ce20" office:value-type="string" calcext:value-type="string">
              <text:p>SEINFRA</text:p>
            </table:table-cell>
            <table:table-cell table:style-name="ce52" office:value-type="string" calcext:value-type="string">
              <text:p>PORTÃO EM METALON E BARRA CHATA DE FERRO C/FECHADURA E DOBRADIÇAS, INCLUS. PINTURA ESMALTE SINTÉTICO </text:p>
            </table:table-cell>
            <table:table-cell table:style-name="ce20" office:value-type="string" calcext:value-type="string">
              <text:p>m²</text:p>
            </table:table-cell>
            <table:table-cell table:style-name="ce75" table:formula="of:=0.75+4.05+5.88" office:value-type="float" office:value="10.68" calcext:value-type="float">
              <text:p>10,68 </text:p>
            </table:table-cell>
            <table:table-cell table:style-name="ce75" office:value-type="float" office:value="314.19" calcext:value-type="float">
              <text:p>314,19 </text:p>
            </table:table-cell>
            <table:table-cell table:style-name="ce96" table:formula="of:=[.H128]+([.H128]*[.$J7])" office:value-type="float" office:value="392.7375" calcext:value-type="float">
              <text:p>392,74 </text:p>
            </table:table-cell>
            <table:table-cell table:style-name="ce96" table:formula="of:=ROUND([.I128]*[.G128];2)" office:value-type="float" office:value="4194.44" calcext:value-type="float">
              <text:p>4.194,44 </text:p>
            </table:table-cell>
            <table:table-cell table:number-columns-repeated="1014"/>
          </table:table-row>
          <table:table-row table:style-name="ro17">
            <table:table-cell table:style-name="ce5"/>
            <table:table-cell table:style-name="ce20" table:number-columns-repeated="3"/>
            <table:table-cell table:style-name="ce51" office:value-type="string" calcext:value-type="string">
              <text:p>OUTROS ELEMENTOS</text:p>
            </table:table-cell>
            <table:table-cell table:style-name="ce20"/>
            <table:table-cell table:style-name="ce75" table:number-columns-repeated="2"/>
            <table:table-cell table:style-name="ce96" table:number-columns-repeated="2"/>
            <table:table-cell table:number-columns-repeated="1014"/>
          </table:table-row>
          <table:table-row table:style-name="ro17">
            <table:table-cell table:style-name="ce5"/>
            <table:table-cell table:style-name="ce20" office:value-type="string" calcext:value-type="string">
              <text:p>6.13</text:p>
            </table:table-cell>
            <table:table-cell table:style-name="ce20" office:value-type="float" office:value="7921" calcext:value-type="float">
              <text:p>7921</text:p>
            </table:table-cell>
            <table:table-cell table:style-name="ce20" office:value-type="string" calcext:value-type="string">
              <text:p>ORSE</text:p>
            </table:table-cell>
            <table:table-cell table:style-name="ce53" office:value-type="string" calcext:value-type="string">
              <text:p>Box de aluminio para banheiro, com fechamento em placa de acrílico liso</text:p>
            </table:table-cell>
            <table:table-cell table:style-name="ce20" office:value-type="string" calcext:value-type="string">
              <text:p>m²</text:p>
            </table:table-cell>
            <table:table-cell table:style-name="ce75" office:value-type="float" office:value="3.96" calcext:value-type="float">
              <text:p>3,96 </text:p>
            </table:table-cell>
            <table:table-cell table:style-name="ce75" office:value-type="float" office:value="100" calcext:value-type="float">
              <text:p>100,00 </text:p>
            </table:table-cell>
            <table:table-cell table:style-name="ce96" table:formula="of:=[.H130]+([.H130]*[.$J2])" office:value-type="float" office:value="100" calcext:value-type="float">
              <text:p>100,00 </text:p>
            </table:table-cell>
            <table:table-cell table:style-name="ce96" table:formula="of:=ROUND([.I130]*[.G130];2)" office:value-type="float" office:value="396" calcext:value-type="float">
              <text:p>396,00 </text:p>
            </table:table-cell>
            <table:table-cell table:number-columns-repeated="1014"/>
          </table:table-row>
          <table:table-row table:style-name="ro17">
            <table:table-cell table:style-name="ce5"/>
            <table:table-cell table:style-name="ce20" office:value-type="string" calcext:value-type="string">
              <text:p>6.14</text:p>
            </table:table-cell>
            <table:table-cell table:style-name="ce20" office:value-type="float" office:value="85005" calcext:value-type="float">
              <text:p>85005</text:p>
            </table:table-cell>
            <table:table-cell table:style-name="ce20" office:value-type="string" calcext:value-type="string">
              <text:p>SINAPI</text:p>
            </table:table-cell>
            <table:table-cell table:style-name="ce53" office:value-type="string" calcext:value-type="string">
              <text:p>ESPELHO CRISTAL, ESPESSURA 4MM, COM PARAFUSOS DE FIXACAO, SEM MOLDURA</text:p>
            </table:table-cell>
            <table:table-cell table:style-name="ce20" office:value-type="string" calcext:value-type="string">
              <text:p>m²</text:p>
            </table:table-cell>
            <table:table-cell table:style-name="ce75" table:formula="of:=(3*0.5*0.9)+(14*0.4*0.6)" office:value-type="float" office:value="4.71" calcext:value-type="float">
              <text:p>4,71 </text:p>
            </table:table-cell>
            <table:table-cell table:style-name="ce75" office:value-type="float" office:value="327.96" calcext:value-type="float">
              <text:p>327,96 </text:p>
            </table:table-cell>
            <table:table-cell table:style-name="ce96" table:formula="of:=[.H131]+([.H131]*[.$J2])" office:value-type="float" office:value="327.96" calcext:value-type="float">
              <text:p>327,96 </text:p>
            </table:table-cell>
            <table:table-cell table:style-name="ce96" table:formula="of:=ROUND([.I131]*[.G131];2)" office:value-type="float" office:value="1544.69" calcext:value-type="float">
              <text:p>1.544,69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19"/>
            <table:table-cell table:style-name="ce28"/>
            <table:table-cell table:style-name="ce37"/>
            <table:table-cell table:style-name="ce54"/>
            <table:table-cell table:style-name="ce64"/>
            <table:table-cell table:style-name="ce37"/>
            <table:table-cell table:style-name="ce95" office:value-type="string" office:string-value="Subtotal " calcext:value-type="string">
              <text:p>Subtotal <text:s/></text:p>
            </table:table-cell>
            <table:table-cell table:style-name="ce113"/>
            <table:table-cell table:style-name="ce137" table:formula="of:=SUM([.J112:.J131])" office:value-type="float" office:value="177377.66" calcext:value-type="float">
              <text:p>177.377,66 </text:p>
            </table:table-cell>
            <table:table-cell table:number-columns-repeated="1014"/>
          </table:table-row>
        </table:table-row-group>
        <table:table-row table:style-name="ro2">
          <table:table-cell table:style-name="ce5" table:number-columns-repeated="4"/>
          <table:table-cell table:style-name="ce43"/>
          <table:table-cell table:style-name="ce5"/>
          <table:table-cell table:number-columns-repeated="2"/>
          <table:table-cell table:style-name="ce5"/>
          <table:table-cell table:style-name="ce9"/>
          <table:table-cell table:number-columns-repeated="1014"/>
        </table:table-row>
        <table:table-row table:style-name="ro2">
          <table:table-cell table:style-name="ce5"/>
          <table:table-cell table:style-name="ce17" office:value-type="float" office:value="7" calcext:value-type="float">
            <text:p>7</text:p>
          </table:table-cell>
          <table:table-cell table:style-name="ce29" table:number-columns-repeated="2"/>
          <table:table-cell table:style-name="ce44" office:value-type="string" calcext:value-type="string">
            <text:p>SISTEMAS DE COBERTURA </text:p>
          </table:table-cell>
          <table:table-cell table:style-name="ce44"/>
          <table:table-cell table:style-name="ce77" table:number-columns-repeated="3"/>
          <table:table-cell table:style-name="ce103" table:formula="of:=[.J145]" office:value-type="float" office:value="141571.07" calcext:value-type="float">
            <text:p>141.571,07 </text:p>
          </table:table-cell>
          <table:table-cell table:number-columns-repeated="1014"/>
        </table:table-row>
        <table:table-row-group>
          <table:table-row table:style-name="ro2">
            <table:table-cell table:style-name="ce5"/>
            <table:table-cell table:style-name="ce20" office:value-type="string" calcext:value-type="string">
              <text:p>7.1</text:p>
            </table:table-cell>
            <table:table-cell table:style-name="ce20" office:value-type="float" office:value="72110" calcext:value-type="float">
              <text:p>72110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ESTRUTURA METALICA EM TESOURAS OU TRELICAS, VAO LIVRE DE 12M</text:p>
            </table:table-cell>
            <table:table-cell table:style-name="ce20" office:value-type="string" calcext:value-type="string">
              <text:p>m²</text:p>
            </table:table-cell>
            <table:table-cell table:style-name="ce75" table:formula="of:=15.45*10" office:value-type="float" office:value="154.5" calcext:value-type="float">
              <text:p>154,50 </text:p>
            </table:table-cell>
            <table:table-cell table:style-name="ce75" office:value-type="float" office:value="100.35" calcext:value-type="float">
              <text:p>100,35 </text:p>
            </table:table-cell>
            <table:table-cell table:style-name="ce96" table:formula="of:=[.H135]+([.H135]*[.$J$7])" office:value-type="float" office:value="125.4375" calcext:value-type="float">
              <text:p>125,44 </text:p>
            </table:table-cell>
            <table:table-cell table:style-name="ce96" table:formula="of:=ROUND([.I135]*[.G135];2)" office:value-type="float" office:value="19380.09" calcext:value-type="float">
              <text:p>19.380,09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20" office:value-type="string" calcext:value-type="string">
              <text:p>7.2</text:p>
            </table:table-cell>
            <table:table-cell table:style-name="ce20" office:value-type="float" office:value="94216" calcext:value-type="float">
              <text:p>94216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TELHAMENTO COM TELHA METÁLICA TERMOACÚSTICA E = 30 MM, COM ATÉ 2 ÁGUAS</text:p>
            </table:table-cell>
            <table:table-cell table:style-name="ce20" office:value-type="string" calcext:value-type="string">
              <text:p>m²</text:p>
            </table:table-cell>
            <table:table-cell table:style-name="ce75" office:value-type="float" office:value="154.5" calcext:value-type="float">
              <text:p>154,50 </text:p>
            </table:table-cell>
            <table:table-cell table:style-name="ce75" office:value-type="float" office:value="104.26" calcext:value-type="float">
              <text:p>104,26 </text:p>
            </table:table-cell>
            <table:table-cell table:style-name="ce96" table:formula="of:=[.H136]+([.H136]*[.$J$7])" office:value-type="float" office:value="130.325" calcext:value-type="float">
              <text:p>130,33 </text:p>
            </table:table-cell>
            <table:table-cell table:style-name="ce96" table:formula="of:=ROUND([.I136]*[.G136];2)" office:value-type="float" office:value="20135.21" calcext:value-type="float">
              <text:p>20.135,21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20" office:value-type="string" calcext:value-type="string">
              <text:p>7.3</text:p>
            </table:table-cell>
            <table:table-cell table:style-name="ce20" office:value-type="float" office:value="75220" calcext:value-type="float">
              <text:p>75220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Cumeeira em perfil ondulado de aço zincado</text:p>
            </table:table-cell>
            <table:table-cell table:style-name="ce20" office:value-type="string" calcext:value-type="string">
              <text:p>m</text:p>
            </table:table-cell>
            <table:table-cell table:style-name="ce75" office:value-type="float" office:value="16" calcext:value-type="float">
              <text:p>16,00 </text:p>
            </table:table-cell>
            <table:table-cell table:style-name="ce75" office:value-type="float" office:value="34.28" calcext:value-type="float">
              <text:p>34,28 </text:p>
            </table:table-cell>
            <table:table-cell table:style-name="ce96" table:formula="of:=[.H137]+([.H137]*[.$J$7])" office:value-type="float" office:value="42.85" calcext:value-type="float">
              <text:p>42,85 </text:p>
            </table:table-cell>
            <table:table-cell table:style-name="ce96" table:formula="of:=ROUND([.I137]*[.G137];2)" office:value-type="float" office:value="685.6" calcext:value-type="float">
              <text:p>685,60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20" office:value-type="string" calcext:value-type="string">
              <text:p>7.4</text:p>
            </table:table-cell>
            <table:table-cell table:style-name="ce20" office:value-type="float" office:value="94229" calcext:value-type="float">
              <text:p>94229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CALHA EM CHAPA DE AÇO GALVANIZADO NÚMERO 24, DESENVOLVIMENTO DE 100 CM</text:p>
            </table:table-cell>
            <table:table-cell table:style-name="ce20" office:value-type="string" calcext:value-type="string">
              <text:p>m</text:p>
            </table:table-cell>
            <table:table-cell table:style-name="ce75" office:value-type="float" office:value="200.05" calcext:value-type="float">
              <text:p>200,05 </text:p>
            </table:table-cell>
            <table:table-cell table:style-name="ce75" office:value-type="float" office:value="118.25" calcext:value-type="float">
              <text:p>118,25 </text:p>
            </table:table-cell>
            <table:table-cell table:style-name="ce96" table:formula="of:=[.H138]+([.H138]*[.$J$7])" office:value-type="float" office:value="147.8125" calcext:value-type="float">
              <text:p>147,81 </text:p>
            </table:table-cell>
            <table:table-cell table:style-name="ce96" table:formula="of:=ROUND([.I138]*[.G138];2)" office:value-type="float" office:value="29569.89" calcext:value-type="float">
              <text:p>29.569,89 </text:p>
            </table:table-cell>
            <table:table-cell/>
            <table:table-cell table:style-name="ce145" table:number-columns-repeated="1013"/>
          </table:table-row>
          <table:table-row table:style-name="ro2">
            <table:table-cell table:style-name="ce5"/>
            <table:table-cell table:style-name="ce20" office:value-type="string" calcext:value-type="string">
              <text:p>7.5</text:p>
            </table:table-cell>
            <table:table-cell table:style-name="ce20" office:value-type="float" office:value="94231" calcext:value-type="float">
              <text:p>94231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Rufo em chapa de aço galvanizado nr. 24, desenvolvimento 25 cm</text:p>
            </table:table-cell>
            <table:table-cell table:style-name="ce20" office:value-type="string" calcext:value-type="string">
              <text:p>m</text:p>
            </table:table-cell>
            <table:table-cell table:style-name="ce75" office:value-type="float" office:value="84" calcext:value-type="float">
              <text:p>84,00 </text:p>
            </table:table-cell>
            <table:table-cell table:style-name="ce75" office:value-type="float" office:value="32.71" calcext:value-type="float">
              <text:p>32,71 </text:p>
            </table:table-cell>
            <table:table-cell table:style-name="ce96" table:formula="of:=[.H139]+([.H139]*[.$J$7])" office:value-type="float" office:value="40.8875" calcext:value-type="float">
              <text:p>40,89 </text:p>
            </table:table-cell>
            <table:table-cell table:style-name="ce96" table:formula="of:=ROUND([.I139]*[.G139];2)" office:value-type="float" office:value="3434.55" calcext:value-type="float">
              <text:p>3.434,55 </text:p>
            </table:table-cell>
            <table:table-cell/>
            <table:table-cell table:style-name="ce145" table:number-columns-repeated="1013"/>
          </table:table-row>
          <table:table-row table:style-name="ro2">
            <table:table-cell table:style-name="ce5"/>
            <table:table-cell table:style-name="ce20" office:value-type="string" calcext:value-type="string">
              <text:p>7.6</text:p>
            </table:table-cell>
            <table:table-cell table:style-name="ce20" office:value-type="float" office:value="75220" calcext:value-type="float">
              <text:p>75220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Pingadeira (chapim) em concreto</text:p>
            </table:table-cell>
            <table:table-cell table:style-name="ce20" office:value-type="string" calcext:value-type="string">
              <text:p>m</text:p>
            </table:table-cell>
            <table:table-cell table:style-name="ce75" table:formula="of:=100" office:value-type="float" office:value="100" calcext:value-type="float">
              <text:p>100,00 </text:p>
            </table:table-cell>
            <table:table-cell table:style-name="ce75" office:value-type="float" office:value="34.28" calcext:value-type="float">
              <text:p>34,28 </text:p>
            </table:table-cell>
            <table:table-cell table:style-name="ce96" table:formula="of:=[.H140]+([.H140]*[.$J$7])" office:value-type="float" office:value="42.85" calcext:value-type="float">
              <text:p>42,85 </text:p>
            </table:table-cell>
            <table:table-cell table:style-name="ce96" table:formula="of:=ROUND([.I140]*[.G140];2)" office:value-type="float" office:value="4285" calcext:value-type="float">
              <text:p>4.285,00 </text:p>
            </table:table-cell>
            <table:table-cell/>
            <table:table-cell table:style-name="ce145" table:number-columns-repeated="1013"/>
          </table:table-row>
          <table:table-row table:style-name="ro2">
            <table:table-cell table:style-name="ce5"/>
            <table:table-cell table:style-name="ce20" office:value-type="string" calcext:value-type="string">
              <text:p>7.7</text:p>
            </table:table-cell>
            <table:table-cell table:style-name="ce20" office:value-type="string" calcext:value-type="string">
              <text:p>C0770</text:p>
            </table:table-cell>
            <table:table-cell table:style-name="ce20" office:value-type="string" calcext:value-type="string">
              <text:p>SEINFRA</text:p>
            </table:table-cell>
            <table:table-cell table:style-name="ce47" office:value-type="string" calcext:value-type="string">
              <text:p>COBERTURA EM POLICARBONATO COMPACTO CRISTAL ESP.= 6mm</text:p>
            </table:table-cell>
            <table:table-cell table:style-name="ce20" office:value-type="string" calcext:value-type="string">
              <text:p>M2</text:p>
            </table:table-cell>
            <table:table-cell table:style-name="ce75" table:formula="of:=22.95*1.5" office:value-type="float" office:value="34.425" calcext:value-type="float">
              <text:p>34,43 </text:p>
            </table:table-cell>
            <table:table-cell table:style-name="ce75" office:value-type="float" office:value="393.16" calcext:value-type="float">
              <text:p>393,16 </text:p>
            </table:table-cell>
            <table:table-cell table:style-name="ce96" table:formula="of:=[.H141]+([.H141]*[.$J$7])" office:value-type="float" office:value="491.45" calcext:value-type="float">
              <text:p>491,45 </text:p>
            </table:table-cell>
            <table:table-cell table:style-name="ce96" table:formula="of:=ROUND([.I141]*[.G141];2)" office:value-type="float" office:value="16918.17" calcext:value-type="float">
              <text:p>16.918,17 </text:p>
            </table:table-cell>
            <table:table-cell/>
            <table:table-cell table:style-name="ce145" table:number-columns-repeated="1013"/>
          </table:table-row>
          <table:table-row table:style-name="ro4">
            <table:table-cell table:style-name="ce5"/>
            <table:table-cell table:style-name="ce20" office:value-type="string" calcext:value-type="string">
              <text:p>7.8</text:p>
            </table:table-cell>
            <table:table-cell table:style-name="ce20" office:value-type="float" office:value="92543" calcext:value-type="float">
              <text:p>92543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TRAMA DE MADEIRA COMPOSTA POR TERÇAS PARA TELHADOS DE ATÉ DUAS ÁGUAS PARA TELHA ONDULADA DE FIBROCIMENTO</text:p>
            </table:table-cell>
            <table:table-cell table:style-name="ce20" office:value-type="string" calcext:value-type="string">
              <text:p>M2</text:p>
            </table:table-cell>
            <table:table-cell table:style-name="ce75" table:formula="of:=583*1.1" office:value-type="float" office:value="641.3" calcext:value-type="float">
              <text:p>641,30 </text:p>
            </table:table-cell>
            <table:table-cell table:style-name="ce75" office:value-type="float" office:value="10.96" calcext:value-type="float">
              <text:p>10,96 </text:p>
            </table:table-cell>
            <table:table-cell table:style-name="ce96" table:formula="of:=[.H142]+([.H142]*[.$J$7])" office:value-type="float" office:value="13.7" calcext:value-type="float">
              <text:p>13,70 </text:p>
            </table:table-cell>
            <table:table-cell table:style-name="ce96" table:formula="of:=ROUND([.I142]*[.G142];2)" office:value-type="float" office:value="8785.81" calcext:value-type="float">
              <text:p>8.785,81 </text:p>
            </table:table-cell>
            <table:table-cell/>
            <table:table-cell table:style-name="ce145" table:number-columns-repeated="1013"/>
          </table:table-row>
          <table:table-row table:style-name="ro18">
            <table:table-cell table:style-name="ce5"/>
            <table:table-cell table:style-name="ce20" office:value-type="string" calcext:value-type="string">
              <text:p>7.9</text:p>
            </table:table-cell>
            <table:table-cell table:style-name="ce20" office:value-type="float" office:value="94207" calcext:value-type="float">
              <text:p>94207</text:p>
            </table:table-cell>
            <table:table-cell table:style-name="ce20" office:value-type="string" calcext:value-type="string">
              <text:p>SINAPI</text:p>
            </table:table-cell>
            <table:table-cell table:style-name="ce52" office:value-type="string" calcext:value-type="string">
              <text:p>TELHAMENTO COM TELHA ONDULADA DE FIBROCIMENTO E = 6 MM, COM RECOBRIMENTO LATERAL DE ¼ DE ONDA, PARA TELHADO COM INCLINAÇÃO MAIOR QUE 10º</text:p>
            </table:table-cell>
            <table:table-cell table:style-name="ce20" office:value-type="string" calcext:value-type="string">
              <text:p>M2</text:p>
            </table:table-cell>
            <table:table-cell table:style-name="ce75" table:formula="of:=583*1.1" office:value-type="float" office:value="641.3" calcext:value-type="float">
              <text:p>641,30 </text:p>
            </table:table-cell>
            <table:table-cell table:style-name="ce75" office:value-type="float" office:value="29.81" calcext:value-type="float">
              <text:p>29,81 </text:p>
            </table:table-cell>
            <table:table-cell table:style-name="ce96" table:formula="of:=[.H143]+([.H143]*[.$J$7])" office:value-type="float" office:value="37.2625" calcext:value-type="float">
              <text:p>37,26 </text:p>
            </table:table-cell>
            <table:table-cell table:style-name="ce96" table:formula="of:=ROUND([.I143]*[.G143];2)" office:value-type="float" office:value="23896.44" calcext:value-type="float">
              <text:p>23.896,44 </text:p>
            </table:table-cell>
            <table:table-cell/>
            <table:table-cell table:style-name="ce145" table:number-columns-repeated="1013"/>
          </table:table-row>
          <table:table-row table:style-name="ro18">
            <table:table-cell table:style-name="ce5"/>
            <table:table-cell table:style-name="ce20" office:value-type="string" calcext:value-type="string">
              <text:p>7.10</text:p>
            </table:table-cell>
            <table:table-cell table:style-name="ce20" office:value-type="string" calcext:value-type="string">
              <text:p>C2222</text:p>
            </table:table-cell>
            <table:table-cell table:style-name="ce20" office:value-type="string" calcext:value-type="string">
              <text:p>SEINFRA</text:p>
            </table:table-cell>
            <table:table-cell table:style-name="ce53" office:value-type="string" calcext:value-type="string">
              <text:p>Fechamento em Alumínio Composto (ACM) – 4mm – Cor Azul </text:p>
            </table:table-cell>
            <table:table-cell table:style-name="ce20" office:value-type="string" calcext:value-type="string">
              <text:p>M²</text:p>
            </table:table-cell>
            <table:table-cell table:style-name="ce75" office:value-type="float" office:value="25" calcext:value-type="float">
              <text:p>25,00 </text:p>
            </table:table-cell>
            <table:table-cell table:style-name="ce75" office:value-type="float" office:value="463.37" calcext:value-type="float">
              <text:p>463,37 </text:p>
            </table:table-cell>
            <table:table-cell table:style-name="ce96" table:formula="of:=[.H144]+([.H144]*[.$J$7])" office:value-type="float" office:value="579.2125" calcext:value-type="float">
              <text:p>579,21 </text:p>
            </table:table-cell>
            <table:table-cell table:style-name="ce96" table:formula="of:=ROUND([.I144]*[.G144];2)" office:value-type="float" office:value="14480.31" calcext:value-type="float">
              <text:p>14.480,31 </text:p>
            </table:table-cell>
            <table:table-cell/>
            <table:table-cell table:style-name="ce145" table:number-columns-repeated="1013"/>
          </table:table-row>
          <table:table-row table:style-name="ro2">
            <table:table-cell table:style-name="ce5"/>
            <table:table-cell table:style-name="ce19"/>
            <table:table-cell table:style-name="ce28" table:number-columns-repeated="4"/>
            <table:table-cell table:style-name="ce37"/>
            <table:table-cell table:style-name="ce95" office:value-type="string" office:string-value="Subtotal " calcext:value-type="string">
              <text:p>Subtotal <text:s/></text:p>
            </table:table-cell>
            <table:table-cell table:style-name="ce114"/>
            <table:table-cell table:style-name="ce137" table:formula="of:=SUM([.J135:.J144])" office:value-type="float" office:value="141571.07" calcext:value-type="float">
              <text:p>141.571,07 </text:p>
            </table:table-cell>
            <table:table-cell table:number-columns-repeated="1014"/>
          </table:table-row>
        </table:table-row-group>
        <table:table-row table:style-name="ro2">
          <table:table-cell table:style-name="ce5" table:number-columns-repeated="4"/>
          <table:table-cell table:style-name="ce43"/>
          <table:table-cell table:style-name="ce5"/>
          <table:table-cell table:number-columns-repeated="2"/>
          <table:table-cell table:style-name="ce9" table:number-columns-repeated="2"/>
          <table:table-cell table:number-columns-repeated="1014"/>
        </table:table-row>
        <table:table-row table:style-name="ro2">
          <table:table-cell table:style-name="ce5"/>
          <table:table-cell table:style-name="ce17" office:value-type="float" office:value="8" calcext:value-type="float">
            <text:p>8</text:p>
          </table:table-cell>
          <table:table-cell table:style-name="ce17" table:number-columns-repeated="2"/>
          <table:table-cell table:style-name="ce44" office:value-type="string" calcext:value-type="string">
            <text:p>IMPERMEABILIZAÇÃO </text:p>
          </table:table-cell>
          <table:table-cell table:style-name="ce44"/>
          <table:table-cell table:style-name="ce77" table:number-columns-repeated="3"/>
          <table:table-cell table:style-name="ce103" table:formula="of:=[.J150]" office:value-type="float" office:value="3739.17" calcext:value-type="float">
            <text:p>3.739,17 </text:p>
          </table:table-cell>
          <table:table-cell table:number-columns-repeated="1014"/>
        </table:table-row>
        <table:table-row-group>
          <table:table-row table:style-name="ro2">
            <table:table-cell table:style-name="ce5"/>
            <table:table-cell table:style-name="ce20" office:value-type="string" calcext:value-type="string">
              <text:p>8.1</text:p>
            </table:table-cell>
            <table:table-cell table:style-name="ce20" office:value-type="string" calcext:value-type="string">
              <text:p>74106/1</text:p>
            </table:table-cell>
            <table:table-cell table:style-name="ce20" office:value-type="string" calcext:value-type="string">
              <text:p>SINAPI</text:p>
            </table:table-cell>
            <table:table-cell table:style-name="ce50" office:value-type="string" calcext:value-type="string">
              <text:p>IMPERMEABILIZACAO DE ESTRUTURAS ENTERRADAS, COM TINTA ASFALTICA, DUAS DEMÃOS</text:p>
            </table:table-cell>
            <table:table-cell table:style-name="ce20" office:value-type="string" calcext:value-type="string">
              <text:p>m²</text:p>
            </table:table-cell>
            <table:table-cell table:style-name="ce75" table:formula="of:=3.69/0.05" office:value-type="float" office:value="73.8" calcext:value-type="float">
              <text:p>73,80 </text:p>
            </table:table-cell>
            <table:table-cell table:style-name="ce75" office:value-type="float" office:value="9.94" calcext:value-type="float">
              <text:p>9,94 </text:p>
            </table:table-cell>
            <table:table-cell table:style-name="ce96" table:formula="of:=[.H148]+([.H148]*[.$J7])" office:value-type="float" office:value="12.425" calcext:value-type="float">
              <text:p>12,43 </text:p>
            </table:table-cell>
            <table:table-cell table:style-name="ce96" table:formula="of:=ROUND([.I148]*[.G148];2)" office:value-type="float" office:value="916.97" calcext:value-type="float">
              <text:p>916,97 </text:p>
            </table:table-cell>
            <table:table-cell table:number-columns-repeated="1014"/>
          </table:table-row>
          <table:table-row table:style-name="ro8">
            <table:table-cell table:style-name="ce5"/>
            <table:table-cell table:style-name="ce20" office:value-type="string" calcext:value-type="string">
              <text:p>8.2</text:p>
            </table:table-cell>
            <table:table-cell table:style-name="ce20" office:value-type="string" calcext:value-type="string">
              <text:p>73753/1</text:p>
            </table:table-cell>
            <table:table-cell table:style-name="ce20" office:value-type="string" calcext:value-type="string">
              <text:p>SINAPI</text:p>
            </table:table-cell>
            <table:table-cell table:style-name="ce52" office:value-type="string" calcext:value-type="string">
              <text:p>IMPERMABILIZAÇAO DE SUPERFÍCIE COM MANTA ASFÁLTICA PROTEGIDA COM FILME DE ALUMINIO GOFRADO (ESPESSURA 0,8MM), INCLUSA APLICAÇÃO DE EMULSÃO ASFÁLTICA E= 3MM</text:p>
            </table:table-cell>
            <table:table-cell table:style-name="ce20" office:value-type="string" calcext:value-type="string">
              <text:p>M2</text:p>
            </table:table-cell>
            <table:table-cell table:style-name="ce75" table:formula="of:=9+(5.2*3.4)+3" office:value-type="float" office:value="29.68" calcext:value-type="float">
              <text:p>29,68 </text:p>
            </table:table-cell>
            <table:table-cell table:style-name="ce75" office:value-type="float" office:value="76.07" calcext:value-type="float">
              <text:p>76,07 </text:p>
            </table:table-cell>
            <table:table-cell table:style-name="ce96" table:formula="of:=[.H149]+([.H149]*[.$J7])" office:value-type="float" office:value="95.0875" calcext:value-type="float">
              <text:p>95,09 </text:p>
            </table:table-cell>
            <table:table-cell table:style-name="ce96" table:formula="of:=ROUND([.I149]*[.G149];2)" office:value-type="float" office:value="2822.2" calcext:value-type="float">
              <text:p>2.822,20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19"/>
            <table:table-cell table:style-name="ce28" table:number-columns-repeated="4"/>
            <table:table-cell table:style-name="ce37"/>
            <table:table-cell table:style-name="ce95" office:value-type="string" office:string-value="Subtotal " calcext:value-type="string">
              <text:p>Subtotal <text:s/></text:p>
            </table:table-cell>
            <table:table-cell table:style-name="ce115"/>
            <table:table-cell table:style-name="ce137" table:formula="of:=SUM([.J148:.J149])" office:value-type="float" office:value="3739.17" calcext:value-type="float">
              <text:p>3.739,17 </text:p>
            </table:table-cell>
            <table:table-cell table:number-columns-repeated="1014"/>
          </table:table-row>
        </table:table-row-group>
        <table:table-row table:style-name="ro2">
          <table:table-cell table:style-name="ce5" table:number-columns-repeated="4"/>
          <table:table-cell table:style-name="ce43"/>
          <table:table-cell table:style-name="ce5"/>
          <table:table-cell table:number-columns-repeated="2"/>
          <table:table-cell table:style-name="ce9" table:number-columns-repeated="2"/>
          <table:table-cell table:number-columns-repeated="1014"/>
        </table:table-row>
        <table:table-row table:style-name="ro2">
          <table:table-cell table:style-name="ce5"/>
          <table:table-cell table:style-name="ce17" office:value-type="float" office:value="9" calcext:value-type="float">
            <text:p>9</text:p>
          </table:table-cell>
          <table:table-cell table:style-name="ce29" table:number-columns-repeated="2"/>
          <table:table-cell table:style-name="ce44" office:value-type="string" calcext:value-type="string">
            <text:p>REVESTIMENTOS INTERNOS E EXTERNOS</text:p>
          </table:table-cell>
          <table:table-cell table:style-name="ce44" table:number-columns-repeated="2"/>
          <table:table-cell table:style-name="ce77" table:number-columns-repeated="2"/>
          <table:table-cell table:style-name="ce103" table:formula="of:=[.J158]" office:value-type="float" office:value="277931.2" calcext:value-type="float">
            <text:p>277.931,20 </text:p>
          </table:table-cell>
          <table:table-cell table:number-columns-repeated="1014"/>
        </table:table-row>
        <table:table-row-group>
          <table:table-row table:style-name="ro19">
            <table:table-cell table:style-name="ce5"/>
            <table:table-cell table:style-name="ce20" office:value-type="string" calcext:value-type="string">
              <text:p>9.1</text:p>
            </table:table-cell>
            <table:table-cell table:style-name="ce20" office:value-type="float" office:value="87878" calcext:value-type="float">
              <text:p>87878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Chapisco de aderência em paredes internas, externas, vigas, platibanda e lajes</text:p>
            </table:table-cell>
            <table:table-cell table:style-name="ce20" office:value-type="string" calcext:value-type="string">
              <text:p>m²</text:p>
            </table:table-cell>
            <table:table-cell table:style-name="ce75" table:formula="of:=(([.G101]+[.G102]+[.G106]+[.G107])*2)+(989.32-154.5)" office:value-type="float" office:value="4641.465" calcext:value-type="float">
              <text:p>4.641,47 </text:p>
            </table:table-cell>
            <table:table-cell table:style-name="ce75" office:value-type="float" office:value="3.57" calcext:value-type="float">
              <text:p>3,57 </text:p>
            </table:table-cell>
            <table:table-cell table:style-name="ce96" table:formula="of:=[.H153]+([.H153]*[.$J7])" office:value-type="float" office:value="4.4625" calcext:value-type="float">
              <text:p>4,46 </text:p>
            </table:table-cell>
            <table:table-cell table:style-name="ce96" table:formula="of:=ROUND([.I153]*[.G153];2)" office:value-type="float" office:value="20712.54" calcext:value-type="float">
              <text:p>20.712,54 </text:p>
            </table:table-cell>
            <table:table-cell table:number-columns-repeated="1014"/>
          </table:table-row>
          <table:table-row table:style-name="ro18">
            <table:table-cell table:style-name="ce5"/>
            <table:table-cell table:style-name="ce20" office:value-type="string" calcext:value-type="string">
              <text:p>9.2</text:p>
            </table:table-cell>
            <table:table-cell table:style-name="ce20" office:value-type="float" office:value="87775" calcext:value-type="float">
              <text:p>87775</text:p>
            </table:table-cell>
            <table:table-cell table:style-name="ce20" office:value-type="string" calcext:value-type="string">
              <text:p>SINAPI</text:p>
            </table:table-cell>
            <table:table-cell table:style-name="ce55" office:value-type="string" calcext:value-type="string">
              <text:p>MASSA ÚNICA EM ARGAMASSA TRAÇO 1:2:8, PREPARO MECÂNICO, APLICADA MANUALMENTE EM PANOS COM PRESENÇA DE VÃOS, ESPESSURA DE 25mm (PAREDES E TETO)</text:p>
            </table:table-cell>
            <table:table-cell table:style-name="ce20" office:value-type="string" calcext:value-type="string">
              <text:p>m²</text:p>
            </table:table-cell>
            <table:table-cell table:style-name="ce75" table:formula="of:=(([.G101]+[.G106])*2)+[.G102]+[.G107]+(989.32-154.5)" office:value-type="float" office:value="4099.261" calcext:value-type="float">
              <text:p>4.099,26 </text:p>
            </table:table-cell>
            <table:table-cell table:style-name="ce75" office:value-type="float" office:value="43.6" calcext:value-type="float">
              <text:p>43,60 </text:p>
            </table:table-cell>
            <table:table-cell table:style-name="ce96" table:formula="of:=[.H154]+([.H154]*[.$J7])" office:value-type="float" office:value="54.5" calcext:value-type="float">
              <text:p>54,50 </text:p>
            </table:table-cell>
            <table:table-cell table:style-name="ce96" table:formula="of:=ROUND([.I154]*[.G154];2)" office:value-type="float" office:value="223409.72" calcext:value-type="float">
              <text:p>223.409,72 </text:p>
            </table:table-cell>
            <table:table-cell table:number-columns-repeated="1014"/>
          </table:table-row>
          <table:table-row table:style-name="ro5">
            <table:table-cell table:style-name="ce5"/>
            <table:table-cell table:style-name="ce20" office:value-type="string" calcext:value-type="string">
              <text:p>9.3</text:p>
            </table:table-cell>
            <table:table-cell table:style-name="ce20" office:value-type="float" office:value="88482" calcext:value-type="float">
              <text:p>88482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APLICAÇÃO DE FUNDO SELADOR LÁTEX PVA EM TETO, UMA DEMÃO.</text:p>
            </table:table-cell>
            <table:table-cell table:style-name="ce20" office:value-type="string" calcext:value-type="string">
              <text:p>m²</text:p>
            </table:table-cell>
            <table:table-cell table:style-name="ce75" table:formula="of:=989.32-154.5" office:value-type="float" office:value="834.82" calcext:value-type="float">
              <text:p>834,82 </text:p>
            </table:table-cell>
            <table:table-cell table:style-name="ce75" office:value-type="float" office:value="2.92" calcext:value-type="float">
              <text:p>2,92 </text:p>
            </table:table-cell>
            <table:table-cell table:style-name="ce96" table:formula="of:=[.H155]+([.H155]*[.$J7])" office:value-type="float" office:value="3.65" calcext:value-type="float">
              <text:p>3,65 </text:p>
            </table:table-cell>
            <table:table-cell table:style-name="ce96" table:formula="of:=ROUND([.I155]*[.G155];2)" office:value-type="float" office:value="3047.09" calcext:value-type="float">
              <text:p>3.047,09 </text:p>
            </table:table-cell>
            <table:table-cell table:number-columns-repeated="1014"/>
          </table:table-row>
          <table:table-row table:style-name="ro5">
            <table:table-cell table:style-name="ce5"/>
            <table:table-cell table:style-name="ce20" office:value-type="string" calcext:value-type="string">
              <text:p>9.4</text:p>
            </table:table-cell>
            <table:table-cell table:style-name="ce20" office:value-type="float" office:value="88483" calcext:value-type="float">
              <text:p>88483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APLICAÇÃO DE FUNDO SELADOR LÁTEX PVA EM PAREDES, UMA DEMÃO</text:p>
            </table:table-cell>
            <table:table-cell table:style-name="ce20" office:value-type="string" calcext:value-type="string">
              <text:p>m²</text:p>
            </table:table-cell>
            <table:table-cell table:style-name="ce75" table:formula="of:=[.G154]-[.G155]-[.G107]-[.G102]" office:value-type="float" office:value="2722.237" calcext:value-type="float">
              <text:p>2.722,24 </text:p>
            </table:table-cell>
            <table:table-cell table:style-name="ce75" office:value-type="float" office:value="2.66" calcext:value-type="float">
              <text:p>2,66 </text:p>
            </table:table-cell>
            <table:table-cell table:style-name="ce96" table:formula="of:=[.H156]+([.H156]*[.$J7])" office:value-type="float" office:value="3.325" calcext:value-type="float">
              <text:p>3,33 </text:p>
            </table:table-cell>
            <table:table-cell table:style-name="ce96" table:formula="of:=ROUND([.I156]*[.G156];2)" office:value-type="float" office:value="9051.44" calcext:value-type="float">
              <text:p>9.051,44 </text:p>
            </table:table-cell>
            <table:table-cell table:number-columns-repeated="1014"/>
          </table:table-row>
          <table:table-row table:style-name="ro7">
            <table:table-cell table:style-name="ce5"/>
            <table:table-cell table:style-name="ce20" office:value-type="string" calcext:value-type="string">
              <text:p>9.5</text:p>
            </table:table-cell>
            <table:table-cell table:style-name="ce20" office:value-type="float" office:value="87267" calcext:value-type="float">
              <text:p>87267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REVESTIMENTO CERÂMICO PARA PAREDES INTERNAS COM PLACAS TIPO ESMALTADA EXTRA DE DIMENSÕES 20X20 CM APLICADAS EM AMBIENTES DE ÁREA MAIOR QUE 5M2</text:p>
            </table:table-cell>
            <table:table-cell table:style-name="ce20" office:value-type="string" calcext:value-type="string">
              <text:p>m²</text:p>
            </table:table-cell>
            <table:table-cell table:style-name="ce75" table:formula="of:=13.14+25.74+21.7+16.35+40.25+83.52+46.48+15+21.06+7.24+34.56+24.3+35" office:value-type="float" office:value="384.34" calcext:value-type="float">
              <text:p>384,34 </text:p>
            </table:table-cell>
            <table:table-cell table:style-name="ce75" office:value-type="float" office:value="45.19" calcext:value-type="float">
              <text:p>45,19 </text:p>
            </table:table-cell>
            <table:table-cell table:style-name="ce96" table:formula="of:=[.H157]+([.H157]*[.$J7])" office:value-type="float" office:value="56.4875" calcext:value-type="float">
              <text:p>56,49 </text:p>
            </table:table-cell>
            <table:table-cell table:style-name="ce96" table:formula="of:=ROUND([.I157]*[.G157];2)" office:value-type="float" office:value="21710.41" calcext:value-type="float">
              <text:p>21.710,41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19"/>
            <table:table-cell table:style-name="ce28" table:number-columns-repeated="4"/>
            <table:table-cell table:style-name="ce37"/>
            <table:table-cell table:style-name="ce95" office:value-type="string" office:string-value="Subtotal " calcext:value-type="string">
              <text:p>Subtotal <text:s/></text:p>
            </table:table-cell>
            <table:table-cell table:style-name="ce116"/>
            <table:table-cell table:style-name="ce137" table:formula="of:=SUM([.J153:.J157])" office:value-type="float" office:value="277931.2" calcext:value-type="float">
              <text:p>277.931,20 </text:p>
            </table:table-cell>
            <table:table-cell table:number-columns-repeated="1014"/>
          </table:table-row>
        </table:table-row-group>
        <table:table-row table:style-name="ro2">
          <table:table-cell table:style-name="ce5" table:number-columns-repeated="4"/>
          <table:table-cell table:style-name="ce43"/>
          <table:table-cell table:style-name="ce5"/>
          <table:table-cell table:number-columns-repeated="2"/>
          <table:table-cell table:style-name="ce9" table:number-columns-repeated="2"/>
          <table:table-cell table:number-columns-repeated="1014"/>
        </table:table-row>
        <table:table-row table:style-name="ro2">
          <table:table-cell table:style-name="ce5"/>
          <table:table-cell table:style-name="ce17" office:value-type="float" office:value="10" calcext:value-type="float">
            <text:p>10</text:p>
          </table:table-cell>
          <table:table-cell table:style-name="ce17" table:number-columns-repeated="2"/>
          <table:table-cell table:style-name="ce44" office:value-type="string" calcext:value-type="string">
            <text:p>SISTEMAS DE PISOS INTERNOS E EXTERNOS (PAVIMENTAÇÃO)</text:p>
          </table:table-cell>
          <table:table-cell table:style-name="ce44"/>
          <table:table-cell table:style-name="ce77" table:number-columns-repeated="3"/>
          <table:table-cell table:style-name="ce103" table:formula="of:=[.J175]" office:value-type="float" office:value="305656.19" calcext:value-type="float">
            <text:p>305.656,19 </text:p>
          </table:table-cell>
          <table:table-cell table:number-columns-repeated="1014"/>
        </table:table-row>
        <table:table-row-group>
          <table:table-row table:style-name="ro14">
            <table:table-cell table:style-name="ce5"/>
            <table:table-cell table:style-name="ce20" office:value-type="string" calcext:value-type="string">
              <text:p>10.1</text:p>
            </table:table-cell>
            <table:table-cell table:style-name="ce20" office:value-type="float" office:value="94107" calcext:value-type="float">
              <text:p>94107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LASTRO COM PREPARO DE FUNDO, COM CAMADA DE BRITA 1, LANÇAMENTO MANUAL esp.= 5cm</text:p>
            </table:table-cell>
            <table:table-cell table:style-name="ce20" office:value-type="string" calcext:value-type="string">
              <text:p>m³</text:p>
            </table:table-cell>
            <table:table-cell table:style-name="ce75" table:formula="of:=((139.23+319.14+230.81+313.26+132.91+40.93)*0.05)+(0.1*313.26)" office:value-type="float" office:value="90.14" calcext:value-type="float">
              <text:p>90,14 </text:p>
            </table:table-cell>
            <table:table-cell table:style-name="ce75" office:value-type="float" office:value="163.76" calcext:value-type="float">
              <text:p>163,76 </text:p>
            </table:table-cell>
            <table:table-cell table:style-name="ce96" table:formula="of:=[.H161]+([.H161]*[.$J7])" office:value-type="float" office:value="204.7" calcext:value-type="float">
              <text:p>204,70 </text:p>
            </table:table-cell>
            <table:table-cell table:style-name="ce96" table:formula="of:=ROUND([.I161]*[.G161];2)" office:value-type="float" office:value="18451.66" calcext:value-type="float">
              <text:p>18.451,66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20" office:value-type="string" calcext:value-type="string">
              <text:p>10.2</text:p>
            </table:table-cell>
            <table:table-cell table:style-name="ce20" office:value-type="float" office:value="87298" calcext:value-type="float">
              <text:p>87298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Contrapiso argamassa 1:3 (cimento e areia média) ESP.=0,05m</text:p>
            </table:table-cell>
            <table:table-cell table:style-name="ce20" office:value-type="string" calcext:value-type="string">
              <text:p>m³</text:p>
            </table:table-cell>
            <table:table-cell table:style-name="ce75" table:formula="of:=(139.23+319.14+230.81)*0.05" office:value-type="float" office:value="34.459" calcext:value-type="float">
              <text:p>34,46 </text:p>
            </table:table-cell>
            <table:table-cell table:style-name="ce75" office:value-type="float" office:value="418.58" calcext:value-type="float">
              <text:p>418,58 </text:p>
            </table:table-cell>
            <table:table-cell table:style-name="ce96" table:formula="of:=[.H162]+([.H162]*[.$J7])" office:value-type="float" office:value="523.225" calcext:value-type="float">
              <text:p>523,23 </text:p>
            </table:table-cell>
            <table:table-cell table:style-name="ce96" table:formula="of:=ROUND([.I162]*[.G162];2)" office:value-type="float" office:value="18029.81" calcext:value-type="float">
              <text:p>18.029,81 </text:p>
            </table:table-cell>
            <table:table-cell table:number-columns-repeated="1014"/>
          </table:table-row>
          <table:table-row table:style-name="ro14">
            <table:table-cell table:style-name="ce5"/>
            <table:table-cell table:style-name="ce20" office:value-type="string" calcext:value-type="string">
              <text:p>10.3</text:p>
            </table:table-cell>
            <table:table-cell table:style-name="ce20" office:value-type="string" calcext:value-type="string">
              <text:p>73922/4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PISO CIMENTADO TRACO 1:4 (CIMENTO/AREIA) ESPESSURA 2,0cm, <text:s/>INCLUSO ADITIVO IMPERMEABILIZANTE</text:p>
            </table:table-cell>
            <table:table-cell table:style-name="ce20" office:value-type="string" calcext:value-type="string">
              <text:p>m²</text:p>
            </table:table-cell>
            <table:table-cell table:style-name="ce75" table:formula="of:=(139.23+319.14+230.81)+(12.8+74.53+60.7)" office:value-type="float" office:value="837.21" calcext:value-type="float">
              <text:p>837,21 </text:p>
            </table:table-cell>
            <table:table-cell table:style-name="ce75" office:value-type="float" office:value="49.13" calcext:value-type="float">
              <text:p>49,13 </text:p>
            </table:table-cell>
            <table:table-cell table:style-name="ce96" table:formula="of:=[.H163]+([.H163]*[.$J7])" office:value-type="float" office:value="61.4125" calcext:value-type="float">
              <text:p>61,41 </text:p>
            </table:table-cell>
            <table:table-cell table:style-name="ce96" table:formula="of:=ROUND([.I163]*[.G163];2)" office:value-type="float" office:value="51415.16" calcext:value-type="float">
              <text:p>51.415,16 </text:p>
            </table:table-cell>
            <table:table-cell table:number-columns-repeated="1014"/>
          </table:table-row>
          <table:table-row table:style-name="ro14">
            <table:table-cell table:style-name="ce5"/>
            <table:table-cell table:style-name="ce20" office:value-type="string" calcext:value-type="string">
              <text:p>10.4</text:p>
            </table:table-cell>
            <table:table-cell table:style-name="ce20" office:value-type="string" calcext:value-type="string">
              <text:p>73922/5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PISO CIMENTADO TRACO 1:4 (CIMENTO/AREIA) ESPESSURA 3,0, <text:s/>INCLUSO ADITIVO IMPERMEABILIZANTE – CALÇADAS EXTERNAS</text:p>
            </table:table-cell>
            <table:table-cell table:style-name="ce20" office:value-type="string" calcext:value-type="string">
              <text:p>m²</text:p>
            </table:table-cell>
            <table:table-cell table:style-name="ce75" office:value-type="float" office:value="132.91" calcext:value-type="float">
              <text:p>132,91 </text:p>
            </table:table-cell>
            <table:table-cell table:style-name="ce75" office:value-type="float" office:value="53.8" calcext:value-type="float">
              <text:p>53,80 </text:p>
            </table:table-cell>
            <table:table-cell table:style-name="ce96" table:formula="of:=[.H164]+([.H164]*[.$J7])" office:value-type="float" office:value="67.25" calcext:value-type="float">
              <text:p>67,25 </text:p>
            </table:table-cell>
            <table:table-cell table:style-name="ce96" table:formula="of:=ROUND([.I164]*[.G164];2)" office:value-type="float" office:value="8938.2" calcext:value-type="float">
              <text:p>8.938,20 </text:p>
            </table:table-cell>
            <table:table-cell table:number-columns-repeated="1014"/>
          </table:table-row>
          <table:table-row table:style-name="ro8">
            <table:table-cell table:style-name="ce5"/>
            <table:table-cell table:style-name="ce20" office:value-type="string" calcext:value-type="string">
              <text:p>10.5</text:p>
            </table:table-cell>
            <table:table-cell table:style-name="ce20" office:value-type="float" office:value="84191" calcext:value-type="float">
              <text:p>84191</text:p>
            </table:table-cell>
            <table:table-cell table:style-name="ce20" office:value-type="string" calcext:value-type="string">
              <text:p>SINAPI – COMPOSIÇÃO</text:p>
            </table:table-cell>
            <table:table-cell table:style-name="ce52" office:value-type="string" calcext:value-type="string">
              <text:p>PISO SIMILAR À GRANILITE, MARMORITE OU GRANITINA ESPESSURA 1,8 CM, EM PLACAS PRÉMOLDADAS, VIBRO PRENSADAS 40 X 40, COM ACABAMENTO POLIDO – CONFORME PROJETO</text:p>
            </table:table-cell>
            <table:table-cell table:style-name="ce20" office:value-type="string" calcext:value-type="string">
              <text:p>m²</text:p>
            </table:table-cell>
            <table:table-cell table:style-name="ce75" table:formula="of:=230.81+60.7" office:value-type="float" office:value="291.51" calcext:value-type="float">
              <text:p>291,51 </text:p>
            </table:table-cell>
            <table:table-cell table:style-name="ce75" office:value-type="float" office:value="116.37" calcext:value-type="float">
              <text:p>116,37 </text:p>
            </table:table-cell>
            <table:table-cell table:style-name="ce96" table:formula="of:=[.H165]+([.H165]*[.$J7])" office:value-type="float" office:value="145.4625" calcext:value-type="float">
              <text:p>145,46 </text:p>
            </table:table-cell>
            <table:table-cell table:style-name="ce96" table:formula="of:=ROUND([.I165]*[.G165];2)" office:value-type="float" office:value="42403.77" calcext:value-type="float">
              <text:p>42.403,77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20" office:value-type="string" calcext:value-type="string">
              <text:p>10.6</text:p>
            </table:table-cell>
            <table:table-cell table:style-name="ce20"/>
            <table:table-cell table:style-name="ce20" office:value-type="string" calcext:value-type="string">
              <text:p>MERCADO</text:p>
            </table:table-cell>
            <table:table-cell table:style-name="ce46" office:value-type="string" calcext:value-type="string">
              <text:p>Piso Emborrachado Drenante, assentado sobre berço de brita</text:p>
            </table:table-cell>
            <table:table-cell table:style-name="ce20" office:value-type="string" calcext:value-type="string">
              <text:p>m²</text:p>
            </table:table-cell>
            <table:table-cell table:style-name="ce75" table:formula="of:=104.24+119.02+90" office:value-type="float" office:value="313.26" calcext:value-type="float">
              <text:p>313,26 </text:p>
            </table:table-cell>
            <table:table-cell table:style-name="ce96" table:formula="of:=(192+157.75)/2" office:value-type="float" office:value="174.875" calcext:value-type="float">
              <text:p>174,88 </text:p>
            </table:table-cell>
            <table:table-cell table:style-name="ce96" table:formula="of:=[.H166]+([.H166]*[.$J7])" office:value-type="float" office:value="218.59375" calcext:value-type="float">
              <text:p>218,59 </text:p>
            </table:table-cell>
            <table:table-cell table:style-name="ce96" table:formula="of:=ROUND([.I166]*[.G166];2)" office:value-type="float" office:value="68476.68" calcext:value-type="float">
              <text:p>68.476,68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20" office:value-type="string" calcext:value-type="string">
              <text:p>10.7</text:p>
            </table:table-cell>
            <table:table-cell table:style-name="ce20" office:value-type="float" office:value="87250" calcext:value-type="float">
              <text:p>87250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Piso cerâmico antiderrapante PEI V -45 x 45 cm - incl. rejunte - conforme projeto </text:p>
            </table:table-cell>
            <table:table-cell table:style-name="ce20" office:value-type="string" calcext:value-type="string">
              <text:p>m²</text:p>
            </table:table-cell>
            <table:table-cell table:style-name="ce75" table:formula="of:=139.23+12.8" office:value-type="float" office:value="152.03" calcext:value-type="float">
              <text:p>152,03 </text:p>
            </table:table-cell>
            <table:table-cell table:style-name="ce75" office:value-type="float" office:value="34.32" calcext:value-type="float">
              <text:p>34,32 </text:p>
            </table:table-cell>
            <table:table-cell table:style-name="ce96" table:formula="of:=[.H167]+([.H167]*[.$J7])" office:value-type="float" office:value="42.9" calcext:value-type="float">
              <text:p>42,90 </text:p>
            </table:table-cell>
            <table:table-cell table:style-name="ce96" table:formula="of:=ROUND([.I167]*[.G167];2)" office:value-type="float" office:value="6522.09" calcext:value-type="float">
              <text:p>6.522,09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20" office:value-type="string" calcext:value-type="string">
              <text:p>10.8</text:p>
            </table:table-cell>
            <table:table-cell table:style-name="ce30" office:value-type="float" office:value="72185" calcext:value-type="float">
              <text:p>72185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Piso vinílico em manta e=2,0mm</text:p>
            </table:table-cell>
            <table:table-cell table:style-name="ce20" office:value-type="string" calcext:value-type="string">
              <text:p>m²</text:p>
            </table:table-cell>
            <table:table-cell table:style-name="ce75" table:formula="of:=319.14+74.53" office:value-type="float" office:value="393.67" calcext:value-type="float">
              <text:p>393,67 </text:p>
            </table:table-cell>
            <table:table-cell table:style-name="ce75" office:value-type="float" office:value="93.72" calcext:value-type="float">
              <text:p>93,72 </text:p>
            </table:table-cell>
            <table:table-cell table:style-name="ce96" table:formula="of:=[.H168]+([.H168]*[.$J7])" office:value-type="float" office:value="117.15" calcext:value-type="float">
              <text:p>117,15 </text:p>
            </table:table-cell>
            <table:table-cell table:style-name="ce96" table:formula="of:=ROUND([.I168]*[.G168];2)" office:value-type="float" office:value="46118.44" calcext:value-type="float">
              <text:p>46.118,44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20" office:value-type="string" calcext:value-type="string">
              <text:p>10.9</text:p>
            </table:table-cell>
            <table:table-cell table:style-name="ce20" office:value-type="float" office:value="84161" calcext:value-type="float">
              <text:p>84161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Soleira em mármore L=15cm, E=3cm </text:p>
            </table:table-cell>
            <table:table-cell table:style-name="ce20" office:value-type="string" calcext:value-type="string">
              <text:p>m</text:p>
            </table:table-cell>
            <table:table-cell table:style-name="ce75" office:value-type="float" office:value="54.5" calcext:value-type="float">
              <text:p>54,50 </text:p>
            </table:table-cell>
            <table:table-cell table:style-name="ce75" office:value-type="float" office:value="45.96" calcext:value-type="float">
              <text:p>45,96 </text:p>
            </table:table-cell>
            <table:table-cell table:style-name="ce96" table:formula="of:=[.H169]+([.H169]*[.$J7])" office:value-type="float" office:value="57.45" calcext:value-type="float">
              <text:p>57,45 </text:p>
            </table:table-cell>
            <table:table-cell table:style-name="ce96" table:formula="of:=ROUND([.I169]*[.G169];2)" office:value-type="float" office:value="3131.03" calcext:value-type="float">
              <text:p>3.131,03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20" office:value-type="string" calcext:value-type="string">
              <text:p>10.10</text:p>
            </table:table-cell>
            <table:table-cell table:style-name="ce20" table:number-columns-repeated="2"/>
            <table:table-cell table:style-name="ce48" office:value-type="string" calcext:value-type="string">
              <text:p>PAVIMENTAÇÃO EXTERNA</text:p>
            </table:table-cell>
            <table:table-cell table:style-name="ce20"/>
            <table:table-cell table:style-name="ce75" table:number-columns-repeated="2"/>
            <table:table-cell table:style-name="ce96" table:number-columns-repeated="2"/>
            <table:table-cell/>
            <table:table-cell table:style-name="ce144" table:number-columns-repeated="1013"/>
          </table:table-row>
          <table:table-row table:style-name="ro20">
            <table:table-cell table:style-name="ce5"/>
            <table:table-cell table:style-name="ce20" office:value-type="string" calcext:value-type="string">
              <text:p>10.11</text:p>
            </table:table-cell>
            <table:table-cell table:style-name="ce30" office:value-type="float" office:value="92397" calcext:value-type="float">
              <text:p>92397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EXECUÇÃO DE PÁTIO/ESTACIONAMENTO EM PISO INTERTRAVADO, COM BLOCO RETANGULAR COR NATURAL DE 20 X 10 CM, ESPESSURA 6 CM, SOBRE COLCHÃO DE AREIA</text:p>
            </table:table-cell>
            <table:table-cell table:style-name="ce20" office:value-type="string" calcext:value-type="string">
              <text:p>m²</text:p>
            </table:table-cell>
            <table:table-cell table:style-name="ce75" office:value-type="float" office:value="250.83" calcext:value-type="float">
              <text:p>250,83 </text:p>
            </table:table-cell>
            <table:table-cell table:style-name="ce75" office:value-type="float" office:value="45.87" calcext:value-type="float">
              <text:p>45,87 </text:p>
            </table:table-cell>
            <table:table-cell table:style-name="ce96" table:formula="of:=[.H171]+([.H171]*[.$J7])" office:value-type="float" office:value="57.3375" calcext:value-type="float">
              <text:p>57,34 </text:p>
            </table:table-cell>
            <table:table-cell table:style-name="ce96" table:formula="of:=ROUND([.I171]*[.G171];2)" office:value-type="float" office:value="14381.97" calcext:value-type="float">
              <text:p>14.381,97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20" office:value-type="string" calcext:value-type="string">
              <text:p>10.12</text:p>
            </table:table-cell>
            <table:table-cell table:style-name="ce20" office:value-type="float" office:value="96396" calcext:value-type="float">
              <text:p>96396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BASE PARA PAVIMENTACAO COM BRITA GRADUADA, INCLUSIVE COMPACTACAO</text:p>
            </table:table-cell>
            <table:table-cell table:style-name="ce20" office:value-type="string" calcext:value-type="string">
              <text:p>m3</text:p>
            </table:table-cell>
            <table:table-cell table:style-name="ce75" table:formula="of:=(250.83*0.15)+(92.85*0.5*0.15)" office:value-type="float" office:value="44.58825" calcext:value-type="float">
              <text:p>44,59 </text:p>
            </table:table-cell>
            <table:table-cell table:style-name="ce75" office:value-type="float" office:value="70.72" calcext:value-type="float">
              <text:p>70,72 </text:p>
            </table:table-cell>
            <table:table-cell table:style-name="ce96" table:formula="of:=[.H172]+([.H172]*[.$J7])" office:value-type="float" office:value="88.4" calcext:value-type="float">
              <text:p>88,40 </text:p>
            </table:table-cell>
            <table:table-cell table:style-name="ce96" table:formula="of:=ROUND([.I172]*[.G172];2)" office:value-type="float" office:value="3941.6" calcext:value-type="float">
              <text:p>3.941,60 </text:p>
            </table:table-cell>
            <table:table-cell table:number-columns-repeated="1014"/>
          </table:table-row>
          <table:table-row table:style-name="ro8">
            <table:table-cell table:style-name="ce5"/>
            <table:table-cell table:style-name="ce20" office:value-type="string" calcext:value-type="string">
              <text:p>10.13</text:p>
            </table:table-cell>
            <table:table-cell table:style-name="ce20" office:value-type="float" office:value="94275" calcext:value-type="float">
              <text:p>94275</text:p>
            </table:table-cell>
            <table:table-cell table:style-name="ce20" office:value-type="string" calcext:value-type="string">
              <text:p>SINAPI</text:p>
            </table:table-cell>
            <table:table-cell table:style-name="ce52" office:value-type="string" calcext:value-type="string">
              <text:p>ASSENTAMENTO DE GUIA (MEIO-FIO) EM TRECHO RETO, CONFECCIONADA EM CONCRETO PRÉ-FABRICADO, DIMENSÕES 100X15X13X30 CM (COMPRIMENTO X BASE INFERIOR X BASE SUPERIOR X ALTURA), PARA URBANIZAÇÃO INTERNA DE EMPREENDIMENTOS</text:p>
            </table:table-cell>
            <table:table-cell table:style-name="ce20" office:value-type="string" calcext:value-type="string">
              <text:p>m</text:p>
            </table:table-cell>
            <table:table-cell table:style-name="ce75" office:value-type="float" office:value="93" calcext:value-type="float">
              <text:p>93,00 </text:p>
            </table:table-cell>
            <table:table-cell table:style-name="ce75" office:value-type="float" office:value="32.9" calcext:value-type="float">
              <text:p>32,90 </text:p>
            </table:table-cell>
            <table:table-cell table:style-name="ce96" table:formula="of:=[.H173]+([.H173]*[.$J7])" office:value-type="float" office:value="41.125" calcext:value-type="float">
              <text:p>41,13 </text:p>
            </table:table-cell>
            <table:table-cell table:style-name="ce96" table:formula="of:=ROUND([.I173]*[.G173];2)" office:value-type="float" office:value="3824.63" calcext:value-type="float">
              <text:p>3.824,63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20" office:value-type="string" calcext:value-type="string">
              <text:p>10.14</text:p>
            </table:table-cell>
            <table:table-cell table:style-name="ce20" office:value-type="string" calcext:value-type="string">
              <text:p>74236/1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PLANTIO DE GRAMA BATATAIS EM PLACAS</text:p>
            </table:table-cell>
            <table:table-cell table:style-name="ce20" office:value-type="string" calcext:value-type="string">
              <text:p>m²</text:p>
            </table:table-cell>
            <table:table-cell table:style-name="ce75" table:formula="of:=96.7+989.58+15.61+45.97+61.63+301.54" office:value-type="float" office:value="1511.03" calcext:value-type="float">
              <text:p>1.511,03 </text:p>
            </table:table-cell>
            <table:table-cell table:style-name="ce75" office:value-type="float" office:value="10.6" calcext:value-type="float">
              <text:p>10,60 </text:p>
            </table:table-cell>
            <table:table-cell table:style-name="ce96" table:formula="of:=[.H174]+([.H174]*[.$J7])" office:value-type="float" office:value="13.25" calcext:value-type="float">
              <text:p>13,25 </text:p>
            </table:table-cell>
            <table:table-cell table:style-name="ce96" table:formula="of:=ROUND([.I174]*[.G174];2)" office:value-type="float" office:value="20021.15" calcext:value-type="float">
              <text:p>20.021,15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19"/>
            <table:table-cell table:style-name="ce28" table:number-columns-repeated="2"/>
            <table:table-cell table:style-name="ce46"/>
            <table:table-cell table:style-name="ce28"/>
            <table:table-cell table:style-name="ce37"/>
            <table:table-cell table:style-name="ce95" office:value-type="string" office:string-value="Subtotal " calcext:value-type="string">
              <text:p>Subtotal <text:s/></text:p>
            </table:table-cell>
            <table:table-cell table:style-name="ce117"/>
            <table:table-cell table:style-name="ce137" table:formula="of:=SUM([.J161:.J174])" office:value-type="float" office:value="305656.19" calcext:value-type="float">
              <text:p>305.656,19 </text:p>
            </table:table-cell>
            <table:table-cell table:number-columns-repeated="1014"/>
          </table:table-row>
        </table:table-row-group>
        <table:table-row table:style-name="ro2">
          <table:table-cell table:style-name="ce5" table:number-columns-repeated="4"/>
          <table:table-cell table:style-name="ce46"/>
          <table:table-cell table:style-name="ce5"/>
          <table:table-cell table:number-columns-repeated="2"/>
          <table:table-cell table:style-name="ce9" table:number-columns-repeated="2"/>
          <table:table-cell table:number-columns-repeated="1014"/>
        </table:table-row>
        <table:table-row table:style-name="ro2">
          <table:table-cell table:style-name="ce5"/>
          <table:table-cell table:style-name="ce17" office:value-type="float" office:value="11" calcext:value-type="float">
            <text:p>11</text:p>
          </table:table-cell>
          <table:table-cell table:style-name="ce17" table:number-columns-repeated="2"/>
          <table:table-cell table:style-name="ce44" office:value-type="string" calcext:value-type="string">
            <text:p>PINTURA </text:p>
          </table:table-cell>
          <table:table-cell table:style-name="ce44"/>
          <table:table-cell table:style-name="ce77" table:number-columns-repeated="3"/>
          <table:table-cell table:style-name="ce103" table:formula="of:=[.J184]" office:value-type="float" office:value="79386.84" calcext:value-type="float">
            <text:p>79.386,84 </text:p>
          </table:table-cell>
          <table:table-cell table:number-columns-repeated="1014"/>
        </table:table-row>
        <table:table-row-group>
          <table:table-row table:style-name="ro2">
            <table:table-cell table:style-name="ce5"/>
            <table:table-cell table:style-name="ce20" office:value-type="string" calcext:value-type="string">
              <text:p>11.1</text:p>
            </table:table-cell>
            <table:table-cell table:style-name="ce20" office:value-type="float" office:value="88489" calcext:value-type="float">
              <text:p>88489</text:p>
            </table:table-cell>
            <table:table-cell table:style-name="ce20" office:value-type="string" calcext:value-type="string">
              <text:p>SINAPI</text:p>
            </table:table-cell>
            <table:table-cell table:style-name="ce47" office:value-type="string" calcext:value-type="string">
              <text:p>APLICAÇÃO MANUAL DE PINTURA COM TINTA LÁTEX ACRÍLICA EM PAREDES, DUAS DEMÃOS</text:p>
            </table:table-cell>
            <table:table-cell table:style-name="ce20" office:value-type="string" calcext:value-type="string">
              <text:p>m²</text:p>
            </table:table-cell>
            <table:table-cell table:style-name="ce75" table:formula="of:=[.G156]-[.G179]" office:value-type="float" office:value="1378.237" calcext:value-type="float">
              <text:p>1.378,24 </text:p>
            </table:table-cell>
            <table:table-cell table:style-name="ce75" office:value-type="float" office:value="10.86" calcext:value-type="float">
              <text:p>10,86 </text:p>
            </table:table-cell>
            <table:table-cell table:style-name="ce96" table:formula="of:=[.H178]+([.H178]*[.$J7])" office:value-type="float" office:value="13.575" calcext:value-type="float">
              <text:p>13,58 </text:p>
            </table:table-cell>
            <table:table-cell table:style-name="ce96" table:formula="of:=ROUND([.I178]*[.G178];2)" office:value-type="float" office:value="18709.57" calcext:value-type="float">
              <text:p>18.709,57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20" office:value-type="string" calcext:value-type="string">
              <text:p>11.2</text:p>
            </table:table-cell>
            <table:table-cell table:style-name="ce20" office:value-type="float" office:value="88423" calcext:value-type="float">
              <text:p>88423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APLICAÇÃO MANUAL DE PINTURA COM TINTA TEXTURIZADA ACRÍLICA EM PAREDES</text:p>
            </table:table-cell>
            <table:table-cell table:style-name="ce20" office:value-type="string" calcext:value-type="string">
              <text:p>M2</text:p>
            </table:table-cell>
            <table:table-cell table:style-name="ce75" office:value-type="float" office:value="1344" calcext:value-type="float">
              <text:p>1.344,00 </text:p>
            </table:table-cell>
            <table:table-cell table:style-name="ce75" office:value-type="float" office:value="14.37" calcext:value-type="float">
              <text:p>14,37 </text:p>
            </table:table-cell>
            <table:table-cell table:style-name="ce96" table:formula="of:=[.H179]+([.H179]*[.$J7])" office:value-type="float" office:value="17.9625" calcext:value-type="float">
              <text:p>17,96 </text:p>
            </table:table-cell>
            <table:table-cell table:style-name="ce96" table:formula="of:=ROUND([.I179]*[.G179];2)" office:value-type="float" office:value="24141.6" calcext:value-type="float">
              <text:p>24.141,60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20" office:value-type="string" calcext:value-type="string">
              <text:p>11.3</text:p>
            </table:table-cell>
            <table:table-cell table:style-name="ce20" office:value-type="float" office:value="88488" calcext:value-type="float">
              <text:p>88488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APLICAÇÃO MANUAL DE PINTURA COM TINTA LÁTEX ACRÍLICA EM TETO, DUAS DEMÃOS</text:p>
            </table:table-cell>
            <table:table-cell table:style-name="ce20" office:value-type="string" calcext:value-type="string">
              <text:p>m²</text:p>
            </table:table-cell>
            <table:table-cell table:style-name="ce75" table:formula="of:=[.G155]" office:value-type="float" office:value="834.82" calcext:value-type="float">
              <text:p>834,82 </text:p>
            </table:table-cell>
            <table:table-cell table:style-name="ce75" office:value-type="float" office:value="12.55" calcext:value-type="float">
              <text:p>12,55 </text:p>
            </table:table-cell>
            <table:table-cell table:style-name="ce96" table:formula="of:=[.H180]+([.H180]*[.$J$7])" office:value-type="float" office:value="15.6875" calcext:value-type="float">
              <text:p>15,69 </text:p>
            </table:table-cell>
            <table:table-cell table:style-name="ce96" table:formula="of:=ROUND([.I180]*[.G180];2)" office:value-type="float" office:value="13096.24" calcext:value-type="float">
              <text:p>13.096,24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20" office:value-type="string" calcext:value-type="string">
              <text:p>11.4</text:p>
            </table:table-cell>
            <table:table-cell table:style-name="ce20" office:value-type="string" calcext:value-type="string">
              <text:p>73739/1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PINTURA ESMALTE ACETINADO EM MADEIRA, DUAS DEMAOS</text:p>
            </table:table-cell>
            <table:table-cell table:style-name="ce20" office:value-type="string" calcext:value-type="string">
              <text:p>m²</text:p>
            </table:table-cell>
            <table:table-cell table:style-name="ce75" table:formula="of:=([.G112]*0.8*2.1*2)+([.G113]*0.8*2.4*2)+([.G114]*0.9*2.1*2)+([.G115]*0.9*2.4*2)" office:value-type="float" office:value="120.84" calcext:value-type="float">
              <text:p>120,84 </text:p>
            </table:table-cell>
            <table:table-cell table:style-name="ce75" office:value-type="float" office:value="17.16" calcext:value-type="float">
              <text:p>17,16 </text:p>
            </table:table-cell>
            <table:table-cell table:style-name="ce96" table:formula="of:=[.H181]+([.H181]*[.$J$7])" office:value-type="float" office:value="21.45" calcext:value-type="float">
              <text:p>21,45 </text:p>
            </table:table-cell>
            <table:table-cell table:style-name="ce96" table:formula="of:=ROUND([.I181]*[.G181];2)" office:value-type="float" office:value="2592.02" calcext:value-type="float">
              <text:p>2.592,02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20" office:value-type="string" calcext:value-type="string">
              <text:p>11.5</text:p>
            </table:table-cell>
            <table:table-cell table:style-name="ce20" office:value-type="string" calcext:value-type="string">
              <text:p>73924/2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PINTURA ESMALTE ACETINADO, DUAS DEMAOS, SOBRE SUPERFICIE METALICA</text:p>
            </table:table-cell>
            <table:table-cell table:style-name="ce20" office:value-type="string" calcext:value-type="string">
              <text:p>m²</text:p>
            </table:table-cell>
            <table:table-cell table:style-name="ce75" table:formula="of:=[.G135]+([.G128]*2)+([.G127]*2)" office:value-type="float" office:value="592.66" calcext:value-type="float">
              <text:p>592,66 </text:p>
            </table:table-cell>
            <table:table-cell table:style-name="ce75" office:value-type="float" office:value="26.74" calcext:value-type="float">
              <text:p>26,74 </text:p>
            </table:table-cell>
            <table:table-cell table:style-name="ce96" table:formula="of:=[.H182]+([.H182]*[.$J$7])" office:value-type="float" office:value="33.425" calcext:value-type="float">
              <text:p>33,43 </text:p>
            </table:table-cell>
            <table:table-cell table:style-name="ce96" table:formula="of:=ROUND([.I182]*[.G182];2)" office:value-type="float" office:value="19809.66" calcext:value-type="float">
              <text:p>19.809,66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20" office:value-type="string" calcext:value-type="string">
              <text:p>11.6</text:p>
            </table:table-cell>
            <table:table-cell table:style-name="ce20" office:value-type="float" office:value="41595" calcext:value-type="float">
              <text:p>41595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PINTURA – SINALIZAÇÃO (ESTACIONAMENTO)</text:p>
            </table:table-cell>
            <table:table-cell table:style-name="ce20" office:value-type="string" calcext:value-type="string">
              <text:p>m</text:p>
            </table:table-cell>
            <table:table-cell table:style-name="ce75" office:value-type="float" office:value="70" calcext:value-type="float">
              <text:p>70,00 </text:p>
            </table:table-cell>
            <table:table-cell table:style-name="ce75" office:value-type="float" office:value="11.86" calcext:value-type="float">
              <text:p>11,86 </text:p>
            </table:table-cell>
            <table:table-cell table:style-name="ce96" table:formula="of:=[.H183]+([.H183]*[.$J$7])" office:value-type="float" office:value="14.825" calcext:value-type="float">
              <text:p>14,83 </text:p>
            </table:table-cell>
            <table:table-cell table:style-name="ce96" table:formula="of:=ROUND([.I183]*[.G183];2)" office:value-type="float" office:value="1037.75" calcext:value-type="float">
              <text:p>1.037,75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19"/>
            <table:table-cell table:style-name="ce28" table:number-columns-repeated="4"/>
            <table:table-cell table:style-name="ce37"/>
            <table:table-cell table:style-name="ce95" office:value-type="string" office:string-value="Subtotal " calcext:value-type="string">
              <text:p>Subtotal <text:s/></text:p>
            </table:table-cell>
            <table:table-cell table:style-name="ce118"/>
            <table:table-cell table:style-name="ce137" table:formula="of:=SUM([.J178:.J183])" office:value-type="float" office:value="79386.84" calcext:value-type="float">
              <text:p>79.386,84 </text:p>
            </table:table-cell>
            <table:table-cell table:number-columns-repeated="1014"/>
          </table:table-row>
        </table:table-row-group>
        <table:table-row table:style-name="ro2">
          <table:table-cell table:style-name="ce5" table:number-columns-repeated="4"/>
          <table:table-cell table:style-name="ce43"/>
          <table:table-cell table:style-name="ce5"/>
          <table:table-cell table:number-columns-repeated="2"/>
          <table:table-cell table:style-name="ce9" table:number-columns-repeated="2"/>
          <table:table-cell/>
          <table:table-cell table:style-name="ce144" table:number-columns-repeated="1013"/>
        </table:table-row>
        <table:table-row table:style-name="ro2">
          <table:table-cell table:style-name="ce5"/>
          <table:table-cell table:style-name="ce17" office:value-type="float" office:value="12" calcext:value-type="float">
            <text:p>12</text:p>
          </table:table-cell>
          <table:table-cell table:style-name="ce17" table:number-columns-repeated="2"/>
          <table:table-cell table:style-name="ce44" office:value-type="string" calcext:value-type="string">
            <text:p>INSTALAÇÃO HIDRÁULICA </text:p>
          </table:table-cell>
          <table:table-cell table:style-name="ce44"/>
          <table:table-cell table:style-name="ce78" table:number-columns-repeated="3"/>
          <table:table-cell table:style-name="ce103" table:formula="of:=[.J215]" office:value-type="float" office:value="12568.98" calcext:value-type="float">
            <text:p>12.568,98 </text:p>
          </table:table-cell>
          <table:table-cell table:number-columns-repeated="1014"/>
        </table:table-row>
        <table:table-row-group>
          <table:table-row table:style-name="ro2">
            <table:table-cell table:style-name="ce5"/>
            <table:table-cell table:style-name="ce15" table:number-columns-repeated="2"/>
            <table:table-cell table:style-name="ce18"/>
            <table:table-cell table:style-name="ce49" office:value-type="string" calcext:value-type="string">
              <text:p>TUBULAÇÕES E CONEXÕES DE PVC RÍGIDO</text:p>
            </table:table-cell>
            <table:table-cell table:style-name="ce31"/>
            <table:table-cell table:style-name="ce79"/>
            <table:table-cell table:style-name="ce82" table:number-columns-repeated="2"/>
            <table:table-cell table:style-name="ce96"/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2.1</text:p>
            </table:table-cell>
            <table:table-cell table:style-name="ce18" office:value-type="float" office:value="89446" calcext:value-type="float">
              <text:p>89446</text:p>
            </table:table-cell>
            <table:table-cell table:style-name="ce18" office:value-type="string" calcext:value-type="string">
              <text:p>SINAPI</text:p>
            </table:table-cell>
            <table:table-cell table:style-name="ce53" office:value-type="string" calcext:value-type="string">
              <text:p>Tubo PVC soldável Ø 25 mm, fornecimento e instalação</text:p>
            </table:table-cell>
            <table:table-cell table:style-name="ce18" office:value-type="string" calcext:value-type="string">
              <text:p>m</text:p>
            </table:table-cell>
            <table:table-cell table:style-name="ce79" office:value-type="float" office:value="166.09" calcext:value-type="float">
              <text:p>166,09</text:p>
            </table:table-cell>
            <table:table-cell table:style-name="ce79" office:value-type="float" office:value="3.42" calcext:value-type="float">
              <text:p>3,42</text:p>
            </table:table-cell>
            <table:table-cell table:style-name="ce82" table:formula="of:=[.H188]+([.H188]*[.$J$7])" office:value-type="float" office:value="4.275" calcext:value-type="float">
              <text:p>4,28</text:p>
            </table:table-cell>
            <table:table-cell table:style-name="ce96" table:formula="of:=ROUND([.I188]*[.G188];2)" office:value-type="float" office:value="710.03" calcext:value-type="float">
              <text:p>710,03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2.2</text:p>
            </table:table-cell>
            <table:table-cell table:style-name="ce18" office:value-type="float" office:value="89447" calcext:value-type="float">
              <text:p>89447</text:p>
            </table:table-cell>
            <table:table-cell table:style-name="ce18" office:value-type="string" calcext:value-type="string">
              <text:p>SINAPI</text:p>
            </table:table-cell>
            <table:table-cell table:style-name="ce53" office:value-type="string" calcext:value-type="string">
              <text:p>Tubo PVC soldável Ø 32 mm, fornecimento e instalação</text:p>
            </table:table-cell>
            <table:table-cell table:style-name="ce18" office:value-type="string" calcext:value-type="string">
              <text:p>m</text:p>
            </table:table-cell>
            <table:table-cell table:style-name="ce79" office:value-type="float" office:value="155.25" calcext:value-type="float">
              <text:p>155,25</text:p>
            </table:table-cell>
            <table:table-cell table:style-name="ce79" office:value-type="float" office:value="6.75" calcext:value-type="float">
              <text:p>6,75</text:p>
            </table:table-cell>
            <table:table-cell table:style-name="ce82" table:formula="of:=[.H189]+([.H189]*[.$J$7])" office:value-type="float" office:value="8.4375" calcext:value-type="float">
              <text:p>8,44</text:p>
            </table:table-cell>
            <table:table-cell table:style-name="ce96" table:formula="of:=ROUND([.I189]*[.G189];2)" office:value-type="float" office:value="1309.92" calcext:value-type="float">
              <text:p>1.309,92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2.3</text:p>
            </table:table-cell>
            <table:table-cell table:style-name="ce18" office:value-type="float" office:value="89448" calcext:value-type="float">
              <text:p>89448</text:p>
            </table:table-cell>
            <table:table-cell table:style-name="ce18" office:value-type="string" calcext:value-type="string">
              <text:p>SINAPI</text:p>
            </table:table-cell>
            <table:table-cell table:style-name="ce53" office:value-type="string" calcext:value-type="string">
              <text:p>Tubo PVC soldável Ø 40 mm, fornecimento e instalação</text:p>
            </table:table-cell>
            <table:table-cell table:style-name="ce18" office:value-type="string" calcext:value-type="string">
              <text:p>m</text:p>
            </table:table-cell>
            <table:table-cell table:style-name="ce79" office:value-type="float" office:value="102.33" calcext:value-type="float">
              <text:p>102,33</text:p>
            </table:table-cell>
            <table:table-cell table:style-name="ce79" office:value-type="float" office:value="9.65" calcext:value-type="float">
              <text:p>9,65</text:p>
            </table:table-cell>
            <table:table-cell table:style-name="ce82" table:formula="of:=[.H190]+([.H190]*[.$J$7])" office:value-type="float" office:value="12.0625" calcext:value-type="float">
              <text:p>12,06</text:p>
            </table:table-cell>
            <table:table-cell table:style-name="ce96" table:formula="of:=ROUND([.I190]*[.G190];2)" office:value-type="float" office:value="1234.36" calcext:value-type="float">
              <text:p>1.234,36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2.4</text:p>
            </table:table-cell>
            <table:table-cell table:style-name="ce18" office:value-type="float" office:value="89449" calcext:value-type="float">
              <text:p>89449</text:p>
            </table:table-cell>
            <table:table-cell table:style-name="ce18" office:value-type="string" calcext:value-type="string">
              <text:p>SINAPI</text:p>
            </table:table-cell>
            <table:table-cell table:style-name="ce53" office:value-type="string" calcext:value-type="string">
              <text:p>Tubo PVC soldável Ø 50 mm, fornecimento e instalação</text:p>
            </table:table-cell>
            <table:table-cell table:style-name="ce18" office:value-type="string" calcext:value-type="string">
              <text:p>m</text:p>
            </table:table-cell>
            <table:table-cell table:style-name="ce79" office:value-type="float" office:value="24.26" calcext:value-type="float">
              <text:p>24,26</text:p>
            </table:table-cell>
            <table:table-cell table:style-name="ce79" office:value-type="float" office:value="11.92" calcext:value-type="float">
              <text:p>11,92</text:p>
            </table:table-cell>
            <table:table-cell table:style-name="ce82" table:formula="of:=[.H191]+([.H191]*[.$J$7])" office:value-type="float" office:value="14.9" calcext:value-type="float">
              <text:p>14,90</text:p>
            </table:table-cell>
            <table:table-cell table:style-name="ce96" table:formula="of:=ROUND([.I191]*[.G191];2)" office:value-type="float" office:value="361.47" calcext:value-type="float">
              <text:p>361,47 </text:p>
            </table:table-cell>
            <table:table-cell/>
            <table:table-cell table:style-name="ce144" table:number-columns-repeated="1013"/>
          </table:table-row>
          <table:table-row table:style-name="ro21">
            <table:table-cell table:style-name="ce5"/>
            <table:table-cell table:style-name="ce18" office:value-type="string" calcext:value-type="string">
              <text:p>12.5</text:p>
            </table:table-cell>
            <table:table-cell table:style-name="ce18" office:value-type="float" office:value="94711" calcext:value-type="float">
              <text:p>94711</text:p>
            </table:table-cell>
            <table:table-cell table:style-name="ce18" office:value-type="string" calcext:value-type="string">
              <text:p>SINAPI</text:p>
            </table:table-cell>
            <table:table-cell table:style-name="ce53" office:value-type="string" calcext:value-type="string">
              <text:p>Adaptador soldavel com flange livre para caixa d'agua – 50mm – 1.1/2", fornecimento e instalação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2" calcext:value-type="float">
              <text:p>2,00</text:p>
            </table:table-cell>
            <table:table-cell table:style-name="ce79" office:value-type="float" office:value="37.39" calcext:value-type="float">
              <text:p>37,39</text:p>
            </table:table-cell>
            <table:table-cell table:style-name="ce82" table:formula="of:=[.H192]+([.H192]*[.$J$7])" office:value-type="float" office:value="46.7375" calcext:value-type="float">
              <text:p>46,74</text:p>
            </table:table-cell>
            <table:table-cell table:style-name="ce96" table:formula="of:=ROUND([.I192]*[.G192];2)" office:value-type="float" office:value="93.48" calcext:value-type="float">
              <text:p>93,48 </text:p>
            </table:table-cell>
            <table:table-cell/>
            <table:table-cell table:style-name="ce144" table:number-columns-repeated="1013"/>
          </table:table-row>
          <table:table-row table:style-name="ro7">
            <table:table-cell table:style-name="ce5"/>
            <table:table-cell table:style-name="ce18" office:value-type="string" calcext:value-type="string">
              <text:p>12.6</text:p>
            </table:table-cell>
            <table:table-cell table:style-name="ce18" office:value-type="float" office:value="89538" calcext:value-type="float">
              <text:p>89538</text:p>
            </table:table-cell>
            <table:table-cell table:style-name="ce18" office:value-type="string" calcext:value-type="string">
              <text:p>SINAPI</text:p>
            </table:table-cell>
            <table:table-cell table:style-name="ce53" office:value-type="string" calcext:value-type="string">
              <text:p>Adaptador sol. curto com bolsa-rosca para registro - 25mm - 3/4", fornecimento e instalação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65" calcext:value-type="float">
              <text:p>65,00</text:p>
            </table:table-cell>
            <table:table-cell table:style-name="ce79" office:value-type="float" office:value="2.94" calcext:value-type="float">
              <text:p>2,94</text:p>
            </table:table-cell>
            <table:table-cell table:style-name="ce82" table:formula="of:=[.H193]+([.H193]*[.$J$7])" office:value-type="float" office:value="3.675" calcext:value-type="float">
              <text:p>3,68</text:p>
            </table:table-cell>
            <table:table-cell table:style-name="ce96" table:formula="of:=ROUND([.I193]*[.G193];2)" office:value-type="float" office:value="238.88" calcext:value-type="float">
              <text:p>238,88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2.7</text:p>
            </table:table-cell>
            <table:table-cell table:style-name="ce18" office:value-type="string" calcext:value-type="string">
              <text:p>C0977</text:p>
            </table:table-cell>
            <table:table-cell table:style-name="ce18" office:value-type="string" calcext:value-type="string">
              <text:p>SEINFRA</text:p>
            </table:table-cell>
            <table:table-cell table:style-name="ce53" office:value-type="string" calcext:value-type="string">
              <text:p>Cruzeta PVC Soldável – 25mm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4" calcext:value-type="float">
              <text:p>4,00</text:p>
            </table:table-cell>
            <table:table-cell table:style-name="ce79" office:value-type="float" office:value="13.52" calcext:value-type="float">
              <text:p>13,52</text:p>
            </table:table-cell>
            <table:table-cell table:style-name="ce82" table:formula="of:=[.H194]+([.H194]*[.$J$7])" office:value-type="float" office:value="16.9" calcext:value-type="float">
              <text:p>16,90</text:p>
            </table:table-cell>
            <table:table-cell table:style-name="ce96" table:formula="of:=ROUND([.I194]*[.G194];2)" office:value-type="float" office:value="67.6" calcext:value-type="float">
              <text:p>67,60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2.8</text:p>
            </table:table-cell>
            <table:table-cell table:style-name="ce18" office:value-type="float" office:value="1226" calcext:value-type="float">
              <text:p>1226</text:p>
            </table:table-cell>
            <table:table-cell table:style-name="ce18" office:value-type="string" calcext:value-type="string">
              <text:p>ORSE</text:p>
            </table:table-cell>
            <table:table-cell table:style-name="ce53" office:value-type="string" calcext:value-type="string">
              <text:p>Joelho 90 soldavel com rosca 25 mm - 1/2", fornecimento e instalação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20" calcext:value-type="float">
              <text:p>20,00</text:p>
            </table:table-cell>
            <table:table-cell table:style-name="ce79" office:value-type="float" office:value="1.42" calcext:value-type="float">
              <text:p>1,42</text:p>
            </table:table-cell>
            <table:table-cell table:style-name="ce82" table:formula="of:=[.H195]+([.H195]*[.$J$7])" office:value-type="float" office:value="1.775" calcext:value-type="float">
              <text:p>1,78</text:p>
            </table:table-cell>
            <table:table-cell table:style-name="ce96" table:formula="of:=ROUND([.I195]*[.G195];2)" office:value-type="float" office:value="35.5" calcext:value-type="float">
              <text:p>35,50 </text:p>
            </table:table-cell>
            <table:table-cell/>
            <table:table-cell table:style-name="ce144" table:number-columns-repeated="1013"/>
          </table:table-row>
          <table:table-row table:style-name="ro7">
            <table:table-cell table:style-name="ce5"/>
            <table:table-cell table:style-name="ce18" office:value-type="string" calcext:value-type="string">
              <text:p>12.9</text:p>
            </table:table-cell>
            <table:table-cell table:style-name="ce18" office:value-type="float" office:value="89366" calcext:value-type="float">
              <text:p>89366</text:p>
            </table:table-cell>
            <table:table-cell table:style-name="ce18" office:value-type="string" calcext:value-type="string">
              <text:p>SINAPI</text:p>
            </table:table-cell>
            <table:table-cell table:style-name="ce53" office:value-type="string" calcext:value-type="string">
              <text:p>Joelho 90º soldavel com bucha de latão - 25mm - 3/4", fornecimento e instalação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1" calcext:value-type="float">
              <text:p>1,00</text:p>
            </table:table-cell>
            <table:table-cell table:style-name="ce79" office:value-type="float" office:value="11.57" calcext:value-type="float">
              <text:p>11,57</text:p>
            </table:table-cell>
            <table:table-cell table:style-name="ce82" table:formula="of:=[.H196]+([.H196]*[.$J$7])" office:value-type="float" office:value="14.4625" calcext:value-type="float">
              <text:p>14,46</text:p>
            </table:table-cell>
            <table:table-cell table:style-name="ce96" table:formula="of:=ROUND([.I196]*[.G196];2)" office:value-type="float" office:value="14.46" calcext:value-type="float">
              <text:p>14,46 </text:p>
            </table:table-cell>
            <table:table-cell/>
            <table:table-cell table:style-name="ce144" table:number-columns-repeated="1013"/>
          </table:table-row>
          <table:table-row table:style-name="ro7">
            <table:table-cell table:style-name="ce5"/>
            <table:table-cell table:style-name="ce18" office:value-type="string" calcext:value-type="string">
              <text:p>12.10</text:p>
            </table:table-cell>
            <table:table-cell table:style-name="ce18" office:value-type="float" office:value="90373" calcext:value-type="float">
              <text:p>90373</text:p>
            </table:table-cell>
            <table:table-cell table:style-name="ce18" office:value-type="string" calcext:value-type="string">
              <text:p>SINAPI</text:p>
            </table:table-cell>
            <table:table-cell table:style-name="ce53" office:value-type="string" calcext:value-type="string">
              <text:p>Joelho de redução 90º soldavel com bucha latão - 25mm - 1/2", fornecimento e instalação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59" calcext:value-type="float">
              <text:p>59,00</text:p>
            </table:table-cell>
            <table:table-cell table:style-name="ce79" office:value-type="float" office:value="10.84" calcext:value-type="float">
              <text:p>10,84</text:p>
            </table:table-cell>
            <table:table-cell table:style-name="ce82" table:formula="of:=[.H197]+([.H197]*[.$J$7])" office:value-type="float" office:value="13.55" calcext:value-type="float">
              <text:p>13,55</text:p>
            </table:table-cell>
            <table:table-cell table:style-name="ce96" table:formula="of:=ROUND([.I197]*[.G197];2)" office:value-type="float" office:value="799.45" calcext:value-type="float">
              <text:p>799,45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2.11</text:p>
            </table:table-cell>
            <table:table-cell table:style-name="ce18" office:value-type="float" office:value="89534" calcext:value-type="float">
              <text:p>89534</text:p>
            </table:table-cell>
            <table:table-cell table:style-name="ce18" office:value-type="string" calcext:value-type="string">
              <text:p>SINAPI</text:p>
            </table:table-cell>
            <table:table-cell table:style-name="ce53" office:value-type="string" calcext:value-type="string">
              <text:p>Luva soldável com rosca 25mm - 3/4"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9" calcext:value-type="float">
              <text:p>9,00</text:p>
            </table:table-cell>
            <table:table-cell table:style-name="ce79" office:value-type="float" office:value="3.34" calcext:value-type="float">
              <text:p>3,34</text:p>
            </table:table-cell>
            <table:table-cell table:style-name="ce82" table:formula="of:=[.H198]+([.H198]*[.$J$7])" office:value-type="float" office:value="4.175" calcext:value-type="float">
              <text:p>4,18</text:p>
            </table:table-cell>
            <table:table-cell table:style-name="ce96" table:formula="of:=ROUND([.I198]*[.G198];2)" office:value-type="float" office:value="37.58" calcext:value-type="float">
              <text:p>37,58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2.12</text:p>
            </table:table-cell>
            <table:table-cell table:style-name="ce18" office:value-type="float" office:value="89395" calcext:value-type="float">
              <text:p>89395</text:p>
            </table:table-cell>
            <table:table-cell table:style-name="ce18" office:value-type="string" calcext:value-type="string">
              <text:p>SINAPI</text:p>
            </table:table-cell>
            <table:table-cell table:style-name="ce53" office:value-type="string" calcext:value-type="string">
              <text:p>Tê 90 soldável - 25mm, fornecimento e instalação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94" calcext:value-type="float">
              <text:p>94,00</text:p>
            </table:table-cell>
            <table:table-cell table:style-name="ce79" office:value-type="float" office:value="10.34" calcext:value-type="float">
              <text:p>10,34</text:p>
            </table:table-cell>
            <table:table-cell table:style-name="ce82" table:formula="of:=[.H199]+([.H199]*[.$J$7])" office:value-type="float" office:value="12.925" calcext:value-type="float">
              <text:p>12,93</text:p>
            </table:table-cell>
            <table:table-cell table:style-name="ce96" table:formula="of:=ROUND([.I199]*[.G199];2)" office:value-type="float" office:value="1214.95" calcext:value-type="float">
              <text:p>1.214,95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2.13</text:p>
            </table:table-cell>
            <table:table-cell table:style-name="ce18" office:value-type="float" office:value="89443" calcext:value-type="float">
              <text:p>89443</text:p>
            </table:table-cell>
            <table:table-cell table:style-name="ce18" office:value-type="string" calcext:value-type="string">
              <text:p>SINAPI</text:p>
            </table:table-cell>
            <table:table-cell table:style-name="ce53" office:value-type="string" calcext:value-type="string">
              <text:p>Tê 90 soldável - 32mm, fornecimento e instalação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73" calcext:value-type="float">
              <text:p>73,00</text:p>
            </table:table-cell>
            <table:table-cell table:style-name="ce79" office:value-type="float" office:value="9.47" calcext:value-type="float">
              <text:p>9,47</text:p>
            </table:table-cell>
            <table:table-cell table:style-name="ce82" table:formula="of:=[.H200]+([.H200]*[.$J$7])" office:value-type="float" office:value="11.8375" calcext:value-type="float">
              <text:p>11,84</text:p>
            </table:table-cell>
            <table:table-cell table:style-name="ce96" table:formula="of:=ROUND([.I200]*[.G200];2)" office:value-type="float" office:value="864.14" calcext:value-type="float">
              <text:p>864,14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2.14</text:p>
            </table:table-cell>
            <table:table-cell table:style-name="ce18" office:value-type="float" office:value="89623" calcext:value-type="float">
              <text:p>89623</text:p>
            </table:table-cell>
            <table:table-cell table:style-name="ce18" office:value-type="string" calcext:value-type="string">
              <text:p>SINAPI</text:p>
            </table:table-cell>
            <table:table-cell table:style-name="ce53" office:value-type="string" calcext:value-type="string">
              <text:p>Tê 90 soldável – 40mm, fornecimento e instalação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4" calcext:value-type="float">
              <text:p>4,00</text:p>
            </table:table-cell>
            <table:table-cell table:style-name="ce79" office:value-type="float" office:value="12.03" calcext:value-type="float">
              <text:p>12,03</text:p>
            </table:table-cell>
            <table:table-cell table:style-name="ce82" table:formula="of:=[.H201]+([.H201]*[.$J$7])" office:value-type="float" office:value="15.0375" calcext:value-type="float">
              <text:p>15,04</text:p>
            </table:table-cell>
            <table:table-cell table:style-name="ce96" table:formula="of:=ROUND([.I201]*[.G201];2)" office:value-type="float" office:value="60.15" calcext:value-type="float">
              <text:p>60,15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2.15</text:p>
            </table:table-cell>
            <table:table-cell table:style-name="ce18" office:value-type="float" office:value="89625" calcext:value-type="float">
              <text:p>89625</text:p>
            </table:table-cell>
            <table:table-cell table:style-name="ce18" office:value-type="string" calcext:value-type="string">
              <text:p>SINAPI</text:p>
            </table:table-cell>
            <table:table-cell table:style-name="ce53" office:value-type="string" calcext:value-type="string">
              <text:p>Tê 90 soldável - 50mm, fornecimento e instalação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3" calcext:value-type="float">
              <text:p>3,00</text:p>
            </table:table-cell>
            <table:table-cell table:style-name="ce79" office:value-type="float" office:value="14.62" calcext:value-type="float">
              <text:p>14,62</text:p>
            </table:table-cell>
            <table:table-cell table:style-name="ce82" table:formula="of:=[.H202]+([.H202]*[.$J$7])" office:value-type="float" office:value="18.275" calcext:value-type="float">
              <text:p>18,28</text:p>
            </table:table-cell>
            <table:table-cell table:style-name="ce96" table:formula="of:=ROUND([.I202]*[.G202];2)" office:value-type="float" office:value="54.83" calcext:value-type="float">
              <text:p>54,83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2.16</text:p>
            </table:table-cell>
            <table:table-cell table:style-name="ce18" office:value-type="float" office:value="90374" calcext:value-type="float">
              <text:p>90374</text:p>
            </table:table-cell>
            <table:table-cell table:style-name="ce18" office:value-type="string" calcext:value-type="string">
              <text:p>SINAPI</text:p>
            </table:table-cell>
            <table:table-cell table:style-name="ce53" office:value-type="string" calcext:value-type="string">
              <text:p>Tê soldavel com bucha latão bolsa central - 25mm - 3/4", fornecimento e instalação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1" calcext:value-type="float">
              <text:p>1,00</text:p>
            </table:table-cell>
            <table:table-cell table:style-name="ce79" office:value-type="float" office:value="15.99" calcext:value-type="float">
              <text:p>15,99</text:p>
            </table:table-cell>
            <table:table-cell table:style-name="ce82" table:formula="of:=[.H203]+([.H203]*[.$J$7])" office:value-type="float" office:value="19.9875" calcext:value-type="float">
              <text:p>19,99</text:p>
            </table:table-cell>
            <table:table-cell table:style-name="ce96" table:formula="of:=ROUND([.I203]*[.G203];2)" office:value-type="float" office:value="19.99" calcext:value-type="float">
              <text:p>19,99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2.17</text:p>
            </table:table-cell>
            <table:table-cell table:style-name="ce18" office:value-type="float" office:value="89382" calcext:value-type="float">
              <text:p>89382</text:p>
            </table:table-cell>
            <table:table-cell table:style-name="ce18" office:value-type="string" calcext:value-type="string">
              <text:p>SINAPI</text:p>
            </table:table-cell>
            <table:table-cell table:style-name="ce53" office:value-type="string" calcext:value-type="string">
              <text:p>União PVC Soldável – 25mm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8" calcext:value-type="float">
              <text:p>8,00</text:p>
            </table:table-cell>
            <table:table-cell table:style-name="ce79" office:value-type="float" office:value="11.63" calcext:value-type="float">
              <text:p>11,63</text:p>
            </table:table-cell>
            <table:table-cell table:style-name="ce82" table:formula="of:=[.H204]+([.H204]*[.$J$7])" office:value-type="float" office:value="14.5375" calcext:value-type="float">
              <text:p>14,54</text:p>
            </table:table-cell>
            <table:table-cell table:style-name="ce96" table:formula="of:=ROUND([.I204]*[.G204];2)" office:value-type="float" office:value="116.3" calcext:value-type="float">
              <text:p>116,30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2.18</text:p>
            </table:table-cell>
            <table:table-cell table:style-name="ce18" office:value-type="float" office:value="86884" calcext:value-type="float">
              <text:p>86884</text:p>
            </table:table-cell>
            <table:table-cell table:style-name="ce18" office:value-type="string" calcext:value-type="string">
              <text:p>SINAPI</text:p>
            </table:table-cell>
            <table:table-cell table:style-name="ce31" office:value-type="string" calcext:value-type="string">
              <text:p>Engate Flexível Plástico - 1/2 30cm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44" calcext:value-type="float">
              <text:p>44,00</text:p>
            </table:table-cell>
            <table:table-cell table:style-name="ce79" office:value-type="float" office:value="7.66" calcext:value-type="float">
              <text:p>7,66</text:p>
            </table:table-cell>
            <table:table-cell table:style-name="ce82" table:formula="of:=[.H205]+([.H205]*[.$J$7])" office:value-type="float" office:value="9.575" calcext:value-type="float">
              <text:p>9,58</text:p>
            </table:table-cell>
            <table:table-cell table:style-name="ce96" table:formula="of:=ROUND([.I205]*[.G205];2)" office:value-type="float" office:value="421.3" calcext:value-type="float">
              <text:p>421,30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table:number-columns-repeated="3"/>
            <table:table-cell table:style-name="ce31"/>
            <table:table-cell table:style-name="ce18"/>
            <table:table-cell table:style-name="ce79" table:number-columns-repeated="2"/>
            <table:table-cell table:style-name="ce82"/>
            <table:table-cell table:style-name="ce96"/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table:number-columns-repeated="3"/>
            <table:table-cell table:style-name="ce49" office:value-type="string" calcext:value-type="string">
              <text:p>RESERVATÓRIO CILÍNDRICO</text:p>
            </table:table-cell>
            <table:table-cell table:style-name="ce18"/>
            <table:table-cell table:style-name="ce79" table:number-columns-repeated="2"/>
            <table:table-cell table:style-name="ce82"/>
            <table:table-cell table:style-name="ce96"/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2.19</text:p>
            </table:table-cell>
            <table:table-cell table:style-name="ce18" office:value-type="float" office:value="463" calcext:value-type="float">
              <text:p>463</text:p>
            </table:table-cell>
            <table:table-cell table:style-name="ce18" office:value-type="string" calcext:value-type="string">
              <text:p>ORSE</text:p>
            </table:table-cell>
            <table:table-cell table:style-name="ce31" office:value-type="string" calcext:value-type="string">
              <text:p>Reservatório Cilíndrico – Fibra de Vidro 5.000 L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2" calcext:value-type="float">
              <text:p>2,00</text:p>
            </table:table-cell>
            <table:table-cell table:style-name="ce79" office:value-type="float" office:value="1032.87" calcext:value-type="float">
              <text:p>1032,87</text:p>
            </table:table-cell>
            <table:table-cell table:style-name="ce82" table:formula="of:=[.H208]+([.H208]*[.$J$7])" office:value-type="float" office:value="1291.0875" calcext:value-type="float">
              <text:p>1291,09</text:p>
            </table:table-cell>
            <table:table-cell table:style-name="ce96" table:formula="of:=ROUND([.I208]*[.G208];2)" office:value-type="float" office:value="2582.18" calcext:value-type="float">
              <text:p>2.582,18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/>
            <table:table-cell table:style-name="ce31"/>
            <table:table-cell table:style-name="ce18"/>
            <table:table-cell table:style-name="ce53"/>
            <table:table-cell table:style-name="ce18"/>
            <table:table-cell table:style-name="ce79" table:number-columns-repeated="2"/>
            <table:table-cell table:style-name="ce82"/>
            <table:table-cell table:style-name="ce96"/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table:number-columns-repeated="2"/>
            <table:table-cell table:style-name="ce15"/>
            <table:table-cell table:style-name="ce49" office:value-type="string" calcext:value-type="string">
              <text:p>TUBULAÇÕES E CONEXÕES - METAIS</text:p>
            </table:table-cell>
            <table:table-cell table:style-name="ce31"/>
            <table:table-cell table:style-name="ce79" table:number-columns-repeated="2"/>
            <table:table-cell table:style-name="ce82"/>
            <table:table-cell table:style-name="ce96"/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2.20</text:p>
            </table:table-cell>
            <table:table-cell table:style-name="ce18" office:value-type="float" office:value="86886" calcext:value-type="float">
              <text:p>86886</text:p>
            </table:table-cell>
            <table:table-cell table:style-name="ce18" office:value-type="string" calcext:value-type="string">
              <text:p>SINAPI</text:p>
            </table:table-cell>
            <table:table-cell table:style-name="ce31" office:value-type="string" calcext:value-type="string">
              <text:p>Engate Flexível Cobre Cromado c/ Canopla - 1/2 30cm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20" calcext:value-type="float">
              <text:p>20,00</text:p>
            </table:table-cell>
            <table:table-cell table:style-name="ce79" office:value-type="float" office:value="23.51" calcext:value-type="float">
              <text:p>23,51</text:p>
            </table:table-cell>
            <table:table-cell table:style-name="ce82" table:formula="of:=[.H211]+([.H211]*[.$J$7])" office:value-type="float" office:value="29.3875" calcext:value-type="float">
              <text:p>29,39</text:p>
            </table:table-cell>
            <table:table-cell table:style-name="ce96" table:formula="of:=ROUND([.I211]*[.G211];2)" office:value-type="float" office:value="587.75" calcext:value-type="float">
              <text:p>587,75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2.21</text:p>
            </table:table-cell>
            <table:table-cell table:style-name="ce18" office:value-type="float" office:value="89353" calcext:value-type="float">
              <text:p>89353</text:p>
            </table:table-cell>
            <table:table-cell table:style-name="ce18" office:value-type="string" calcext:value-type="string">
              <text:p>SINAPI</text:p>
            </table:table-cell>
            <table:table-cell table:style-name="ce31" office:value-type="string" calcext:value-type="string">
              <text:p>Registro bruto de gaveta 3/4" ABNT - fornecimento e instalação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21" calcext:value-type="float">
              <text:p>21,00</text:p>
            </table:table-cell>
            <table:table-cell table:style-name="ce79" office:value-type="float" office:value="26.13" calcext:value-type="float">
              <text:p>26,13</text:p>
            </table:table-cell>
            <table:table-cell table:style-name="ce82" table:formula="of:=[.H212]+([.H212]*[.$J$7])" office:value-type="float" office:value="32.6625" calcext:value-type="float">
              <text:p>32,66</text:p>
            </table:table-cell>
            <table:table-cell table:style-name="ce96" table:formula="of:=ROUND([.I212]*[.G212];2)" office:value-type="float" office:value="685.91" calcext:value-type="float">
              <text:p>685,91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2.22</text:p>
            </table:table-cell>
            <table:table-cell table:style-name="ce18" office:value-type="float" office:value="89987" calcext:value-type="float">
              <text:p>89987</text:p>
            </table:table-cell>
            <table:table-cell table:style-name="ce18" office:value-type="string" calcext:value-type="string">
              <text:p>SINAPI</text:p>
            </table:table-cell>
            <table:table-cell table:style-name="ce31" office:value-type="string" calcext:value-type="string">
              <text:p>Registro de gaveta com canopla cromada 3/4", fornecimento e instalação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7" calcext:value-type="float">
              <text:p>7,00</text:p>
            </table:table-cell>
            <table:table-cell table:style-name="ce79" office:value-type="float" office:value="54.31" calcext:value-type="float">
              <text:p>54,31</text:p>
            </table:table-cell>
            <table:table-cell table:style-name="ce82" table:formula="of:=[.H213]+([.H213]*[.$J$7])" office:value-type="float" office:value="67.8875" calcext:value-type="float">
              <text:p>67,89</text:p>
            </table:table-cell>
            <table:table-cell table:style-name="ce96" table:formula="of:=ROUND([.I213]*[.G213];2)" office:value-type="float" office:value="475.21" calcext:value-type="float">
              <text:p>475,21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2.23</text:p>
            </table:table-cell>
            <table:table-cell table:style-name="ce18" office:value-type="float" office:value="89985" calcext:value-type="float">
              <text:p>89985</text:p>
            </table:table-cell>
            <table:table-cell table:style-name="ce18" office:value-type="string" calcext:value-type="string">
              <text:p>SINAPI</text:p>
            </table:table-cell>
            <table:table-cell table:style-name="ce31" office:value-type="string" calcext:value-type="string">
              <text:p>Registro de pressão com canopla cromada 3/4", fornecimento e instalação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9" calcext:value-type="float">
              <text:p>9,00</text:p>
            </table:table-cell>
            <table:table-cell table:style-name="ce79" office:value-type="float" office:value="51.87" calcext:value-type="float">
              <text:p>51,87</text:p>
            </table:table-cell>
            <table:table-cell table:style-name="ce82" table:formula="of:=[.H214]+([.H214]*[.$J$7])" office:value-type="float" office:value="64.8375" calcext:value-type="float">
              <text:p>64,84</text:p>
            </table:table-cell>
            <table:table-cell table:style-name="ce96" table:formula="of:=ROUND([.I214]*[.G214];2)" office:value-type="float" office:value="583.54" calcext:value-type="float">
              <text:p>583,54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9"/>
            <table:table-cell table:style-name="ce28" table:number-columns-repeated="4"/>
            <table:table-cell table:style-name="ce80"/>
            <table:table-cell table:style-name="ce98" office:value-type="string" calcext:value-type="string">
              <text:p>Subtotal </text:p>
            </table:table-cell>
            <table:table-cell table:style-name="ce119"/>
            <table:table-cell table:style-name="ce137" table:formula="of:=SUM([.J187:.J214])" office:value-type="float" office:value="12568.98" calcext:value-type="float">
              <text:p>12.568,98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 table:number-columns-repeated="4"/>
            <table:table-cell table:style-name="ce43"/>
            <table:table-cell table:style-name="ce5"/>
            <table:table-cell table:style-name="ce81"/>
            <table:table-cell table:style-name="ce99"/>
            <table:table-cell table:style-name="ce120"/>
            <table:table-cell table:style-name="ce9"/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7" office:value-type="float" office:value="13" calcext:value-type="float">
              <text:p>13</text:p>
            </table:table-cell>
            <table:table-cell table:style-name="ce17" table:number-columns-repeated="2"/>
            <table:table-cell table:style-name="ce44" office:value-type="string" calcext:value-type="string">
              <text:p>INSTALAÇÃO SANITÁRIA </text:p>
            </table:table-cell>
            <table:table-cell table:style-name="ce44"/>
            <table:table-cell table:style-name="ce78" table:number-columns-repeated="3"/>
            <table:table-cell table:style-name="ce103" table:formula="of:=[.J279]" office:value-type="float" office:value="24166.46" calcext:value-type="float">
              <text:p>24.166,46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18" office:value-type="string" calcext:value-type="string">
              <text:p>13.1</text:p>
            </table:table-cell>
            <table:table-cell table:style-name="ce18" office:value-type="float" office:value="89570" calcext:value-type="float">
              <text:p>89570</text:p>
            </table:table-cell>
            <table:table-cell table:style-name="ce18" office:value-type="string" calcext:value-type="string">
              <text:p>SINAPI</text:p>
            </table:table-cell>
            <table:table-cell table:style-name="ce31" office:value-type="string" calcext:value-type="string">
              <text:p>Adaptador p/ Sifão – 40mmx1.1/4”</text:p>
            </table:table-cell>
            <table:table-cell table:style-name="ce18" office:value-type="string" calcext:value-type="string">
              <text:p>un</text:p>
            </table:table-cell>
            <table:table-cell table:style-name="ce82" office:value-type="float" office:value="1" calcext:value-type="float">
              <text:p>1,00</text:p>
            </table:table-cell>
            <table:table-cell table:style-name="ce82" office:value-type="float" office:value="6.57" calcext:value-type="float">
              <text:p>6,57</text:p>
            </table:table-cell>
            <table:table-cell table:style-name="ce82" table:formula="of:=[.H218]+([.H218]*[.$J$7])" office:value-type="float" office:value="8.2125" calcext:value-type="float">
              <text:p>8,21</text:p>
            </table:table-cell>
            <table:table-cell table:style-name="ce96" table:formula="of:=ROUND([.I218]*[.G218];2)" office:value-type="float" office:value="8.21" calcext:value-type="float">
              <text:p>8,21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18" office:value-type="string" calcext:value-type="string">
              <text:p>13.2</text:p>
            </table:table-cell>
            <table:table-cell table:style-name="ce18" office:value-type="float" office:value="9685" calcext:value-type="float">
              <text:p>9685</text:p>
            </table:table-cell>
            <table:table-cell table:style-name="ce18" office:value-type="string" calcext:value-type="string">
              <text:p>ORSE</text:p>
            </table:table-cell>
            <table:table-cell table:style-name="ce31" office:value-type="string" calcext:value-type="string">
              <text:p>Tubo PVC ponta-bolsa c/ virola – 100mm (4”)</text:p>
            </table:table-cell>
            <table:table-cell table:style-name="ce18" office:value-type="string" calcext:value-type="string">
              <text:p>m</text:p>
            </table:table-cell>
            <table:table-cell table:style-name="ce82" office:value-type="float" office:value="7.21" calcext:value-type="float">
              <text:p>7,21</text:p>
            </table:table-cell>
            <table:table-cell table:style-name="ce82" office:value-type="float" office:value="16.01" calcext:value-type="float">
              <text:p>16,01</text:p>
            </table:table-cell>
            <table:table-cell table:style-name="ce82" table:formula="of:=[.H219]+([.H219]*[.$J$7])" office:value-type="float" office:value="20.0125" calcext:value-type="float">
              <text:p>20,01</text:p>
            </table:table-cell>
            <table:table-cell table:style-name="ce96" table:formula="of:=ROUND([.I219]*[.G219];2)" office:value-type="float" office:value="144.29" calcext:value-type="float">
              <text:p>144,29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18" office:value-type="string" calcext:value-type="string">
              <text:p>13.3</text:p>
            </table:table-cell>
            <table:table-cell table:style-name="ce18" office:value-type="float" office:value="9699" calcext:value-type="float">
              <text:p>9699</text:p>
            </table:table-cell>
            <table:table-cell table:style-name="ce18" office:value-type="string" calcext:value-type="string">
              <text:p>ORSE</text:p>
            </table:table-cell>
            <table:table-cell table:style-name="ce31" office:value-type="string" calcext:value-type="string">
              <text:p>Tubo PVC ponta-bolsa c/ virola – 50mm (2”)</text:p>
            </table:table-cell>
            <table:table-cell table:style-name="ce18" office:value-type="string" calcext:value-type="string">
              <text:p>m</text:p>
            </table:table-cell>
            <table:table-cell table:style-name="ce82" office:value-type="float" office:value="9.55" calcext:value-type="float">
              <text:p>9,55</text:p>
            </table:table-cell>
            <table:table-cell table:style-name="ce82" office:value-type="float" office:value="7.64" calcext:value-type="float">
              <text:p>7,64</text:p>
            </table:table-cell>
            <table:table-cell table:style-name="ce82" table:formula="of:=[.H220]+([.H220]*[.$J$7])" office:value-type="float" office:value="9.55" calcext:value-type="float">
              <text:p>9,55</text:p>
            </table:table-cell>
            <table:table-cell table:style-name="ce96" table:formula="of:=ROUND([.I220]*[.G220];2)" office:value-type="float" office:value="91.2" calcext:value-type="float">
              <text:p>91,20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18" office:value-type="string" calcext:value-type="string">
              <text:p>13.4</text:p>
            </table:table-cell>
            <table:table-cell table:style-name="ce18" office:value-type="float" office:value="9684" calcext:value-type="float">
              <text:p>9684</text:p>
            </table:table-cell>
            <table:table-cell table:style-name="ce18" office:value-type="string" calcext:value-type="string">
              <text:p>ORSE</text:p>
            </table:table-cell>
            <table:table-cell table:style-name="ce31" office:value-type="string" calcext:value-type="string">
              <text:p>Tubo PVC ponta-bolsa c/ virola – 75mm (3”)</text:p>
            </table:table-cell>
            <table:table-cell table:style-name="ce18" office:value-type="string" calcext:value-type="string">
              <text:p>m</text:p>
            </table:table-cell>
            <table:table-cell table:style-name="ce82" office:value-type="float" office:value="1.17" calcext:value-type="float">
              <text:p>1,17</text:p>
            </table:table-cell>
            <table:table-cell table:style-name="ce82" office:value-type="float" office:value="9.72" calcext:value-type="float">
              <text:p>9,72</text:p>
            </table:table-cell>
            <table:table-cell table:style-name="ce82" table:formula="of:=[.H221]+([.H221]*[.$J$7])" office:value-type="float" office:value="12.15" calcext:value-type="float">
              <text:p>12,15</text:p>
            </table:table-cell>
            <table:table-cell table:style-name="ce96" table:formula="of:=ROUND([.I221]*[.G221];2)" office:value-type="float" office:value="14.22" calcext:value-type="float">
              <text:p>14,22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18" office:value-type="string" calcext:value-type="string">
              <text:p>13.5</text:p>
            </table:table-cell>
            <table:table-cell table:style-name="ce18" office:value-type="float" office:value="2341" calcext:value-type="float">
              <text:p>2341</text:p>
            </table:table-cell>
            <table:table-cell table:style-name="ce18" office:value-type="string" calcext:value-type="string">
              <text:p>ORSE</text:p>
            </table:table-cell>
            <table:table-cell table:style-name="ce31" office:value-type="string" calcext:value-type="string">
              <text:p>Tubo Rígido c/ Ponta e Bolsa Soldável – 40mm</text:p>
            </table:table-cell>
            <table:table-cell table:style-name="ce18" office:value-type="string" calcext:value-type="string">
              <text:p>m</text:p>
            </table:table-cell>
            <table:table-cell table:style-name="ce82" office:value-type="float" office:value="3.02" calcext:value-type="float">
              <text:p>3,02</text:p>
            </table:table-cell>
            <table:table-cell table:style-name="ce82" office:value-type="float" office:value="8.18" calcext:value-type="float">
              <text:p>8,18</text:p>
            </table:table-cell>
            <table:table-cell table:style-name="ce82" table:formula="of:=[.H222]+([.H222]*[.$J$7])" office:value-type="float" office:value="10.225" calcext:value-type="float">
              <text:p>10,23</text:p>
            </table:table-cell>
            <table:table-cell table:style-name="ce96" table:formula="of:=ROUND([.I222]*[.G222];2)" office:value-type="float" office:value="30.88" calcext:value-type="float">
              <text:p>30,88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18" office:value-type="string" calcext:value-type="string">
              <text:p>13.6</text:p>
            </table:table-cell>
            <table:table-cell table:style-name="ce18" office:value-type="float" office:value="89714" calcext:value-type="float">
              <text:p>89714</text:p>
            </table:table-cell>
            <table:table-cell table:style-name="ce18" office:value-type="string" calcext:value-type="string">
              <text:p>SINAPI</text:p>
            </table:table-cell>
            <table:table-cell table:style-name="ce53" office:value-type="string" calcext:value-type="string">
              <text:p>Tubo de PVC rígido ponta lisa 100mm, fornec. e instalação</text:p>
            </table:table-cell>
            <table:table-cell table:style-name="ce18" office:value-type="string" calcext:value-type="string">
              <text:p>m</text:p>
            </table:table-cell>
            <table:table-cell table:style-name="ce79" office:value-type="float" office:value="115.74" calcext:value-type="float">
              <text:p>115,74</text:p>
            </table:table-cell>
            <table:table-cell table:style-name="ce79" office:value-type="float" office:value="44.99" calcext:value-type="float">
              <text:p>44,99</text:p>
            </table:table-cell>
            <table:table-cell table:style-name="ce82" table:formula="of:=[.H223]+([.H223]*[.$J$7])" office:value-type="float" office:value="56.2375" calcext:value-type="float">
              <text:p>56,24</text:p>
            </table:table-cell>
            <table:table-cell table:style-name="ce96" table:formula="of:=ROUND([.I223]*[.G223];2)" office:value-type="float" office:value="6508.93" calcext:value-type="float">
              <text:p>6.508,93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3.7</text:p>
            </table:table-cell>
            <table:table-cell table:style-name="ce18" office:value-type="float" office:value="89711" calcext:value-type="float">
              <text:p>89711</text:p>
            </table:table-cell>
            <table:table-cell table:style-name="ce18" office:value-type="string" calcext:value-type="string">
              <text:p>SINAPI</text:p>
            </table:table-cell>
            <table:table-cell table:style-name="ce53" office:value-type="string" calcext:value-type="string">
              <text:p>Tubo de PVC rígido ponta lisa 40mm, fornec. e instalação</text:p>
            </table:table-cell>
            <table:table-cell table:style-name="ce18" office:value-type="string" calcext:value-type="string">
              <text:p>m</text:p>
            </table:table-cell>
            <table:table-cell table:style-name="ce79" office:value-type="float" office:value="84.63" calcext:value-type="float">
              <text:p>84,63</text:p>
            </table:table-cell>
            <table:table-cell table:style-name="ce79" office:value-type="float" office:value="16.39" calcext:value-type="float">
              <text:p>16,39</text:p>
            </table:table-cell>
            <table:table-cell table:style-name="ce82" table:formula="of:=[.H224]+([.H224]*[.$J$7])" office:value-type="float" office:value="20.4875" calcext:value-type="float">
              <text:p>20,49</text:p>
            </table:table-cell>
            <table:table-cell table:style-name="ce96" table:formula="of:=ROUND([.I224]*[.G224];2)" office:value-type="float" office:value="1733.86" calcext:value-type="float">
              <text:p>1.733,86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3.8</text:p>
            </table:table-cell>
            <table:table-cell table:style-name="ce18" office:value-type="float" office:value="89712" calcext:value-type="float">
              <text:p>89712</text:p>
            </table:table-cell>
            <table:table-cell table:style-name="ce18" office:value-type="string" calcext:value-type="string">
              <text:p>SINAPI</text:p>
            </table:table-cell>
            <table:table-cell table:style-name="ce53" office:value-type="string" calcext:value-type="string">
              <text:p>Tubo de PVC rígido ponta lisa 50mm, fornec. e instalação</text:p>
            </table:table-cell>
            <table:table-cell table:style-name="ce18" office:value-type="string" calcext:value-type="string">
              <text:p>m</text:p>
            </table:table-cell>
            <table:table-cell table:style-name="ce79" office:value-type="float" office:value="86.9" calcext:value-type="float">
              <text:p>86,90</text:p>
            </table:table-cell>
            <table:table-cell table:style-name="ce79" office:value-type="float" office:value="23.47" calcext:value-type="float">
              <text:p>23,47</text:p>
            </table:table-cell>
            <table:table-cell table:style-name="ce82" table:formula="of:=[.H225]+([.H225]*[.$J$7])" office:value-type="float" office:value="29.3375" calcext:value-type="float">
              <text:p>29,34</text:p>
            </table:table-cell>
            <table:table-cell table:style-name="ce96" table:formula="of:=ROUND([.I225]*[.G225];2)" office:value-type="float" office:value="2549.43" calcext:value-type="float">
              <text:p>2.549,43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3.9</text:p>
            </table:table-cell>
            <table:table-cell table:style-name="ce18" office:value-type="float" office:value="89511" calcext:value-type="float">
              <text:p>89511</text:p>
            </table:table-cell>
            <table:table-cell table:style-name="ce18" office:value-type="string" calcext:value-type="string">
              <text:p>SINAPI</text:p>
            </table:table-cell>
            <table:table-cell table:style-name="ce53" office:value-type="string" calcext:value-type="string">
              <text:p>Tubo de PVC rígido ponta lisa 75mm, fornec. e instalação</text:p>
            </table:table-cell>
            <table:table-cell table:style-name="ce18" office:value-type="string" calcext:value-type="string">
              <text:p>m</text:p>
            </table:table-cell>
            <table:table-cell table:style-name="ce79" office:value-type="float" office:value="15.02" calcext:value-type="float">
              <text:p>15,02</text:p>
            </table:table-cell>
            <table:table-cell table:style-name="ce79" office:value-type="float" office:value="34.83" calcext:value-type="float">
              <text:p>34,83</text:p>
            </table:table-cell>
            <table:table-cell table:style-name="ce82" table:formula="of:=[.H226]+([.H226]*[.$J$7])" office:value-type="float" office:value="43.5375" calcext:value-type="float">
              <text:p>43,54</text:p>
            </table:table-cell>
            <table:table-cell table:style-name="ce96" table:formula="of:=ROUND([.I226]*[.G226];2)" office:value-type="float" office:value="653.93" calcext:value-type="float">
              <text:p>653,93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3.10</text:p>
            </table:table-cell>
            <table:table-cell table:style-name="ce18" office:value-type="float" office:value="89849" calcext:value-type="float">
              <text:p>89849</text:p>
            </table:table-cell>
            <table:table-cell table:style-name="ce18" office:value-type="string" calcext:value-type="string">
              <text:p>SINAPI</text:p>
            </table:table-cell>
            <table:table-cell table:style-name="ce53" office:value-type="string" calcext:value-type="string">
              <text:p>Tubo de PVC rígido ponta lisa 150mm, fornec. e instalação</text:p>
            </table:table-cell>
            <table:table-cell table:style-name="ce18" office:value-type="string" calcext:value-type="string">
              <text:p>m</text:p>
            </table:table-cell>
            <table:table-cell table:style-name="ce79" office:value-type="float" office:value="7.88" calcext:value-type="float">
              <text:p>7,88</text:p>
            </table:table-cell>
            <table:table-cell table:style-name="ce79" office:value-type="float" office:value="40" calcext:value-type="float">
              <text:p>40,00</text:p>
            </table:table-cell>
            <table:table-cell table:style-name="ce82" table:formula="of:=[.H227]+([.H227]*[.$J$7])" office:value-type="float" office:value="50" calcext:value-type="float">
              <text:p>50,00</text:p>
            </table:table-cell>
            <table:table-cell table:style-name="ce96" table:formula="of:=ROUND([.I227]*[.G227];2)" office:value-type="float" office:value="394" calcext:value-type="float">
              <text:p>394,00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3.11</text:p>
            </table:table-cell>
            <table:table-cell table:style-name="ce18" office:value-type="string" calcext:value-type="string">
              <text:p>C2617</text:p>
            </table:table-cell>
            <table:table-cell table:style-name="ce18" office:value-type="string" calcext:value-type="string">
              <text:p>SEINFRA</text:p>
            </table:table-cell>
            <table:table-cell table:style-name="ce53" office:value-type="string" calcext:value-type="string">
              <text:p>Tubo de PVC Rígido Soldável – 32mm</text:p>
            </table:table-cell>
            <table:table-cell table:style-name="ce18" office:value-type="string" calcext:value-type="string">
              <text:p>m</text:p>
            </table:table-cell>
            <table:table-cell table:style-name="ce79" office:value-type="float" office:value="0.5" calcext:value-type="float">
              <text:p>0,50</text:p>
            </table:table-cell>
            <table:table-cell table:style-name="ce79" office:value-type="float" office:value="9.69" calcext:value-type="float">
              <text:p>9,69</text:p>
            </table:table-cell>
            <table:table-cell table:style-name="ce82" table:formula="of:=[.H228]+([.H228]*[.$J$7])" office:value-type="float" office:value="12.1125" calcext:value-type="float">
              <text:p>12,11</text:p>
            </table:table-cell>
            <table:table-cell table:style-name="ce96" table:formula="of:=ROUND([.I228]*[.G228];2)" office:value-type="float" office:value="6.06" calcext:value-type="float">
              <text:p>6,06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3.12</text:p>
            </table:table-cell>
            <table:table-cell table:style-name="ce18" office:value-type="float" office:value="90375" calcext:value-type="float">
              <text:p>90375</text:p>
            </table:table-cell>
            <table:table-cell table:style-name="ce18" office:value-type="string" calcext:value-type="string">
              <text:p>SINAPI</text:p>
            </table:table-cell>
            <table:table-cell table:style-name="ce53" office:value-type="string" calcext:value-type="string">
              <text:p>Bucha de redução PVC p/ Esgoto Secundário – 40mmx32mm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1" calcext:value-type="float">
              <text:p>1,00</text:p>
            </table:table-cell>
            <table:table-cell table:style-name="ce79" office:value-type="float" office:value="7.19" calcext:value-type="float">
              <text:p>7,19</text:p>
            </table:table-cell>
            <table:table-cell table:style-name="ce82" table:formula="of:=[.H229]+([.H229]*[.$J$7])" office:value-type="float" office:value="8.9875" calcext:value-type="float">
              <text:p>8,99</text:p>
            </table:table-cell>
            <table:table-cell table:style-name="ce96" table:formula="of:=ROUND([.I229]*[.G229];2)" office:value-type="float" office:value="8.99" calcext:value-type="float">
              <text:p>8,99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3.13</text:p>
            </table:table-cell>
            <table:table-cell table:style-name="ce18" office:value-type="float" office:value="89546" calcext:value-type="float">
              <text:p>89546</text:p>
            </table:table-cell>
            <table:table-cell table:style-name="ce18" office:value-type="string" calcext:value-type="string">
              <text:p>SINAPI</text:p>
            </table:table-cell>
            <table:table-cell table:style-name="ce53" office:value-type="string" calcext:value-type="string">
              <text:p>Bucha de redução PVC longa – 50mmx40mm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4" calcext:value-type="float">
              <text:p>4,00</text:p>
            </table:table-cell>
            <table:table-cell table:style-name="ce79" office:value-type="float" office:value="6.05" calcext:value-type="float">
              <text:p>6,05</text:p>
            </table:table-cell>
            <table:table-cell table:style-name="ce82" table:formula="of:=[.H230]+([.H230]*[.$J$7])" office:value-type="float" office:value="7.5625" calcext:value-type="float">
              <text:p>7,56</text:p>
            </table:table-cell>
            <table:table-cell table:style-name="ce96" table:formula="of:=ROUND([.I230]*[.G230];2)" office:value-type="float" office:value="30.25" calcext:value-type="float">
              <text:p>30,25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3.14</text:p>
            </table:table-cell>
            <table:table-cell table:style-name="ce18" office:value-type="float" office:value="89728" calcext:value-type="float">
              <text:p>89728</text:p>
            </table:table-cell>
            <table:table-cell table:style-name="ce18" office:value-type="string" calcext:value-type="string">
              <text:p>SINAPI</text:p>
            </table:table-cell>
            <table:table-cell table:style-name="ce53" office:value-type="string" calcext:value-type="string">
              <text:p>Curva PVC 90º curta - 40mm - fornecimento e instalação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41" calcext:value-type="float">
              <text:p>41,00</text:p>
            </table:table-cell>
            <table:table-cell table:style-name="ce79" office:value-type="float" office:value="7.6" calcext:value-type="float">
              <text:p>7,60</text:p>
            </table:table-cell>
            <table:table-cell table:style-name="ce82" table:formula="of:=[.H231]+([.H231]*[.$J$7])" office:value-type="float" office:value="9.5" calcext:value-type="float">
              <text:p>9,50</text:p>
            </table:table-cell>
            <table:table-cell table:style-name="ce96" table:formula="of:=ROUND([.I231]*[.G231];2)" office:value-type="float" office:value="389.5" calcext:value-type="float">
              <text:p>389,50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3.15</text:p>
            </table:table-cell>
            <table:table-cell table:style-name="ce18" office:value-type="float" office:value="89748" calcext:value-type="float">
              <text:p>89748</text:p>
            </table:table-cell>
            <table:table-cell table:style-name="ce18" office:value-type="string" calcext:value-type="string">
              <text:p>SINAPI</text:p>
            </table:table-cell>
            <table:table-cell table:style-name="ce53" office:value-type="string" calcext:value-type="string">
              <text:p>Curva PVC 90º curta – 100mm - fornecimento e instalação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2" calcext:value-type="float">
              <text:p>2,00</text:p>
            </table:table-cell>
            <table:table-cell table:style-name="ce79" office:value-type="float" office:value="24.35" calcext:value-type="float">
              <text:p>24,35</text:p>
            </table:table-cell>
            <table:table-cell table:style-name="ce82" table:formula="of:=[.H232]+([.H232]*[.$J$7])" office:value-type="float" office:value="30.4375" calcext:value-type="float">
              <text:p>30,44</text:p>
            </table:table-cell>
            <table:table-cell table:style-name="ce96" table:formula="of:=ROUND([.I232]*[.G232];2)" office:value-type="float" office:value="60.88" calcext:value-type="float">
              <text:p>60,88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3.16</text:p>
            </table:table-cell>
            <table:table-cell table:style-name="ce18" office:value-type="float" office:value="89746" calcext:value-type="float">
              <text:p>89746</text:p>
            </table:table-cell>
            <table:table-cell table:style-name="ce18" office:value-type="string" calcext:value-type="string">
              <text:p>SINAPI</text:p>
            </table:table-cell>
            <table:table-cell table:style-name="ce53" office:value-type="string" calcext:value-type="string">
              <text:p>Joelho PVC 45º 100mm - fornecimento e instalação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6" calcext:value-type="float">
              <text:p>6,00</text:p>
            </table:table-cell>
            <table:table-cell table:style-name="ce79" office:value-type="float" office:value="18.14" calcext:value-type="float">
              <text:p>18,14</text:p>
            </table:table-cell>
            <table:table-cell table:style-name="ce82" table:formula="of:=[.H233]+([.H233]*[.$J$7])" office:value-type="float" office:value="22.675" calcext:value-type="float">
              <text:p>22,68</text:p>
            </table:table-cell>
            <table:table-cell table:style-name="ce96" table:formula="of:=ROUND([.I233]*[.G233];2)" office:value-type="float" office:value="136.05" calcext:value-type="float">
              <text:p>136,05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3.17</text:p>
            </table:table-cell>
            <table:table-cell table:style-name="ce18" office:value-type="float" office:value="89739" calcext:value-type="float">
              <text:p>89739</text:p>
            </table:table-cell>
            <table:table-cell table:style-name="ce18" office:value-type="string" calcext:value-type="string">
              <text:p>SINAPI</text:p>
            </table:table-cell>
            <table:table-cell table:style-name="ce53" office:value-type="string" calcext:value-type="string">
              <text:p>Joelho PVC 45º 75mm - fornecimento e instalação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3" calcext:value-type="float">
              <text:p>3,00</text:p>
            </table:table-cell>
            <table:table-cell table:style-name="ce79" office:value-type="float" office:value="14.39" calcext:value-type="float">
              <text:p>14,39</text:p>
            </table:table-cell>
            <table:table-cell table:style-name="ce82" table:formula="of:=[.H234]+([.H234]*[.$J$7])" office:value-type="float" office:value="17.9875" calcext:value-type="float">
              <text:p>17,99</text:p>
            </table:table-cell>
            <table:table-cell table:style-name="ce96" table:formula="of:=ROUND([.I234]*[.G234];2)" office:value-type="float" office:value="53.96" calcext:value-type="float">
              <text:p>53,96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3.18</text:p>
            </table:table-cell>
            <table:table-cell table:style-name="ce18" office:value-type="float" office:value="89732" calcext:value-type="float">
              <text:p>89732</text:p>
            </table:table-cell>
            <table:table-cell table:style-name="ce18" office:value-type="string" calcext:value-type="string">
              <text:p>SINAPI</text:p>
            </table:table-cell>
            <table:table-cell table:style-name="ce53" office:value-type="string" calcext:value-type="string">
              <text:p>Joelho PVC 45º 50mm - fornecimento e instalação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10" calcext:value-type="float">
              <text:p>10,00</text:p>
            </table:table-cell>
            <table:table-cell table:style-name="ce79" office:value-type="float" office:value="8.72" calcext:value-type="float">
              <text:p>8,72</text:p>
            </table:table-cell>
            <table:table-cell table:style-name="ce82" table:formula="of:=[.H235]+([.H235]*[.$J$7])" office:value-type="float" office:value="10.9" calcext:value-type="float">
              <text:p>10,90</text:p>
            </table:table-cell>
            <table:table-cell table:style-name="ce96" table:formula="of:=ROUND([.I235]*[.G235];2)" office:value-type="float" office:value="109" calcext:value-type="float">
              <text:p>109,00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3.19</text:p>
            </table:table-cell>
            <table:table-cell table:style-name="ce18" office:value-type="float" office:value="89726" calcext:value-type="float">
              <text:p>89726</text:p>
            </table:table-cell>
            <table:table-cell table:style-name="ce18" office:value-type="string" calcext:value-type="string">
              <text:p>SINAPI</text:p>
            </table:table-cell>
            <table:table-cell table:style-name="ce53" office:value-type="string" calcext:value-type="string">
              <text:p>Joelho PVC 45º 40mm - fornecimento e instalação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19" calcext:value-type="float">
              <text:p>19,00</text:p>
            </table:table-cell>
            <table:table-cell table:style-name="ce79" office:value-type="float" office:value="6.9" calcext:value-type="float">
              <text:p>6,90</text:p>
            </table:table-cell>
            <table:table-cell table:style-name="ce82" table:formula="of:=[.H236]+([.H236]*[.$J$7])" office:value-type="float" office:value="8.625" calcext:value-type="float">
              <text:p>8,63</text:p>
            </table:table-cell>
            <table:table-cell table:style-name="ce96" table:formula="of:=ROUND([.I236]*[.G236];2)" office:value-type="float" office:value="163.88" calcext:value-type="float">
              <text:p>163,88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3.20</text:p>
            </table:table-cell>
            <table:table-cell table:style-name="ce18" office:value-type="float" office:value="89744" calcext:value-type="float">
              <text:p>89744</text:p>
            </table:table-cell>
            <table:table-cell table:style-name="ce18" office:value-type="string" calcext:value-type="string">
              <text:p>SINAPI</text:p>
            </table:table-cell>
            <table:table-cell table:style-name="ce53" office:value-type="string" calcext:value-type="string">
              <text:p>Joelho PVC 90º 100mm - fornecimento e instalação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19" calcext:value-type="float">
              <text:p>19,00</text:p>
            </table:table-cell>
            <table:table-cell table:style-name="ce79" office:value-type="float" office:value="18.08" calcext:value-type="float">
              <text:p>18,08</text:p>
            </table:table-cell>
            <table:table-cell table:style-name="ce82" table:formula="of:=[.H237]+([.H237]*[.$J$7])" office:value-type="float" office:value="22.6" calcext:value-type="float">
              <text:p>22,60</text:p>
            </table:table-cell>
            <table:table-cell table:style-name="ce96" table:formula="of:=ROUND([.I237]*[.G237];2)" office:value-type="float" office:value="429.4" calcext:value-type="float">
              <text:p>429,40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3.21</text:p>
            </table:table-cell>
            <table:table-cell table:style-name="ce18" office:value-type="float" office:value="89731" calcext:value-type="float">
              <text:p>89731</text:p>
            </table:table-cell>
            <table:table-cell table:style-name="ce18" office:value-type="string" calcext:value-type="string">
              <text:p>SINAPI</text:p>
            </table:table-cell>
            <table:table-cell table:style-name="ce53" office:value-type="string" calcext:value-type="string">
              <text:p>Joelho PVC 90º 50mm - fornecimento e instalação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30" calcext:value-type="float">
              <text:p>30,00</text:p>
            </table:table-cell>
            <table:table-cell table:style-name="ce79" office:value-type="float" office:value="8.26" calcext:value-type="float">
              <text:p>8,26</text:p>
            </table:table-cell>
            <table:table-cell table:style-name="ce82" table:formula="of:=[.H238]+([.H238]*[.$J$7])" office:value-type="float" office:value="10.325" calcext:value-type="float">
              <text:p>10,33</text:p>
            </table:table-cell>
            <table:table-cell table:style-name="ce96" table:formula="of:=ROUND([.I238]*[.G238];2)" office:value-type="float" office:value="309.75" calcext:value-type="float">
              <text:p>309,75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3.22</text:p>
            </table:table-cell>
            <table:table-cell table:style-name="ce18" office:value-type="float" office:value="89724" calcext:value-type="float">
              <text:p>89724</text:p>
            </table:table-cell>
            <table:table-cell table:style-name="ce18" office:value-type="string" calcext:value-type="string">
              <text:p>SINAPI</text:p>
            </table:table-cell>
            <table:table-cell table:style-name="ce53" office:value-type="string" calcext:value-type="string">
              <text:p>Joelho PVC 90º 40mm - fornecimento e instalação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3" calcext:value-type="float">
              <text:p>3,00</text:p>
            </table:table-cell>
            <table:table-cell table:style-name="ce79" office:value-type="float" office:value="6.26" calcext:value-type="float">
              <text:p>6,26</text:p>
            </table:table-cell>
            <table:table-cell table:style-name="ce82" table:formula="of:=[.H239]+([.H239]*[.$J$7])" office:value-type="float" office:value="7.825" calcext:value-type="float">
              <text:p>7,83</text:p>
            </table:table-cell>
            <table:table-cell table:style-name="ce96" table:formula="of:=ROUND([.I239]*[.G239];2)" office:value-type="float" office:value="23.48" calcext:value-type="float">
              <text:p>23,48 </text:p>
            </table:table-cell>
            <table:table-cell/>
            <table:table-cell table:style-name="ce144" table:number-columns-repeated="1013"/>
          </table:table-row>
          <table:table-row table:style-name="ro22">
            <table:table-cell table:style-name="ce5"/>
            <table:table-cell table:style-name="ce18" office:value-type="string" calcext:value-type="string">
              <text:p>13.23</text:p>
            </table:table-cell>
            <table:table-cell table:style-name="ce18" office:value-type="float" office:value="89724" calcext:value-type="float">
              <text:p>89724</text:p>
            </table:table-cell>
            <table:table-cell table:style-name="ce18" office:value-type="string" calcext:value-type="string">
              <text:p>SINAPI</text:p>
            </table:table-cell>
            <table:table-cell table:style-name="ce53" office:value-type="string" calcext:value-type="string">
              <text:p>Joelho PVC 90 com anel para esgoto secundario - 40mm - 1 1/2" - fornecimento e instalação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36" calcext:value-type="float">
              <text:p>36,00</text:p>
            </table:table-cell>
            <table:table-cell table:style-name="ce79" office:value-type="float" office:value="6.26" calcext:value-type="float">
              <text:p>6,26</text:p>
            </table:table-cell>
            <table:table-cell table:style-name="ce82" table:formula="of:=[.H240]+([.H240]*[.$J$7])" office:value-type="float" office:value="7.825" calcext:value-type="float">
              <text:p>7,83</text:p>
            </table:table-cell>
            <table:table-cell table:style-name="ce96" table:formula="of:=ROUND([.I240]*[.G240];2)" office:value-type="float" office:value="281.7" calcext:value-type="float">
              <text:p>281,70 </text:p>
            </table:table-cell>
            <table:table-cell/>
            <table:table-cell table:style-name="ce144" table:number-columns-repeated="1013"/>
          </table:table-row>
          <table:table-row table:style-name="ro22">
            <table:table-cell table:style-name="ce5"/>
            <table:table-cell table:style-name="ce18" office:value-type="string" calcext:value-type="string">
              <text:p>13.24</text:p>
            </table:table-cell>
            <table:table-cell table:style-name="ce18" office:value-type="float" office:value="10908" calcext:value-type="float">
              <text:p>10908</text:p>
            </table:table-cell>
            <table:table-cell table:style-name="ce18" office:value-type="string" calcext:value-type="string">
              <text:p>ORSE</text:p>
            </table:table-cell>
            <table:table-cell table:style-name="ce53" office:value-type="string" calcext:value-type="string">
              <text:p>Junção PVC invertida – 100mmx50mm - fornecimento e instalação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2" calcext:value-type="float">
              <text:p>2,00</text:p>
            </table:table-cell>
            <table:table-cell table:style-name="ce79" office:value-type="float" office:value="11.48" calcext:value-type="float">
              <text:p>11,48</text:p>
            </table:table-cell>
            <table:table-cell table:style-name="ce82" table:formula="of:=[.H241]+([.H241]*[.$J$7])" office:value-type="float" office:value="14.35" calcext:value-type="float">
              <text:p>14,35</text:p>
            </table:table-cell>
            <table:table-cell table:style-name="ce96" table:formula="of:=ROUND([.I241]*[.G241];2)" office:value-type="float" office:value="28.7" calcext:value-type="float">
              <text:p>28,70 </text:p>
            </table:table-cell>
            <table:table-cell/>
            <table:table-cell table:style-name="ce144" table:number-columns-repeated="1013"/>
          </table:table-row>
          <table:table-row table:style-name="ro22">
            <table:table-cell table:style-name="ce5"/>
            <table:table-cell table:style-name="ce18" office:value-type="string" calcext:value-type="string">
              <text:p>13.25</text:p>
            </table:table-cell>
            <table:table-cell table:style-name="ce18" office:value-type="float" office:value="10909" calcext:value-type="float">
              <text:p>10909</text:p>
            </table:table-cell>
            <table:table-cell table:style-name="ce18" office:value-type="string" calcext:value-type="string">
              <text:p>ORSE</text:p>
            </table:table-cell>
            <table:table-cell table:style-name="ce53" office:value-type="string" calcext:value-type="string">
              <text:p>Junção PVC invertida – 100mmx75mm - fornecimento e instalação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2" calcext:value-type="float">
              <text:p>2,00</text:p>
            </table:table-cell>
            <table:table-cell table:style-name="ce79" office:value-type="float" office:value="13.94" calcext:value-type="float">
              <text:p>13,94</text:p>
            </table:table-cell>
            <table:table-cell table:style-name="ce82" table:formula="of:=[.H242]+([.H242]*[.$J$7])" office:value-type="float" office:value="17.425" calcext:value-type="float">
              <text:p>17,43</text:p>
            </table:table-cell>
            <table:table-cell table:style-name="ce96" table:formula="of:=ROUND([.I242]*[.G242];2)" office:value-type="float" office:value="34.85" calcext:value-type="float">
              <text:p>34,85 </text:p>
            </table:table-cell>
            <table:table-cell/>
            <table:table-cell table:style-name="ce144" table:number-columns-repeated="1013"/>
          </table:table-row>
          <table:table-row table:style-name="ro22">
            <table:table-cell table:style-name="ce5"/>
            <table:table-cell table:style-name="ce18" office:value-type="string" calcext:value-type="string">
              <text:p>13.26</text:p>
            </table:table-cell>
            <table:table-cell table:style-name="ce18" office:value-type="float" office:value="3669" calcext:value-type="float">
              <text:p>3669</text:p>
            </table:table-cell>
            <table:table-cell table:style-name="ce18" office:value-type="string" calcext:value-type="string">
              <text:p>ORSE</text:p>
            </table:table-cell>
            <table:table-cell table:style-name="ce53" office:value-type="string" calcext:value-type="string">
              <text:p>Junção PVC invertida – 75mmx50mm - fornecimento e instalação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1" calcext:value-type="float">
              <text:p>1,00</text:p>
            </table:table-cell>
            <table:table-cell table:style-name="ce79" office:value-type="float" office:value="8.4" calcext:value-type="float">
              <text:p>8,40</text:p>
            </table:table-cell>
            <table:table-cell table:style-name="ce82" table:formula="of:=[.H243]+([.H243]*[.$J$7])" office:value-type="float" office:value="10.5" calcext:value-type="float">
              <text:p>10,50</text:p>
            </table:table-cell>
            <table:table-cell table:style-name="ce96" table:formula="of:=ROUND([.I243]*[.G243];2)" office:value-type="float" office:value="10.5" calcext:value-type="float">
              <text:p>10,50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3.27</text:p>
            </table:table-cell>
            <table:table-cell table:style-name="ce18" office:value-type="float" office:value="1270" calcext:value-type="float">
              <text:p>1270</text:p>
            </table:table-cell>
            <table:table-cell table:style-name="ce18" office:value-type="string" calcext:value-type="string">
              <text:p>ORSE</text:p>
            </table:table-cell>
            <table:table-cell table:style-name="ce53" office:value-type="string" calcext:value-type="string">
              <text:p>Junção PVC simples 100mm-50mm - fornecimento e instalação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5" calcext:value-type="float">
              <text:p>5,00</text:p>
            </table:table-cell>
            <table:table-cell table:style-name="ce79" office:value-type="float" office:value="9.93" calcext:value-type="float">
              <text:p>9,93</text:p>
            </table:table-cell>
            <table:table-cell table:style-name="ce82" table:formula="of:=[.H244]+([.H244]*[.$J$7])" office:value-type="float" office:value="12.4125" calcext:value-type="float">
              <text:p>12,41</text:p>
            </table:table-cell>
            <table:table-cell table:style-name="ce96" table:formula="of:=ROUND([.I244]*[.G244];2)" office:value-type="float" office:value="62.06" calcext:value-type="float">
              <text:p>62,06 </text:p>
            </table:table-cell>
            <table:table-cell/>
            <table:table-cell table:style-name="ce144" table:number-columns-repeated="1013"/>
          </table:table-row>
        </table:table-row-group>
        <table:table-row table:style-name="ro2">
          <table:table-cell table:style-name="ce5"/>
          <table:table-cell table:style-name="ce18" office:value-type="string" calcext:value-type="string">
            <text:p>13.28</text:p>
          </table:table-cell>
          <table:table-cell table:style-name="ce18" office:value-type="float" office:value="1271" calcext:value-type="float">
            <text:p>1271</text:p>
          </table:table-cell>
          <table:table-cell table:style-name="ce18" office:value-type="string" calcext:value-type="string">
            <text:p>ORSE</text:p>
          </table:table-cell>
          <table:table-cell table:style-name="ce53" office:value-type="string" calcext:value-type="string">
            <text:p>Junção PVC simples 100mm-75mm - fornecimento e instalação</text:p>
          </table:table-cell>
          <table:table-cell table:style-name="ce18" office:value-type="string" calcext:value-type="string">
            <text:p>un</text:p>
          </table:table-cell>
          <table:table-cell table:style-name="ce79" office:value-type="float" office:value="2" calcext:value-type="float">
            <text:p>2,00</text:p>
          </table:table-cell>
          <table:table-cell table:style-name="ce79" office:value-type="float" office:value="16" calcext:value-type="float">
            <text:p>16,00</text:p>
          </table:table-cell>
          <table:table-cell table:style-name="ce82" table:formula="of:=[.H245]+([.H245]*[.$J$7])" office:value-type="float" office:value="20" calcext:value-type="float">
            <text:p>20,00</text:p>
          </table:table-cell>
          <table:table-cell table:style-name="ce96" table:formula="of:=ROUND([.I245]*[.G245];2)" office:value-type="float" office:value="40" calcext:value-type="float">
            <text:p>40,00 </text:p>
          </table:table-cell>
          <table:table-cell/>
          <table:table-cell table:style-name="ce144" table:number-columns-repeated="1013"/>
        </table:table-row>
        <table:table-row table:style-name="ro2">
          <table:table-cell table:style-name="ce5"/>
          <table:table-cell table:style-name="ce18" office:value-type="string" calcext:value-type="string">
            <text:p>13.29</text:p>
          </table:table-cell>
          <table:table-cell table:style-name="ce18" office:value-type="float" office:value="89797" calcext:value-type="float">
            <text:p>89797</text:p>
          </table:table-cell>
          <table:table-cell table:style-name="ce18" office:value-type="string" calcext:value-type="string">
            <text:p>SINAPI</text:p>
          </table:table-cell>
          <table:table-cell table:style-name="ce53" office:value-type="string" calcext:value-type="string">
            <text:p>Junção PVC simples 100mm-100mm - fornecimento e instalação</text:p>
          </table:table-cell>
          <table:table-cell table:style-name="ce18" office:value-type="string" calcext:value-type="string">
            <text:p>un</text:p>
          </table:table-cell>
          <table:table-cell table:style-name="ce79" office:value-type="float" office:value="7" calcext:value-type="float">
            <text:p>7,00</text:p>
          </table:table-cell>
          <table:table-cell table:style-name="ce79" office:value-type="float" office:value="32.2" calcext:value-type="float">
            <text:p>32,20</text:p>
          </table:table-cell>
          <table:table-cell table:style-name="ce82" table:formula="of:=[.H246]+([.H246]*[.$J$7])" office:value-type="float" office:value="40.25" calcext:value-type="float">
            <text:p>40,25</text:p>
          </table:table-cell>
          <table:table-cell table:style-name="ce96" table:formula="of:=ROUND([.I246]*[.G246];2)" office:value-type="float" office:value="281.75" calcext:value-type="float">
            <text:p>281,75 </text:p>
          </table:table-cell>
          <table:table-cell/>
          <table:table-cell table:style-name="ce144" table:number-columns-repeated="1013"/>
        </table:table-row>
        <table:table-row-group>
          <table:table-row table:style-name="ro2">
            <table:table-cell table:style-name="ce5"/>
            <table:table-cell table:style-name="ce18" office:value-type="string" calcext:value-type="string">
              <text:p>13.30</text:p>
            </table:table-cell>
            <table:table-cell table:style-name="ce18" office:value-type="float" office:value="1268" calcext:value-type="float">
              <text:p>1268</text:p>
            </table:table-cell>
            <table:table-cell table:style-name="ce18" office:value-type="string" calcext:value-type="string">
              <text:p>SINAPI</text:p>
            </table:table-cell>
            <table:table-cell table:style-name="ce53" office:value-type="string" calcext:value-type="string">
              <text:p>Junção PVC simples 75mm-50mm - fornecimento e instalação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2" calcext:value-type="float">
              <text:p>2,00</text:p>
            </table:table-cell>
            <table:table-cell table:style-name="ce79" office:value-type="float" office:value="9" calcext:value-type="float">
              <text:p>9,00</text:p>
            </table:table-cell>
            <table:table-cell table:style-name="ce82" table:formula="of:=[.H247]+([.H247]*[.$J$7])" office:value-type="float" office:value="11.25" calcext:value-type="float">
              <text:p>11,25</text:p>
            </table:table-cell>
            <table:table-cell table:style-name="ce96" table:formula="of:=ROUND([.I247]*[.G247];2)" office:value-type="float" office:value="22.5" calcext:value-type="float">
              <text:p>22,50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3.31</text:p>
            </table:table-cell>
            <table:table-cell table:style-name="ce18" office:value-type="float" office:value="89795" calcext:value-type="float">
              <text:p>89795</text:p>
            </table:table-cell>
            <table:table-cell table:style-name="ce18" office:value-type="string" calcext:value-type="string">
              <text:p>SINAPI</text:p>
            </table:table-cell>
            <table:table-cell table:style-name="ce53" office:value-type="string" calcext:value-type="string">
              <text:p>Junção PVC simples 75mm-75mm - fornecimento e instalação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1" calcext:value-type="float">
              <text:p>1,00</text:p>
            </table:table-cell>
            <table:table-cell table:style-name="ce79" office:value-type="float" office:value="23.68" calcext:value-type="float">
              <text:p>23,68</text:p>
            </table:table-cell>
            <table:table-cell table:style-name="ce82" table:formula="of:=[.H248]+([.H248]*[.$J$7])" office:value-type="float" office:value="29.6" calcext:value-type="float">
              <text:p>29,60</text:p>
            </table:table-cell>
            <table:table-cell table:style-name="ce96" table:formula="of:=ROUND([.I248]*[.G248];2)" office:value-type="float" office:value="29.6" calcext:value-type="float">
              <text:p>29,60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3.32</text:p>
            </table:table-cell>
            <table:table-cell table:style-name="ce18" office:value-type="float" office:value="89783" calcext:value-type="float">
              <text:p>89783</text:p>
            </table:table-cell>
            <table:table-cell table:style-name="ce18" office:value-type="string" calcext:value-type="string">
              <text:p>SINAPI</text:p>
            </table:table-cell>
            <table:table-cell table:style-name="ce53" office:value-type="string" calcext:value-type="string">
              <text:p>Junção PVC simples 40mm-40mm - fornecimento e instalação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7" calcext:value-type="float">
              <text:p>7,00</text:p>
            </table:table-cell>
            <table:table-cell table:style-name="ce79" office:value-type="float" office:value="9.33" calcext:value-type="float">
              <text:p>9,33</text:p>
            </table:table-cell>
            <table:table-cell table:style-name="ce82" table:formula="of:=[.H249]+([.H249]*[.$J$7])" office:value-type="float" office:value="11.6625" calcext:value-type="float">
              <text:p>11,66</text:p>
            </table:table-cell>
            <table:table-cell table:style-name="ce96" table:formula="of:=ROUND([.I249]*[.G249];2)" office:value-type="float" office:value="81.64" calcext:value-type="float">
              <text:p>81,64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3.33</text:p>
            </table:table-cell>
            <table:table-cell table:style-name="ce18" office:value-type="float" office:value="89785" calcext:value-type="float">
              <text:p>89785</text:p>
            </table:table-cell>
            <table:table-cell table:style-name="ce18" office:value-type="string" calcext:value-type="string">
              <text:p>SINAPI</text:p>
            </table:table-cell>
            <table:table-cell table:style-name="ce53" office:value-type="string" calcext:value-type="string">
              <text:p>Junção PVC simples 50mm-50mm - fornecimento e instalação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7" calcext:value-type="float">
              <text:p>7,00</text:p>
            </table:table-cell>
            <table:table-cell table:style-name="ce79" office:value-type="float" office:value="14.71" calcext:value-type="float">
              <text:p>14,71</text:p>
            </table:table-cell>
            <table:table-cell table:style-name="ce82" table:formula="of:=[.H250]+([.H250]*[.$J$7])" office:value-type="float" office:value="18.3875" calcext:value-type="float">
              <text:p>18,39</text:p>
            </table:table-cell>
            <table:table-cell table:style-name="ce96" table:formula="of:=ROUND([.I250]*[.G250];2)" office:value-type="float" office:value="128.71" calcext:value-type="float">
              <text:p>128,71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3.34</text:p>
            </table:table-cell>
            <table:table-cell table:style-name="ce18" office:value-type="float" office:value="89752" calcext:value-type="float">
              <text:p>89752</text:p>
            </table:table-cell>
            <table:table-cell table:style-name="ce18" office:value-type="string" calcext:value-type="string">
              <text:p>SINAPI</text:p>
            </table:table-cell>
            <table:table-cell table:style-name="ce53" office:value-type="string" calcext:value-type="string">
              <text:p>Luva Esgoto – 40 mm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1" calcext:value-type="float">
              <text:p>1,00</text:p>
            </table:table-cell>
            <table:table-cell table:style-name="ce79" office:value-type="float" office:value="4.89" calcext:value-type="float">
              <text:p>4,89</text:p>
            </table:table-cell>
            <table:table-cell table:style-name="ce82" table:formula="of:=[.H251]+([.H251]*[.$J$7])" office:value-type="float" office:value="6.1125" calcext:value-type="float">
              <text:p>6,11</text:p>
            </table:table-cell>
            <table:table-cell table:style-name="ce96" table:formula="of:=ROUND([.I251]*[.G251];2)" office:value-type="float" office:value="6.11" calcext:value-type="float">
              <text:p>6,11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3.35</text:p>
            </table:table-cell>
            <table:table-cell table:style-name="ce18" office:value-type="float" office:value="89821" calcext:value-type="float">
              <text:p>89821</text:p>
            </table:table-cell>
            <table:table-cell table:style-name="ce18" office:value-type="string" calcext:value-type="string">
              <text:p>SINAPI</text:p>
            </table:table-cell>
            <table:table-cell table:style-name="ce53" office:value-type="string" calcext:value-type="string">
              <text:p>Luva Esgoto Simples – 100 mm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16" calcext:value-type="float">
              <text:p>16,00</text:p>
            </table:table-cell>
            <table:table-cell table:style-name="ce79" office:value-type="float" office:value="10.31" calcext:value-type="float">
              <text:p>10,31</text:p>
            </table:table-cell>
            <table:table-cell table:style-name="ce82" table:formula="of:=[.H252]+([.H252]*[.$J$7])" office:value-type="float" office:value="12.8875" calcext:value-type="float">
              <text:p>12,89</text:p>
            </table:table-cell>
            <table:table-cell table:style-name="ce96" table:formula="of:=ROUND([.I252]*[.G252];2)" office:value-type="float" office:value="206.2" calcext:value-type="float">
              <text:p>206,20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3.36</text:p>
            </table:table-cell>
            <table:table-cell table:style-name="ce18" office:value-type="float" office:value="89380" calcext:value-type="float">
              <text:p>89380</text:p>
            </table:table-cell>
            <table:table-cell table:style-name="ce18" office:value-type="string" calcext:value-type="string">
              <text:p>SINAPI</text:p>
            </table:table-cell>
            <table:table-cell table:style-name="ce53" office:value-type="string" calcext:value-type="string">
              <text:p>Luva de Redução PVC Soldável – 32mmx25mm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1" calcext:value-type="float">
              <text:p>1,00</text:p>
            </table:table-cell>
            <table:table-cell table:style-name="ce79" office:value-type="float" office:value="7.1" calcext:value-type="float">
              <text:p>7,10</text:p>
            </table:table-cell>
            <table:table-cell table:style-name="ce82" table:formula="of:=[.H253]+([.H253]*[.$J$7])" office:value-type="float" office:value="8.875" calcext:value-type="float">
              <text:p>8,88</text:p>
            </table:table-cell>
            <table:table-cell table:style-name="ce96" table:formula="of:=ROUND([.I253]*[.G253];2)" office:value-type="float" office:value="8.88" calcext:value-type="float">
              <text:p>8,88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3.37</text:p>
            </table:table-cell>
            <table:table-cell table:style-name="ce18" office:value-type="float" office:value="89557" calcext:value-type="float">
              <text:p>89557</text:p>
            </table:table-cell>
            <table:table-cell table:style-name="ce18" office:value-type="string" calcext:value-type="string">
              <text:p>SINAPI</text:p>
            </table:table-cell>
            <table:table-cell table:style-name="ce53" office:value-type="string" calcext:value-type="string">
              <text:p>Redução excêntrica PVC 100mm-50mm - fornecimento e instalação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2" calcext:value-type="float">
              <text:p>2,00</text:p>
            </table:table-cell>
            <table:table-cell table:style-name="ce79" office:value-type="float" office:value="16.32" calcext:value-type="float">
              <text:p>16,32</text:p>
            </table:table-cell>
            <table:table-cell table:style-name="ce82" table:formula="of:=[.H254]+([.H254]*[.$J$7])" office:value-type="float" office:value="20.4" calcext:value-type="float">
              <text:p>20,40</text:p>
            </table:table-cell>
            <table:table-cell table:style-name="ce96" table:formula="of:=ROUND([.I254]*[.G254];2)" office:value-type="float" office:value="40.8" calcext:value-type="float">
              <text:p>40,80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3.38</text:p>
            </table:table-cell>
            <table:table-cell table:style-name="ce18" office:value-type="float" office:value="89549" calcext:value-type="float">
              <text:p>89549</text:p>
            </table:table-cell>
            <table:table-cell table:style-name="ce18" office:value-type="string" calcext:value-type="string">
              <text:p>SINAPI</text:p>
            </table:table-cell>
            <table:table-cell table:style-name="ce53" office:value-type="string" calcext:value-type="string">
              <text:p>Redução excêntrica PVC 75mm-50mm - fornecimento e instalação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1" calcext:value-type="float">
              <text:p>1,00</text:p>
            </table:table-cell>
            <table:table-cell table:style-name="ce79" office:value-type="float" office:value="9.63" calcext:value-type="float">
              <text:p>9,63</text:p>
            </table:table-cell>
            <table:table-cell table:style-name="ce82" table:formula="of:=[.H255]+([.H255]*[.$J$7])" office:value-type="float" office:value="12.0375" calcext:value-type="float">
              <text:p>12,04</text:p>
            </table:table-cell>
            <table:table-cell table:style-name="ce96" table:formula="of:=ROUND([.I255]*[.G255];2)" office:value-type="float" office:value="12.04" calcext:value-type="float">
              <text:p>12,04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3.39</text:p>
            </table:table-cell>
            <table:table-cell table:style-name="ce18" office:value-type="float" office:value="89782" calcext:value-type="float">
              <text:p>89782</text:p>
            </table:table-cell>
            <table:table-cell table:style-name="ce18" office:value-type="string" calcext:value-type="string">
              <text:p>SINAPI</text:p>
            </table:table-cell>
            <table:table-cell table:style-name="ce53" office:value-type="string" calcext:value-type="string">
              <text:p>Tê PVC 90º - 40mm - fornecimento e instalação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1" calcext:value-type="float">
              <text:p>1,00</text:p>
            </table:table-cell>
            <table:table-cell table:style-name="ce79" office:value-type="float" office:value="9" calcext:value-type="float">
              <text:p>9,00</text:p>
            </table:table-cell>
            <table:table-cell table:style-name="ce82" table:formula="of:=[.H256]+([.H256]*[.$J$7])" office:value-type="float" office:value="11.25" calcext:value-type="float">
              <text:p>11,25</text:p>
            </table:table-cell>
            <table:table-cell table:style-name="ce96" table:formula="of:=ROUND([.I256]*[.G256];2)" office:value-type="float" office:value="11.25" calcext:value-type="float">
              <text:p>11,25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3.40</text:p>
            </table:table-cell>
            <table:table-cell table:style-name="ce18" office:value-type="float" office:value="89693" calcext:value-type="float">
              <text:p>89693</text:p>
            </table:table-cell>
            <table:table-cell table:style-name="ce18" office:value-type="string" calcext:value-type="string">
              <text:p>SINAPI</text:p>
            </table:table-cell>
            <table:table-cell table:style-name="ce53" office:value-type="string" calcext:value-type="string">
              <text:p>Tê PVC sanitario 100mm-100mm - fornecimento e instalação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6" calcext:value-type="float">
              <text:p>6,00</text:p>
            </table:table-cell>
            <table:table-cell table:style-name="ce79" office:value-type="float" office:value="38.85" calcext:value-type="float">
              <text:p>38,85</text:p>
            </table:table-cell>
            <table:table-cell table:style-name="ce82" table:formula="of:=[.H257]+([.H257]*[.$J$7])" office:value-type="float" office:value="48.5625" calcext:value-type="float">
              <text:p>48,56</text:p>
            </table:table-cell>
            <table:table-cell table:style-name="ce96" table:formula="of:=ROUND([.I257]*[.G257];2)" office:value-type="float" office:value="291.38" calcext:value-type="float">
              <text:p>291,38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3.41</text:p>
            </table:table-cell>
            <table:table-cell table:style-name="ce18" office:value-type="string" calcext:value-type="string">
              <text:p>C2353</text:p>
            </table:table-cell>
            <table:table-cell table:style-name="ce18" office:value-type="string" calcext:value-type="string">
              <text:p>SEINFRA</text:p>
            </table:table-cell>
            <table:table-cell table:style-name="ce53" office:value-type="string" calcext:value-type="string">
              <text:p>Tê PVC sanitario 100mm-50mm - fornecimento e instalação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3" calcext:value-type="float">
              <text:p>3,00</text:p>
            </table:table-cell>
            <table:table-cell table:style-name="ce79" office:value-type="float" office:value="26.79" calcext:value-type="float">
              <text:p>26,79</text:p>
            </table:table-cell>
            <table:table-cell table:style-name="ce82" table:formula="of:=[.H258]+([.H258]*[.$J$7])" office:value-type="float" office:value="33.4875" calcext:value-type="float">
              <text:p>33,49</text:p>
            </table:table-cell>
            <table:table-cell table:style-name="ce96" table:formula="of:=ROUND([.I258]*[.G258];2)" office:value-type="float" office:value="100.46" calcext:value-type="float">
              <text:p>100,46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3.42</text:p>
            </table:table-cell>
            <table:table-cell table:style-name="ce18" office:value-type="float" office:value="89696" calcext:value-type="float">
              <text:p>89696</text:p>
            </table:table-cell>
            <table:table-cell table:style-name="ce18" office:value-type="string" calcext:value-type="string">
              <text:p>SINAPI</text:p>
            </table:table-cell>
            <table:table-cell table:style-name="ce53" office:value-type="string" calcext:value-type="string">
              <text:p>Tê PVC sanitario 100mm-75mm - fornecimento e instalação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1" calcext:value-type="float">
              <text:p>1,00</text:p>
            </table:table-cell>
            <table:table-cell table:style-name="ce79" office:value-type="float" office:value="30.87" calcext:value-type="float">
              <text:p>30,87</text:p>
            </table:table-cell>
            <table:table-cell table:style-name="ce82" table:formula="of:=[.H259]+([.H259]*[.$J$7])" office:value-type="float" office:value="38.5875" calcext:value-type="float">
              <text:p>38,59</text:p>
            </table:table-cell>
            <table:table-cell table:style-name="ce96" table:formula="of:=ROUND([.I259]*[.G259];2)" office:value-type="float" office:value="38.59" calcext:value-type="float">
              <text:p>38,59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3.43</text:p>
            </table:table-cell>
            <table:table-cell table:style-name="ce18" office:value-type="float" office:value="89784" calcext:value-type="float">
              <text:p>89784</text:p>
            </table:table-cell>
            <table:table-cell table:style-name="ce18" office:value-type="string" calcext:value-type="string">
              <text:p>SINAPI</text:p>
            </table:table-cell>
            <table:table-cell table:style-name="ce53" office:value-type="string" calcext:value-type="string">
              <text:p>Tê PVC sanitario 50mm-50mm - fornecimento e instalação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8" calcext:value-type="float">
              <text:p>8,00</text:p>
            </table:table-cell>
            <table:table-cell table:style-name="ce79" office:value-type="float" office:value="13.99" calcext:value-type="float">
              <text:p>13,99</text:p>
            </table:table-cell>
            <table:table-cell table:style-name="ce82" table:formula="of:=[.H260]+([.H260]*[.$J$7])" office:value-type="float" office:value="17.4875" calcext:value-type="float">
              <text:p>17,49</text:p>
            </table:table-cell>
            <table:table-cell table:style-name="ce96" table:formula="of:=ROUND([.I260]*[.G260];2)" office:value-type="float" office:value="139.9" calcext:value-type="float">
              <text:p>139,90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3.44</text:p>
            </table:table-cell>
            <table:table-cell table:style-name="ce18" office:value-type="float" office:value="89687" calcext:value-type="float">
              <text:p>89687</text:p>
            </table:table-cell>
            <table:table-cell table:style-name="ce18" office:value-type="string" calcext:value-type="string">
              <text:p>SINAPI</text:p>
            </table:table-cell>
            <table:table-cell table:style-name="ce53" office:value-type="string" calcext:value-type="string">
              <text:p>Tê PVC sanitario 75mm-75mm - fornecimento e instalação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2" calcext:value-type="float">
              <text:p>2,00</text:p>
            </table:table-cell>
            <table:table-cell table:style-name="ce79" office:value-type="float" office:value="23.76" calcext:value-type="float">
              <text:p>23,76</text:p>
            </table:table-cell>
            <table:table-cell table:style-name="ce82" table:formula="of:=[.H261]+([.H261]*[.$J$7])" office:value-type="float" office:value="29.7" calcext:value-type="float">
              <text:p>29,70</text:p>
            </table:table-cell>
            <table:table-cell table:style-name="ce96" table:formula="of:=ROUND([.I261]*[.G261];2)" office:value-type="float" office:value="59.4" calcext:value-type="float">
              <text:p>59,40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3.45</text:p>
            </table:table-cell>
            <table:table-cell table:style-name="ce18" office:value-type="string" calcext:value-type="string">
              <text:p>C2354</text:p>
            </table:table-cell>
            <table:table-cell table:style-name="ce18" office:value-type="string" calcext:value-type="string">
              <text:p>SEINFRA</text:p>
            </table:table-cell>
            <table:table-cell table:style-name="ce53" office:value-type="string" calcext:value-type="string">
              <text:p>Tê PVC sanitario 75mm-50mm - fornecimento e instalação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4" calcext:value-type="float">
              <text:p>4,00</text:p>
            </table:table-cell>
            <table:table-cell table:style-name="ce79" office:value-type="float" office:value="45.5" calcext:value-type="float">
              <text:p>45,50</text:p>
            </table:table-cell>
            <table:table-cell table:style-name="ce82" table:formula="of:=[.H262]+([.H262]*[.$J$7])" office:value-type="float" office:value="56.875" calcext:value-type="float">
              <text:p>56,88</text:p>
            </table:table-cell>
            <table:table-cell table:style-name="ce96" table:formula="of:=ROUND([.I262]*[.G262];2)" office:value-type="float" office:value="227.5" calcext:value-type="float">
              <text:p>227,50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3.46</text:p>
            </table:table-cell>
            <table:table-cell table:style-name="ce18" office:value-type="float" office:value="89707" calcext:value-type="float">
              <text:p>89707</text:p>
            </table:table-cell>
            <table:table-cell table:style-name="ce18" office:value-type="string" calcext:value-type="string">
              <text:p>SINAPI</text:p>
            </table:table-cell>
            <table:table-cell table:style-name="ce53" office:value-type="string" calcext:value-type="string">
              <text:p>Caixa sifonada 100x100x50mm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2" calcext:value-type="float">
              <text:p>2,00</text:p>
            </table:table-cell>
            <table:table-cell table:style-name="ce79" office:value-type="float" office:value="24.85" calcext:value-type="float">
              <text:p>24,85</text:p>
            </table:table-cell>
            <table:table-cell table:style-name="ce82" table:formula="of:=[.H263]+([.H263]*[.$J$7])" office:value-type="float" office:value="31.0625" calcext:value-type="float">
              <text:p>31,06</text:p>
            </table:table-cell>
            <table:table-cell table:style-name="ce96" table:formula="of:=ROUND([.I263]*[.G263];2)" office:value-type="float" office:value="62.13" calcext:value-type="float">
              <text:p>62,13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3.47</text:p>
            </table:table-cell>
            <table:table-cell table:style-name="ce18" office:value-type="float" office:value="9693" calcext:value-type="float">
              <text:p>9693</text:p>
            </table:table-cell>
            <table:table-cell table:style-name="ce18" office:value-type="string" calcext:value-type="string">
              <text:p>ORSE</text:p>
            </table:table-cell>
            <table:table-cell table:style-name="ce53" office:value-type="string" calcext:value-type="string">
              <text:p>Caixa sifonada 100x150x50mm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10" calcext:value-type="float">
              <text:p>10,00</text:p>
            </table:table-cell>
            <table:table-cell table:style-name="ce79" office:value-type="float" office:value="13.79" calcext:value-type="float">
              <text:p>13,79</text:p>
            </table:table-cell>
            <table:table-cell table:style-name="ce82" table:formula="of:=[.H264]+([.H264]*[.$J$7])" office:value-type="float" office:value="17.2375" calcext:value-type="float">
              <text:p>17,24</text:p>
            </table:table-cell>
            <table:table-cell table:style-name="ce96" table:formula="of:=ROUND([.I264]*[.G264];2)" office:value-type="float" office:value="172.38" calcext:value-type="float">
              <text:p>172,38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3.48</text:p>
            </table:table-cell>
            <table:table-cell table:style-name="ce18" office:value-type="float" office:value="89708" calcext:value-type="float">
              <text:p>89708</text:p>
            </table:table-cell>
            <table:table-cell table:style-name="ce18" office:value-type="string" calcext:value-type="string">
              <text:p>SINAPI</text:p>
            </table:table-cell>
            <table:table-cell table:style-name="ce53" office:value-type="string" calcext:value-type="string">
              <text:p>Caixa sifonada 150x185x75mm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3" calcext:value-type="float">
              <text:p>3,00</text:p>
            </table:table-cell>
            <table:table-cell table:style-name="ce79" office:value-type="float" office:value="55.42" calcext:value-type="float">
              <text:p>55,42</text:p>
            </table:table-cell>
            <table:table-cell table:style-name="ce82" table:formula="of:=[.H265]+([.H265]*[.$J$7])" office:value-type="float" office:value="69.275" calcext:value-type="float">
              <text:p>69,28</text:p>
            </table:table-cell>
            <table:table-cell table:style-name="ce96" table:formula="of:=ROUND([.I265]*[.G265];2)" office:value-type="float" office:value="207.83" calcext:value-type="float">
              <text:p>207,83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3.49</text:p>
            </table:table-cell>
            <table:table-cell table:style-name="ce18" office:value-type="float" office:value="35277" calcext:value-type="float">
              <text:p>35277</text:p>
            </table:table-cell>
            <table:table-cell table:style-name="ce38" office:value-type="string" office:string-value="SINAPI" calcext:value-type="string">
              <text:p>SINAPI </text:p>
            </table:table-cell>
            <table:table-cell table:style-name="ce53" office:value-type="string" calcext:value-type="string">
              <text:p>Caixa de gordura simples PVC - CG 30cm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1" calcext:value-type="float">
              <text:p>1,00</text:p>
            </table:table-cell>
            <table:table-cell table:style-name="ce82" office:value-type="float" office:value="282.35" calcext:value-type="float">
              <text:p>282,35</text:p>
            </table:table-cell>
            <table:table-cell table:style-name="ce82" table:formula="of:=[.H266]+([.H266]*[.$J$7])" office:value-type="float" office:value="352.9375" calcext:value-type="float">
              <text:p>352,94</text:p>
            </table:table-cell>
            <table:table-cell table:style-name="ce96" table:formula="of:=ROUND([.I266]*[.G266];2)" office:value-type="float" office:value="352.94" calcext:value-type="float">
              <text:p>352,94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3.50</text:p>
            </table:table-cell>
            <table:table-cell table:style-name="ce18" office:value-type="string" calcext:value-type="string">
              <text:p>74051/001</text:p>
            </table:table-cell>
            <table:table-cell table:style-name="ce38" office:value-type="string" office:string-value="SINAPI" calcext:value-type="string">
              <text:p>SINAPI </text:p>
            </table:table-cell>
            <table:table-cell table:style-name="ce53" office:value-type="string" calcext:value-type="string">
              <text:p>Caixa de Gordura 120L – Concreto com Tampa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1" calcext:value-type="float">
              <text:p>1,00</text:p>
            </table:table-cell>
            <table:table-cell table:style-name="ce79" office:value-type="float" office:value="174.08" calcext:value-type="float">
              <text:p>174,08</text:p>
            </table:table-cell>
            <table:table-cell table:style-name="ce82" table:formula="of:=[.H267]+([.H267]*[.$J$7])" office:value-type="float" office:value="217.6" calcext:value-type="float">
              <text:p>217,60</text:p>
            </table:table-cell>
            <table:table-cell table:style-name="ce96" table:formula="of:=ROUND([.I267]*[.G267];2)" office:value-type="float" office:value="217.6" calcext:value-type="float">
              <text:p>217,60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3.51</text:p>
            </table:table-cell>
            <table:table-cell table:style-name="ce18" office:value-type="float" office:value="72289" calcext:value-type="float">
              <text:p>72289</text:p>
            </table:table-cell>
            <table:table-cell table:style-name="ce38" office:value-type="string" office:string-value="SINAPI" calcext:value-type="string">
              <text:p>SINAPI </text:p>
            </table:table-cell>
            <table:table-cell table:style-name="ce53" office:value-type="string" calcext:value-type="string">
              <text:p>Caixa de inspeção de esgoto sifonada - 60x60cm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5" calcext:value-type="float">
              <text:p>5,00</text:p>
            </table:table-cell>
            <table:table-cell table:style-name="ce79" office:value-type="float" office:value="377.46" calcext:value-type="float">
              <text:p>377,46</text:p>
            </table:table-cell>
            <table:table-cell table:style-name="ce82" table:formula="of:=[.H268]+([.H268]*[.$J$7])" office:value-type="float" office:value="471.825" calcext:value-type="float">
              <text:p>471,83</text:p>
            </table:table-cell>
            <table:table-cell table:style-name="ce96" table:formula="of:=ROUND([.I268]*[.G268];2)" office:value-type="float" office:value="2359.13" calcext:value-type="float">
              <text:p>2.359,13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3.52</text:p>
            </table:table-cell>
            <table:table-cell table:style-name="ce18" office:value-type="float" office:value="89709" calcext:value-type="float">
              <text:p>89709</text:p>
            </table:table-cell>
            <table:table-cell table:style-name="ce18" office:value-type="string" calcext:value-type="string">
              <text:p>SINAPI</text:p>
            </table:table-cell>
            <table:table-cell table:style-name="ce53" office:value-type="string" calcext:value-type="string">
              <text:p>Ralo sifonado, PVC 100x100X40mm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5" calcext:value-type="float">
              <text:p>5,00</text:p>
            </table:table-cell>
            <table:table-cell table:style-name="ce79" office:value-type="float" office:value="9.36" calcext:value-type="float">
              <text:p>9,36</text:p>
            </table:table-cell>
            <table:table-cell table:style-name="ce82" table:formula="of:=[.H269]+([.H269]*[.$J$7])" office:value-type="float" office:value="11.7" calcext:value-type="float">
              <text:p>11,70</text:p>
            </table:table-cell>
            <table:table-cell table:style-name="ce96" table:formula="of:=ROUND([.I269]*[.G269];2)" office:value-type="float" office:value="58.5" calcext:value-type="float">
              <text:p>58,50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3.53</text:p>
            </table:table-cell>
            <table:table-cell table:style-name="ce18" office:value-type="float" office:value="83710" calcext:value-type="float">
              <text:p>83710</text:p>
            </table:table-cell>
            <table:table-cell table:style-name="ce18" office:value-type="string" calcext:value-type="string">
              <text:p>SINAPI</text:p>
            </table:table-cell>
            <table:table-cell table:style-name="ce53" office:value-type="string" calcext:value-type="string">
              <text:p>Poço de Visita p/ Esgoto – PVE 80x80cm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1" calcext:value-type="float">
              <text:p>1,00</text:p>
            </table:table-cell>
            <table:table-cell table:style-name="ce79" office:value-type="float" office:value="3073.67" calcext:value-type="float">
              <text:p>3073,67</text:p>
            </table:table-cell>
            <table:table-cell table:style-name="ce82" table:formula="of:=[.H270]+([.H270]*[.$J$7])" office:value-type="float" office:value="3842.0875" calcext:value-type="float">
              <text:p>3842,09</text:p>
            </table:table-cell>
            <table:table-cell table:style-name="ce96" table:formula="of:=ROUND([.I270]*[.G270];2)" office:value-type="float" office:value="3842.09" calcext:value-type="float">
              <text:p>3.842,09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3.54</text:p>
            </table:table-cell>
            <table:table-cell table:style-name="ce18" office:value-type="float" office:value="6149" calcext:value-type="float">
              <text:p>6149</text:p>
            </table:table-cell>
            <table:table-cell table:style-name="ce18" office:value-type="string" calcext:value-type="string">
              <text:p>ORSE</text:p>
            </table:table-cell>
            <table:table-cell table:style-name="ce53" office:value-type="string" calcext:value-type="string">
              <text:p>Sifão de Copo p/ Pia e Lavatório – 1” - 1.1/2” (VERIFICAR PIAS E LAVATÓRIOS)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31" calcext:value-type="float">
              <text:p>31,00</text:p>
            </table:table-cell>
            <table:table-cell table:style-name="ce79" office:value-type="float" office:value="11" calcext:value-type="float">
              <text:p>11,00</text:p>
            </table:table-cell>
            <table:table-cell table:style-name="ce82" table:formula="of:=[.H271]+([.H271]*[.$J$7])" office:value-type="float" office:value="13.75" calcext:value-type="float">
              <text:p>13,75</text:p>
            </table:table-cell>
            <table:table-cell table:style-name="ce96" table:formula="of:=ROUND([.I271]*[.G271];2)" office:value-type="float" office:value="426.25" calcext:value-type="float">
              <text:p>426,25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3.55</text:p>
            </table:table-cell>
            <table:table-cell table:style-name="ce18" office:value-type="float" office:value="86882" calcext:value-type="float">
              <text:p>86882</text:p>
            </table:table-cell>
            <table:table-cell table:style-name="ce18" office:value-type="string" calcext:value-type="string">
              <text:p>SINAPI</text:p>
            </table:table-cell>
            <table:table-cell table:style-name="ce53" office:value-type="string" calcext:value-type="string">
              <text:p>Sifão de Copo p/ Pia e Lavatório – 1” - 2” (VERIFICAR PIAS E LAVATÓRIOS)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6" calcext:value-type="float">
              <text:p>6,00</text:p>
            </table:table-cell>
            <table:table-cell table:style-name="ce79" office:value-type="float" office:value="16.9" calcext:value-type="float">
              <text:p>16,90</text:p>
            </table:table-cell>
            <table:table-cell table:style-name="ce82" table:formula="of:=[.H272]+([.H272]*[.$J$7])" office:value-type="float" office:value="21.125" calcext:value-type="float">
              <text:p>21,13</text:p>
            </table:table-cell>
            <table:table-cell table:style-name="ce96" table:formula="of:=ROUND([.I272]*[.G272];2)" office:value-type="float" office:value="126.75" calcext:value-type="float">
              <text:p>126,75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3.56</text:p>
            </table:table-cell>
            <table:table-cell table:style-name="ce18" office:value-type="float" office:value="86883" calcext:value-type="float">
              <text:p>86883</text:p>
            </table:table-cell>
            <table:table-cell table:style-name="ce18" office:value-type="string" calcext:value-type="string">
              <text:p>SINAPI</text:p>
            </table:table-cell>
            <table:table-cell table:style-name="ce53" office:value-type="string" calcext:value-type="string">
              <text:p>Sifão Flexível c/ Adaptador – 1.1/2”x1.1/2” (VERIFICAR PIAS E LAVATÓRIOS)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1" calcext:value-type="float">
              <text:p>1,00</text:p>
            </table:table-cell>
            <table:table-cell table:style-name="ce79" office:value-type="float" office:value="9.65" calcext:value-type="float">
              <text:p>9,65</text:p>
            </table:table-cell>
            <table:table-cell table:style-name="ce82" table:formula="of:=[.H273]+([.H273]*[.$J$7])" office:value-type="float" office:value="12.0625" calcext:value-type="float">
              <text:p>12,06</text:p>
            </table:table-cell>
            <table:table-cell table:style-name="ce96" table:formula="of:=ROUND([.I273]*[.G273];2)" office:value-type="float" office:value="12.06" calcext:value-type="float">
              <text:p>12,06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3.57</text:p>
            </table:table-cell>
            <table:table-cell table:style-name="ce18" office:value-type="float" office:value="86883" calcext:value-type="float">
              <text:p>86883</text:p>
            </table:table-cell>
            <table:table-cell table:style-name="ce18" office:value-type="string" calcext:value-type="string">
              <text:p>SINAPI</text:p>
            </table:table-cell>
            <table:table-cell table:style-name="ce53" office:value-type="string" calcext:value-type="string">
              <text:p>Sifão Flexível c/ Adaptador – 1.1/4”x2” (VERIFICAR PIAS E LAVATÓRIOS)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2" calcext:value-type="float">
              <text:p>2,00</text:p>
            </table:table-cell>
            <table:table-cell table:style-name="ce79" office:value-type="float" office:value="9.65" calcext:value-type="float">
              <text:p>9,65</text:p>
            </table:table-cell>
            <table:table-cell table:style-name="ce82" table:formula="of:=[.H274]+([.H274]*[.$J$7])" office:value-type="float" office:value="12.0625" calcext:value-type="float">
              <text:p>12,06</text:p>
            </table:table-cell>
            <table:table-cell table:style-name="ce96" table:formula="of:=ROUND([.I274]*[.G274];2)" office:value-type="float" office:value="24.13" calcext:value-type="float">
              <text:p>24,13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3.58</text:p>
            </table:table-cell>
            <table:table-cell table:style-name="ce18" office:value-type="float" office:value="86879" calcext:value-type="float">
              <text:p>86879</text:p>
            </table:table-cell>
            <table:table-cell table:style-name="ce18" office:value-type="string" calcext:value-type="string">
              <text:p>SINAPI</text:p>
            </table:table-cell>
            <table:table-cell table:style-name="ce53" office:value-type="string" calcext:value-type="string">
              <text:p>Válvula p/ Lavatório e Tanque – 1”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31" calcext:value-type="float">
              <text:p>31,00</text:p>
            </table:table-cell>
            <table:table-cell table:style-name="ce79" office:value-type="float" office:value="6.2" calcext:value-type="float">
              <text:p>6,20</text:p>
            </table:table-cell>
            <table:table-cell table:style-name="ce82" table:formula="of:=[.H275]+([.H275]*[.$J$7])" office:value-type="float" office:value="7.75" calcext:value-type="float">
              <text:p>7,75</text:p>
            </table:table-cell>
            <table:table-cell table:style-name="ce96" table:formula="of:=ROUND([.I275]*[.G275];2)" office:value-type="float" office:value="240.25" calcext:value-type="float">
              <text:p>240,25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3.59</text:p>
            </table:table-cell>
            <table:table-cell table:style-name="ce18" office:value-type="float" office:value="86879" calcext:value-type="float">
              <text:p>86879</text:p>
            </table:table-cell>
            <table:table-cell table:style-name="ce18" office:value-type="string" calcext:value-type="string">
              <text:p>SINAPI</text:p>
            </table:table-cell>
            <table:table-cell table:style-name="ce53" office:value-type="string" calcext:value-type="string">
              <text:p>Válvula p/ Pia – 1”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6" calcext:value-type="float">
              <text:p>6,00</text:p>
            </table:table-cell>
            <table:table-cell table:style-name="ce79" office:value-type="float" office:value="6.2" calcext:value-type="float">
              <text:p>6,20</text:p>
            </table:table-cell>
            <table:table-cell table:style-name="ce82" table:formula="of:=[.H276]+([.H276]*[.$J$7])" office:value-type="float" office:value="7.75" calcext:value-type="float">
              <text:p>7,75</text:p>
            </table:table-cell>
            <table:table-cell table:style-name="ce96" table:formula="of:=ROUND([.I276]*[.G276];2)" office:value-type="float" office:value="46.5" calcext:value-type="float">
              <text:p>46,50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3.60</text:p>
            </table:table-cell>
            <table:table-cell table:style-name="ce18" office:value-type="float" office:value="86879" calcext:value-type="float">
              <text:p>86879</text:p>
            </table:table-cell>
            <table:table-cell table:style-name="ce18" office:value-type="string" calcext:value-type="string">
              <text:p>SINAPI</text:p>
            </table:table-cell>
            <table:table-cell table:style-name="ce53" office:value-type="string" calcext:value-type="string">
              <text:p>Válvula p/ Tanque – 1.1/2”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1" calcext:value-type="float">
              <text:p>1,00</text:p>
            </table:table-cell>
            <table:table-cell table:style-name="ce79" office:value-type="float" office:value="6.2" calcext:value-type="float">
              <text:p>6,20</text:p>
            </table:table-cell>
            <table:table-cell table:style-name="ce82" table:formula="of:=[.H277]+([.H277]*[.$J$7])" office:value-type="float" office:value="7.75" calcext:value-type="float">
              <text:p>7,75</text:p>
            </table:table-cell>
            <table:table-cell table:style-name="ce96" table:formula="of:=ROUND([.I277]*[.G277];2)" office:value-type="float" office:value="7.75" calcext:value-type="float">
              <text:p>7,75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3.61</text:p>
            </table:table-cell>
            <table:table-cell table:style-name="ce18" office:value-type="float" office:value="86879" calcext:value-type="float">
              <text:p>86879</text:p>
            </table:table-cell>
            <table:table-cell table:style-name="ce18" office:value-type="string" calcext:value-type="string">
              <text:p>SINAPI</text:p>
            </table:table-cell>
            <table:table-cell table:style-name="ce53" office:value-type="string" calcext:value-type="string">
              <text:p>Válvula p/ Tanque – 40mm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2" calcext:value-type="float">
              <text:p>2,00</text:p>
            </table:table-cell>
            <table:table-cell table:style-name="ce79" office:value-type="float" office:value="6.2" calcext:value-type="float">
              <text:p>6,20</text:p>
            </table:table-cell>
            <table:table-cell table:style-name="ce82" table:formula="of:=[.H278]+([.H278]*[.$J$7])" office:value-type="float" office:value="7.75" calcext:value-type="float">
              <text:p>7,75</text:p>
            </table:table-cell>
            <table:table-cell table:style-name="ce96" table:formula="of:=ROUND([.I278]*[.G278];2)" office:value-type="float" office:value="15.5" calcext:value-type="float">
              <text:p>15,50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9"/>
            <table:table-cell table:style-name="ce28" table:number-columns-repeated="4"/>
            <table:table-cell table:style-name="ce80"/>
            <table:table-cell table:style-name="ce98" office:value-type="string" calcext:value-type="string">
              <text:p>Subtotal </text:p>
            </table:table-cell>
            <table:table-cell table:style-name="ce121"/>
            <table:table-cell table:style-name="ce137" table:formula="of:=SUM([.J218:.J278])" office:value-type="float" office:value="24166.46" calcext:value-type="float">
              <text:p>24.166,46 </text:p>
            </table:table-cell>
            <table:table-cell table:number-columns-repeated="1014"/>
          </table:table-row>
          <table:table-row table:style-name="ro2">
            <table:table-cell table:style-name="ce5" table:number-columns-repeated="4"/>
            <table:table-cell table:style-name="ce43"/>
            <table:table-cell table:style-name="ce5"/>
            <table:table-cell table:style-name="ce81"/>
            <table:table-cell table:style-name="ce99"/>
            <table:table-cell table:style-name="ce120"/>
            <table:table-cell table:style-name="ce9"/>
            <table:table-cell table:number-columns-repeated="1014"/>
          </table:table-row>
          <table:table-row table:style-name="ro2">
            <table:table-cell table:style-name="ce5"/>
            <table:table-cell table:style-name="ce17" office:value-type="float" office:value="14" calcext:value-type="float">
              <text:p>14</text:p>
            </table:table-cell>
            <table:table-cell table:style-name="ce17" table:number-columns-repeated="2"/>
            <table:table-cell table:style-name="ce44" office:value-type="string" calcext:value-type="string">
              <text:p>LOUÇAS E METAIS </text:p>
            </table:table-cell>
            <table:table-cell table:style-name="ce44"/>
            <table:table-cell table:style-name="ce78" table:number-columns-repeated="3"/>
            <table:table-cell table:style-name="ce103" table:formula="of:=[.J306]" office:value-type="float" office:value="49299.54" calcext:value-type="float">
              <text:p>49.299,54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18" office:value-type="string" calcext:value-type="string">
              <text:p>14.1</text:p>
            </table:table-cell>
            <table:table-cell table:style-name="ce15"/>
            <table:table-cell table:style-name="ce18" office:value-type="string" calcext:value-type="string">
              <text:p>MERCADO</text:p>
            </table:table-cell>
            <table:table-cell table:style-name="ce31" office:value-type="string" calcext:value-type="string">
              <text:p>Banheira Inox de Embutir (70x45x20/23cm) – 25mmx1/2”</text:p>
            </table:table-cell>
            <table:table-cell table:style-name="ce18" office:value-type="string" calcext:value-type="string">
              <text:p>un</text:p>
            </table:table-cell>
            <table:table-cell table:style-name="ce82" office:value-type="float" office:value="1" calcext:value-type="float">
              <text:p>1,00</text:p>
            </table:table-cell>
            <table:table-cell table:style-name="ce100" office:value-type="float" office:value="564.65" calcext:value-type="float">
              <text:p>564,65</text:p>
            </table:table-cell>
            <table:table-cell table:style-name="ce82" table:formula="of:=[.H282]+([.H282]*[.$J$7])" office:value-type="float" office:value="705.8125" calcext:value-type="float">
              <text:p>705,81</text:p>
            </table:table-cell>
            <table:table-cell table:style-name="ce96" table:formula="of:=ROUND([.I282]*[.G282];2)" office:value-type="float" office:value="705.81" calcext:value-type="float">
              <text:p>705,81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18" office:value-type="string" calcext:value-type="string">
              <text:p>14.2</text:p>
            </table:table-cell>
            <table:table-cell table:style-name="ce18" office:value-type="float" office:value="11982" calcext:value-type="float">
              <text:p>11982</text:p>
            </table:table-cell>
            <table:table-cell table:style-name="ce18" office:value-type="string" calcext:value-type="string">
              <text:p>ORSE</text:p>
            </table:table-cell>
            <table:table-cell table:style-name="ce31" office:value-type="string" calcext:value-type="string">
              <text:p>Bebedouro (PROCURAR EM AÇO INOX DUPLO) – 25mmx1/2”</text:p>
            </table:table-cell>
            <table:table-cell table:style-name="ce18" office:value-type="string" calcext:value-type="string">
              <text:p>un</text:p>
            </table:table-cell>
            <table:table-cell table:style-name="ce82" office:value-type="float" office:value="4" calcext:value-type="float">
              <text:p>4,00</text:p>
            </table:table-cell>
            <table:table-cell table:style-name="ce82" office:value-type="float" office:value="875.87" calcext:value-type="float">
              <text:p>875,87</text:p>
            </table:table-cell>
            <table:table-cell table:style-name="ce82" table:formula="of:=[.H283]+([.H283]*[.$J$7])" office:value-type="float" office:value="1094.8375" calcext:value-type="float">
              <text:p>1094,84</text:p>
            </table:table-cell>
            <table:table-cell table:style-name="ce96" table:formula="of:=ROUND([.I283]*[.G283];2)" office:value-type="float" office:value="4379.35" calcext:value-type="float">
              <text:p>4.379,35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18" office:value-type="string" calcext:value-type="string">
              <text:p>14.3</text:p>
            </table:table-cell>
            <table:table-cell table:style-name="ce18" office:value-type="string" calcext:value-type="string">
              <text:p>C3513</text:p>
            </table:table-cell>
            <table:table-cell table:style-name="ce18" office:value-type="string" calcext:value-type="string">
              <text:p>SEINFRA</text:p>
            </table:table-cell>
            <table:table-cell table:style-name="ce31" office:value-type="string" calcext:value-type="string">
              <text:p>Chuveiro Ducha Manual c/ Desviador – 25mmx1/2”</text:p>
            </table:table-cell>
            <table:table-cell table:style-name="ce18" office:value-type="string" calcext:value-type="string">
              <text:p>un</text:p>
            </table:table-cell>
            <table:table-cell table:style-name="ce82" office:value-type="float" office:value="9" calcext:value-type="float">
              <text:p>9,00</text:p>
            </table:table-cell>
            <table:table-cell table:style-name="ce82" office:value-type="float" office:value="89.58" calcext:value-type="float">
              <text:p>89,58</text:p>
            </table:table-cell>
            <table:table-cell table:style-name="ce82" table:formula="of:=[.H284]+([.H284]*[.$J$7])" office:value-type="float" office:value="111.975" calcext:value-type="float">
              <text:p>111,98</text:p>
            </table:table-cell>
            <table:table-cell table:style-name="ce96" table:formula="of:=ROUND([.I284]*[.G284];2)" office:value-type="float" office:value="1007.78" calcext:value-type="float">
              <text:p>1.007,78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18" office:value-type="string" calcext:value-type="string">
              <text:p>14.4</text:p>
            </table:table-cell>
            <table:table-cell table:style-name="ce18" office:value-type="string" calcext:value-type="string">
              <text:p>C2506</text:p>
            </table:table-cell>
            <table:table-cell table:style-name="ce18" office:value-type="string" calcext:value-type="string">
              <text:p>SEINFRA</text:p>
            </table:table-cell>
            <table:table-cell table:style-name="ce31" office:value-type="string" calcext:value-type="string">
              <text:p>Torneira de Jardim – 25mmx3/4”</text:p>
            </table:table-cell>
            <table:table-cell table:style-name="ce18" office:value-type="string" calcext:value-type="string">
              <text:p>un</text:p>
            </table:table-cell>
            <table:table-cell table:style-name="ce82" office:value-type="float" office:value="1" calcext:value-type="float">
              <text:p>1,00</text:p>
            </table:table-cell>
            <table:table-cell table:style-name="ce82" office:value-type="float" office:value="26.3" calcext:value-type="float">
              <text:p>26,30</text:p>
            </table:table-cell>
            <table:table-cell table:style-name="ce82" table:formula="of:=[.H285]+([.H285]*[.$J$7])" office:value-type="float" office:value="32.875" calcext:value-type="float">
              <text:p>32,88</text:p>
            </table:table-cell>
            <table:table-cell table:style-name="ce96" table:formula="of:=ROUND([.I285]*[.G285];2)" office:value-type="float" office:value="32.88" calcext:value-type="float">
              <text:p>32,88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18" office:value-type="string" calcext:value-type="string">
              <text:p>14.5</text:p>
            </table:table-cell>
            <table:table-cell table:style-name="ce18" office:value-type="float" office:value="9009" calcext:value-type="float">
              <text:p>9009</text:p>
            </table:table-cell>
            <table:table-cell table:style-name="ce18" office:value-type="string" calcext:value-type="string">
              <text:p>ORSE</text:p>
            </table:table-cell>
            <table:table-cell table:style-name="ce31" office:value-type="string" calcext:value-type="string">
              <text:p>Torneira de Pia de Cozinha Elétrica – 25mmx1/2”</text:p>
            </table:table-cell>
            <table:table-cell table:style-name="ce18" office:value-type="string" calcext:value-type="string">
              <text:p>un</text:p>
            </table:table-cell>
            <table:table-cell table:style-name="ce82" office:value-type="float" office:value="6" calcext:value-type="float">
              <text:p>6,00</text:p>
            </table:table-cell>
            <table:table-cell table:style-name="ce82" office:value-type="float" office:value="95.94" calcext:value-type="float">
              <text:p>95,94</text:p>
            </table:table-cell>
            <table:table-cell table:style-name="ce82" table:formula="of:=[.H286]+([.H286]*[.$J$7])" office:value-type="float" office:value="119.925" calcext:value-type="float">
              <text:p>119,93</text:p>
            </table:table-cell>
            <table:table-cell table:style-name="ce96" table:formula="of:=ROUND([.I286]*[.G286];2)" office:value-type="float" office:value="719.55" calcext:value-type="float">
              <text:p>719,55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18" office:value-type="string" calcext:value-type="string">
              <text:p>14.6</text:p>
            </table:table-cell>
            <table:table-cell table:style-name="ce18" office:value-type="float" office:value="86913" calcext:value-type="float">
              <text:p>86913</text:p>
            </table:table-cell>
            <table:table-cell table:style-name="ce18" office:value-type="string" calcext:value-type="string">
              <text:p>SINAPI</text:p>
            </table:table-cell>
            <table:table-cell table:style-name="ce31" office:value-type="string" calcext:value-type="string">
              <text:p>Torneira de Tanque de Lavar – 25mmx3/4” </text:p>
            </table:table-cell>
            <table:table-cell table:style-name="ce18" office:value-type="string" calcext:value-type="string">
              <text:p>un</text:p>
            </table:table-cell>
            <table:table-cell table:style-name="ce82" office:value-type="float" office:value="1" calcext:value-type="float">
              <text:p>1,00</text:p>
            </table:table-cell>
            <table:table-cell table:style-name="ce82" office:value-type="float" office:value="14.44" calcext:value-type="float">
              <text:p>14,44</text:p>
            </table:table-cell>
            <table:table-cell table:style-name="ce82" table:formula="of:=[.H287]+([.H287]*[.$J$7])" office:value-type="float" office:value="18.05" calcext:value-type="float">
              <text:p>18,05</text:p>
            </table:table-cell>
            <table:table-cell table:style-name="ce96" table:formula="of:=ROUND([.I287]*[.G287];2)" office:value-type="float" office:value="18.05" calcext:value-type="float">
              <text:p>18,05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18" office:value-type="string" calcext:value-type="string">
              <text:p>14.7</text:p>
            </table:table-cell>
            <table:table-cell table:style-name="ce18" office:value-type="float" office:value="2642" calcext:value-type="float">
              <text:p>2642</text:p>
            </table:table-cell>
            <table:table-cell table:style-name="ce18" office:value-type="string" calcext:value-type="string">
              <text:p>ORSE</text:p>
            </table:table-cell>
            <table:table-cell table:style-name="ce31" office:value-type="string" calcext:value-type="string">
              <text:p>Torneira de Lavatório – Inox c/ Acionamento Automático Ref. Pressmatic – 25mmx1/2”</text:p>
            </table:table-cell>
            <table:table-cell table:style-name="ce18" office:value-type="string" calcext:value-type="string">
              <text:p>un</text:p>
            </table:table-cell>
            <table:table-cell table:style-name="ce82" office:value-type="float" office:value="40" calcext:value-type="float">
              <text:p>40,00</text:p>
            </table:table-cell>
            <table:table-cell table:style-name="ce82" office:value-type="float" office:value="223.54" calcext:value-type="float">
              <text:p>223,54</text:p>
            </table:table-cell>
            <table:table-cell table:style-name="ce82" table:formula="of:=[.H288]+([.H288]*[.$J$7])" office:value-type="float" office:value="279.425" calcext:value-type="float">
              <text:p>279,43</text:p>
            </table:table-cell>
            <table:table-cell table:style-name="ce96" table:formula="of:=ROUND([.I288]*[.G288];2)" office:value-type="float" office:value="11177" calcext:value-type="float">
              <text:p>11.177,00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18" office:value-type="string" calcext:value-type="string">
              <text:p>14.8</text:p>
            </table:table-cell>
            <table:table-cell table:style-name="ce18" office:value-type="float" office:value="9524" calcext:value-type="float">
              <text:p>9524</text:p>
            </table:table-cell>
            <table:table-cell table:style-name="ce18" office:value-type="string" calcext:value-type="string">
              <text:p>ORSE</text:p>
            </table:table-cell>
            <table:table-cell table:style-name="ce31" office:value-type="string" calcext:value-type="string">
              <text:p>Vaso Sanitário c/ Caixa Acoplada Convencional Infantil Ref. Linha Kids Celite – 1/2”</text:p>
            </table:table-cell>
            <table:table-cell table:style-name="ce18" office:value-type="string" calcext:value-type="string">
              <text:p>un</text:p>
            </table:table-cell>
            <table:table-cell table:style-name="ce82" office:value-type="float" office:value="12" calcext:value-type="float">
              <text:p>12,00</text:p>
            </table:table-cell>
            <table:table-cell table:style-name="ce82" office:value-type="float" office:value="707.68" calcext:value-type="float">
              <text:p>707,68</text:p>
            </table:table-cell>
            <table:table-cell table:style-name="ce82" table:formula="of:=[.H289]+([.H289]*[.$J$7])" office:value-type="float" office:value="884.6" calcext:value-type="float">
              <text:p>884,60</text:p>
            </table:table-cell>
            <table:table-cell table:style-name="ce96" table:formula="of:=ROUND([.I289]*[.G289];2)" office:value-type="float" office:value="10615.2" calcext:value-type="float">
              <text:p>10.615,20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18" office:value-type="string" calcext:value-type="string">
              <text:p>14.9</text:p>
            </table:table-cell>
            <table:table-cell table:style-name="ce18" office:value-type="float" office:value="86931" calcext:value-type="float">
              <text:p>86931</text:p>
            </table:table-cell>
            <table:table-cell table:style-name="ce18" office:value-type="string" calcext:value-type="string">
              <text:p>SINAPI</text:p>
            </table:table-cell>
            <table:table-cell table:style-name="ce31" office:value-type="string" calcext:value-type="string">
              <text:p>Vaso Sanitário c/ Caixa Acoplada Convencional – 1/2”</text:p>
            </table:table-cell>
            <table:table-cell table:style-name="ce18" office:value-type="string" calcext:value-type="string">
              <text:p>un</text:p>
            </table:table-cell>
            <table:table-cell table:style-name="ce82" office:value-type="float" office:value="8" calcext:value-type="float">
              <text:p>8,00</text:p>
            </table:table-cell>
            <table:table-cell table:style-name="ce82" office:value-type="float" office:value="385.2" calcext:value-type="float">
              <text:p>385,20</text:p>
            </table:table-cell>
            <table:table-cell table:style-name="ce82" table:formula="of:=[.H290]+([.H290]*[.$J$7])" office:value-type="float" office:value="481.5" calcext:value-type="float">
              <text:p>481,50</text:p>
            </table:table-cell>
            <table:table-cell table:style-name="ce96" table:formula="of:=ROUND([.I290]*[.G290];2)" office:value-type="float" office:value="3852" calcext:value-type="float">
              <text:p>3.852,00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18" office:value-type="string" calcext:value-type="string">
              <text:p>14.10</text:p>
            </table:table-cell>
            <table:table-cell table:style-name="ce18" office:value-type="float" office:value="3376" calcext:value-type="float">
              <text:p>3376</text:p>
            </table:table-cell>
            <table:table-cell table:style-name="ce18" office:value-type="string" calcext:value-type="string">
              <text:p>ORSE</text:p>
            </table:table-cell>
            <table:table-cell table:style-name="ce31" office:value-type="string" calcext:value-type="string">
              <text:p>Bancada em Granito Cinza Andorinha (200x60cm) c/ 10cm Rodapia</text:p>
            </table:table-cell>
            <table:table-cell table:style-name="ce18" office:value-type="string" calcext:value-type="string">
              <text:p>un</text:p>
            </table:table-cell>
            <table:table-cell table:style-name="ce82" office:value-type="float" office:value="1" calcext:value-type="float">
              <text:p>1,00</text:p>
            </table:table-cell>
            <table:table-cell table:style-name="ce82" office:value-type="float" office:value="649.45" calcext:value-type="float">
              <text:p>649,45</text:p>
            </table:table-cell>
            <table:table-cell table:style-name="ce82" table:formula="of:=[.H291]+([.H291]*[.$J$7])" office:value-type="float" office:value="811.8125" calcext:value-type="float">
              <text:p>811,81</text:p>
            </table:table-cell>
            <table:table-cell table:style-name="ce96" table:formula="of:=ROUND([.I291]*[.G291];2)" office:value-type="float" office:value="811.81" calcext:value-type="float">
              <text:p>811,81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18" office:value-type="string" calcext:value-type="string">
              <text:p>14.11</text:p>
            </table:table-cell>
            <table:table-cell table:style-name="ce18" office:value-type="float" office:value="86889" calcext:value-type="float">
              <text:p>86889</text:p>
            </table:table-cell>
            <table:table-cell table:style-name="ce18" office:value-type="string" calcext:value-type="string">
              <text:p>SINAPI</text:p>
            </table:table-cell>
            <table:table-cell table:style-name="ce31" office:value-type="string" calcext:value-type="string">
              <text:p>Bancada em Granito Cinza Andorinha (140x50cm) c/ 10cm Rodapia</text:p>
            </table:table-cell>
            <table:table-cell table:style-name="ce18" office:value-type="string" calcext:value-type="string">
              <text:p>un</text:p>
            </table:table-cell>
            <table:table-cell table:style-name="ce82" office:value-type="float" office:value="1" calcext:value-type="float">
              <text:p>1,00</text:p>
            </table:table-cell>
            <table:table-cell table:style-name="ce82" office:value-type="float" office:value="439.96" calcext:value-type="float">
              <text:p>439,96</text:p>
            </table:table-cell>
            <table:table-cell table:style-name="ce82" table:formula="of:=[.H292]+([.H292]*[.$J$7])" office:value-type="float" office:value="549.95" calcext:value-type="float">
              <text:p>549,95</text:p>
            </table:table-cell>
            <table:table-cell table:style-name="ce96" table:formula="of:=ROUND([.I292]*[.G292];2)" office:value-type="float" office:value="549.95" calcext:value-type="float">
              <text:p>549,95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18" office:value-type="string" calcext:value-type="string">
              <text:p>14.12</text:p>
            </table:table-cell>
            <table:table-cell table:style-name="ce18" office:value-type="float" office:value="3376" calcext:value-type="float">
              <text:p>3376</text:p>
            </table:table-cell>
            <table:table-cell table:style-name="ce18" office:value-type="string" calcext:value-type="string">
              <text:p>ORSE</text:p>
            </table:table-cell>
            <table:table-cell table:style-name="ce31" office:value-type="string" calcext:value-type="string">
              <text:p>Bancada em Granito Cinza Andorinha (210x50cm) c/ 10cm Rodapia</text:p>
            </table:table-cell>
            <table:table-cell table:style-name="ce18" office:value-type="string" calcext:value-type="string">
              <text:p>un</text:p>
            </table:table-cell>
            <table:table-cell table:style-name="ce82" office:value-type="float" office:value="2" calcext:value-type="float">
              <text:p>2,00</text:p>
            </table:table-cell>
            <table:table-cell table:style-name="ce82" office:value-type="float" office:value="649.45" calcext:value-type="float">
              <text:p>649,45</text:p>
            </table:table-cell>
            <table:table-cell table:style-name="ce82" table:formula="of:=[.H293]+([.H293]*[.$J$7])" office:value-type="float" office:value="811.8125" calcext:value-type="float">
              <text:p>811,81</text:p>
            </table:table-cell>
            <table:table-cell table:style-name="ce96" table:formula="of:=ROUND([.I293]*[.G293];2)" office:value-type="float" office:value="1623.63" calcext:value-type="float">
              <text:p>1.623,63 </text:p>
            </table:table-cell>
            <table:table-cell table:number-columns-repeated="1014"/>
          </table:table-row>
          <table:table-row table:style-name="ro23">
            <table:table-cell table:style-name="ce5"/>
            <table:table-cell table:style-name="ce18" office:value-type="string" calcext:value-type="string">
              <text:p>14.13</text:p>
            </table:table-cell>
            <table:table-cell table:style-name="ce18" office:value-type="float" office:value="86901" calcext:value-type="float">
              <text:p>86901</text:p>
            </table:table-cell>
            <table:table-cell table:style-name="ce18" office:value-type="string" calcext:value-type="string">
              <text:p>SINAPI</text:p>
            </table:table-cell>
            <table:table-cell table:style-name="ce53" office:value-type="string" calcext:value-type="string">
              <text:p>Cuba de Embutir Oval cor Branco Gelo, 35X26cm, em bancada e complementos (válvula, sifao e engate flexível cromados), exceto torneira.</text:p>
            </table:table-cell>
            <table:table-cell table:style-name="ce18" office:value-type="string" calcext:value-type="string">
              <text:p>un</text:p>
            </table:table-cell>
            <table:table-cell table:style-name="ce82" office:value-type="float" office:value="11" calcext:value-type="float">
              <text:p>11,00</text:p>
            </table:table-cell>
            <table:table-cell table:style-name="ce82" office:value-type="float" office:value="112.35" calcext:value-type="float">
              <text:p>112,35</text:p>
            </table:table-cell>
            <table:table-cell table:style-name="ce82" table:formula="of:=[.H294]+([.H294]*[.$J$7])" office:value-type="float" office:value="140.4375" calcext:value-type="float">
              <text:p>140,44</text:p>
            </table:table-cell>
            <table:table-cell table:style-name="ce96" table:formula="of:=ROUND([.I294]*[.G294];2)" office:value-type="float" office:value="1544.81" calcext:value-type="float">
              <text:p>1.544,81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18" office:value-type="string" calcext:value-type="string">
              <text:p>14.14</text:p>
            </table:table-cell>
            <table:table-cell table:style-name="ce18" office:value-type="string" calcext:value-type="string">
              <text:p><text:s/>C4070</text:p>
            </table:table-cell>
            <table:table-cell table:style-name="ce18" office:value-type="string" calcext:value-type="string">
              <text:p>SEINFRA</text:p>
            </table:table-cell>
            <table:table-cell table:style-name="ce31" office:value-type="string" calcext:value-type="string">
              <text:p>Divisória Sanitária em Granito Cinza (h=150cm)</text:p>
            </table:table-cell>
            <table:table-cell table:style-name="ce18" office:value-type="string" calcext:value-type="string">
              <text:p>m2</text:p>
            </table:table-cell>
            <table:table-cell table:style-name="ce82" office:value-type="float" office:value="6" calcext:value-type="float">
              <text:p>6,00</text:p>
            </table:table-cell>
            <table:table-cell table:style-name="ce82" office:value-type="float" office:value="381.2" calcext:value-type="float">
              <text:p>381,20</text:p>
            </table:table-cell>
            <table:table-cell table:style-name="ce82" table:formula="of:=[.H295]+([.H295]*[.$J$7])" office:value-type="float" office:value="476.5" calcext:value-type="float">
              <text:p>476,50</text:p>
            </table:table-cell>
            <table:table-cell table:style-name="ce96" table:formula="of:=ROUND([.I295]*[.G295];2)" office:value-type="float" office:value="2859" calcext:value-type="float">
              <text:p>2.859,00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18" office:value-type="string" calcext:value-type="string">
              <text:p>14.15</text:p>
            </table:table-cell>
            <table:table-cell table:style-name="ce18" office:value-type="float" office:value="3376" calcext:value-type="float">
              <text:p>3376</text:p>
            </table:table-cell>
            <table:table-cell table:style-name="ce18" office:value-type="string" calcext:value-type="string">
              <text:p>ORSE</text:p>
            </table:table-cell>
            <table:table-cell table:style-name="ce31" office:value-type="string" calcext:value-type="string">
              <text:p>Bancada em Granito Cinza Andorinha (180x135x65cm) c/ 10cm Rodapia</text:p>
            </table:table-cell>
            <table:table-cell table:style-name="ce18" office:value-type="string" calcext:value-type="string">
              <text:p>un</text:p>
            </table:table-cell>
            <table:table-cell table:style-name="ce82" office:value-type="float" office:value="1" calcext:value-type="float">
              <text:p>1,00</text:p>
            </table:table-cell>
            <table:table-cell table:style-name="ce82" office:value-type="float" office:value="649.45" calcext:value-type="float">
              <text:p>649,45</text:p>
            </table:table-cell>
            <table:table-cell table:style-name="ce82" table:formula="of:=[.H296]+([.H296]*[.$J$7])" office:value-type="float" office:value="811.8125" calcext:value-type="float">
              <text:p>811,81</text:p>
            </table:table-cell>
            <table:table-cell table:style-name="ce96" table:formula="of:=ROUND([.I296]*[.G296];2)" office:value-type="float" office:value="811.81" calcext:value-type="float">
              <text:p>811,81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18" office:value-type="string" calcext:value-type="string">
              <text:p>14.16</text:p>
            </table:table-cell>
            <table:table-cell table:style-name="ce18" office:value-type="float" office:value="86902" calcext:value-type="float">
              <text:p>86902</text:p>
            </table:table-cell>
            <table:table-cell table:style-name="ce18" office:value-type="string" calcext:value-type="string">
              <text:p>SINAPI</text:p>
            </table:table-cell>
            <table:table-cell table:style-name="ce31" office:value-type="string" calcext:value-type="string">
              <text:p>Lavatório de Coluna Cor Branca</text:p>
            </table:table-cell>
            <table:table-cell table:style-name="ce18" office:value-type="string" calcext:value-type="string">
              <text:p>un</text:p>
            </table:table-cell>
            <table:table-cell table:style-name="ce82" office:value-type="float" office:value="18" calcext:value-type="float">
              <text:p>18,00</text:p>
            </table:table-cell>
            <table:table-cell table:style-name="ce82" office:value-type="float" office:value="217.55" calcext:value-type="float">
              <text:p>217,55</text:p>
            </table:table-cell>
            <table:table-cell table:style-name="ce82" table:formula="of:=[.H297]+([.H297]*[.$J$7])" office:value-type="float" office:value="271.9375" calcext:value-type="float">
              <text:p>271,94</text:p>
            </table:table-cell>
            <table:table-cell table:style-name="ce96" table:formula="of:=ROUND([.I297]*[.G297];2)" office:value-type="float" office:value="4894.88" calcext:value-type="float">
              <text:p>4.894,88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18" office:value-type="string" calcext:value-type="string">
              <text:p>14.17</text:p>
            </table:table-cell>
            <table:table-cell table:style-name="ce18" office:value-type="float" office:value="86904" calcext:value-type="float">
              <text:p>86904</text:p>
            </table:table-cell>
            <table:table-cell table:style-name="ce18" office:value-type="string" calcext:value-type="string">
              <text:p>SINAPI</text:p>
            </table:table-cell>
            <table:table-cell table:style-name="ce31" office:value-type="string" calcext:value-type="string">
              <text:p>Lavatório Suspenso Cor Branca</text:p>
            </table:table-cell>
            <table:table-cell table:style-name="ce18" office:value-type="string" calcext:value-type="string">
              <text:p>un</text:p>
            </table:table-cell>
            <table:table-cell table:style-name="ce82" office:value-type="float" office:value="1" calcext:value-type="float">
              <text:p>1,00</text:p>
            </table:table-cell>
            <table:table-cell table:style-name="ce82" office:value-type="float" office:value="112.16" calcext:value-type="float">
              <text:p>112,16</text:p>
            </table:table-cell>
            <table:table-cell table:style-name="ce82" table:formula="of:=[.H298]+([.H298]*[.$J$7])" office:value-type="float" office:value="140.2" calcext:value-type="float">
              <text:p>140,20</text:p>
            </table:table-cell>
            <table:table-cell table:style-name="ce96" table:formula="of:=ROUND([.I298]*[.G298];2)" office:value-type="float" office:value="140.2" calcext:value-type="float">
              <text:p>140,20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18" office:value-type="string" calcext:value-type="string">
              <text:p>14.18</text:p>
            </table:table-cell>
            <table:table-cell table:style-name="ce18" office:value-type="float" office:value="86889" calcext:value-type="float">
              <text:p>86889</text:p>
            </table:table-cell>
            <table:table-cell table:style-name="ce18" office:value-type="string" calcext:value-type="string">
              <text:p>SINAPI</text:p>
            </table:table-cell>
            <table:table-cell table:style-name="ce31" office:value-type="string" calcext:value-type="string">
              <text:p>Bancada em Granito Cinza Andorinha (165x50cm) c/ 10cm Rodapia</text:p>
            </table:table-cell>
            <table:table-cell table:style-name="ce18" office:value-type="string" calcext:value-type="string">
              <text:p>un</text:p>
            </table:table-cell>
            <table:table-cell table:style-name="ce82" office:value-type="float" office:value="1" calcext:value-type="float">
              <text:p>1,00</text:p>
            </table:table-cell>
            <table:table-cell table:style-name="ce82" office:value-type="float" office:value="439.96" calcext:value-type="float">
              <text:p>439,96</text:p>
            </table:table-cell>
            <table:table-cell table:style-name="ce82" table:formula="of:=[.H299]+([.H299]*[.$J$7])" office:value-type="float" office:value="549.95" calcext:value-type="float">
              <text:p>549,95</text:p>
            </table:table-cell>
            <table:table-cell table:style-name="ce96" table:formula="of:=ROUND([.I299]*[.G299];2)" office:value-type="float" office:value="549.95" calcext:value-type="float">
              <text:p>549,95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18" office:value-type="string" calcext:value-type="string">
              <text:p>14.19</text:p>
            </table:table-cell>
            <table:table-cell table:style-name="ce18" office:value-type="float" office:value="36212" calcext:value-type="float">
              <text:p>36212</text:p>
            </table:table-cell>
            <table:table-cell table:style-name="ce18" office:value-type="string" calcext:value-type="string">
              <text:p>ORSE</text:p>
            </table:table-cell>
            <table:table-cell table:style-name="ce31" office:value-type="string" calcext:value-type="string">
              <text:p>Barra de apoio de canto para lavatório, aço inox polido,Celite ou equivalente</text:p>
            </table:table-cell>
            <table:table-cell table:style-name="ce18" office:value-type="string" calcext:value-type="string">
              <text:p>un</text:p>
            </table:table-cell>
            <table:table-cell table:style-name="ce82" office:value-type="float" office:value="2" calcext:value-type="float">
              <text:p>2,00</text:p>
            </table:table-cell>
            <table:table-cell table:style-name="ce82" office:value-type="float" office:value="332.13" calcext:value-type="float">
              <text:p>332,13</text:p>
            </table:table-cell>
            <table:table-cell table:style-name="ce82" table:formula="of:=[.H300]+([.H300]*[.$J$7])" office:value-type="float" office:value="415.1625" calcext:value-type="float">
              <text:p>415,16</text:p>
            </table:table-cell>
            <table:table-cell table:style-name="ce96" table:formula="of:=ROUND([.I300]*[.G300];2)" office:value-type="float" office:value="830.33" calcext:value-type="float">
              <text:p>830,33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18" office:value-type="string" calcext:value-type="string">
              <text:p>14.20</text:p>
            </table:table-cell>
            <table:table-cell table:style-name="ce18" office:value-type="float" office:value="36210" calcext:value-type="float">
              <text:p>36210</text:p>
            </table:table-cell>
            <table:table-cell table:style-name="ce18" office:value-type="string" calcext:value-type="string">
              <text:p>ORSE</text:p>
            </table:table-cell>
            <table:table-cell table:style-name="ce31" office:value-type="string" calcext:value-type="string">
              <text:p>Barra de apoio de canto articulada para lavatório, aço inox polido,Celite ou equivalente</text:p>
            </table:table-cell>
            <table:table-cell table:style-name="ce18" office:value-type="string" calcext:value-type="string">
              <text:p>un</text:p>
            </table:table-cell>
            <table:table-cell table:style-name="ce82" office:value-type="float" office:value="1" calcext:value-type="float">
              <text:p>1,00</text:p>
            </table:table-cell>
            <table:table-cell table:style-name="ce82" office:value-type="float" office:value="336.39" calcext:value-type="float">
              <text:p>336,39</text:p>
            </table:table-cell>
            <table:table-cell table:style-name="ce82" table:formula="of:=[.H301]+([.H301]*[.$J$7])" office:value-type="float" office:value="420.4875" calcext:value-type="float">
              <text:p>420,49</text:p>
            </table:table-cell>
            <table:table-cell table:style-name="ce96" table:formula="of:=ROUND([.I301]*[.G301];2)" office:value-type="float" office:value="420.49" calcext:value-type="float">
              <text:p>420,49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18" office:value-type="string" calcext:value-type="string">
              <text:p>14.21</text:p>
            </table:table-cell>
            <table:table-cell table:style-name="ce18" office:value-type="float" office:value="36215" calcext:value-type="float">
              <text:p>36215</text:p>
            </table:table-cell>
            <table:table-cell table:style-name="ce18" office:value-type="string" calcext:value-type="string">
              <text:p>ORSE</text:p>
            </table:table-cell>
            <table:table-cell table:style-name="ce31" office:value-type="string" calcext:value-type="string">
              <text:p>Banco Articulado c/ Assento em Polietileno – Estrutura em Alumínio</text:p>
            </table:table-cell>
            <table:table-cell table:style-name="ce18" office:value-type="string" calcext:value-type="string">
              <text:p>un</text:p>
            </table:table-cell>
            <table:table-cell table:style-name="ce82" office:value-type="float" office:value="1" calcext:value-type="float">
              <text:p>1,00</text:p>
            </table:table-cell>
            <table:table-cell table:style-name="ce82" office:value-type="float" office:value="612.54" calcext:value-type="float">
              <text:p>612,54</text:p>
            </table:table-cell>
            <table:table-cell table:style-name="ce82" table:formula="of:=[.H302]+([.H302]*[.$J$7])" office:value-type="float" office:value="765.675" calcext:value-type="float">
              <text:p>765,68</text:p>
            </table:table-cell>
            <table:table-cell table:style-name="ce96" table:formula="of:=ROUND([.I302]*[.G302];2)" office:value-type="float" office:value="765.68" calcext:value-type="float">
              <text:p>765,68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18" office:value-type="string" calcext:value-type="string">
              <text:p>14.22</text:p>
            </table:table-cell>
            <table:table-cell table:style-name="ce18" office:value-type="string" calcext:value-type="string">
              <text:p>C0985</text:p>
            </table:table-cell>
            <table:table-cell table:style-name="ce18" office:value-type="string" calcext:value-type="string">
              <text:p>SEINFRA</text:p>
            </table:table-cell>
            <table:table-cell table:style-name="ce31" office:value-type="string" calcext:value-type="string">
              <text:p>Cuba Inox de Embutir – 50x40x20cm</text:p>
            </table:table-cell>
            <table:table-cell table:style-name="ce18" office:value-type="string" calcext:value-type="string">
              <text:p>un</text:p>
            </table:table-cell>
            <table:table-cell table:style-name="ce82" office:value-type="float" office:value="1" calcext:value-type="float">
              <text:p>1,00</text:p>
            </table:table-cell>
            <table:table-cell table:style-name="ce82" office:value-type="float" office:value="260.87" calcext:value-type="float">
              <text:p>260,87</text:p>
            </table:table-cell>
            <table:table-cell table:style-name="ce82" table:formula="of:=[.H303]+([.H303]*[.$J$7])" office:value-type="float" office:value="326.0875" calcext:value-type="float">
              <text:p>326,09</text:p>
            </table:table-cell>
            <table:table-cell table:style-name="ce96" table:formula="of:=ROUND([.I303]*[.G303];2)" office:value-type="float" office:value="326.09" calcext:value-type="float">
              <text:p>326,09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18" office:value-type="string" calcext:value-type="string">
              <text:p>14.23</text:p>
            </table:table-cell>
            <table:table-cell table:style-name="ce18" office:value-type="string" calcext:value-type="string">
              <text:p>C0985</text:p>
            </table:table-cell>
            <table:table-cell table:style-name="ce18" office:value-type="string" calcext:value-type="string">
              <text:p>SEINFRA</text:p>
            </table:table-cell>
            <table:table-cell table:style-name="ce31" office:value-type="string" calcext:value-type="string">
              <text:p>Cuba Inox de Embutir – 50x40x40cm</text:p>
            </table:table-cell>
            <table:table-cell table:style-name="ce18" office:value-type="string" calcext:value-type="string">
              <text:p>un</text:p>
            </table:table-cell>
            <table:table-cell table:style-name="ce82" office:value-type="float" office:value="1" calcext:value-type="float">
              <text:p>1,00</text:p>
            </table:table-cell>
            <table:table-cell table:style-name="ce82" office:value-type="float" office:value="260.87" calcext:value-type="float">
              <text:p>260,87</text:p>
            </table:table-cell>
            <table:table-cell table:style-name="ce82" table:formula="of:=[.H304]+([.H304]*[.$J$7])" office:value-type="float" office:value="326.0875" calcext:value-type="float">
              <text:p>326,09</text:p>
            </table:table-cell>
            <table:table-cell table:style-name="ce96" table:formula="of:=ROUND([.I304]*[.G304];2)" office:value-type="float" office:value="326.09" calcext:value-type="float">
              <text:p>326,09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18" office:value-type="string" calcext:value-type="string">
              <text:p>14.24</text:p>
            </table:table-cell>
            <table:table-cell table:style-name="ce18" office:value-type="float" office:value="86900" calcext:value-type="float">
              <text:p>86900</text:p>
            </table:table-cell>
            <table:table-cell table:style-name="ce18" office:value-type="string" calcext:value-type="string">
              <text:p>SINAPI</text:p>
            </table:table-cell>
            <table:table-cell table:style-name="ce31" office:value-type="string" calcext:value-type="string">
              <text:p>Cuba Inox de Embutir – 40x34cm</text:p>
            </table:table-cell>
            <table:table-cell table:style-name="ce18" office:value-type="string" calcext:value-type="string">
              <text:p>un</text:p>
            </table:table-cell>
            <table:table-cell table:style-name="ce82" office:value-type="float" office:value="2" calcext:value-type="float">
              <text:p>2,00</text:p>
            </table:table-cell>
            <table:table-cell table:style-name="ce82" office:value-type="float" office:value="134.88" calcext:value-type="float">
              <text:p>134,88</text:p>
            </table:table-cell>
            <table:table-cell table:style-name="ce82" table:formula="of:=[.H305]+([.H305]*[.$J$7])" office:value-type="float" office:value="168.6" calcext:value-type="float">
              <text:p>168,60</text:p>
            </table:table-cell>
            <table:table-cell table:style-name="ce96" table:formula="of:=ROUND([.I305]*[.G305];2)" office:value-type="float" office:value="337.2" calcext:value-type="float">
              <text:p>337,20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19"/>
            <table:table-cell table:style-name="ce28" table:number-columns-repeated="4"/>
            <table:table-cell table:style-name="ce80"/>
            <table:table-cell table:style-name="ce98" office:value-type="string" calcext:value-type="string">
              <text:p>Subtotal </text:p>
            </table:table-cell>
            <table:table-cell table:style-name="ce122"/>
            <table:table-cell table:style-name="ce137" table:formula="of:=SUM([.J282:.J305])" office:value-type="float" office:value="49299.54" calcext:value-type="float">
              <text:p>49.299,54 </text:p>
            </table:table-cell>
            <table:table-cell table:number-columns-repeated="1014"/>
          </table:table-row>
        </table:table-row-group>
        <table:table-row table:style-name="ro2">
          <table:table-cell table:style-name="ce5" table:number-columns-repeated="4"/>
          <table:table-cell table:style-name="ce43"/>
          <table:table-cell table:style-name="ce5"/>
          <table:table-cell table:number-columns-repeated="2"/>
          <table:table-cell table:style-name="ce9" table:number-columns-repeated="2"/>
          <table:table-cell table:number-columns-repeated="1014"/>
        </table:table-row>
        <table:table-row table:style-name="ro2">
          <table:table-cell table:style-name="ce5"/>
          <table:table-cell table:style-name="ce17" office:value-type="float" office:value="15" calcext:value-type="float">
            <text:p>15</text:p>
          </table:table-cell>
          <table:table-cell table:style-name="ce17" table:number-columns-repeated="2"/>
          <table:table-cell table:style-name="ce44" office:value-type="string" calcext:value-type="string">
            <text:p>SISTEMA DE PROTEÇÃO CONTRA INCÊNDIO</text:p>
          </table:table-cell>
          <table:table-cell table:style-name="ce44"/>
          <table:table-cell table:style-name="ce77" table:number-columns-repeated="3"/>
          <table:table-cell table:style-name="ce103" table:formula="of:=[.J315]" office:value-type="float" office:value="15785.71" calcext:value-type="float">
            <text:p>15.785,71 </text:p>
          </table:table-cell>
          <table:table-cell table:number-columns-repeated="1014"/>
        </table:table-row>
        <table:table-row-group>
          <table:table-row table:style-name="ro18">
            <table:table-cell table:style-name="ce5"/>
            <table:table-cell table:style-name="ce18" office:value-type="string" calcext:value-type="string">
              <text:p>15.1</text:p>
            </table:table-cell>
            <table:table-cell table:style-name="ce20" office:value-type="string" calcext:value-type="string">
              <text:p>83635 – COMPOSIÇÃO</text:p>
            </table:table-cell>
            <table:table-cell table:style-name="ce18" office:value-type="string" calcext:value-type="string">
              <text:p>SINAPI</text:p>
            </table:table-cell>
            <table:table-cell table:style-name="ce46" office:value-type="string" calcext:value-type="string">
              <text:p>EXTINTOR INCENDIO TP PO QUIMICO 12KG - FORNECIMENTO E INSTALACAO</text:p>
            </table:table-cell>
            <table:table-cell table:style-name="ce18" office:value-type="string" calcext:value-type="string">
              <text:p>un</text:p>
            </table:table-cell>
            <table:table-cell table:style-name="ce75" office:value-type="float" office:value="6" calcext:value-type="float">
              <text:p>6,00 </text:p>
            </table:table-cell>
            <table:table-cell table:style-name="ce75" table:formula="of:=164.83-144+199.38" office:value-type="float" office:value="220.21" calcext:value-type="float">
              <text:p>220,21 </text:p>
            </table:table-cell>
            <table:table-cell table:style-name="ce82" table:formula="of:=[.H309]+([.H309]*[.$J$7])" office:value-type="float" office:value="275.2625" calcext:value-type="float">
              <text:p>275,26</text:p>
            </table:table-cell>
            <table:table-cell table:style-name="ce96" table:formula="of:=ROUND([.I309]*[.G309];2)" office:value-type="float" office:value="1651.58" calcext:value-type="float">
              <text:p>1.651,58 </text:p>
            </table:table-cell>
            <table:table-cell/>
            <table:table-cell table:style-name="ce144" table:number-columns-repeated="1013"/>
          </table:table-row>
          <table:table-row table:style-name="ro18">
            <table:table-cell table:style-name="ce5"/>
            <table:table-cell table:style-name="ce18" office:value-type="string" calcext:value-type="string">
              <text:p>15.2</text:p>
            </table:table-cell>
            <table:table-cell table:style-name="ce18" office:value-type="string" calcext:value-type="string">
              <text:p>73775/002</text:p>
            </table:table-cell>
            <table:table-cell table:style-name="ce18" office:value-type="string" calcext:value-type="string">
              <text:p>SINAPI</text:p>
            </table:table-cell>
            <table:table-cell table:style-name="ce52" office:value-type="string" calcext:value-type="string">
              <text:p>EXTINTOR INCENDIO AGUA-PRESSURIZADA 10L INCL SUPORTE PAREDE CARGA COMPLETA FORNECIMENTO E INSTALAÇÃO</text:p>
            </table:table-cell>
            <table:table-cell table:style-name="ce18" office:value-type="string" calcext:value-type="string">
              <text:p>un</text:p>
            </table:table-cell>
            <table:table-cell table:style-name="ce75" office:value-type="float" office:value="4" calcext:value-type="float">
              <text:p>4,00 </text:p>
            </table:table-cell>
            <table:table-cell table:style-name="ce75" office:value-type="float" office:value="146.83" calcext:value-type="float">
              <text:p>146,83 </text:p>
            </table:table-cell>
            <table:table-cell table:style-name="ce82" table:formula="of:=[.H310]+([.H310]*[.$J$7])" office:value-type="float" office:value="183.5375" calcext:value-type="float">
              <text:p>183,54</text:p>
            </table:table-cell>
            <table:table-cell table:style-name="ce96" table:formula="of:=ROUND([.I310]*[.G310];2)" office:value-type="float" office:value="734.15" calcext:value-type="float">
              <text:p>734,15 </text:p>
            </table:table-cell>
            <table:table-cell/>
            <table:table-cell table:style-name="ce144" table:number-columns-repeated="1013"/>
          </table:table-row>
          <table:table-row table:style-name="ro6">
            <table:table-cell table:style-name="ce5"/>
            <table:table-cell table:style-name="ce18" office:value-type="string" calcext:value-type="string">
              <text:p>15.3</text:p>
            </table:table-cell>
            <table:table-cell table:style-name="ce18" office:value-type="string" calcext:value-type="string">
              <text:p>C4394</text:p>
            </table:table-cell>
            <table:table-cell table:style-name="ce18" office:value-type="string" calcext:value-type="string">
              <text:p>SEINFRA</text:p>
            </table:table-cell>
            <table:table-cell table:style-name="ce46" office:value-type="string" calcext:value-type="string">
              <text:p>LUMINÁRIA DE EMERGÊNCIA</text:p>
            </table:table-cell>
            <table:table-cell table:style-name="ce18" office:value-type="string" calcext:value-type="string">
              <text:p>un</text:p>
            </table:table-cell>
            <table:table-cell table:style-name="ce75" office:value-type="float" office:value="29" calcext:value-type="float">
              <text:p>29,00 </text:p>
            </table:table-cell>
            <table:table-cell table:style-name="ce75" office:value-type="float" office:value="265.85" calcext:value-type="float">
              <text:p>265,85 </text:p>
            </table:table-cell>
            <table:table-cell table:style-name="ce82" table:formula="of:=[.H311]+([.H311]*[.$J$7])" office:value-type="float" office:value="332.3125" calcext:value-type="float">
              <text:p>332,31</text:p>
            </table:table-cell>
            <table:table-cell table:style-name="ce96" table:formula="of:=ROUND([.I311]*[.G311];2)" office:value-type="float" office:value="9637.06" calcext:value-type="float">
              <text:p>9.637,06 </text:p>
            </table:table-cell>
            <table:table-cell/>
            <table:table-cell table:style-name="ce144" table:number-columns-repeated="1013"/>
          </table:table-row>
          <table:table-row table:style-name="ro6">
            <table:table-cell table:style-name="ce5"/>
            <table:table-cell table:style-name="ce18" office:value-type="string" calcext:value-type="string">
              <text:p>15.4</text:p>
            </table:table-cell>
            <table:table-cell table:style-name="ce18" office:value-type="string" calcext:value-type="string">
              <text:p>C4643</text:p>
            </table:table-cell>
            <table:table-cell table:style-name="ce18" office:value-type="string" calcext:value-type="string">
              <text:p>SEINFRA</text:p>
            </table:table-cell>
            <table:table-cell table:style-name="ce46" office:value-type="string" calcext:value-type="string">
              <text:p>INSTALAÇÃO DE BARRA ANTI-PÂNICO COM TRABA EM AÕ INOX DIÂM.1/1/2 – CJ</text:p>
            </table:table-cell>
            <table:table-cell table:style-name="ce18" office:value-type="string" calcext:value-type="string">
              <text:p>un</text:p>
            </table:table-cell>
            <table:table-cell table:style-name="ce75" office:value-type="float" office:value="2" calcext:value-type="float">
              <text:p>2,00 </text:p>
            </table:table-cell>
            <table:table-cell table:style-name="ce75" office:value-type="float" office:value="1131.05" calcext:value-type="float">
              <text:p>1.131,05 </text:p>
            </table:table-cell>
            <table:table-cell table:style-name="ce82" table:formula="of:=[.H312]+([.H312]*[.$J$7])" office:value-type="float" office:value="1413.8125" calcext:value-type="float">
              <text:p>1413,81</text:p>
            </table:table-cell>
            <table:table-cell table:style-name="ce96" table:formula="of:=ROUND([.I312]*[.G312];2)" office:value-type="float" office:value="2827.63" calcext:value-type="float">
              <text:p>2.827,63 </text:p>
            </table:table-cell>
            <table:table-cell/>
            <table:table-cell table:style-name="ce144" table:number-columns-repeated="1013"/>
          </table:table-row>
          <table:table-row table:style-name="ro18">
            <table:table-cell table:style-name="ce5"/>
            <table:table-cell table:style-name="ce18" office:value-type="string" calcext:value-type="string">
              <text:p>15.5</text:p>
            </table:table-cell>
            <table:table-cell table:style-name="ce32" office:value-type="string" calcext:value-type="string">
              <text:p>C4627 (COMPOSIÇÃO)</text:p>
            </table:table-cell>
            <table:table-cell table:style-name="ce32" office:value-type="string" calcext:value-type="string">
              <text:p>SEINFRA</text:p>
            </table:table-cell>
            <table:table-cell table:style-name="ce46" office:value-type="string" calcext:value-type="string">
              <text:p>Placa de sinalização em alumínio c/ vinil aplicado 1 face e fixação com fita dupla face</text:p>
            </table:table-cell>
            <table:table-cell table:style-name="ce18" office:value-type="string" calcext:value-type="string">
              <text:p>m2</text:p>
            </table:table-cell>
            <table:table-cell table:style-name="ce75" table:formula="of:=(0.95*0.95)+(0.45*0.78)+(0.15*0.3*24)+(0.32*0.32*5)" office:value-type="float" office:value="2.8455" calcext:value-type="float">
              <text:p>2,85 </text:p>
            </table:table-cell>
            <table:table-cell table:style-name="ce75" office:value-type="float" office:value="204.28" calcext:value-type="float">
              <text:p>204,28 </text:p>
            </table:table-cell>
            <table:table-cell table:style-name="ce82" table:formula="of:=[.H313]+([.H313]*[.$J$7])" office:value-type="float" office:value="255.35" calcext:value-type="float">
              <text:p>255,35</text:p>
            </table:table-cell>
            <table:table-cell table:style-name="ce96" table:formula="of:=ROUND([.I313]*[.G313];2)" office:value-type="float" office:value="726.6" calcext:value-type="float">
              <text:p>726,60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5.6</text:p>
            </table:table-cell>
            <table:table-cell table:style-name="ce32" office:value-type="string" calcext:value-type="string">
              <text:p>C4649</text:p>
            </table:table-cell>
            <table:table-cell table:style-name="ce32" office:value-type="string" calcext:value-type="string">
              <text:p>SEINFRA</text:p>
            </table:table-cell>
            <table:table-cell table:style-name="ce46" office:value-type="string" calcext:value-type="string">
              <text:p>Sinalização para extintor</text:p>
            </table:table-cell>
            <table:table-cell table:style-name="ce18" office:value-type="string" calcext:value-type="string">
              <text:p>un</text:p>
            </table:table-cell>
            <table:table-cell table:style-name="ce75" office:value-type="float" office:value="5" calcext:value-type="float">
              <text:p>5,00 </text:p>
            </table:table-cell>
            <table:table-cell table:style-name="ce75" office:value-type="float" office:value="33.39" calcext:value-type="float">
              <text:p>33,39 </text:p>
            </table:table-cell>
            <table:table-cell table:style-name="ce82" table:formula="of:=[.H314]+([.H314]*[.$J$7])" office:value-type="float" office:value="41.7375" calcext:value-type="float">
              <text:p>41,74</text:p>
            </table:table-cell>
            <table:table-cell table:style-name="ce96" table:formula="of:=ROUND([.I314]*[.G314];2)" office:value-type="float" office:value="208.69" calcext:value-type="float">
              <text:p>208,69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9"/>
            <table:table-cell table:style-name="ce28" table:number-columns-repeated="4"/>
            <table:table-cell table:style-name="ce37"/>
            <table:table-cell table:style-name="ce95" office:value-type="string" office:string-value="Subtotal " calcext:value-type="string">
              <text:p>Subtotal <text:s/></text:p>
            </table:table-cell>
            <table:table-cell table:style-name="ce123"/>
            <table:table-cell table:style-name="ce137" table:formula="of:=SUM([.J309:.J314])" office:value-type="float" office:value="15785.71" calcext:value-type="float">
              <text:p>15.785,71 </text:p>
            </table:table-cell>
            <table:table-cell table:number-columns-repeated="1014"/>
          </table:table-row>
        </table:table-row-group>
        <table:table-row table:style-name="ro2">
          <table:table-cell table:style-name="ce5" table:number-columns-repeated="4"/>
          <table:table-cell table:style-name="ce43"/>
          <table:table-cell table:style-name="ce5"/>
          <table:table-cell table:number-columns-repeated="2"/>
          <table:table-cell table:style-name="ce9" table:number-columns-repeated="2"/>
          <table:table-cell table:number-columns-repeated="1014"/>
        </table:table-row>
        <table:table-row table:style-name="ro2">
          <table:table-cell table:style-name="ce5"/>
          <table:table-cell table:style-name="ce17" office:value-type="float" office:value="16" calcext:value-type="float">
            <text:p>16</text:p>
          </table:table-cell>
          <table:table-cell table:style-name="ce17" table:number-columns-repeated="2"/>
          <table:table-cell table:style-name="ce44" office:value-type="string" calcext:value-type="string">
            <text:p>INSTALAÇÕES ELÉTRICAS</text:p>
          </table:table-cell>
          <table:table-cell table:style-name="ce44"/>
          <table:table-cell table:style-name="ce77" table:number-columns-repeated="3"/>
          <table:table-cell table:style-name="ce103" table:formula="of:=[.J447]" office:value-type="float" office:value="157018.03" calcext:value-type="float">
            <text:p>157.018,03 </text:p>
          </table:table-cell>
          <table:table-cell table:number-columns-repeated="1014"/>
        </table:table-row>
        <table:table-row table:style-name="ro2">
          <table:table-cell table:style-name="ce10"/>
          <table:table-cell table:style-name="ce22" office:value-type="string" calcext:value-type="string">
            <text:p>16.1</text:p>
          </table:table-cell>
          <table:table-cell table:style-name="ce22" office:value-type="float" office:value="83394" calcext:value-type="float">
            <text:p>83394</text:p>
          </table:table-cell>
          <table:table-cell table:style-name="ce22" office:value-type="string" calcext:value-type="string">
            <text:p>SINAPI</text:p>
          </table:table-cell>
          <table:table-cell table:style-name="ce56" office:value-type="string" calcext:value-type="string">
            <text:p>Poste de concreto armado, seção duplo “T” 10,5m tipo B/600 daN</text:p>
          </table:table-cell>
          <table:table-cell table:style-name="ce65" office:value-type="string" calcext:value-type="string">
            <text:p>un</text:p>
          </table:table-cell>
          <table:table-cell table:style-name="ce83" office:value-type="float" office:value="1" calcext:value-type="float">
            <text:p>1,00 </text:p>
          </table:table-cell>
          <table:table-cell table:style-name="ce101" office:value-type="float" office:value="985.93" calcext:value-type="float">
            <text:p>985,93 </text:p>
          </table:table-cell>
          <table:table-cell table:style-name="ce82" table:formula="of:=[.H318]+([.H318]*[.$J$7])" office:value-type="float" office:value="1232.4125" calcext:value-type="float">
            <text:p>1232,41</text:p>
          </table:table-cell>
          <table:table-cell table:style-name="ce101" table:formula="of:=ROUND([.G318]*[.I318];2)" office:value-type="float" office:value="1232.41" calcext:value-type="float">
            <text:p>1.232,41 </text:p>
          </table:table-cell>
          <table:table-cell table:style-name="ce143"/>
          <table:table-cell table:style-name="ce146" table:number-columns-repeated="1013"/>
        </table:table-row>
        <table:table-row table:style-name="ro2">
          <table:table-cell table:style-name="ce10"/>
          <table:table-cell table:style-name="ce22" office:value-type="string" calcext:value-type="string">
            <text:p>16.2</text:p>
          </table:table-cell>
          <table:table-cell table:style-name="ce22" office:value-type="float" office:value="91934" calcext:value-type="float">
            <text:p>91934</text:p>
          </table:table-cell>
          <table:table-cell table:style-name="ce22" office:value-type="string" calcext:value-type="string">
            <text:p>SINAPI</text:p>
          </table:table-cell>
          <table:table-cell table:style-name="ce56" office:value-type="string" calcext:value-type="string">
            <text:p>Cabo de cobre XLPE-16 mm² de interligação (jump), isolamento para 15 kV</text:p>
          </table:table-cell>
          <table:table-cell table:style-name="ce65" office:value-type="string" calcext:value-type="string">
            <text:p>m</text:p>
          </table:table-cell>
          <table:table-cell table:style-name="ce83" office:value-type="float" office:value="3" calcext:value-type="float">
            <text:p>3,00 </text:p>
          </table:table-cell>
          <table:table-cell table:style-name="ce101" office:value-type="float" office:value="13.54" calcext:value-type="float">
            <text:p>13,54 </text:p>
          </table:table-cell>
          <table:table-cell table:style-name="ce82" table:formula="of:=[.H319]+([.H319]*[.$J$7])" office:value-type="float" office:value="16.925" calcext:value-type="float">
            <text:p>16,93</text:p>
          </table:table-cell>
          <table:table-cell table:style-name="ce101" table:formula="of:=ROUND([.G319]*[.I319];2)" office:value-type="float" office:value="50.78" calcext:value-type="float">
            <text:p>50,78 </text:p>
          </table:table-cell>
          <table:table-cell table:style-name="ce143"/>
          <table:table-cell table:style-name="ce146" table:number-columns-repeated="1013"/>
        </table:table-row>
        <table:table-row table:style-name="ro24">
          <table:table-cell table:style-name="ce10"/>
          <table:table-cell table:style-name="ce22" office:value-type="string" calcext:value-type="string">
            <text:p>16.3</text:p>
          </table:table-cell>
          <table:table-cell table:style-name="ce22" office:value-type="float" office:value="72252" calcext:value-type="float">
            <text:p>72252</text:p>
          </table:table-cell>
          <table:table-cell table:style-name="ce22" office:value-type="string" calcext:value-type="string">
            <text:p>SINAPI</text:p>
          </table:table-cell>
          <table:table-cell table:style-name="ce57" office:value-type="string" calcext:value-type="string">
            <text:p>Condutor nu de cobre para aterramento de pára raios e carcaça de transformadores, seção 25mm²</text:p>
          </table:table-cell>
          <table:table-cell table:style-name="ce65" office:value-type="string" calcext:value-type="string">
            <text:p>m</text:p>
          </table:table-cell>
          <table:table-cell table:style-name="ce83" office:value-type="float" office:value="12" calcext:value-type="float">
            <text:p>12,00 </text:p>
          </table:table-cell>
          <table:table-cell table:style-name="ce101" office:value-type="float" office:value="16.54" calcext:value-type="float">
            <text:p>16,54 </text:p>
          </table:table-cell>
          <table:table-cell table:style-name="ce82" table:formula="of:=[.H320]+([.H320]*[.$J$7])" office:value-type="float" office:value="20.675" calcext:value-type="float">
            <text:p>20,68</text:p>
          </table:table-cell>
          <table:table-cell table:style-name="ce101" table:formula="of:=ROUND([.G320]*[.I320];2)" office:value-type="float" office:value="248.1" calcext:value-type="float">
            <text:p>248,10 </text:p>
          </table:table-cell>
          <table:table-cell table:style-name="ce143"/>
          <table:table-cell table:style-name="ce146" table:number-columns-repeated="1013"/>
        </table:table-row>
        <table:table-row table:style-name="ro2">
          <table:table-cell table:style-name="ce10"/>
          <table:table-cell table:style-name="ce22" office:value-type="string" calcext:value-type="string">
            <text:p>16.4</text:p>
          </table:table-cell>
          <table:table-cell table:style-name="ce22" office:value-type="float" office:value="72255" calcext:value-type="float">
            <text:p>72255</text:p>
          </table:table-cell>
          <table:table-cell table:style-name="ce22" office:value-type="string" calcext:value-type="string">
            <text:p>SINAPI</text:p>
          </table:table-cell>
          <table:table-cell table:style-name="ce56" office:value-type="string" calcext:value-type="string">
            <text:p>Condutor nu de cobre para aterramento do neutro, 70,0 mm²</text:p>
          </table:table-cell>
          <table:table-cell table:style-name="ce65" office:value-type="string" calcext:value-type="string">
            <text:p>m</text:p>
          </table:table-cell>
          <table:table-cell table:style-name="ce83" office:value-type="float" office:value="10" calcext:value-type="float">
            <text:p>10,00 </text:p>
          </table:table-cell>
          <table:table-cell table:style-name="ce101" office:value-type="float" office:value="39.66" calcext:value-type="float">
            <text:p>39,66 </text:p>
          </table:table-cell>
          <table:table-cell table:style-name="ce82" table:formula="of:=[.H321]+([.H321]*[.$J$7])" office:value-type="float" office:value="49.575" calcext:value-type="float">
            <text:p>49,58</text:p>
          </table:table-cell>
          <table:table-cell table:style-name="ce101" table:formula="of:=ROUND([.G321]*[.I321];2)" office:value-type="float" office:value="495.75" calcext:value-type="float">
            <text:p>495,75 </text:p>
          </table:table-cell>
          <table:table-cell table:style-name="ce143"/>
          <table:table-cell table:style-name="ce146" table:number-columns-repeated="1013"/>
        </table:table-row>
        <table:table-row table:style-name="ro24">
          <table:table-cell table:style-name="ce10"/>
          <table:table-cell table:style-name="ce22" office:value-type="string" calcext:value-type="string">
            <text:p>16.5</text:p>
          </table:table-cell>
          <table:table-cell table:style-name="ce22" office:value-type="float" office:value="72256" calcext:value-type="float">
            <text:p>72256</text:p>
          </table:table-cell>
          <table:table-cell table:style-name="ce22" office:value-type="string" calcext:value-type="string">
            <text:p>SINAPI</text:p>
          </table:table-cell>
          <table:table-cell table:style-name="ce57" office:value-type="string" calcext:value-type="string">
            <text:p>Condutor de cobre ou alumínio para ramal de entrada BT, 2x70mm² (cobre) ou 2x95mm² (alum.)</text:p>
          </table:table-cell>
          <table:table-cell table:style-name="ce65" office:value-type="string" calcext:value-type="string">
            <text:p>m</text:p>
          </table:table-cell>
          <table:table-cell table:style-name="ce83" office:value-type="float" office:value="15" calcext:value-type="float">
            <text:p>15,00 </text:p>
          </table:table-cell>
          <table:table-cell table:style-name="ce101" office:value-type="float" office:value="39.66" calcext:value-type="float">
            <text:p>39,66 </text:p>
          </table:table-cell>
          <table:table-cell table:style-name="ce82" table:formula="of:=[.H322]+([.H322]*[.$J$7])" office:value-type="float" office:value="49.575" calcext:value-type="float">
            <text:p>49,58</text:p>
          </table:table-cell>
          <table:table-cell table:style-name="ce101" table:formula="of:=ROUND([.G322]*[.I322];2)" office:value-type="float" office:value="743.63" calcext:value-type="float">
            <text:p>743,63 </text:p>
          </table:table-cell>
          <table:table-cell table:style-name="ce143"/>
          <table:table-cell table:style-name="ce146" table:number-columns-repeated="1013"/>
        </table:table-row>
        <table:table-row table:style-name="ro24">
          <table:table-cell table:style-name="ce10"/>
          <table:table-cell table:style-name="ce22" office:value-type="string" calcext:value-type="string">
            <text:p>16.6</text:p>
          </table:table-cell>
          <table:table-cell table:style-name="ce22" office:value-type="string" calcext:value-type="string">
            <text:p>73767/2</text:p>
          </table:table-cell>
          <table:table-cell table:style-name="ce22" office:value-type="string" calcext:value-type="string">
            <text:p>SINAPI</text:p>
          </table:table-cell>
          <table:table-cell table:style-name="ce57" office:value-type="string" calcext:value-type="string">
            <text:p>Alça pré formada para condutores de cobre para condutor de 2x70mm² (cobre) ou 2x95 mm² (alum.)</text:p>
          </table:table-cell>
          <table:table-cell table:style-name="ce65" office:value-type="string" calcext:value-type="string">
            <text:p>un</text:p>
          </table:table-cell>
          <table:table-cell table:style-name="ce83" office:value-type="float" office:value="6" calcext:value-type="float">
            <text:p>6,00 </text:p>
          </table:table-cell>
          <table:table-cell table:style-name="ce101" office:value-type="float" office:value="9.54" calcext:value-type="float">
            <text:p>9,54 </text:p>
          </table:table-cell>
          <table:table-cell table:style-name="ce82" table:formula="of:=[.H323]+([.H323]*[.$J$7])" office:value-type="float" office:value="11.925" calcext:value-type="float">
            <text:p>11,93</text:p>
          </table:table-cell>
          <table:table-cell table:style-name="ce101" table:formula="of:=ROUND([.G323]*[.I323];2)" office:value-type="float" office:value="71.55" calcext:value-type="float">
            <text:p>71,55 </text:p>
          </table:table-cell>
          <table:table-cell table:style-name="ce143"/>
          <table:table-cell table:style-name="ce146" table:number-columns-repeated="1013"/>
        </table:table-row>
        <table:table-row table:style-name="ro2">
          <table:table-cell table:style-name="ce10"/>
          <table:table-cell table:style-name="ce22" office:value-type="string" calcext:value-type="string">
            <text:p>16.7</text:p>
          </table:table-cell>
          <table:table-cell table:style-name="ce22" office:value-type="string" calcext:value-type="string">
            <text:p>73782/3</text:p>
          </table:table-cell>
          <table:table-cell table:style-name="ce22" office:value-type="string" calcext:value-type="string">
            <text:p>SINAPI</text:p>
          </table:table-cell>
          <table:table-cell table:style-name="ce56" office:value-type="string" calcext:value-type="string">
            <text:p>Conector derivação cunha para condutores de cobre, 95 mm²</text:p>
          </table:table-cell>
          <table:table-cell table:style-name="ce65" office:value-type="string" calcext:value-type="string">
            <text:p>un</text:p>
          </table:table-cell>
          <table:table-cell table:style-name="ce83" office:value-type="float" office:value="4" calcext:value-type="float">
            <text:p>4,00 </text:p>
          </table:table-cell>
          <table:table-cell table:style-name="ce101" office:value-type="float" office:value="57.67" calcext:value-type="float">
            <text:p>57,67 </text:p>
          </table:table-cell>
          <table:table-cell table:style-name="ce82" table:formula="of:=[.H324]+([.H324]*[.$J$7])" office:value-type="float" office:value="72.0875" calcext:value-type="float">
            <text:p>72,09</text:p>
          </table:table-cell>
          <table:table-cell table:style-name="ce101" table:formula="of:=ROUND([.G324]*[.I324];2)" office:value-type="float" office:value="288.35" calcext:value-type="float">
            <text:p>288,35 </text:p>
          </table:table-cell>
          <table:table-cell table:style-name="ce143"/>
          <table:table-cell table:style-name="ce146" table:number-columns-repeated="1013"/>
        </table:table-row>
        <table:table-row table:style-name="ro2">
          <table:table-cell table:style-name="ce10"/>
          <table:table-cell table:style-name="ce22" office:value-type="string" calcext:value-type="string">
            <text:p>16.8</text:p>
          </table:table-cell>
          <table:table-cell table:style-name="ce22" office:value-type="string" calcext:value-type="string">
            <text:p>73782/2</text:p>
          </table:table-cell>
          <table:table-cell table:style-name="ce22" office:value-type="string" calcext:value-type="string">
            <text:p>SINAPI</text:p>
          </table:table-cell>
          <table:table-cell table:style-name="ce56" office:value-type="string" calcext:value-type="string">
            <text:p>Conector derivação cunha para condutores de cobre, seção 16 mm² ou de alumínio 2AWG</text:p>
          </table:table-cell>
          <table:table-cell table:style-name="ce65" office:value-type="string" calcext:value-type="string">
            <text:p>un</text:p>
          </table:table-cell>
          <table:table-cell table:style-name="ce83" office:value-type="float" office:value="4" calcext:value-type="float">
            <text:p>4,00 </text:p>
          </table:table-cell>
          <table:table-cell table:style-name="ce101" office:value-type="float" office:value="37.58" calcext:value-type="float">
            <text:p>37,58 </text:p>
          </table:table-cell>
          <table:table-cell table:style-name="ce82" table:formula="of:=[.H325]+([.H325]*[.$J$7])" office:value-type="float" office:value="46.975" calcext:value-type="float">
            <text:p>46,98</text:p>
          </table:table-cell>
          <table:table-cell table:style-name="ce101" table:formula="of:=ROUND([.G325]*[.I325];2)" office:value-type="float" office:value="187.9" calcext:value-type="float">
            <text:p>187,90 </text:p>
          </table:table-cell>
          <table:table-cell table:style-name="ce143"/>
          <table:table-cell table:style-name="ce146" table:number-columns-repeated="1013"/>
        </table:table-row>
        <table:table-row table:style-name="ro2">
          <table:table-cell table:style-name="ce10"/>
          <table:table-cell table:style-name="ce22" office:value-type="string" calcext:value-type="string">
            <text:p>16.9</text:p>
          </table:table-cell>
          <table:table-cell table:style-name="ce22" office:value-type="float" office:value="72272" calcext:value-type="float">
            <text:p>72272</text:p>
          </table:table-cell>
          <table:table-cell table:style-name="ce22" office:value-type="string" calcext:value-type="string">
            <text:p>SINAPI</text:p>
          </table:table-cell>
          <table:table-cell table:style-name="ce56" office:value-type="string" calcext:value-type="string">
            <text:p>Conector tipo cabo-chapa para cabo de cobre seção 25 mm²</text:p>
          </table:table-cell>
          <table:table-cell table:style-name="ce65" office:value-type="string" calcext:value-type="string">
            <text:p>un</text:p>
          </table:table-cell>
          <table:table-cell table:style-name="ce83" office:value-type="float" office:value="1" calcext:value-type="float">
            <text:p>1,00 </text:p>
          </table:table-cell>
          <table:table-cell table:style-name="ce101" office:value-type="float" office:value="12.91" calcext:value-type="float">
            <text:p>12,91 </text:p>
          </table:table-cell>
          <table:table-cell table:style-name="ce82" table:formula="of:=[.H326]+([.H326]*[.$J$7])" office:value-type="float" office:value="16.1375" calcext:value-type="float">
            <text:p>16,14</text:p>
          </table:table-cell>
          <table:table-cell table:style-name="ce101" table:formula="of:=ROUND([.G326]*[.I326];2)" office:value-type="float" office:value="16.14" calcext:value-type="float">
            <text:p>16,14 </text:p>
          </table:table-cell>
          <table:table-cell table:style-name="ce143"/>
          <table:table-cell table:style-name="ce146" table:number-columns-repeated="1013"/>
        </table:table-row>
        <table:table-row table:style-name="ro25">
          <table:table-cell table:style-name="ce10"/>
          <table:table-cell table:style-name="ce22" office:value-type="string" calcext:value-type="string">
            <text:p>16.10</text:p>
          </table:table-cell>
          <table:table-cell table:style-name="ce22" office:value-type="float" office:value="68069" calcext:value-type="float">
            <text:p>68069</text:p>
          </table:table-cell>
          <table:table-cell table:style-name="ce22" office:value-type="string" calcext:value-type="string">
            <text:p>SINAPI</text:p>
          </table:table-cell>
          <table:table-cell table:style-name="ce57" office:value-type="string" calcext:value-type="string">
            <text:p>Haste de aterramento 3000 mm de comprimento e diâmetro mínimo de 15,6 mm (5/8”) c/ conector</text:p>
          </table:table-cell>
          <table:table-cell table:style-name="ce65" office:value-type="string" calcext:value-type="string">
            <text:p>un</text:p>
          </table:table-cell>
          <table:table-cell table:style-name="ce83" office:value-type="float" office:value="1" calcext:value-type="float">
            <text:p>1,00 </text:p>
          </table:table-cell>
          <table:table-cell table:style-name="ce101" office:value-type="float" office:value="45.06" calcext:value-type="float">
            <text:p>45,06 </text:p>
          </table:table-cell>
          <table:table-cell table:style-name="ce82" table:formula="of:=[.H327]+([.H327]*[.$J$7])" office:value-type="float" office:value="56.325" calcext:value-type="float">
            <text:p>56,33</text:p>
          </table:table-cell>
          <table:table-cell table:style-name="ce101" table:formula="of:=ROUND([.G327]*[.I327];2)" office:value-type="float" office:value="56.33" calcext:value-type="float">
            <text:p>56,33 </text:p>
          </table:table-cell>
          <table:table-cell table:style-name="ce143"/>
          <table:table-cell table:style-name="ce146" table:number-columns-repeated="1013"/>
        </table:table-row>
        <table:table-row table:style-name="ro2">
          <table:table-cell table:style-name="ce10"/>
          <table:table-cell table:style-name="ce22" office:value-type="string" calcext:value-type="string">
            <text:p>16.11</text:p>
          </table:table-cell>
          <table:table-cell table:style-name="ce22" office:value-type="string" calcext:value-type="string">
            <text:p>73781/003</text:p>
          </table:table-cell>
          <table:table-cell table:style-name="ce22" office:value-type="string" calcext:value-type="string">
            <text:p>SINAPI</text:p>
          </table:table-cell>
          <table:table-cell table:style-name="ce56" office:value-type="string" calcext:value-type="string">
            <text:p>Isolador de ancoragem disco porcelana – 15kV – NI 110 kV</text:p>
          </table:table-cell>
          <table:table-cell table:style-name="ce65" office:value-type="string" calcext:value-type="string">
            <text:p>un</text:p>
          </table:table-cell>
          <table:table-cell table:style-name="ce83" office:value-type="float" office:value="3" calcext:value-type="float">
            <text:p>3,00 </text:p>
          </table:table-cell>
          <table:table-cell table:style-name="ce101" office:value-type="float" office:value="80.41" calcext:value-type="float">
            <text:p>80,41 </text:p>
          </table:table-cell>
          <table:table-cell table:style-name="ce82" table:formula="of:=[.H328]+([.H328]*[.$J$7])" office:value-type="float" office:value="100.5125" calcext:value-type="float">
            <text:p>100,51</text:p>
          </table:table-cell>
          <table:table-cell table:style-name="ce101" table:formula="of:=ROUND([.G328]*[.I328];2)" office:value-type="float" office:value="301.54" calcext:value-type="float">
            <text:p>301,54 </text:p>
          </table:table-cell>
          <table:table-cell table:style-name="ce143"/>
          <table:table-cell table:style-name="ce146" table:number-columns-repeated="1013"/>
        </table:table-row>
        <table:table-row table:style-name="ro2">
          <table:table-cell table:style-name="ce10"/>
          <table:table-cell table:style-name="ce22" office:value-type="string" calcext:value-type="string">
            <text:p>16.12</text:p>
          </table:table-cell>
          <table:table-cell table:style-name="ce22" office:value-type="float" office:value="3155" calcext:value-type="float">
            <text:p>3155</text:p>
          </table:table-cell>
          <table:table-cell table:style-name="ce22" office:value-type="string" calcext:value-type="string">
            <text:p>ORSE</text:p>
          </table:table-cell>
          <table:table-cell table:style-name="ce56" office:value-type="string" calcext:value-type="string">
            <text:p>Fita de Aço Tipo Fusimec ou Arame 14 BWG 6 voltas</text:p>
          </table:table-cell>
          <table:table-cell table:style-name="ce65" office:value-type="string" calcext:value-type="string">
            <text:p>m</text:p>
          </table:table-cell>
          <table:table-cell table:style-name="ce83" office:value-type="float" office:value="12" calcext:value-type="float">
            <text:p>12,00 </text:p>
          </table:table-cell>
          <table:table-cell table:style-name="ce101" office:value-type="float" office:value="4.8" calcext:value-type="float">
            <text:p>4,80 </text:p>
          </table:table-cell>
          <table:table-cell table:style-name="ce82" table:formula="of:=[.H329]+([.H329]*[.$J$7])" office:value-type="float" office:value="6" calcext:value-type="float">
            <text:p>6,00</text:p>
          </table:table-cell>
          <table:table-cell table:style-name="ce101" table:formula="of:=ROUND([.G329]*[.I329];2)" office:value-type="float" office:value="72" calcext:value-type="float">
            <text:p>72,00 </text:p>
          </table:table-cell>
          <table:table-cell table:style-name="ce143"/>
          <table:table-cell table:style-name="ce146" table:number-columns-repeated="1013"/>
        </table:table-row>
        <table:table-row table:style-name="ro2">
          <table:table-cell table:style-name="ce10"/>
          <table:table-cell table:style-name="ce22" office:value-type="string" calcext:value-type="string">
            <text:p>16.13</text:p>
          </table:table-cell>
          <table:table-cell table:style-name="ce22" office:value-type="float" office:value="2643" calcext:value-type="float">
            <text:p>2643</text:p>
          </table:table-cell>
          <table:table-cell table:style-name="ce22" office:value-type="string" calcext:value-type="string">
            <text:p>ORSE</text:p>
          </table:table-cell>
          <table:table-cell table:style-name="ce56" office:value-type="string" calcext:value-type="string">
            <text:p>Fita Isolante Auto Fusão</text:p>
          </table:table-cell>
          <table:table-cell table:style-name="ce65" office:value-type="string" calcext:value-type="string">
            <text:p>un.</text:p>
          </table:table-cell>
          <table:table-cell table:style-name="ce83" office:value-type="float" office:value="1" calcext:value-type="float">
            <text:p>1,00 </text:p>
          </table:table-cell>
          <table:table-cell table:style-name="ce101" office:value-type="float" office:value="11" calcext:value-type="float">
            <text:p>11,00 </text:p>
          </table:table-cell>
          <table:table-cell table:style-name="ce82" table:formula="of:=[.H330]+([.H330]*[.$J$7])" office:value-type="float" office:value="13.75" calcext:value-type="float">
            <text:p>13,75</text:p>
          </table:table-cell>
          <table:table-cell table:style-name="ce101" table:formula="of:=ROUND([.G330]*[.I330];2)" office:value-type="float" office:value="13.75" calcext:value-type="float">
            <text:p>13,75 </text:p>
          </table:table-cell>
          <table:table-cell table:style-name="ce143"/>
          <table:table-cell table:style-name="ce146" table:number-columns-repeated="1013"/>
        </table:table-row>
        <table:table-row table:style-name="ro2">
          <table:table-cell table:style-name="ce10"/>
          <table:table-cell table:style-name="ce22" office:value-type="string" calcext:value-type="string">
            <text:p>16.14</text:p>
          </table:table-cell>
          <table:table-cell table:style-name="ce22" office:value-type="float" office:value="34707" calcext:value-type="float">
            <text:p>34707</text:p>
          </table:table-cell>
          <table:table-cell table:style-name="ce22" office:value-type="string" calcext:value-type="string">
            <text:p>ORSE</text:p>
          </table:table-cell>
          <table:table-cell table:style-name="ce56" office:value-type="string" calcext:value-type="string">
            <text:p>Disjuntor termomagnético, corrente nominal 3x300 A</text:p>
          </table:table-cell>
          <table:table-cell table:style-name="ce65" office:value-type="string" calcext:value-type="string">
            <text:p>un</text:p>
          </table:table-cell>
          <table:table-cell table:style-name="ce83" office:value-type="float" office:value="3" calcext:value-type="float">
            <text:p>3,00 </text:p>
          </table:table-cell>
          <table:table-cell table:style-name="ce101" office:value-type="float" office:value="1143.9" calcext:value-type="float">
            <text:p>1.143,90 </text:p>
          </table:table-cell>
          <table:table-cell table:style-name="ce82" table:formula="of:=[.H331]+([.H331]*[.$J$7])" office:value-type="float" office:value="1429.875" calcext:value-type="float">
            <text:p>1429,88</text:p>
          </table:table-cell>
          <table:table-cell table:style-name="ce101" table:formula="of:=ROUND([.G331]*[.I331];2)" office:value-type="float" office:value="4289.63" calcext:value-type="float">
            <text:p>4.289,63 </text:p>
          </table:table-cell>
          <table:table-cell table:style-name="ce143"/>
          <table:table-cell table:style-name="ce146" table:number-columns-repeated="1013"/>
        </table:table-row>
        <table:table-row table:style-name="ro2">
          <table:table-cell table:style-name="ce10"/>
          <table:table-cell table:style-name="ce22" office:value-type="string" calcext:value-type="string">
            <text:p>16.15</text:p>
          </table:table-cell>
          <table:table-cell table:style-name="ce22" office:value-type="string" calcext:value-type="string">
            <text:p>73857/002</text:p>
          </table:table-cell>
          <table:table-cell table:style-name="ce22" office:value-type="string" calcext:value-type="string">
            <text:p>SINAPI</text:p>
          </table:table-cell>
          <table:table-cell table:style-name="ce56" office:value-type="string" calcext:value-type="string">
            <text:p>Transformador de distribuição envolvido primário - Tensão nominal 13,8 kV</text:p>
          </table:table-cell>
          <table:table-cell table:style-name="ce65" office:value-type="string" calcext:value-type="string">
            <text:p>un</text:p>
          </table:table-cell>
          <table:table-cell table:style-name="ce84" office:value-type="float" office:value="1" calcext:value-type="float">
            <text:p>1,00 </text:p>
          </table:table-cell>
          <table:table-cell table:style-name="ce101" office:value-type="float" office:value="8825.19" calcext:value-type="float">
            <text:p>8.825,19 </text:p>
          </table:table-cell>
          <table:table-cell table:style-name="ce82" table:formula="of:=[.H332]+([.H332]*[.$J$7])" office:value-type="float" office:value="11031.4875" calcext:value-type="float">
            <text:p>11031,49</text:p>
          </table:table-cell>
          <table:table-cell table:style-name="ce101" table:formula="of:=ROUND([.G332]*[.I332];2)" office:value-type="float" office:value="11031.49" calcext:value-type="float">
            <text:p>11.031,49 </text:p>
          </table:table-cell>
          <table:table-cell table:style-name="ce143"/>
          <table:table-cell table:style-name="ce146" table:number-columns-repeated="1013"/>
        </table:table-row>
        <table:table-row table:style-name="ro2">
          <table:table-cell table:style-name="ce10"/>
          <table:table-cell table:style-name="ce22" office:value-type="string" calcext:value-type="string">
            <text:p>16.16</text:p>
          </table:table-cell>
          <table:table-cell table:style-name="ce22" office:value-type="float" office:value="83641" calcext:value-type="float">
            <text:p>83641</text:p>
          </table:table-cell>
          <table:table-cell table:style-name="ce22" office:value-type="string" calcext:value-type="string">
            <text:p>SINAPI</text:p>
          </table:table-cell>
          <table:table-cell table:style-name="ce56" office:value-type="string" calcext:value-type="string">
            <text:p>Pára raios 15 kV</text:p>
          </table:table-cell>
          <table:table-cell table:style-name="ce65" office:value-type="string" calcext:value-type="string">
            <text:p>un</text:p>
          </table:table-cell>
          <table:table-cell table:style-name="ce84" office:value-type="float" office:value="1" calcext:value-type="float">
            <text:p>1,00 </text:p>
          </table:table-cell>
          <table:table-cell table:style-name="ce101" office:value-type="float" office:value="424.85" calcext:value-type="float">
            <text:p>424,85 </text:p>
          </table:table-cell>
          <table:table-cell table:style-name="ce82" table:formula="of:=[.H333]+([.H333]*[.$J$7])" office:value-type="float" office:value="531.0625" calcext:value-type="float">
            <text:p>531,06</text:p>
          </table:table-cell>
          <table:table-cell table:style-name="ce101" table:formula="of:=ROUND([.G333]*[.I333];2)" office:value-type="float" office:value="531.06" calcext:value-type="float">
            <text:p>531,06 </text:p>
          </table:table-cell>
          <table:table-cell table:style-name="ce143"/>
          <table:table-cell table:style-name="ce146" table:number-columns-repeated="1013"/>
        </table:table-row>
        <table:table-row table:style-name="ro2">
          <table:table-cell table:style-name="ce10"/>
          <table:table-cell table:style-name="ce22" office:value-type="string" calcext:value-type="string">
            <text:p>16.17</text:p>
          </table:table-cell>
          <table:table-cell table:style-name="ce22" office:value-type="float" office:value="83446" calcext:value-type="float">
            <text:p>83446</text:p>
          </table:table-cell>
          <table:table-cell table:style-name="ce22" office:value-type="string" calcext:value-type="string">
            <text:p>SINAPI</text:p>
          </table:table-cell>
          <table:table-cell table:style-name="ce56" office:value-type="string" calcext:value-type="string">
            <text:p>Caixa de concreto armado medindo (30x30x30)cm, para proteção</text:p>
          </table:table-cell>
          <table:table-cell table:style-name="ce65" office:value-type="string" calcext:value-type="string">
            <text:p>un</text:p>
          </table:table-cell>
          <table:table-cell table:style-name="ce84" office:value-type="float" office:value="1" calcext:value-type="float">
            <text:p>1,00 </text:p>
          </table:table-cell>
          <table:table-cell table:style-name="ce101" office:value-type="float" office:value="158.08" calcext:value-type="float">
            <text:p>158,08 </text:p>
          </table:table-cell>
          <table:table-cell table:style-name="ce82" table:formula="of:=[.H334]+([.H334]*[.$J$7])" office:value-type="float" office:value="197.6" calcext:value-type="float">
            <text:p>197,60</text:p>
          </table:table-cell>
          <table:table-cell table:style-name="ce101" table:formula="of:=ROUND([.G334]*[.I334];2)" office:value-type="float" office:value="197.6" calcext:value-type="float">
            <text:p>197,60 </text:p>
          </table:table-cell>
          <table:table-cell table:style-name="ce143"/>
          <table:table-cell table:style-name="ce146" table:number-columns-repeated="1013"/>
        </table:table-row>
        <table:table-row table:style-name="ro2">
          <table:table-cell table:style-name="ce10"/>
          <table:table-cell table:style-name="ce22" office:value-type="string" calcext:value-type="string">
            <text:p>16.18</text:p>
          </table:table-cell>
          <table:table-cell table:style-name="ce22" office:value-type="float" office:value="1592" calcext:value-type="float">
            <text:p>1592</text:p>
          </table:table-cell>
          <table:table-cell table:style-name="ce22" office:value-type="string" calcext:value-type="string">
            <text:p>ORSE</text:p>
          </table:table-cell>
          <table:table-cell table:style-name="ce56" office:value-type="string" calcext:value-type="string">
            <text:p>Mão francesa plana com 619 mm de comprimento</text:p>
          </table:table-cell>
          <table:table-cell table:style-name="ce65" office:value-type="string" calcext:value-type="string">
            <text:p>un</text:p>
          </table:table-cell>
          <table:table-cell table:style-name="ce84" office:value-type="float" office:value="2" calcext:value-type="float">
            <text:p>2,00 </text:p>
          </table:table-cell>
          <table:table-cell table:style-name="ce101" office:value-type="float" office:value="6.7" calcext:value-type="float">
            <text:p>6,70 </text:p>
          </table:table-cell>
          <table:table-cell table:style-name="ce82" table:formula="of:=[.H335]+([.H335]*[.$J$7])" office:value-type="float" office:value="8.375" calcext:value-type="float">
            <text:p>8,38</text:p>
          </table:table-cell>
          <table:table-cell table:style-name="ce101" table:formula="of:=ROUND([.G335]*[.I335];2)" office:value-type="float" office:value="16.75" calcext:value-type="float">
            <text:p>16,75 </text:p>
          </table:table-cell>
          <table:table-cell table:style-name="ce143"/>
          <table:table-cell table:style-name="ce146" table:number-columns-repeated="1013"/>
        </table:table-row>
        <table:table-row table:style-name="ro2">
          <table:table-cell table:style-name="ce10"/>
          <table:table-cell table:style-name="ce22" office:value-type="string" calcext:value-type="string">
            <text:p>16.19</text:p>
          </table:table-cell>
          <table:table-cell table:style-name="ce22" office:value-type="float" office:value="73624" calcext:value-type="float">
            <text:p>73624</text:p>
          </table:table-cell>
          <table:table-cell table:style-name="ce22" office:value-type="string" calcext:value-type="string">
            <text:p>SINAPI</text:p>
          </table:table-cell>
          <table:table-cell table:style-name="ce56" office:value-type="string" calcext:value-type="string">
            <text:p>Suporte de transformador em poste seção duplo “T” com dimensão a = 185 mm, b = 95 mm</text:p>
          </table:table-cell>
          <table:table-cell table:style-name="ce65" office:value-type="string" calcext:value-type="string">
            <text:p>un</text:p>
          </table:table-cell>
          <table:table-cell table:style-name="ce84" office:value-type="float" office:value="1" calcext:value-type="float">
            <text:p>1,00 </text:p>
          </table:table-cell>
          <table:table-cell table:style-name="ce101" office:value-type="float" office:value="85.33" calcext:value-type="float">
            <text:p>85,33 </text:p>
          </table:table-cell>
          <table:table-cell table:style-name="ce82" table:formula="of:=[.H336]+([.H336]*[.$J$7])" office:value-type="float" office:value="106.6625" calcext:value-type="float">
            <text:p>106,66</text:p>
          </table:table-cell>
          <table:table-cell table:style-name="ce101" table:formula="of:=ROUND([.G336]*[.I336];2)" office:value-type="float" office:value="106.66" calcext:value-type="float">
            <text:p>106,66 </text:p>
          </table:table-cell>
          <table:table-cell table:style-name="ce143"/>
          <table:table-cell table:style-name="ce146" table:number-columns-repeated="1013"/>
        </table:table-row>
        <table:table-row table:style-name="ro2">
          <table:table-cell table:style-name="ce10"/>
          <table:table-cell table:style-name="ce22" office:value-type="string" calcext:value-type="string">
            <text:p>16.20</text:p>
          </table:table-cell>
          <table:table-cell table:style-name="ce22" office:value-type="float" office:value="714" calcext:value-type="float">
            <text:p>714</text:p>
          </table:table-cell>
          <table:table-cell table:style-name="ce22" office:value-type="string" calcext:value-type="string">
            <text:p>ORSE</text:p>
          </table:table-cell>
          <table:table-cell table:style-name="ce56" office:value-type="string" calcext:value-type="string">
            <text:p>Cruzeta de Concreto 250daN (200cm)</text:p>
          </table:table-cell>
          <table:table-cell table:style-name="ce65" office:value-type="string" calcext:value-type="string">
            <text:p>un</text:p>
          </table:table-cell>
          <table:table-cell table:style-name="ce84" office:value-type="float" office:value="1" calcext:value-type="float">
            <text:p>1,00 </text:p>
          </table:table-cell>
          <table:table-cell table:style-name="ce101" office:value-type="float" office:value="149.91" calcext:value-type="float">
            <text:p>149,91 </text:p>
          </table:table-cell>
          <table:table-cell table:style-name="ce82" table:formula="of:=[.H337]+([.H337]*[.$J$7])" office:value-type="float" office:value="187.3875" calcext:value-type="float">
            <text:p>187,39</text:p>
          </table:table-cell>
          <table:table-cell table:style-name="ce101" table:formula="of:=ROUND([.G337]*[.I337];2)" office:value-type="float" office:value="187.39" calcext:value-type="float">
            <text:p>187,39 </text:p>
          </table:table-cell>
          <table:table-cell table:style-name="ce143"/>
          <table:table-cell table:style-name="ce146" table:number-columns-repeated="1013"/>
        </table:table-row>
        <table:table-row table:style-name="ro2">
          <table:table-cell table:style-name="ce10"/>
          <table:table-cell table:style-name="ce22" office:value-type="string" calcext:value-type="string">
            <text:p>16.21</text:p>
          </table:table-cell>
          <table:table-cell table:style-name="ce22" office:value-type="float" office:value="74052" calcext:value-type="float">
            <text:p>74052</text:p>
          </table:table-cell>
          <table:table-cell table:style-name="ce22" office:value-type="string" calcext:value-type="string">
            <text:p>SINAPI</text:p>
          </table:table-cell>
          <table:table-cell table:style-name="ce56" office:value-type="string" calcext:value-type="string">
            <text:p>Caixa para medidor, disjuntor e transformador de corrente</text:p>
          </table:table-cell>
          <table:table-cell table:style-name="ce65" office:value-type="string" calcext:value-type="string">
            <text:p>un</text:p>
          </table:table-cell>
          <table:table-cell table:style-name="ce84" office:value-type="float" office:value="1" calcext:value-type="float">
            <text:p>1,00 </text:p>
          </table:table-cell>
          <table:table-cell table:style-name="ce101" office:value-type="float" office:value="1173.85" calcext:value-type="float">
            <text:p>1.173,85 </text:p>
          </table:table-cell>
          <table:table-cell table:style-name="ce82" table:formula="of:=[.H338]+([.H338]*[.$J$7])" office:value-type="float" office:value="1467.3125" calcext:value-type="float">
            <text:p>1467,31</text:p>
          </table:table-cell>
          <table:table-cell table:style-name="ce101" table:formula="of:=ROUND([.G338]*[.I338];2)" office:value-type="float" office:value="1467.31" calcext:value-type="float">
            <text:p>1.467,31 </text:p>
          </table:table-cell>
          <table:table-cell table:style-name="ce143"/>
          <table:table-cell table:style-name="ce146" table:number-columns-repeated="1013"/>
        </table:table-row>
        <table:table-row table:style-name="ro2">
          <table:table-cell table:style-name="ce10"/>
          <table:table-cell table:style-name="ce22" office:value-type="string" calcext:value-type="string">
            <text:p>16.22</text:p>
          </table:table-cell>
          <table:table-cell table:style-name="ce22" office:value-type="float" office:value="95728" calcext:value-type="float">
            <text:p>95728</text:p>
          </table:table-cell>
          <table:table-cell table:style-name="ce22" office:value-type="string" calcext:value-type="string">
            <text:p>SINAPI</text:p>
          </table:table-cell>
          <table:table-cell table:style-name="ce56" office:value-type="string" calcext:value-type="string">
            <text:p>Eletroduto de PVC rígido, diâmetro 32 mm</text:p>
          </table:table-cell>
          <table:table-cell table:style-name="ce65" office:value-type="string" calcext:value-type="string">
            <text:p>m</text:p>
          </table:table-cell>
          <table:table-cell table:style-name="ce84" office:value-type="float" office:value="1.5" calcext:value-type="float">
            <text:p>1,50 </text:p>
          </table:table-cell>
          <table:table-cell table:style-name="ce101" office:value-type="float" office:value="6.65" calcext:value-type="float">
            <text:p>6,65 </text:p>
          </table:table-cell>
          <table:table-cell table:style-name="ce82" table:formula="of:=[.H339]+([.H339]*[.$J$7])" office:value-type="float" office:value="8.3125" calcext:value-type="float">
            <text:p>8,31</text:p>
          </table:table-cell>
          <table:table-cell table:style-name="ce101" table:formula="of:=ROUND([.G339]*[.I339];2)" office:value-type="float" office:value="12.47" calcext:value-type="float">
            <text:p>12,47 </text:p>
          </table:table-cell>
          <table:table-cell table:style-name="ce143"/>
          <table:table-cell table:style-name="ce146" table:number-columns-repeated="1013"/>
        </table:table-row>
        <table:table-row table:style-name="ro2">
          <table:table-cell table:style-name="ce10"/>
          <table:table-cell table:style-name="ce22" office:value-type="string" calcext:value-type="string">
            <text:p>16.23</text:p>
          </table:table-cell>
          <table:table-cell table:style-name="ce22" office:value-type="float" office:value="95727" calcext:value-type="float">
            <text:p>95727</text:p>
          </table:table-cell>
          <table:table-cell table:style-name="ce22" office:value-type="string" calcext:value-type="string">
            <text:p>SINAPI</text:p>
          </table:table-cell>
          <table:table-cell table:style-name="ce56" office:value-type="string" calcext:value-type="string">
            <text:p>Eletroduto de PVC rígido, diâmetro 3/4”</text:p>
          </table:table-cell>
          <table:table-cell table:style-name="ce65" office:value-type="string" calcext:value-type="string">
            <text:p>m</text:p>
          </table:table-cell>
          <table:table-cell table:style-name="ce84" office:value-type="float" office:value="3" calcext:value-type="float">
            <text:p>3,00 </text:p>
          </table:table-cell>
          <table:table-cell table:style-name="ce101" office:value-type="float" office:value="5.35" calcext:value-type="float">
            <text:p>5,35 </text:p>
          </table:table-cell>
          <table:table-cell table:style-name="ce82" table:formula="of:=[.H340]+([.H340]*[.$J$7])" office:value-type="float" office:value="6.6875" calcext:value-type="float">
            <text:p>6,69</text:p>
          </table:table-cell>
          <table:table-cell table:style-name="ce101" table:formula="of:=ROUND([.G340]*[.I340];2)" office:value-type="float" office:value="20.06" calcext:value-type="float">
            <text:p>20,06 </text:p>
          </table:table-cell>
          <table:table-cell table:style-name="ce143"/>
          <table:table-cell table:style-name="ce146" table:number-columns-repeated="1013"/>
        </table:table-row>
        <table:table-row table:style-name="ro2">
          <table:table-cell table:style-name="ce10"/>
          <table:table-cell table:style-name="ce22" office:value-type="string" calcext:value-type="string">
            <text:p>16.24</text:p>
          </table:table-cell>
          <table:table-cell table:style-name="ce22" office:value-type="float" office:value="3206" calcext:value-type="float">
            <text:p>3206</text:p>
          </table:table-cell>
          <table:table-cell table:style-name="ce22" office:value-type="string" calcext:value-type="string">
            <text:p>ORSE</text:p>
          </table:table-cell>
          <table:table-cell table:style-name="ce56" office:value-type="string" calcext:value-type="string">
            <text:p>Cabeçote de alumínio fundido para eletroduto (quando aplicável) 3”</text:p>
          </table:table-cell>
          <table:table-cell table:style-name="ce65" office:value-type="string" calcext:value-type="string">
            <text:p>un</text:p>
          </table:table-cell>
          <table:table-cell table:style-name="ce84" office:value-type="float" office:value="2" calcext:value-type="float">
            <text:p>2,00 </text:p>
          </table:table-cell>
          <table:table-cell table:style-name="ce101" office:value-type="float" office:value="17.5" calcext:value-type="float">
            <text:p>17,50 </text:p>
          </table:table-cell>
          <table:table-cell table:style-name="ce82" table:formula="of:=[.H341]+([.H341]*[.$J$7])" office:value-type="float" office:value="21.875" calcext:value-type="float">
            <text:p>21,88</text:p>
          </table:table-cell>
          <table:table-cell table:style-name="ce101" table:formula="of:=ROUND([.G341]*[.I341];2)" office:value-type="float" office:value="43.75" calcext:value-type="float">
            <text:p>43,75 </text:p>
          </table:table-cell>
          <table:table-cell table:style-name="ce143"/>
          <table:table-cell table:style-name="ce146" table:number-columns-repeated="1013"/>
        </table:table-row>
        <table:table-row table:style-name="ro2">
          <table:table-cell table:style-name="ce10"/>
          <table:table-cell table:style-name="ce22" office:value-type="string" calcext:value-type="string">
            <text:p>16.25</text:p>
          </table:table-cell>
          <table:table-cell table:style-name="ce22" office:value-type="float" office:value="91876" calcext:value-type="float">
            <text:p>91876</text:p>
          </table:table-cell>
          <table:table-cell table:style-name="ce22" office:value-type="string" calcext:value-type="string">
            <text:p>SINAPI</text:p>
          </table:table-cell>
          <table:table-cell table:style-name="ce56" office:value-type="string" calcext:value-type="string">
            <text:p>Luva de emenda para eletroduto diâmetro 32 mm</text:p>
          </table:table-cell>
          <table:table-cell table:style-name="ce65" office:value-type="string" calcext:value-type="string">
            <text:p>un</text:p>
          </table:table-cell>
          <table:table-cell table:style-name="ce84" office:value-type="float" office:value="1" calcext:value-type="float">
            <text:p>1,00 </text:p>
          </table:table-cell>
          <table:table-cell table:style-name="ce101" office:value-type="float" office:value="7.06" calcext:value-type="float">
            <text:p>7,06 </text:p>
          </table:table-cell>
          <table:table-cell table:style-name="ce82" table:formula="of:=[.H342]+([.H342]*[.$J$7])" office:value-type="float" office:value="8.825" calcext:value-type="float">
            <text:p>8,83</text:p>
          </table:table-cell>
          <table:table-cell table:style-name="ce101" table:formula="of:=ROUND([.G342]*[.I342];2)" office:value-type="float" office:value="8.83" calcext:value-type="float">
            <text:p>8,83 </text:p>
          </table:table-cell>
          <table:table-cell table:style-name="ce143"/>
          <table:table-cell table:style-name="ce146" table:number-columns-repeated="1013"/>
        </table:table-row>
        <table:table-row table:style-name="ro2">
          <table:table-cell table:style-name="ce10"/>
          <table:table-cell table:style-name="ce22" office:value-type="string" calcext:value-type="string">
            <text:p>16.26</text:p>
          </table:table-cell>
          <table:table-cell table:style-name="ce22" office:value-type="float" office:value="11597" calcext:value-type="float">
            <text:p>11597</text:p>
          </table:table-cell>
          <table:table-cell table:style-name="ce22" office:value-type="string" calcext:value-type="string">
            <text:p>ORSE</text:p>
          </table:table-cell>
          <table:table-cell table:style-name="ce56" office:value-type="string" calcext:value-type="string">
            <text:p>Luva de emenda para eletroduto diâmetro interno 75 mm</text:p>
          </table:table-cell>
          <table:table-cell table:style-name="ce65" office:value-type="string" calcext:value-type="string">
            <text:p>un</text:p>
          </table:table-cell>
          <table:table-cell table:style-name="ce84" office:value-type="float" office:value="4" calcext:value-type="float">
            <text:p>4,00 </text:p>
          </table:table-cell>
          <table:table-cell table:style-name="ce101" office:value-type="float" office:value="24.81" calcext:value-type="float">
            <text:p>24,81 </text:p>
          </table:table-cell>
          <table:table-cell table:style-name="ce82" table:formula="of:=[.H343]+([.H343]*[.$J$7])" office:value-type="float" office:value="31.0125" calcext:value-type="float">
            <text:p>31,01</text:p>
          </table:table-cell>
          <table:table-cell table:style-name="ce101" table:formula="of:=ROUND([.G343]*[.I343];2)" office:value-type="float" office:value="124.05" calcext:value-type="float">
            <text:p>124,05 </text:p>
          </table:table-cell>
          <table:table-cell table:style-name="ce143"/>
          <table:table-cell table:style-name="ce146" table:number-columns-repeated="1013"/>
        </table:table-row>
        <table:table-row table:style-name="ro2">
          <table:table-cell table:style-name="ce10"/>
          <table:table-cell table:style-name="ce22" office:value-type="string" calcext:value-type="string">
            <text:p>16.27</text:p>
          </table:table-cell>
          <table:table-cell table:style-name="ce22" office:value-type="float" office:value="93022" calcext:value-type="float">
            <text:p>93022</text:p>
          </table:table-cell>
          <table:table-cell table:style-name="ce22" office:value-type="string" calcext:value-type="string">
            <text:p>SINAPI</text:p>
          </table:table-cell>
          <table:table-cell table:style-name="ce56" office:value-type="string" calcext:value-type="string">
            <text:p>Curva curta de 90°de PVC rígido para eletroduto diâmetro interno 75 mm</text:p>
          </table:table-cell>
          <table:table-cell table:style-name="ce65" office:value-type="string" calcext:value-type="string">
            <text:p>un</text:p>
          </table:table-cell>
          <table:table-cell table:style-name="ce84" office:value-type="float" office:value="4" calcext:value-type="float">
            <text:p>4,00 </text:p>
          </table:table-cell>
          <table:table-cell table:style-name="ce101" office:value-type="float" office:value="35.74" calcext:value-type="float">
            <text:p>35,74 </text:p>
          </table:table-cell>
          <table:table-cell table:style-name="ce82" table:formula="of:=[.H344]+([.H344]*[.$J$7])" office:value-type="float" office:value="44.675" calcext:value-type="float">
            <text:p>44,68</text:p>
          </table:table-cell>
          <table:table-cell table:style-name="ce101" table:formula="of:=ROUND([.G344]*[.I344];2)" office:value-type="float" office:value="178.7" calcext:value-type="float">
            <text:p>178,70 </text:p>
          </table:table-cell>
          <table:table-cell table:style-name="ce143"/>
          <table:table-cell table:style-name="ce146" table:number-columns-repeated="1013"/>
        </table:table-row>
        <table:table-row table:style-name="ro2">
          <table:table-cell table:style-name="ce10"/>
          <table:table-cell table:style-name="ce22" office:value-type="string" calcext:value-type="string">
            <text:p>16.28</text:p>
          </table:table-cell>
          <table:table-cell table:style-name="ce22" office:value-type="float" office:value="89743" calcext:value-type="float">
            <text:p>89743</text:p>
          </table:table-cell>
          <table:table-cell table:style-name="ce22" office:value-type="string" calcext:value-type="string">
            <text:p>SINAPI</text:p>
          </table:table-cell>
          <table:table-cell table:style-name="ce58" office:value-type="string" calcext:value-type="string">
            <text:p>Curva longa - 75 mm</text:p>
          </table:table-cell>
          <table:table-cell table:style-name="ce65" office:value-type="string" calcext:value-type="string">
            <text:p>un</text:p>
          </table:table-cell>
          <table:table-cell table:style-name="ce84" office:value-type="float" office:value="1" calcext:value-type="float">
            <text:p>1,00 </text:p>
          </table:table-cell>
          <table:table-cell table:style-name="ce101" office:value-type="float" office:value="26.21" calcext:value-type="float">
            <text:p>26,21 </text:p>
          </table:table-cell>
          <table:table-cell table:style-name="ce82" table:formula="of:=[.H345]+([.H345]*[.$J$7])" office:value-type="float" office:value="32.7625" calcext:value-type="float">
            <text:p>32,76</text:p>
          </table:table-cell>
          <table:table-cell table:style-name="ce101" table:formula="of:=ROUND([.G345]*[.I345];2)" office:value-type="float" office:value="32.76" calcext:value-type="float">
            <text:p>32,76 </text:p>
          </table:table-cell>
          <table:table-cell table:style-name="ce143"/>
          <table:table-cell table:style-name="ce146" table:number-columns-repeated="1013"/>
        </table:table-row>
        <table:table-row table:style-name="ro2">
          <table:table-cell table:style-name="ce10"/>
          <table:table-cell table:style-name="ce22" office:value-type="string" calcext:value-type="string">
            <text:p>16.29</text:p>
          </table:table-cell>
          <table:table-cell table:style-name="ce22" office:value-type="float" office:value="72272" calcext:value-type="float">
            <text:p>72272</text:p>
          </table:table-cell>
          <table:table-cell table:style-name="ce22" office:value-type="string" calcext:value-type="string">
            <text:p>SINAPI</text:p>
          </table:table-cell>
          <table:table-cell table:style-name="ce58" office:value-type="string" calcext:value-type="string">
            <text:p>Conector 'Gar'</text:p>
          </table:table-cell>
          <table:table-cell table:style-name="ce65" office:value-type="string" calcext:value-type="string">
            <text:p>un</text:p>
          </table:table-cell>
          <table:table-cell table:style-name="ce84" office:value-type="float" office:value="1" calcext:value-type="float">
            <text:p>1,00 </text:p>
          </table:table-cell>
          <table:table-cell table:style-name="ce101" office:value-type="float" office:value="12.91" calcext:value-type="float">
            <text:p>12,91 </text:p>
          </table:table-cell>
          <table:table-cell table:style-name="ce82" table:formula="of:=[.H346]+([.H346]*[.$J$7])" office:value-type="float" office:value="16.1375" calcext:value-type="float">
            <text:p>16,14</text:p>
          </table:table-cell>
          <table:table-cell table:style-name="ce101" table:formula="of:=ROUND([.G346]*[.I346];2)" office:value-type="float" office:value="16.14" calcext:value-type="float">
            <text:p>16,14 </text:p>
          </table:table-cell>
          <table:table-cell table:style-name="ce143"/>
          <table:table-cell table:style-name="ce146" table:number-columns-repeated="1013"/>
        </table:table-row>
        <table:table-row table:style-name="ro3">
          <table:table-cell table:style-name="ce10"/>
          <table:table-cell table:style-name="ce22" office:value-type="string" calcext:value-type="string">
            <text:p>16.30</text:p>
          </table:table-cell>
          <table:table-cell table:style-name="ce22" office:value-type="string" calcext:value-type="string">
            <text:p>73798/3</text:p>
          </table:table-cell>
          <table:table-cell table:style-name="ce22" office:value-type="string" calcext:value-type="string">
            <text:p>SINAPI</text:p>
          </table:table-cell>
          <table:table-cell table:style-name="ce58" office:value-type="string" calcext:value-type="string">
            <text:p>Eletroduto corrugado diâmetro 75 mm</text:p>
          </table:table-cell>
          <table:table-cell table:style-name="ce65" office:value-type="string" calcext:value-type="string">
            <text:p>m</text:p>
          </table:table-cell>
          <table:table-cell table:style-name="ce84" office:value-type="float" office:value="23" calcext:value-type="float">
            <text:p>23,00 </text:p>
          </table:table-cell>
          <table:table-cell table:style-name="ce101" office:value-type="float" office:value="39.31" calcext:value-type="float">
            <text:p>39,31 </text:p>
          </table:table-cell>
          <table:table-cell table:style-name="ce82" table:formula="of:=[.H347]+([.H347]*[.$J$7])" office:value-type="float" office:value="49.1375" calcext:value-type="float">
            <text:p>49,14</text:p>
          </table:table-cell>
          <table:table-cell table:style-name="ce101" table:formula="of:=ROUND([.G347]*[.I347];2)" office:value-type="float" office:value="1130.16" calcext:value-type="float">
            <text:p>1.130,16 </text:p>
          </table:table-cell>
          <table:table-cell table:style-name="ce143"/>
          <table:table-cell table:style-name="ce146" table:number-columns-repeated="1013"/>
        </table:table-row>
        <table:table-row table:style-name="ro5">
          <table:table-cell table:style-name="ce10"/>
          <table:table-cell table:style-name="ce22" table:number-columns-repeated="3"/>
          <table:table-cell table:style-name="ce58"/>
          <table:table-cell table:style-name="ce65"/>
          <table:table-cell table:style-name="ce84"/>
          <table:table-cell table:style-name="ce101"/>
          <table:table-cell table:style-name="ce82"/>
          <table:table-cell table:style-name="ce101"/>
          <table:table-cell table:style-name="ce143"/>
          <table:table-cell table:style-name="ce146" table:number-columns-repeated="1013"/>
        </table:table-row>
        <table:table-row table:style-name="ro2">
          <table:table-cell table:style-name="ce5"/>
          <table:table-cell table:style-name="ce21" table:number-columns-repeated="3"/>
          <table:table-cell table:style-name="ce51" office:value-type="string" calcext:value-type="string">
            <text:p>CENTRO DE DISTRIBUIÇÃO</text:p>
          </table:table-cell>
          <table:table-cell table:style-name="ce31"/>
          <table:table-cell table:style-name="ce79"/>
          <table:table-cell table:style-name="ce82" table:number-columns-repeated="2"/>
          <table:table-cell table:style-name="ce96"/>
          <table:table-cell/>
          <table:table-cell table:style-name="ce144" table:number-columns-repeated="1013"/>
        </table:table-row>
        <table:table-row table:style-name="ro26">
          <table:table-cell table:style-name="ce5"/>
          <table:table-cell table:style-name="ce20" office:value-type="string" calcext:value-type="string">
            <text:p>16.31</text:p>
          </table:table-cell>
          <table:table-cell table:style-name="ce20" office:value-type="float" office:value="83463" calcext:value-type="float">
            <text:p>83463</text:p>
          </table:table-cell>
          <table:table-cell table:style-name="ce20" office:value-type="string" calcext:value-type="string">
            <text:p>SINAPI</text:p>
          </table:table-cell>
          <table:table-cell table:style-name="ce46" office:value-type="string" calcext:value-type="string">
            <text:p>Quadro de Distribuição de energia em chapa pintada de embutir (para 12 disjuntores termomagnéticos monopolares, com barramento trifásico e neutro) – UL</text:p>
          </table:table-cell>
          <table:table-cell table:style-name="ce18" office:value-type="string" calcext:value-type="string">
            <text:p>un</text:p>
          </table:table-cell>
          <table:table-cell table:style-name="ce79" office:value-type="float" office:value="4" calcext:value-type="float">
            <text:p>4,00</text:p>
          </table:table-cell>
          <table:table-cell table:style-name="ce79" office:value-type="float" office:value="258.91" calcext:value-type="float">
            <text:p>258,91</text:p>
          </table:table-cell>
          <table:table-cell table:style-name="ce82" table:formula="of:=[.H350]+([.H350]*[.$J7])" office:value-type="float" office:value="323.6375" calcext:value-type="float">
            <text:p>323,64</text:p>
          </table:table-cell>
          <table:table-cell table:style-name="ce96" table:formula="of:=ROUND([.I350]*[.G350];2)" office:value-type="float" office:value="1294.55" calcext:value-type="float">
            <text:p>1.294,55 </text:p>
          </table:table-cell>
          <table:table-cell/>
          <table:table-cell table:style-name="ce144" table:number-columns-repeated="1013"/>
        </table:table-row>
        <table:table-row table:style-name="ro26">
          <table:table-cell table:style-name="ce5"/>
          <table:table-cell table:style-name="ce20" office:value-type="string" calcext:value-type="string">
            <text:p>16.32</text:p>
          </table:table-cell>
          <table:table-cell table:style-name="ce20" office:value-type="string" calcext:value-type="string">
            <text:p>74131/4</text:p>
          </table:table-cell>
          <table:table-cell table:style-name="ce20" office:value-type="string" calcext:value-type="string">
            <text:p>SINAPI</text:p>
          </table:table-cell>
          <table:table-cell table:style-name="ce46" office:value-type="string" calcext:value-type="string">
            <text:p>Quadro de Distribuição de energia em chapa pintada de embutir (para 14 disjuntores termomagnéticos monopolares, com barramento trifásico e neutro) – UL</text:p>
          </table:table-cell>
          <table:table-cell table:style-name="ce18" office:value-type="string" calcext:value-type="string">
            <text:p>un</text:p>
          </table:table-cell>
          <table:table-cell table:style-name="ce79" office:value-type="float" office:value="1" calcext:value-type="float">
            <text:p>1,00</text:p>
          </table:table-cell>
          <table:table-cell table:style-name="ce79" office:value-type="float" office:value="349.09" calcext:value-type="float">
            <text:p>349,09</text:p>
          </table:table-cell>
          <table:table-cell table:style-name="ce82" table:formula="of:=[.H351]+([.H351]*[.$J$7])" office:value-type="float" office:value="436.3625" calcext:value-type="float">
            <text:p>436,36</text:p>
          </table:table-cell>
          <table:table-cell table:style-name="ce96" table:formula="of:=ROUND([.I351]*[.G351];2)" office:value-type="float" office:value="436.36" calcext:value-type="float">
            <text:p>436,36 </text:p>
          </table:table-cell>
          <table:table-cell/>
          <table:table-cell table:style-name="ce144" table:number-columns-repeated="1013"/>
        </table:table-row>
        <table:table-row table:style-name="ro26">
          <table:table-cell table:style-name="ce5"/>
          <table:table-cell table:style-name="ce20" office:value-type="string" calcext:value-type="string">
            <text:p>16.33</text:p>
          </table:table-cell>
          <table:table-cell table:style-name="ce20" office:value-type="string" calcext:value-type="string">
            <text:p>74131/4</text:p>
          </table:table-cell>
          <table:table-cell table:style-name="ce20" office:value-type="string" calcext:value-type="string">
            <text:p>SINAPI</text:p>
          </table:table-cell>
          <table:table-cell table:style-name="ce46" office:value-type="string" calcext:value-type="string">
            <text:p>Quadro de Distribuição de embutir, completo, (para 18 disjuntores monopolares, com barramento para as fases, neutro e para proteção) – DIN</text:p>
          </table:table-cell>
          <table:table-cell table:style-name="ce18" office:value-type="string" calcext:value-type="string">
            <text:p>un</text:p>
          </table:table-cell>
          <table:table-cell table:style-name="ce79" office:value-type="float" office:value="1" calcext:value-type="float">
            <text:p>1,00</text:p>
          </table:table-cell>
          <table:table-cell table:style-name="ce79" office:value-type="float" office:value="349.09" calcext:value-type="float">
            <text:p>349,09</text:p>
          </table:table-cell>
          <table:table-cell table:style-name="ce82" table:formula="of:=[.H352]+([.H352]*[.$J$7])" office:value-type="float" office:value="436.3625" calcext:value-type="float">
            <text:p>436,36</text:p>
          </table:table-cell>
          <table:table-cell table:style-name="ce96" table:formula="of:=ROUND([.I352]*[.G352];2)" office:value-type="float" office:value="436.36" calcext:value-type="float">
            <text:p>436,36 </text:p>
          </table:table-cell>
          <table:table-cell/>
          <table:table-cell table:style-name="ce144" table:number-columns-repeated="1013"/>
        </table:table-row>
        <table:table-row table:style-name="ro26">
          <table:table-cell table:style-name="ce5"/>
          <table:table-cell table:style-name="ce20" office:value-type="string" calcext:value-type="string">
            <text:p>16.34</text:p>
          </table:table-cell>
          <table:table-cell table:style-name="ce20" office:value-type="string" calcext:value-type="string">
            <text:p>74131/5</text:p>
          </table:table-cell>
          <table:table-cell table:style-name="ce20" office:value-type="string" calcext:value-type="string">
            <text:p>SINAPI</text:p>
          </table:table-cell>
          <table:table-cell table:style-name="ce46" office:value-type="string" calcext:value-type="string">
            <text:p>Quadro de Distribuição de embutir, completo, (para 24 disjuntores monopolares, com barramento para as fases, neutro e para proteção) – DIN</text:p>
          </table:table-cell>
          <table:table-cell table:style-name="ce18" office:value-type="string" calcext:value-type="string">
            <text:p>un</text:p>
          </table:table-cell>
          <table:table-cell table:style-name="ce79" office:value-type="float" office:value="3" calcext:value-type="float">
            <text:p>3,00</text:p>
          </table:table-cell>
          <table:table-cell table:style-name="ce79" office:value-type="float" office:value="406.48" calcext:value-type="float">
            <text:p>406,48</text:p>
          </table:table-cell>
          <table:table-cell table:style-name="ce82" table:formula="of:=[.H353]+([.H353]*[.$J$7])" office:value-type="float" office:value="508.1" calcext:value-type="float">
            <text:p>508,10</text:p>
          </table:table-cell>
          <table:table-cell table:style-name="ce96" table:formula="of:=ROUND([.I353]*[.G353];2)" office:value-type="float" office:value="1524.3" calcext:value-type="float">
            <text:p>1.524,30 </text:p>
          </table:table-cell>
          <table:table-cell/>
          <table:table-cell table:style-name="ce144" table:number-columns-repeated="1013"/>
        </table:table-row>
        <table:table-row table:style-name="ro2">
          <table:table-cell table:style-name="ce5"/>
          <table:table-cell table:style-name="ce20" table:number-columns-repeated="3"/>
          <table:table-cell table:style-name="ce46"/>
          <table:table-cell table:style-name="ce18"/>
          <table:table-cell table:style-name="ce79" table:number-columns-repeated="2"/>
          <table:table-cell table:style-name="ce82"/>
          <table:table-cell table:style-name="ce96"/>
          <table:table-cell/>
          <table:table-cell table:style-name="ce144" table:number-columns-repeated="1013"/>
        </table:table-row>
        <table:table-row table:style-name="ro2">
          <table:table-cell table:style-name="ce5"/>
          <table:table-cell table:style-name="ce20" table:number-columns-repeated="3"/>
          <table:table-cell table:style-name="ce48" office:value-type="string" calcext:value-type="string">
            <text:p>DISJUNTORES</text:p>
          </table:table-cell>
          <table:table-cell table:style-name="ce18"/>
          <table:table-cell table:style-name="ce79" table:number-columns-repeated="2"/>
          <table:table-cell table:style-name="ce82"/>
          <table:table-cell table:style-name="ce96"/>
          <table:table-cell/>
          <table:table-cell table:style-name="ce144" table:number-columns-repeated="1013"/>
        </table:table-row>
        <table:table-row table:style-name="ro2">
          <table:table-cell table:style-name="ce5"/>
          <table:table-cell table:style-name="ce20" office:value-type="string" calcext:value-type="string">
            <text:p>16.35</text:p>
          </table:table-cell>
          <table:table-cell table:style-name="ce20" office:value-type="string" calcext:value-type="string">
            <text:p>74130/1</text:p>
          </table:table-cell>
          <table:table-cell table:style-name="ce20" office:value-type="string" calcext:value-type="string">
            <text:p>SINAPI</text:p>
          </table:table-cell>
          <table:table-cell table:style-name="ce46" office:value-type="string" calcext:value-type="string">
            <text:p>Disjuntor unipolar termomagnético 10A – NORMA DIN</text:p>
          </table:table-cell>
          <table:table-cell table:style-name="ce18" office:value-type="string" calcext:value-type="string">
            <text:p>un</text:p>
          </table:table-cell>
          <table:table-cell table:style-name="ce79" office:value-type="float" office:value="11" calcext:value-type="float">
            <text:p>11,00</text:p>
          </table:table-cell>
          <table:table-cell table:style-name="ce79" office:value-type="float" office:value="13.96" calcext:value-type="float">
            <text:p>13,96</text:p>
          </table:table-cell>
          <table:table-cell table:style-name="ce82" table:formula="of:=[.H356]+([.H356]*[.$J$7])" office:value-type="float" office:value="17.45" calcext:value-type="float">
            <text:p>17,45</text:p>
          </table:table-cell>
          <table:table-cell table:style-name="ce96" table:formula="of:=ROUND([.I356]*[.G356];2)" office:value-type="float" office:value="191.95" calcext:value-type="float">
            <text:p>191,95 </text:p>
          </table:table-cell>
          <table:table-cell/>
          <table:table-cell table:style-name="ce144" table:number-columns-repeated="1013"/>
        </table:table-row>
        <table:table-row table:style-name="ro2">
          <table:table-cell table:style-name="ce5"/>
          <table:table-cell table:style-name="ce20" office:value-type="string" calcext:value-type="string">
            <text:p>16.36</text:p>
          </table:table-cell>
          <table:table-cell table:style-name="ce20" office:value-type="string" calcext:value-type="string">
            <text:p>74130/1</text:p>
          </table:table-cell>
          <table:table-cell table:style-name="ce20" office:value-type="string" calcext:value-type="string">
            <text:p>SINAPI</text:p>
          </table:table-cell>
          <table:table-cell table:style-name="ce46" office:value-type="string" calcext:value-type="string">
            <text:p>Disjuntor unipolar termomagnético 16A – NORMA DIN</text:p>
          </table:table-cell>
          <table:table-cell table:style-name="ce18" office:value-type="string" calcext:value-type="string">
            <text:p>un</text:p>
          </table:table-cell>
          <table:table-cell table:style-name="ce79" office:value-type="float" office:value="18" calcext:value-type="float">
            <text:p>18,00</text:p>
          </table:table-cell>
          <table:table-cell table:style-name="ce79" office:value-type="float" office:value="13.96" calcext:value-type="float">
            <text:p>13,96</text:p>
          </table:table-cell>
          <table:table-cell table:style-name="ce82" table:formula="of:=[.H357]+([.H357]*[.$J$7])" office:value-type="float" office:value="17.45" calcext:value-type="float">
            <text:p>17,45</text:p>
          </table:table-cell>
          <table:table-cell table:style-name="ce96" table:formula="of:=ROUND([.I357]*[.G357];2)" office:value-type="float" office:value="314.1" calcext:value-type="float">
            <text:p>314,10 </text:p>
          </table:table-cell>
          <table:table-cell/>
          <table:table-cell table:style-name="ce144" table:number-columns-repeated="1013"/>
        </table:table-row>
        <table:table-row table:style-name="ro2">
          <table:table-cell table:style-name="ce5"/>
          <table:table-cell table:style-name="ce20" office:value-type="string" calcext:value-type="string">
            <text:p>16.37</text:p>
          </table:table-cell>
          <table:table-cell table:style-name="ce20" office:value-type="string" calcext:value-type="string">
            <text:p>74130/1</text:p>
          </table:table-cell>
          <table:table-cell table:style-name="ce20" office:value-type="string" calcext:value-type="string">
            <text:p>SINAPI</text:p>
          </table:table-cell>
          <table:table-cell table:style-name="ce46" office:value-type="string" calcext:value-type="string">
            <text:p>Disjuntor unipolar termomagnético 20A – NORMA DIN</text:p>
          </table:table-cell>
          <table:table-cell table:style-name="ce18" office:value-type="string" calcext:value-type="string">
            <text:p>un</text:p>
          </table:table-cell>
          <table:table-cell table:style-name="ce79" office:value-type="float" office:value="7" calcext:value-type="float">
            <text:p>7,00</text:p>
          </table:table-cell>
          <table:table-cell table:style-name="ce79" office:value-type="float" office:value="13.96" calcext:value-type="float">
            <text:p>13,96</text:p>
          </table:table-cell>
          <table:table-cell table:style-name="ce82" table:formula="of:=[.H358]+([.H358]*[.$J$7])" office:value-type="float" office:value="17.45" calcext:value-type="float">
            <text:p>17,45</text:p>
          </table:table-cell>
          <table:table-cell table:style-name="ce96" table:formula="of:=ROUND([.I358]*[.G358];2)" office:value-type="float" office:value="122.15" calcext:value-type="float">
            <text:p>122,15 </text:p>
          </table:table-cell>
          <table:table-cell/>
          <table:table-cell table:style-name="ce144" table:number-columns-repeated="1013"/>
        </table:table-row>
        <table:table-row table:style-name="ro2">
          <table:table-cell table:style-name="ce5"/>
          <table:table-cell table:style-name="ce20" office:value-type="string" calcext:value-type="string">
            <text:p>16.38</text:p>
          </table:table-cell>
          <table:table-cell table:style-name="ce20" office:value-type="string" calcext:value-type="string">
            <text:p>74130/1</text:p>
          </table:table-cell>
          <table:table-cell table:style-name="ce20" office:value-type="string" calcext:value-type="string">
            <text:p>SINAPI</text:p>
          </table:table-cell>
          <table:table-cell table:style-name="ce46" office:value-type="string" calcext:value-type="string">
            <text:p>Disjuntor unipolar termomagnético 25A – NORMA DIN</text:p>
          </table:table-cell>
          <table:table-cell table:style-name="ce18" office:value-type="string" calcext:value-type="string">
            <text:p>un</text:p>
          </table:table-cell>
          <table:table-cell table:style-name="ce79" office:value-type="float" office:value="5" calcext:value-type="float">
            <text:p>5,00</text:p>
          </table:table-cell>
          <table:table-cell table:style-name="ce79" office:value-type="float" office:value="13.96" calcext:value-type="float">
            <text:p>13,96</text:p>
          </table:table-cell>
          <table:table-cell table:style-name="ce82" table:formula="of:=[.H359]+([.H359]*[.$J$7])" office:value-type="float" office:value="17.45" calcext:value-type="float">
            <text:p>17,45</text:p>
          </table:table-cell>
          <table:table-cell table:style-name="ce96" table:formula="of:=ROUND([.I359]*[.G359];2)" office:value-type="float" office:value="87.25" calcext:value-type="float">
            <text:p>87,25 </text:p>
          </table:table-cell>
          <table:table-cell/>
          <table:table-cell table:style-name="ce144" table:number-columns-repeated="1013"/>
        </table:table-row>
        <table:table-row table:style-name="ro2">
          <table:table-cell table:style-name="ce5"/>
          <table:table-cell table:style-name="ce20" office:value-type="string" calcext:value-type="string">
            <text:p>16.39</text:p>
          </table:table-cell>
          <table:table-cell table:style-name="ce20" office:value-type="string" calcext:value-type="string">
            <text:p>74130/2</text:p>
          </table:table-cell>
          <table:table-cell table:style-name="ce20" office:value-type="string" calcext:value-type="string">
            <text:p>SINAPI</text:p>
          </table:table-cell>
          <table:table-cell table:style-name="ce46" office:value-type="string" calcext:value-type="string">
            <text:p>Disjuntor unipolar termomagnético 32A – NORMA DIN</text:p>
          </table:table-cell>
          <table:table-cell table:style-name="ce18" office:value-type="string" calcext:value-type="string">
            <text:p>un</text:p>
          </table:table-cell>
          <table:table-cell table:style-name="ce79" office:value-type="float" office:value="2" calcext:value-type="float">
            <text:p>2,00</text:p>
          </table:table-cell>
          <table:table-cell table:style-name="ce79" office:value-type="float" office:value="21.41" calcext:value-type="float">
            <text:p>21,41</text:p>
          </table:table-cell>
          <table:table-cell table:style-name="ce82" table:formula="of:=[.H360]+([.H360]*[.$J$7])" office:value-type="float" office:value="26.7625" calcext:value-type="float">
            <text:p>26,76</text:p>
          </table:table-cell>
          <table:table-cell table:style-name="ce96" table:formula="of:=ROUND([.I360]*[.G360];2)" office:value-type="float" office:value="53.53" calcext:value-type="float">
            <text:p>53,53 </text:p>
          </table:table-cell>
          <table:table-cell/>
          <table:table-cell table:style-name="ce144" table:number-columns-repeated="1013"/>
        </table:table-row>
        <table:table-row-group>
          <table:table-row table:style-name="ro2">
            <table:table-cell table:style-name="ce5"/>
            <table:table-cell table:style-name="ce20" office:value-type="string" calcext:value-type="string">
              <text:p>16.40</text:p>
            </table:table-cell>
            <table:table-cell table:style-name="ce20" office:value-type="string" calcext:value-type="string">
              <text:p>74130/3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Disjuntor bipolar termomagnético 10A – NORMA UL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1" calcext:value-type="float">
              <text:p>1,00</text:p>
            </table:table-cell>
            <table:table-cell table:style-name="ce79" office:value-type="float" office:value="62.75" calcext:value-type="float">
              <text:p>62,75</text:p>
            </table:table-cell>
            <table:table-cell table:style-name="ce82" table:formula="of:=[.H361]+([.H361]*[.$J$7])" office:value-type="float" office:value="78.4375" calcext:value-type="float">
              <text:p>78,44</text:p>
            </table:table-cell>
            <table:table-cell table:style-name="ce96" table:formula="of:=ROUND([.I361]*[.G361];2)" office:value-type="float" office:value="78.44" calcext:value-type="float">
              <text:p>78,44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20" office:value-type="string" calcext:value-type="string">
              <text:p>16.41</text:p>
            </table:table-cell>
            <table:table-cell table:style-name="ce20" office:value-type="string" calcext:value-type="string">
              <text:p>74130/3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Disjuntor bipolar termomagnético 20A – NORMA UL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17" calcext:value-type="float">
              <text:p>17,00</text:p>
            </table:table-cell>
            <table:table-cell table:style-name="ce79" office:value-type="float" office:value="62.75" calcext:value-type="float">
              <text:p>62,75</text:p>
            </table:table-cell>
            <table:table-cell table:style-name="ce82" table:formula="of:=[.H362]+([.H362]*[.$J$7])" office:value-type="float" office:value="78.4375" calcext:value-type="float">
              <text:p>78,44</text:p>
            </table:table-cell>
            <table:table-cell table:style-name="ce96" table:formula="of:=ROUND([.I362]*[.G362];2)" office:value-type="float" office:value="1333.44" calcext:value-type="float">
              <text:p>1.333,44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20" office:value-type="string" calcext:value-type="string">
              <text:p>16.42</text:p>
            </table:table-cell>
            <table:table-cell table:style-name="ce20" office:value-type="string" calcext:value-type="string">
              <text:p>74130/3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Disjuntor bipolar termomagnético 25A – NORMA UL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3" calcext:value-type="float">
              <text:p>3,00</text:p>
            </table:table-cell>
            <table:table-cell table:style-name="ce79" office:value-type="float" office:value="62.75" calcext:value-type="float">
              <text:p>62,75</text:p>
            </table:table-cell>
            <table:table-cell table:style-name="ce82" table:formula="of:=[.H363]+([.H363]*[.$J$7])" office:value-type="float" office:value="78.4375" calcext:value-type="float">
              <text:p>78,44</text:p>
            </table:table-cell>
            <table:table-cell table:style-name="ce96" table:formula="of:=ROUND([.I363]*[.G363];2)" office:value-type="float" office:value="235.31" calcext:value-type="float">
              <text:p>235,31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20" office:value-type="string" calcext:value-type="string">
              <text:p>16.43</text:p>
            </table:table-cell>
            <table:table-cell table:style-name="ce20" office:value-type="string" calcext:value-type="string">
              <text:p>74130/4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Disjuntor tripolar termomagnético 20A – NORMA DIN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2" calcext:value-type="float">
              <text:p>2,00</text:p>
            </table:table-cell>
            <table:table-cell table:style-name="ce79" office:value-type="float" office:value="90.97" calcext:value-type="float">
              <text:p>90,97</text:p>
            </table:table-cell>
            <table:table-cell table:style-name="ce82" table:formula="of:=[.H364]+([.H364]*[.$J$7])" office:value-type="float" office:value="113.7125" calcext:value-type="float">
              <text:p>113,71</text:p>
            </table:table-cell>
            <table:table-cell table:style-name="ce96" table:formula="of:=ROUND([.I364]*[.G364];2)" office:value-type="float" office:value="227.43" calcext:value-type="float">
              <text:p>227,43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20" office:value-type="string" calcext:value-type="string">
              <text:p>16.44</text:p>
            </table:table-cell>
            <table:table-cell table:style-name="ce20" office:value-type="string" calcext:value-type="string">
              <text:p>74130/4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Disjuntor tripolar termomagnético 40A – NORMA DIN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1" calcext:value-type="float">
              <text:p>1,00</text:p>
            </table:table-cell>
            <table:table-cell table:style-name="ce79" office:value-type="float" office:value="90.97" calcext:value-type="float">
              <text:p>90,97</text:p>
            </table:table-cell>
            <table:table-cell table:style-name="ce82" table:formula="of:=[.H365]+([.H365]*[.$J$7])" office:value-type="float" office:value="113.7125" calcext:value-type="float">
              <text:p>113,71</text:p>
            </table:table-cell>
            <table:table-cell table:style-name="ce96" table:formula="of:=ROUND([.I365]*[.G365];2)" office:value-type="float" office:value="113.71" calcext:value-type="float">
              <text:p>113,71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20" office:value-type="string" calcext:value-type="string">
              <text:p>16.45</text:p>
            </table:table-cell>
            <table:table-cell table:style-name="ce20" office:value-type="string" calcext:value-type="string">
              <text:p>74130/4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Disjuntor tripolar termomagnético 50A – NORMA DIN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2" calcext:value-type="float">
              <text:p>2,00</text:p>
            </table:table-cell>
            <table:table-cell table:style-name="ce79" office:value-type="float" office:value="90.97" calcext:value-type="float">
              <text:p>90,97</text:p>
            </table:table-cell>
            <table:table-cell table:style-name="ce82" table:formula="of:=[.H366]+([.H366]*[.$J$7])" office:value-type="float" office:value="113.7125" calcext:value-type="float">
              <text:p>113,71</text:p>
            </table:table-cell>
            <table:table-cell table:style-name="ce96" table:formula="of:=ROUND([.I366]*[.G366];2)" office:value-type="float" office:value="227.43" calcext:value-type="float">
              <text:p>227,43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 office:value-type="string" calcext:value-type="string">
              <text:p><text:s/></text:p>
            </table:table-cell>
            <table:table-cell table:style-name="ce20" office:value-type="string" calcext:value-type="string">
              <text:p>16.46</text:p>
            </table:table-cell>
            <table:table-cell table:style-name="ce20" office:value-type="string" calcext:value-type="string">
              <text:p>74130/5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Disjuntor tripolar termomagnético 100A – NORMA DIN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2" calcext:value-type="float">
              <text:p>2,00</text:p>
            </table:table-cell>
            <table:table-cell table:style-name="ce79" office:value-type="float" office:value="121.16" calcext:value-type="float">
              <text:p>121,16</text:p>
            </table:table-cell>
            <table:table-cell table:style-name="ce82" table:formula="of:=[.H367]+([.H367]*[.$J$7])" office:value-type="float" office:value="151.45" calcext:value-type="float">
              <text:p>151,45</text:p>
            </table:table-cell>
            <table:table-cell table:style-name="ce96" table:formula="of:=ROUND([.I367]*[.G367];2)" office:value-type="float" office:value="302.9" calcext:value-type="float">
              <text:p>302,90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20" office:value-type="string" calcext:value-type="string">
              <text:p>16.47</text:p>
            </table:table-cell>
            <table:table-cell table:style-name="ce20" office:value-type="string" calcext:value-type="string">
              <text:p>74130/6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Disjuntor tripolar termomagnético 150A – NORMA DIN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1" calcext:value-type="float">
              <text:p>1,00</text:p>
            </table:table-cell>
            <table:table-cell table:style-name="ce79" office:value-type="float" office:value="342.48" calcext:value-type="float">
              <text:p>342,48</text:p>
            </table:table-cell>
            <table:table-cell table:style-name="ce82" table:formula="of:=[.H368]+([.H368]*[.$J$7])" office:value-type="float" office:value="428.1" calcext:value-type="float">
              <text:p>428,10</text:p>
            </table:table-cell>
            <table:table-cell table:style-name="ce96" table:formula="of:=ROUND([.I368]*[.G368];2)" office:value-type="float" office:value="428.1" calcext:value-type="float">
              <text:p>428,10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20" office:value-type="string" calcext:value-type="string">
              <text:p>16.48</text:p>
            </table:table-cell>
            <table:table-cell table:style-name="ce20" office:value-type="string" calcext:value-type="string">
              <text:p>74130/5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Disjuntor tripolar termomagnético 80A – NORMA UL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1" calcext:value-type="float">
              <text:p>1,00</text:p>
            </table:table-cell>
            <table:table-cell table:style-name="ce79" office:value-type="float" office:value="121.16" calcext:value-type="float">
              <text:p>121,16</text:p>
            </table:table-cell>
            <table:table-cell table:style-name="ce82" table:formula="of:=[.H369]+([.H369]*[.$J$7])" office:value-type="float" office:value="151.45" calcext:value-type="float">
              <text:p>151,45</text:p>
            </table:table-cell>
            <table:table-cell table:style-name="ce96" table:formula="of:=ROUND([.I369]*[.G369];2)" office:value-type="float" office:value="151.45" calcext:value-type="float">
              <text:p>151,45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20" office:value-type="string" calcext:value-type="string">
              <text:p>16.49</text:p>
            </table:table-cell>
            <table:table-cell table:style-name="ce20" office:value-type="string" calcext:value-type="string">
              <text:p>C4530</text:p>
            </table:table-cell>
            <table:table-cell table:style-name="ce20" office:value-type="string" calcext:value-type="string">
              <text:p>SEINFRA</text:p>
            </table:table-cell>
            <table:table-cell table:style-name="ce46" office:value-type="string" calcext:value-type="string">
              <text:p>Interruptor bipolar DR (FASE/NEUTRO IN 30MA) DIN – 25A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26" calcext:value-type="float">
              <text:p>26,00</text:p>
            </table:table-cell>
            <table:table-cell table:style-name="ce79" office:value-type="float" office:value="134.5" calcext:value-type="float">
              <text:p>134,50</text:p>
            </table:table-cell>
            <table:table-cell table:style-name="ce82" table:formula="of:=[.H370]+([.H370]*[.$J$7])" office:value-type="float" office:value="168.125" calcext:value-type="float">
              <text:p>168,13</text:p>
            </table:table-cell>
            <table:table-cell table:style-name="ce96" table:formula="of:=ROUND([.I370]*[.G370];2)" office:value-type="float" office:value="4371.25" calcext:value-type="float">
              <text:p>4.371,25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20" office:value-type="string" calcext:value-type="string">
              <text:p>16.50</text:p>
            </table:table-cell>
            <table:table-cell table:style-name="ce20" office:value-type="string" calcext:value-type="string">
              <text:p>C4530</text:p>
            </table:table-cell>
            <table:table-cell table:style-name="ce20" office:value-type="string" calcext:value-type="string">
              <text:p>SEINFRA</text:p>
            </table:table-cell>
            <table:table-cell table:style-name="ce46" office:value-type="string" calcext:value-type="string">
              <text:p>Interruptor bipolar DR (FASE/NEUTRO IN 30MA) DIN – 40A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2" calcext:value-type="float">
              <text:p>2,00</text:p>
            </table:table-cell>
            <table:table-cell table:style-name="ce79" office:value-type="float" office:value="134.5" calcext:value-type="float">
              <text:p>134,50</text:p>
            </table:table-cell>
            <table:table-cell table:style-name="ce82" table:formula="of:=[.H371]+([.H371]*[.$J$7])" office:value-type="float" office:value="168.125" calcext:value-type="float">
              <text:p>168,13</text:p>
            </table:table-cell>
            <table:table-cell table:style-name="ce96" table:formula="of:=ROUND([.I371]*[.G371];2)" office:value-type="float" office:value="336.25" calcext:value-type="float">
              <text:p>336,25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20" office:value-type="string" calcext:value-type="string">
              <text:p>16.51</text:p>
            </table:table-cell>
            <table:table-cell table:style-name="ce20" office:value-type="string" calcext:value-type="string">
              <text:p>C4562</text:p>
            </table:table-cell>
            <table:table-cell table:style-name="ce20" office:value-type="string" calcext:value-type="string">
              <text:p>SEINFRA</text:p>
            </table:table-cell>
            <table:table-cell table:style-name="ce46" office:value-type="string" calcext:value-type="string">
              <text:p>Dispositivo de proteção contra surto - 175V - 40KA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4" calcext:value-type="float">
              <text:p>4,00</text:p>
            </table:table-cell>
            <table:table-cell table:style-name="ce79" office:value-type="float" office:value="106.63" calcext:value-type="float">
              <text:p>106,63</text:p>
            </table:table-cell>
            <table:table-cell table:style-name="ce82" table:formula="of:=[.H372]+([.H372]*[.$J$7])" office:value-type="float" office:value="133.2875" calcext:value-type="float">
              <text:p>133,29</text:p>
            </table:table-cell>
            <table:table-cell table:style-name="ce96" table:formula="of:=ROUND([.I372]*[.G372];2)" office:value-type="float" office:value="533.15" calcext:value-type="float">
              <text:p>533,15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20" table:number-columns-repeated="3"/>
            <table:table-cell table:style-name="ce46"/>
            <table:table-cell table:style-name="ce18"/>
            <table:table-cell table:style-name="ce79" table:number-columns-repeated="2"/>
            <table:table-cell table:style-name="ce82"/>
            <table:table-cell table:style-name="ce96"/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21" table:number-columns-repeated="3"/>
            <table:table-cell table:style-name="ce51" office:value-type="string" calcext:value-type="string">
              <text:p>ELETRODUTOS E ACESSÓRIOS</text:p>
            </table:table-cell>
            <table:table-cell table:style-name="ce31"/>
            <table:table-cell table:style-name="ce79" table:number-columns-repeated="2"/>
            <table:table-cell table:style-name="ce82"/>
            <table:table-cell table:style-name="ce96"/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20" office:value-type="string" calcext:value-type="string">
              <text:p>16.52</text:p>
            </table:table-cell>
            <table:table-cell table:style-name="ce20" office:value-type="float" office:value="91844" calcext:value-type="float">
              <text:p>91844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Eletroduto PVC flexível corrugado reforçado, (DN 3/4"), inclusive conexões</text:p>
            </table:table-cell>
            <table:table-cell table:style-name="ce20" office:value-type="string" calcext:value-type="string">
              <text:p>m</text:p>
            </table:table-cell>
            <table:table-cell table:style-name="ce79" office:value-type="float" office:value="887.5" calcext:value-type="float">
              <text:p>887,50</text:p>
            </table:table-cell>
            <table:table-cell table:style-name="ce79" office:value-type="float" office:value="5.1" calcext:value-type="float">
              <text:p>5,10</text:p>
            </table:table-cell>
            <table:table-cell table:style-name="ce82" table:formula="of:=[.H375]+([.H375]*[.$J$7])" office:value-type="float" office:value="6.375" calcext:value-type="float">
              <text:p>6,38</text:p>
            </table:table-cell>
            <table:table-cell table:style-name="ce96" table:formula="of:=ROUND([.I375]*[.G375];2)" office:value-type="float" office:value="5657.81" calcext:value-type="float">
              <text:p>5.657,81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20" office:value-type="string" calcext:value-type="string">
              <text:p>16.53</text:p>
            </table:table-cell>
            <table:table-cell table:style-name="ce20" office:value-type="float" office:value="91846" calcext:value-type="float">
              <text:p>91846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Eletroduto PVC flexível corrugado reforçado, (DN 1"), inclusive conexões</text:p>
            </table:table-cell>
            <table:table-cell table:style-name="ce20" office:value-type="string" calcext:value-type="string">
              <text:p>m</text:p>
            </table:table-cell>
            <table:table-cell table:style-name="ce79" office:value-type="float" office:value="104.6" calcext:value-type="float">
              <text:p>104,60</text:p>
            </table:table-cell>
            <table:table-cell table:style-name="ce79" office:value-type="float" office:value="6.94" calcext:value-type="float">
              <text:p>6,94</text:p>
            </table:table-cell>
            <table:table-cell table:style-name="ce82" table:formula="of:=[.H376]+([.H376]*[.$J$7])" office:value-type="float" office:value="8.675" calcext:value-type="float">
              <text:p>8,68</text:p>
            </table:table-cell>
            <table:table-cell table:style-name="ce96" table:formula="of:=ROUND([.I376]*[.G376];2)" office:value-type="float" office:value="907.41" calcext:value-type="float">
              <text:p>907,41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20" office:value-type="string" calcext:value-type="string">
              <text:p>16.54</text:p>
            </table:table-cell>
            <table:table-cell table:style-name="ce20" office:value-type="float" office:value="6597" calcext:value-type="float">
              <text:p>6597</text:p>
            </table:table-cell>
            <table:table-cell table:style-name="ce20" office:value-type="string" calcext:value-type="string">
              <text:p>ORSE</text:p>
            </table:table-cell>
            <table:table-cell table:style-name="ce46" office:value-type="string" calcext:value-type="string">
              <text:p>Eletroduto PVC flexível corrugado reforçado, (DN 1.1/2"), inclusive conexões</text:p>
            </table:table-cell>
            <table:table-cell table:style-name="ce20" office:value-type="string" calcext:value-type="string">
              <text:p>m</text:p>
            </table:table-cell>
            <table:table-cell table:style-name="ce79" office:value-type="float" office:value="276.2" calcext:value-type="float">
              <text:p>276,20</text:p>
            </table:table-cell>
            <table:table-cell table:style-name="ce79" office:value-type="float" office:value="6.9" calcext:value-type="float">
              <text:p>6,90</text:p>
            </table:table-cell>
            <table:table-cell table:style-name="ce82" table:formula="of:=[.H377]+([.H377]*[.$J$7])" office:value-type="float" office:value="8.625" calcext:value-type="float">
              <text:p>8,63</text:p>
            </table:table-cell>
            <table:table-cell table:style-name="ce96" table:formula="of:=ROUND([.I377]*[.G377];2)" office:value-type="float" office:value="2382.23" calcext:value-type="float">
              <text:p>2.382,23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20" office:value-type="string" calcext:value-type="string">
              <text:p>16.55</text:p>
            </table:table-cell>
            <table:table-cell table:style-name="ce20" office:value-type="float" office:value="2962" calcext:value-type="float">
              <text:p>2962</text:p>
            </table:table-cell>
            <table:table-cell table:style-name="ce20" office:value-type="string" calcext:value-type="string">
              <text:p>ORSE</text:p>
            </table:table-cell>
            <table:table-cell table:style-name="ce46" office:value-type="string" calcext:value-type="string">
              <text:p>Eletroduto PVC flexível corrugado reforçado, (DN 2"), inclusive conexões</text:p>
            </table:table-cell>
            <table:table-cell table:style-name="ce20" office:value-type="string" calcext:value-type="string">
              <text:p>m</text:p>
            </table:table-cell>
            <table:table-cell table:style-name="ce79" office:value-type="float" office:value="3" calcext:value-type="float">
              <text:p>3,00</text:p>
            </table:table-cell>
            <table:table-cell table:style-name="ce79" office:value-type="float" office:value="5.52" calcext:value-type="float">
              <text:p>5,52</text:p>
            </table:table-cell>
            <table:table-cell table:style-name="ce82" table:formula="of:=[.H378]+([.H378]*[.$J$7])" office:value-type="float" office:value="6.9" calcext:value-type="float">
              <text:p>6,90</text:p>
            </table:table-cell>
            <table:table-cell table:style-name="ce96" table:formula="of:=ROUND([.I378]*[.G378];2)" office:value-type="float" office:value="20.7" calcext:value-type="float">
              <text:p>20,70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20" office:value-type="string" calcext:value-type="string">
              <text:p>16.56</text:p>
            </table:table-cell>
            <table:table-cell table:style-name="ce20" office:value-type="float" office:value="2966" calcext:value-type="float">
              <text:p>2966</text:p>
            </table:table-cell>
            <table:table-cell table:style-name="ce20" office:value-type="string" calcext:value-type="string">
              <text:p>ORSE</text:p>
            </table:table-cell>
            <table:table-cell table:style-name="ce46" office:value-type="string" calcext:value-type="string">
              <text:p>Eletroduto PVC flexível corrugado reforçado, (DN 3"), inclusive conexões</text:p>
            </table:table-cell>
            <table:table-cell table:style-name="ce20" office:value-type="string" calcext:value-type="string">
              <text:p>m</text:p>
            </table:table-cell>
            <table:table-cell table:style-name="ce79" office:value-type="float" office:value="26" calcext:value-type="float">
              <text:p>26,00</text:p>
            </table:table-cell>
            <table:table-cell table:style-name="ce79" office:value-type="float" office:value="7.73" calcext:value-type="float">
              <text:p>7,73</text:p>
            </table:table-cell>
            <table:table-cell table:style-name="ce82" table:formula="of:=[.H379]+([.H379]*[.$J$7])" office:value-type="float" office:value="9.6625" calcext:value-type="float">
              <text:p>9,66</text:p>
            </table:table-cell>
            <table:table-cell table:style-name="ce96" table:formula="of:=ROUND([.I379]*[.G379];2)" office:value-type="float" office:value="251.23" calcext:value-type="float">
              <text:p>251,23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20" office:value-type="string" calcext:value-type="string">
              <text:p>16.57</text:p>
            </table:table-cell>
            <table:table-cell table:style-name="ce20" office:value-type="float" office:value="3454" calcext:value-type="float">
              <text:p>3454</text:p>
            </table:table-cell>
            <table:table-cell table:style-name="ce20" office:value-type="string" calcext:value-type="string">
              <text:p>ORSE</text:p>
            </table:table-cell>
            <table:table-cell table:style-name="ce46" office:value-type="string" calcext:value-type="string">
              <text:p>Eletroduto PVC flexível corrugado reforçado, (DN 4"), inclusive conexões</text:p>
            </table:table-cell>
            <table:table-cell table:style-name="ce20" office:value-type="string" calcext:value-type="string">
              <text:p>m</text:p>
            </table:table-cell>
            <table:table-cell table:style-name="ce79" office:value-type="float" office:value="40.4" calcext:value-type="float">
              <text:p>40,40</text:p>
            </table:table-cell>
            <table:table-cell table:style-name="ce79" office:value-type="float" office:value="42.37" calcext:value-type="float">
              <text:p>42,37</text:p>
            </table:table-cell>
            <table:table-cell table:style-name="ce82" table:formula="of:=[.H380]+([.H380]*[.$J$7])" office:value-type="float" office:value="52.9625" calcext:value-type="float">
              <text:p>52,96</text:p>
            </table:table-cell>
            <table:table-cell table:style-name="ce96" table:formula="of:=ROUND([.I380]*[.G380];2)" office:value-type="float" office:value="2139.69" calcext:value-type="float">
              <text:p>2.139,69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20" office:value-type="string" calcext:value-type="string">
              <text:p>16.58</text:p>
            </table:table-cell>
            <table:table-cell table:style-name="ce20" office:value-type="float" office:value="6566" calcext:value-type="float">
              <text:p>6566</text:p>
            </table:table-cell>
            <table:table-cell table:style-name="ce20" office:value-type="string" calcext:value-type="string">
              <text:p>ORSE</text:p>
            </table:table-cell>
            <table:table-cell table:style-name="ce46" office:value-type="string" calcext:value-type="string">
              <text:p>Eletroduto PVC flexível corrugado reforçado, (DN 5"), inclusive conexões</text:p>
            </table:table-cell>
            <table:table-cell table:style-name="ce20" office:value-type="string" calcext:value-type="string">
              <text:p>m</text:p>
            </table:table-cell>
            <table:table-cell table:style-name="ce79" office:value-type="float" office:value="21.8" calcext:value-type="float">
              <text:p>21,80</text:p>
            </table:table-cell>
            <table:table-cell table:style-name="ce79" office:value-type="float" office:value="60.37" calcext:value-type="float">
              <text:p>60,37</text:p>
            </table:table-cell>
            <table:table-cell table:style-name="ce82" table:formula="of:=[.H381]+([.H381]*[.$J$7])" office:value-type="float" office:value="75.4625" calcext:value-type="float">
              <text:p>75,46</text:p>
            </table:table-cell>
            <table:table-cell table:style-name="ce96" table:formula="of:=ROUND([.I381]*[.G381];2)" office:value-type="float" office:value="1645.08" calcext:value-type="float">
              <text:p>1.645,08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20" office:value-type="string" calcext:value-type="string">
              <text:p>16.59</text:p>
            </table:table-cell>
            <table:table-cell table:style-name="ce20" office:value-type="float" office:value="93009" calcext:value-type="float">
              <text:p>93009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Eletroduto PVC roscável, DN 2" – VARA 3M, inclusive conexões</text:p>
            </table:table-cell>
            <table:table-cell table:style-name="ce20" office:value-type="string" calcext:value-type="string">
              <text:p>m</text:p>
            </table:table-cell>
            <table:table-cell table:style-name="ce79" office:value-type="float" office:value="1" calcext:value-type="float">
              <text:p>1,00</text:p>
            </table:table-cell>
            <table:table-cell table:style-name="ce79" office:value-type="float" office:value="15.33" calcext:value-type="float">
              <text:p>15,33</text:p>
            </table:table-cell>
            <table:table-cell table:style-name="ce82" table:formula="of:=[.H382]+([.H382]*[.$J$7])" office:value-type="float" office:value="19.1625" calcext:value-type="float">
              <text:p>19,16</text:p>
            </table:table-cell>
            <table:table-cell table:style-name="ce96" table:formula="of:=ROUND([.I382]*[.G382];2)" office:value-type="float" office:value="19.16" calcext:value-type="float">
              <text:p>19,16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20" office:value-type="string" calcext:value-type="string">
              <text:p>16.60</text:p>
            </table:table-cell>
            <table:table-cell table:style-name="ce20" office:value-type="float" office:value="93010" calcext:value-type="float">
              <text:p>93010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Eletroduto PVC roscável, DN 2.1/2" – VARA 3M, inclusive conexões</text:p>
            </table:table-cell>
            <table:table-cell table:style-name="ce20" office:value-type="string" calcext:value-type="string">
              <text:p>m</text:p>
            </table:table-cell>
            <table:table-cell table:style-name="ce79" office:value-type="float" office:value="1" calcext:value-type="float">
              <text:p>1,00</text:p>
            </table:table-cell>
            <table:table-cell table:style-name="ce79" office:value-type="float" office:value="20.92" calcext:value-type="float">
              <text:p>20,92</text:p>
            </table:table-cell>
            <table:table-cell table:style-name="ce82" table:formula="of:=[.H383]+([.H383]*[.$J$7])" office:value-type="float" office:value="26.15" calcext:value-type="float">
              <text:p>26,15</text:p>
            </table:table-cell>
            <table:table-cell table:style-name="ce96" table:formula="of:=ROUND([.I383]*[.G383];2)" office:value-type="float" office:value="26.15" calcext:value-type="float">
              <text:p>26,15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20" office:value-type="string" calcext:value-type="string">
              <text:p>16.61</text:p>
            </table:table-cell>
            <table:table-cell table:style-name="ce20" office:value-type="float" office:value="91871" calcext:value-type="float">
              <text:p>91871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Eletroduto PVC roscável, DN 3/4” – VARA 3M, inclusive conexões</text:p>
            </table:table-cell>
            <table:table-cell table:style-name="ce20" office:value-type="string" calcext:value-type="string">
              <text:p>m</text:p>
            </table:table-cell>
            <table:table-cell table:style-name="ce79" office:value-type="float" office:value="2" calcext:value-type="float">
              <text:p>2,00</text:p>
            </table:table-cell>
            <table:table-cell table:style-name="ce79" office:value-type="float" office:value="9.71" calcext:value-type="float">
              <text:p>9,71</text:p>
            </table:table-cell>
            <table:table-cell table:style-name="ce82" table:formula="of:=[.H384]+([.H384]*[.$J$7])" office:value-type="float" office:value="12.1375" calcext:value-type="float">
              <text:p>12,14</text:p>
            </table:table-cell>
            <table:table-cell table:style-name="ce96" table:formula="of:=ROUND([.I384]*[.G384];2)" office:value-type="float" office:value="24.28" calcext:value-type="float">
              <text:p>24,28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20" office:value-type="string" calcext:value-type="string">
              <text:p>16.62</text:p>
            </table:table-cell>
            <table:table-cell table:style-name="ce20" office:value-type="float" office:value="12144" calcext:value-type="float">
              <text:p>12144</text:p>
            </table:table-cell>
            <table:table-cell table:style-name="ce20" office:value-type="string" calcext:value-type="string">
              <text:p>ORSE</text:p>
            </table:table-cell>
            <table:table-cell table:style-name="ce46" office:value-type="string" calcext:value-type="string">
              <text:p>Arruela Zamak – 2.1/2”</text:p>
            </table:table-cell>
            <table:table-cell table:style-name="ce20" office:value-type="string" calcext:value-type="string">
              <text:p>un</text:p>
            </table:table-cell>
            <table:table-cell table:style-name="ce79" office:value-type="float" office:value="2" calcext:value-type="float">
              <text:p>2,00</text:p>
            </table:table-cell>
            <table:table-cell table:style-name="ce79" office:value-type="float" office:value="2.82" calcext:value-type="float">
              <text:p>2,82</text:p>
            </table:table-cell>
            <table:table-cell table:style-name="ce82" table:formula="of:=[.H385]+([.H385]*[.$J$7])" office:value-type="float" office:value="3.525" calcext:value-type="float">
              <text:p>3,53</text:p>
            </table:table-cell>
            <table:table-cell table:style-name="ce96" table:formula="of:=ROUND([.I385]*[.G385];2)" office:value-type="float" office:value="7.05" calcext:value-type="float">
              <text:p>7,05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20" office:value-type="string" calcext:value-type="string">
              <text:p>16.63</text:p>
            </table:table-cell>
            <table:table-cell table:style-name="ce20" office:value-type="float" office:value="10365" calcext:value-type="float">
              <text:p>10365</text:p>
            </table:table-cell>
            <table:table-cell table:style-name="ce20" office:value-type="string" calcext:value-type="string">
              <text:p>ORSE</text:p>
            </table:table-cell>
            <table:table-cell table:style-name="ce46" office:value-type="string" calcext:value-type="string">
              <text:p>Arruela Zamak – 3/4”</text:p>
            </table:table-cell>
            <table:table-cell table:style-name="ce20" office:value-type="string" calcext:value-type="string">
              <text:p>un</text:p>
            </table:table-cell>
            <table:table-cell table:style-name="ce79" office:value-type="float" office:value="1" calcext:value-type="float">
              <text:p>1,00</text:p>
            </table:table-cell>
            <table:table-cell table:style-name="ce79" office:value-type="float" office:value="0.2" calcext:value-type="float">
              <text:p>0,20</text:p>
            </table:table-cell>
            <table:table-cell table:style-name="ce82" table:formula="of:=[.H386]+([.H386]*[.$J$7])" office:value-type="float" office:value="0.25" calcext:value-type="float">
              <text:p>0,25</text:p>
            </table:table-cell>
            <table:table-cell table:style-name="ce96" table:formula="of:=ROUND([.I386]*[.G386];2)" office:value-type="float" office:value="0.25" calcext:value-type="float">
              <text:p>0,25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20" office:value-type="string" calcext:value-type="string">
              <text:p>16.64</text:p>
            </table:table-cell>
            <table:table-cell table:style-name="ce20" office:value-type="float" office:value="327" calcext:value-type="float">
              <text:p>327</text:p>
            </table:table-cell>
            <table:table-cell table:style-name="ce20" office:value-type="string" calcext:value-type="string">
              <text:p>ORSE</text:p>
            </table:table-cell>
            <table:table-cell table:style-name="ce46" office:value-type="string" calcext:value-type="string">
              <text:p>Bucha Zamak – 2.1/2”</text:p>
            </table:table-cell>
            <table:table-cell table:style-name="ce20" office:value-type="string" calcext:value-type="string">
              <text:p>un</text:p>
            </table:table-cell>
            <table:table-cell table:style-name="ce79" office:value-type="float" office:value="2" calcext:value-type="float">
              <text:p>2,00</text:p>
            </table:table-cell>
            <table:table-cell table:style-name="ce79" office:value-type="float" office:value="1.28" calcext:value-type="float">
              <text:p>1,28</text:p>
            </table:table-cell>
            <table:table-cell table:style-name="ce82" table:formula="of:=[.H387]+([.H387]*[.$J$7])" office:value-type="float" office:value="1.6" calcext:value-type="float">
              <text:p>1,60</text:p>
            </table:table-cell>
            <table:table-cell table:style-name="ce96" table:formula="of:=ROUND([.I387]*[.G387];2)" office:value-type="float" office:value="3.2" calcext:value-type="float">
              <text:p>3,20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20" office:value-type="string" calcext:value-type="string">
              <text:p>16.65</text:p>
            </table:table-cell>
            <table:table-cell table:style-name="ce20" office:value-type="float" office:value="10363" calcext:value-type="float">
              <text:p>10363</text:p>
            </table:table-cell>
            <table:table-cell table:style-name="ce20" office:value-type="string" calcext:value-type="string">
              <text:p>ORSE</text:p>
            </table:table-cell>
            <table:table-cell table:style-name="ce46" office:value-type="string" calcext:value-type="string">
              <text:p>Bucha Zamak – 3/4”</text:p>
            </table:table-cell>
            <table:table-cell table:style-name="ce20" office:value-type="string" calcext:value-type="string">
              <text:p>un</text:p>
            </table:table-cell>
            <table:table-cell table:style-name="ce79" office:value-type="float" office:value="1" calcext:value-type="float">
              <text:p>1,00</text:p>
            </table:table-cell>
            <table:table-cell table:style-name="ce79" office:value-type="float" office:value="0.31" calcext:value-type="float">
              <text:p>0,31</text:p>
            </table:table-cell>
            <table:table-cell table:style-name="ce82" table:formula="of:=[.H388]+([.H388]*[.$J$7])" office:value-type="float" office:value="0.3875" calcext:value-type="float">
              <text:p>0,39</text:p>
            </table:table-cell>
            <table:table-cell table:style-name="ce96" table:formula="of:=ROUND([.I388]*[.G388];2)" office:value-type="float" office:value="0.39" calcext:value-type="float">
              <text:p>0,39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20" office:value-type="string" calcext:value-type="string">
              <text:p>16.66</text:p>
            </table:table-cell>
            <table:table-cell table:style-name="ce20" office:value-type="string" calcext:value-type="string">
              <text:p>C4762</text:p>
            </table:table-cell>
            <table:table-cell table:style-name="ce20" office:value-type="string" calcext:value-type="string">
              <text:p>SEINFRA</text:p>
            </table:table-cell>
            <table:table-cell table:style-name="ce46" office:value-type="string" calcext:value-type="string">
              <text:p>Caixa PVC – 4x2”</text:p>
            </table:table-cell>
            <table:table-cell table:style-name="ce20" office:value-type="string" calcext:value-type="string">
              <text:p>un</text:p>
            </table:table-cell>
            <table:table-cell table:style-name="ce79" office:value-type="float" office:value="244" calcext:value-type="float">
              <text:p>244,00</text:p>
            </table:table-cell>
            <table:table-cell table:style-name="ce79" office:value-type="float" office:value="5.95" calcext:value-type="float">
              <text:p>5,95</text:p>
            </table:table-cell>
            <table:table-cell table:style-name="ce82" table:formula="of:=[.H389]+([.H389]*[.$J$7])" office:value-type="float" office:value="7.4375" calcext:value-type="float">
              <text:p>7,44</text:p>
            </table:table-cell>
            <table:table-cell table:style-name="ce96" table:formula="of:=ROUND([.I389]*[.G389];2)" office:value-type="float" office:value="1814.75" calcext:value-type="float">
              <text:p>1.814,75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20" office:value-type="string" calcext:value-type="string">
              <text:p>16.67</text:p>
            </table:table-cell>
            <table:table-cell table:style-name="ce20" office:value-type="string" calcext:value-type="string">
              <text:p>C4761</text:p>
            </table:table-cell>
            <table:table-cell table:style-name="ce20" office:value-type="string" calcext:value-type="string">
              <text:p>SEINFRA</text:p>
            </table:table-cell>
            <table:table-cell table:style-name="ce46" office:value-type="string" calcext:value-type="string">
              <text:p>Caixa PVC – 4x4”</text:p>
            </table:table-cell>
            <table:table-cell table:style-name="ce20" office:value-type="string" calcext:value-type="string">
              <text:p>un</text:p>
            </table:table-cell>
            <table:table-cell table:style-name="ce79" office:value-type="float" office:value="1" calcext:value-type="float">
              <text:p>1,00</text:p>
            </table:table-cell>
            <table:table-cell table:style-name="ce79" office:value-type="float" office:value="7.01" calcext:value-type="float">
              <text:p>7,01</text:p>
            </table:table-cell>
            <table:table-cell table:style-name="ce82" table:formula="of:=[.H390]+([.H390]*[.$J$7])" office:value-type="float" office:value="8.7625" calcext:value-type="float">
              <text:p>8,76</text:p>
            </table:table-cell>
            <table:table-cell table:style-name="ce96" table:formula="of:=ROUND([.I390]*[.G390];2)" office:value-type="float" office:value="8.76" calcext:value-type="float">
              <text:p>8,76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20" office:value-type="string" calcext:value-type="string">
              <text:p>16.68</text:p>
            </table:table-cell>
            <table:table-cell table:style-name="ce20" office:value-type="float" office:value="10569" calcext:value-type="float">
              <text:p>10569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Caixa PVC Octogonal – 3x3”</text:p>
            </table:table-cell>
            <table:table-cell table:style-name="ce20" office:value-type="string" calcext:value-type="string">
              <text:p>un</text:p>
            </table:table-cell>
            <table:table-cell table:style-name="ce79" office:value-type="float" office:value="147" calcext:value-type="float">
              <text:p>147,00</text:p>
            </table:table-cell>
            <table:table-cell table:style-name="ce79" office:value-type="float" office:value="2.28" calcext:value-type="float">
              <text:p>2,28</text:p>
            </table:table-cell>
            <table:table-cell table:style-name="ce82" table:formula="of:=[.H391]+([.H391]*[.$J$7])" office:value-type="float" office:value="2.85" calcext:value-type="float">
              <text:p>2,85</text:p>
            </table:table-cell>
            <table:table-cell table:style-name="ce96" table:formula="of:=ROUND([.I391]*[.G391];2)" office:value-type="float" office:value="418.95" calcext:value-type="float">
              <text:p>418,95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20" office:value-type="string" calcext:value-type="string">
              <text:p>16.69</text:p>
            </table:table-cell>
            <table:table-cell table:style-name="ce20" office:value-type="string" calcext:value-type="string">
              <text:p>C1025</text:p>
            </table:table-cell>
            <table:table-cell table:style-name="ce20" office:value-type="string" calcext:value-type="string">
              <text:p>SEINFRA</text:p>
            </table:table-cell>
            <table:table-cell table:style-name="ce46" office:value-type="string" calcext:value-type="string">
              <text:p>Curva 90º PVC Longa Rosca – 2.1/2”</text:p>
            </table:table-cell>
            <table:table-cell table:style-name="ce20" office:value-type="string" calcext:value-type="string">
              <text:p>un</text:p>
            </table:table-cell>
            <table:table-cell table:style-name="ce79" office:value-type="float" office:value="1" calcext:value-type="float">
              <text:p>1,00</text:p>
            </table:table-cell>
            <table:table-cell table:style-name="ce79" office:value-type="float" office:value="34.55" calcext:value-type="float">
              <text:p>34,55</text:p>
            </table:table-cell>
            <table:table-cell table:style-name="ce82" table:formula="of:=[.H392]+([.H392]*[.$J$7])" office:value-type="float" office:value="43.1875" calcext:value-type="float">
              <text:p>43,19</text:p>
            </table:table-cell>
            <table:table-cell table:style-name="ce96" table:formula="of:=ROUND([.I392]*[.G392];2)" office:value-type="float" office:value="43.19" calcext:value-type="float">
              <text:p>43,19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20" office:value-type="string" calcext:value-type="string">
              <text:p>16.70</text:p>
            </table:table-cell>
            <table:table-cell table:style-name="ce20" office:value-type="float" office:value="93015" calcext:value-type="float">
              <text:p>93015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Luva PVC Rosca – 2.1/2”</text:p>
            </table:table-cell>
            <table:table-cell table:style-name="ce20" office:value-type="string" calcext:value-type="string">
              <text:p>un</text:p>
            </table:table-cell>
            <table:table-cell table:style-name="ce79" office:value-type="float" office:value="1" calcext:value-type="float">
              <text:p>1,00</text:p>
            </table:table-cell>
            <table:table-cell table:style-name="ce79" office:value-type="float" office:value="20.9" calcext:value-type="float">
              <text:p>20,90</text:p>
            </table:table-cell>
            <table:table-cell table:style-name="ce82" table:formula="of:=[.H393]+([.H393]*[.$J$7])" office:value-type="float" office:value="26.125" calcext:value-type="float">
              <text:p>26,13</text:p>
            </table:table-cell>
            <table:table-cell table:style-name="ce96" table:formula="of:=ROUND([.I393]*[.G393];2)" office:value-type="float" office:value="26.13" calcext:value-type="float">
              <text:p>26,13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20" office:value-type="string" calcext:value-type="string">
              <text:p>16.71</text:p>
            </table:table-cell>
            <table:table-cell table:style-name="ce20" office:value-type="float" office:value="2643" calcext:value-type="float">
              <text:p>2643</text:p>
            </table:table-cell>
            <table:table-cell table:style-name="ce20" office:value-type="string" calcext:value-type="string">
              <text:p>ORSE</text:p>
            </table:table-cell>
            <table:table-cell table:style-name="ce46" office:value-type="string" calcext:value-type="string">
              <text:p>Fita Isolante Autofusão</text:p>
            </table:table-cell>
            <table:table-cell table:style-name="ce20" office:value-type="string" calcext:value-type="string">
              <text:p>un</text:p>
            </table:table-cell>
            <table:table-cell table:style-name="ce79" office:value-type="float" office:value="1" calcext:value-type="float">
              <text:p>1,00</text:p>
            </table:table-cell>
            <table:table-cell table:style-name="ce79" office:value-type="float" office:value="11" calcext:value-type="float">
              <text:p>11,00</text:p>
            </table:table-cell>
            <table:table-cell table:style-name="ce82" table:formula="of:=[.H394]+([.H394]*[.$J$7])" office:value-type="float" office:value="13.75" calcext:value-type="float">
              <text:p>13,75</text:p>
            </table:table-cell>
            <table:table-cell table:style-name="ce96" table:formula="of:=ROUND([.I394]*[.G394];2)" office:value-type="float" office:value="13.75" calcext:value-type="float">
              <text:p>13,75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20" office:value-type="string" calcext:value-type="string">
              <text:p>16.72</text:p>
            </table:table-cell>
            <table:table-cell table:style-name="ce20" office:value-type="float" office:value="12430" calcext:value-type="float">
              <text:p>12430</text:p>
            </table:table-cell>
            <table:table-cell table:style-name="ce20" office:value-type="string" calcext:value-type="string">
              <text:p>ORSE</text:p>
            </table:table-cell>
            <table:table-cell table:style-name="ce46" office:value-type="string" calcext:value-type="string">
              <text:p>Arruela de Pressão Galvanizada – 1/4”</text:p>
            </table:table-cell>
            <table:table-cell table:style-name="ce20" office:value-type="string" calcext:value-type="string">
              <text:p>un</text:p>
            </table:table-cell>
            <table:table-cell table:style-name="ce79" office:value-type="float" office:value="4" calcext:value-type="float">
              <text:p>4,00</text:p>
            </table:table-cell>
            <table:table-cell table:style-name="ce79" office:value-type="float" office:value="0.22" calcext:value-type="float">
              <text:p>0,22</text:p>
            </table:table-cell>
            <table:table-cell table:style-name="ce82" table:formula="of:=[.H395]+([.H395]*[.$J$7])" office:value-type="float" office:value="0.275" calcext:value-type="float">
              <text:p>0,28</text:p>
            </table:table-cell>
            <table:table-cell table:style-name="ce96" table:formula="of:=ROUND([.I395]*[.G395];2)" office:value-type="float" office:value="1.1" calcext:value-type="float">
              <text:p>1,10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20" office:value-type="string" calcext:value-type="string">
              <text:p>16.73</text:p>
            </table:table-cell>
            <table:table-cell table:style-name="ce20" office:value-type="float" office:value="2664" calcext:value-type="float">
              <text:p>2664</text:p>
            </table:table-cell>
            <table:table-cell table:style-name="ce20" office:value-type="string" calcext:value-type="string">
              <text:p>ORSE</text:p>
            </table:table-cell>
            <table:table-cell table:style-name="ce46" office:value-type="string" calcext:value-type="string">
              <text:p>Bucha de Nylon – S6</text:p>
            </table:table-cell>
            <table:table-cell table:style-name="ce20" office:value-type="string" calcext:value-type="string">
              <text:p>un</text:p>
            </table:table-cell>
            <table:table-cell table:style-name="ce79" office:value-type="float" office:value="4" calcext:value-type="float">
              <text:p>4,00</text:p>
            </table:table-cell>
            <table:table-cell table:style-name="ce79" office:value-type="float" office:value="0.05" calcext:value-type="float">
              <text:p>0,05</text:p>
            </table:table-cell>
            <table:table-cell table:style-name="ce82" table:formula="of:=[.H396]+([.H396]*[.$J$7])" office:value-type="float" office:value="0.0625" calcext:value-type="float">
              <text:p>0,06</text:p>
            </table:table-cell>
            <table:table-cell table:style-name="ce96" table:formula="of:=ROUND([.I396]*[.G396];2)" office:value-type="float" office:value="0.25" calcext:value-type="float">
              <text:p>0,25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20" office:value-type="string" calcext:value-type="string">
              <text:p>16.74</text:p>
            </table:table-cell>
            <table:table-cell table:style-name="ce20" office:value-type="float" office:value="6903" calcext:value-type="float">
              <text:p>6903</text:p>
            </table:table-cell>
            <table:table-cell table:style-name="ce20" office:value-type="string" calcext:value-type="string">
              <text:p>ORSE</text:p>
            </table:table-cell>
            <table:table-cell table:style-name="ce46" office:value-type="string" calcext:value-type="string">
              <text:p>Parafuso Fenda Galvanizada Cab. Panela – 4,8x45mm <text:s/>Autoatarrachante</text:p>
            </table:table-cell>
            <table:table-cell table:style-name="ce20" office:value-type="string" calcext:value-type="string">
              <text:p>un</text:p>
            </table:table-cell>
            <table:table-cell table:style-name="ce79" office:value-type="float" office:value="4" calcext:value-type="float">
              <text:p>4,00</text:p>
            </table:table-cell>
            <table:table-cell table:style-name="ce79" office:value-type="float" office:value="0.36" calcext:value-type="float">
              <text:p>0,36</text:p>
            </table:table-cell>
            <table:table-cell table:style-name="ce82" table:formula="of:=[.H397]+([.H397]*[.$J$7])" office:value-type="float" office:value="0.45" calcext:value-type="float">
              <text:p>0,45</text:p>
            </table:table-cell>
            <table:table-cell table:style-name="ce96" table:formula="of:=ROUND([.I397]*[.G397];2)" office:value-type="float" office:value="1.8" calcext:value-type="float">
              <text:p>1,80 </text:p>
            </table:table-cell>
            <table:table-cell/>
            <table:table-cell table:style-name="ce144" table:number-columns-repeated="1013"/>
          </table:table-row>
          <table:table-row table:style-name="ro27">
            <table:table-cell table:style-name="ce5"/>
            <table:table-cell table:style-name="ce20" office:value-type="string" calcext:value-type="string">
              <text:p>16.75</text:p>
            </table:table-cell>
            <table:table-cell table:style-name="ce20" office:value-type="float" office:value="83446" calcext:value-type="float">
              <text:p>83446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Caixa de Passagem (Embutir) 300x300x300mm em alvenaria com tampa de ferro fundido tipo leve</text:p>
            </table:table-cell>
            <table:table-cell table:style-name="ce20" office:value-type="string" calcext:value-type="string">
              <text:p>un</text:p>
            </table:table-cell>
            <table:table-cell table:style-name="ce79" office:value-type="float" office:value="13" calcext:value-type="float">
              <text:p>13,00</text:p>
            </table:table-cell>
            <table:table-cell table:style-name="ce79" office:value-type="float" office:value="158.08" calcext:value-type="float">
              <text:p>158,08</text:p>
            </table:table-cell>
            <table:table-cell table:style-name="ce82" table:formula="of:=[.H398]+([.H398]*[.$J$7])" office:value-type="float" office:value="197.6" calcext:value-type="float">
              <text:p>197,60</text:p>
            </table:table-cell>
            <table:table-cell table:style-name="ce96" table:formula="of:=ROUND([.I398]*[.G398];2)" office:value-type="float" office:value="2568.8" calcext:value-type="float">
              <text:p>2.568,80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20" office:value-type="string" calcext:value-type="string">
              <text:p>16.76</text:p>
            </table:table-cell>
            <table:table-cell table:style-name="ce20" office:value-type="float" office:value="83366" calcext:value-type="float">
              <text:p>83366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Caixa de Passagem (Sobrepor) – Aço Pintada (ref, Cemar) – 102x102x82mm</text:p>
            </table:table-cell>
            <table:table-cell table:style-name="ce20" office:value-type="string" calcext:value-type="string">
              <text:p>un</text:p>
            </table:table-cell>
            <table:table-cell table:style-name="ce79" office:value-type="float" office:value="1" calcext:value-type="float">
              <text:p>1,00</text:p>
            </table:table-cell>
            <table:table-cell table:style-name="ce79" office:value-type="float" office:value="65.06" calcext:value-type="float">
              <text:p>65,06</text:p>
            </table:table-cell>
            <table:table-cell table:style-name="ce82" table:formula="of:=[.H399]+([.H399]*[.$J$7])" office:value-type="float" office:value="81.325" calcext:value-type="float">
              <text:p>81,33</text:p>
            </table:table-cell>
            <table:table-cell table:style-name="ce96" table:formula="of:=ROUND([.I399]*[.G399];2)" office:value-type="float" office:value="81.33" calcext:value-type="float">
              <text:p>81,33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20" table:number-columns-repeated="3"/>
            <table:table-cell table:style-name="ce46"/>
            <table:table-cell table:style-name="ce20"/>
            <table:table-cell table:style-name="ce79" table:number-columns-repeated="2"/>
            <table:table-cell table:style-name="ce82"/>
            <table:table-cell table:style-name="ce96"/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21" table:number-columns-repeated="3"/>
            <table:table-cell table:style-name="ce51" office:value-type="string" calcext:value-type="string">
              <text:p>CABOS E FIOS (CONDUTORES)</text:p>
            </table:table-cell>
            <table:table-cell table:style-name="ce53"/>
            <table:table-cell table:style-name="ce79" table:number-columns-repeated="2"/>
            <table:table-cell table:style-name="ce82"/>
            <table:table-cell table:style-name="ce96"/>
            <table:table-cell table:number-columns-repeated="1014"/>
          </table:table-row>
          <table:table-row table:style-name="ro28">
            <table:table-cell table:style-name="ce5"/>
            <table:table-cell table:style-name="ce21" table:number-columns-repeated="3"/>
            <table:table-cell table:style-name="ce46" office:value-type="string" calcext:value-type="string">
              <text:p>Condutor de cobre unipolar, isolação em PVC – 0,6/1kV (ref. Cobrecom Cobrenax), flexível, com as seguintes seções nominais:</text:p>
            </table:table-cell>
            <table:table-cell table:style-name="ce53"/>
            <table:table-cell table:style-name="ce79" table:number-columns-repeated="2"/>
            <table:table-cell table:style-name="ce82"/>
            <table:table-cell table:style-name="ce96"/>
            <table:table-cell table:number-columns-repeated="1014"/>
          </table:table-row>
          <table:table-row table:style-name="ro2">
            <table:table-cell table:style-name="ce5"/>
            <table:table-cell table:style-name="ce20" office:value-type="string" calcext:value-type="string">
              <text:p>16.77</text:p>
            </table:table-cell>
            <table:table-cell table:style-name="ce20" office:value-type="float" office:value="91935" calcext:value-type="float">
              <text:p>91935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#16 mm²</text:p>
            </table:table-cell>
            <table:table-cell table:style-name="ce20" office:value-type="string" calcext:value-type="string">
              <text:p>m</text:p>
            </table:table-cell>
            <table:table-cell table:style-name="ce79" office:value-type="float" office:value="200.2" calcext:value-type="float">
              <text:p>200,20</text:p>
            </table:table-cell>
            <table:table-cell table:style-name="ce79" office:value-type="float" office:value="14.27" calcext:value-type="float">
              <text:p>14,27</text:p>
            </table:table-cell>
            <table:table-cell table:style-name="ce82" table:formula="of:=[.H403]+([.H403]*[.$J$7])" office:value-type="float" office:value="17.8375" calcext:value-type="float">
              <text:p>17,84</text:p>
            </table:table-cell>
            <table:table-cell table:style-name="ce96" table:formula="of:=ROUND([.I403]*[.G403];2)" office:value-type="float" office:value="3571.07" calcext:value-type="float">
              <text:p>3.571,07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20" office:value-type="string" calcext:value-type="string">
              <text:p>16.78</text:p>
            </table:table-cell>
            <table:table-cell table:style-name="ce20" office:value-type="float" office:value="91927" calcext:value-type="float">
              <text:p>91927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#2,5 mm²</text:p>
            </table:table-cell>
            <table:table-cell table:style-name="ce20" office:value-type="string" calcext:value-type="string">
              <text:p>m</text:p>
            </table:table-cell>
            <table:table-cell table:style-name="ce79" office:value-type="float" office:value="2.2" calcext:value-type="float">
              <text:p>2,20</text:p>
            </table:table-cell>
            <table:table-cell table:style-name="ce79" office:value-type="float" office:value="3.23" calcext:value-type="float">
              <text:p>3,23</text:p>
            </table:table-cell>
            <table:table-cell table:style-name="ce82" table:formula="of:=[.H404]+([.H404]*[.$J$7])" office:value-type="float" office:value="4.0375" calcext:value-type="float">
              <text:p>4,04</text:p>
            </table:table-cell>
            <table:table-cell table:style-name="ce96" table:formula="of:=ROUND([.I404]*[.G404];2)" office:value-type="float" office:value="8.88" calcext:value-type="float">
              <text:p>8,88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20" office:value-type="string" calcext:value-type="string">
              <text:p>16.79</text:p>
            </table:table-cell>
            <table:table-cell table:style-name="ce20" office:value-type="float" office:value="92984" calcext:value-type="float">
              <text:p>92984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#25 mm²</text:p>
            </table:table-cell>
            <table:table-cell table:style-name="ce20" office:value-type="string" calcext:value-type="string">
              <text:p>m</text:p>
            </table:table-cell>
            <table:table-cell table:style-name="ce79" office:value-type="float" office:value="205" calcext:value-type="float">
              <text:p>205,00</text:p>
            </table:table-cell>
            <table:table-cell table:style-name="ce79" office:value-type="float" office:value="14.88" calcext:value-type="float">
              <text:p>14,88</text:p>
            </table:table-cell>
            <table:table-cell table:style-name="ce82" table:formula="of:=[.H405]+([.H405]*[.$J$7])" office:value-type="float" office:value="18.6" calcext:value-type="float">
              <text:p>18,60</text:p>
            </table:table-cell>
            <table:table-cell table:style-name="ce96" table:formula="of:=ROUND([.I405]*[.G405];2)" office:value-type="float" office:value="3813" calcext:value-type="float">
              <text:p>3.813,00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20" office:value-type="string" calcext:value-type="string">
              <text:p>16.80</text:p>
            </table:table-cell>
            <table:table-cell table:style-name="ce20" office:value-type="float" office:value="92986" calcext:value-type="float">
              <text:p>92986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#35 mm²</text:p>
            </table:table-cell>
            <table:table-cell table:style-name="ce20" office:value-type="string" calcext:value-type="string">
              <text:p>m</text:p>
            </table:table-cell>
            <table:table-cell table:style-name="ce79" office:value-type="float" office:value="78.7" calcext:value-type="float">
              <text:p>78,70</text:p>
            </table:table-cell>
            <table:table-cell table:style-name="ce79" office:value-type="float" office:value="19.87" calcext:value-type="float">
              <text:p>19,87</text:p>
            </table:table-cell>
            <table:table-cell table:style-name="ce82" table:formula="of:=[.H406]+([.H406]*[.$J$7])" office:value-type="float" office:value="24.8375" calcext:value-type="float">
              <text:p>24,84</text:p>
            </table:table-cell>
            <table:table-cell table:style-name="ce96" table:formula="of:=ROUND([.I406]*[.G406];2)" office:value-type="float" office:value="1954.71" calcext:value-type="float">
              <text:p>1.954,71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20" office:value-type="string" calcext:value-type="string">
              <text:p>16.81</text:p>
            </table:table-cell>
            <table:table-cell table:style-name="ce20" office:value-type="float" office:value="92988" calcext:value-type="float">
              <text:p>92988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#50 mm²</text:p>
            </table:table-cell>
            <table:table-cell table:style-name="ce20" office:value-type="string" calcext:value-type="string">
              <text:p>m</text:p>
            </table:table-cell>
            <table:table-cell table:style-name="ce79" office:value-type="float" office:value="23.7" calcext:value-type="float">
              <text:p>23,70</text:p>
            </table:table-cell>
            <table:table-cell table:style-name="ce79" office:value-type="float" office:value="27.59" calcext:value-type="float">
              <text:p>27,59</text:p>
            </table:table-cell>
            <table:table-cell table:style-name="ce82" table:formula="of:=[.H407]+([.H407]*[.$J$7])" office:value-type="float" office:value="34.4875" calcext:value-type="float">
              <text:p>34,49</text:p>
            </table:table-cell>
            <table:table-cell table:style-name="ce96" table:formula="of:=ROUND([.I407]*[.G407];2)" office:value-type="float" office:value="817.35" calcext:value-type="float">
              <text:p>817,35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20" office:value-type="string" calcext:value-type="string">
              <text:p>16.82</text:p>
            </table:table-cell>
            <table:table-cell table:style-name="ce20" office:value-type="float" office:value="92990" calcext:value-type="float">
              <text:p>92990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#70 mm²</text:p>
            </table:table-cell>
            <table:table-cell table:style-name="ce20" office:value-type="string" calcext:value-type="string">
              <text:p>m</text:p>
            </table:table-cell>
            <table:table-cell table:style-name="ce79" office:value-type="float" office:value="314.7" calcext:value-type="float">
              <text:p>314,70</text:p>
            </table:table-cell>
            <table:table-cell table:style-name="ce79" office:value-type="float" office:value="37.54" calcext:value-type="float">
              <text:p>37,54</text:p>
            </table:table-cell>
            <table:table-cell table:style-name="ce82" table:formula="of:=[.H408]+([.H408]*[.$J$7])" office:value-type="float" office:value="46.925" calcext:value-type="float">
              <text:p>46,93</text:p>
            </table:table-cell>
            <table:table-cell table:style-name="ce96" table:formula="of:=ROUND([.I408]*[.G408];2)" office:value-type="float" office:value="14767.3" calcext:value-type="float">
              <text:p>14.767,30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20" office:value-type="string" calcext:value-type="string">
              <text:p>16.83</text:p>
            </table:table-cell>
            <table:table-cell table:style-name="ce20" office:value-type="float" office:value="92992" calcext:value-type="float">
              <text:p>92992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#90 mm²</text:p>
            </table:table-cell>
            <table:table-cell table:style-name="ce20" office:value-type="string" calcext:value-type="string">
              <text:p>m</text:p>
            </table:table-cell>
            <table:table-cell table:style-name="ce79" office:value-type="float" office:value="94.8" calcext:value-type="float">
              <text:p>94,80</text:p>
            </table:table-cell>
            <table:table-cell table:style-name="ce79" office:value-type="float" office:value="49.37" calcext:value-type="float">
              <text:p>49,37</text:p>
            </table:table-cell>
            <table:table-cell table:style-name="ce82" table:formula="of:=[.H409]+([.H409]*[.$J$7])" office:value-type="float" office:value="61.7125" calcext:value-type="float">
              <text:p>61,71</text:p>
            </table:table-cell>
            <table:table-cell table:style-name="ce96" table:formula="of:=ROUND([.I409]*[.G409];2)" office:value-type="float" office:value="5850.35" calcext:value-type="float">
              <text:p>5.850,35 </text:p>
            </table:table-cell>
            <table:table-cell table:number-columns-repeated="1014"/>
          </table:table-row>
          <table:table-row table:style-name="ro29">
            <table:table-cell table:style-name="ce5"/>
            <table:table-cell table:style-name="ce20"/>
            <table:table-cell table:style-name="ce21" table:number-columns-repeated="2"/>
            <table:table-cell table:style-name="ce46" office:value-type="string" calcext:value-type="string">
              <text:p>Condutor de cobre unipolar, isolação em PVC – 450/750V (ref. Inbrac Inbranil Antichama), com as seguintes seções nominais:</text:p>
            </table:table-cell>
            <table:table-cell table:style-name="ce18"/>
            <table:table-cell table:style-name="ce79" table:number-columns-repeated="2"/>
            <table:table-cell table:style-name="ce82"/>
            <table:table-cell table:style-name="ce96"/>
            <table:table-cell table:number-columns-repeated="1014"/>
          </table:table-row>
          <table:table-row table:style-name="ro30">
            <table:table-cell table:style-name="ce5"/>
            <table:table-cell table:style-name="ce20" office:value-type="string" calcext:value-type="string">
              <text:p>16.84</text:p>
            </table:table-cell>
            <table:table-cell table:style-name="ce20" office:value-type="float" office:value="91924" calcext:value-type="float">
              <text:p>91924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#1,5 mm²</text:p>
            </table:table-cell>
            <table:table-cell table:style-name="ce20" office:value-type="string" calcext:value-type="string">
              <text:p>m</text:p>
            </table:table-cell>
            <table:table-cell table:style-name="ce79" office:value-type="float" office:value="239.2" calcext:value-type="float">
              <text:p>239,20</text:p>
            </table:table-cell>
            <table:table-cell table:style-name="ce79" office:value-type="float" office:value="1.81" calcext:value-type="float">
              <text:p>1,81</text:p>
            </table:table-cell>
            <table:table-cell table:style-name="ce82" table:formula="of:=[.H411]+([.H411]*[.$J$7])" office:value-type="float" office:value="2.2625" calcext:value-type="float">
              <text:p>2,26</text:p>
            </table:table-cell>
            <table:table-cell table:style-name="ce96" table:formula="of:=ROUND([.I411]*[.G411];2)" office:value-type="float" office:value="541.19" calcext:value-type="float">
              <text:p>541,19 </text:p>
            </table:table-cell>
            <table:table-cell table:number-columns-repeated="1014"/>
          </table:table-row>
          <table:table-row table:style-name="ro30">
            <table:table-cell table:style-name="ce5"/>
            <table:table-cell table:style-name="ce20" office:value-type="string" calcext:value-type="string">
              <text:p>16.85</text:p>
            </table:table-cell>
            <table:table-cell table:style-name="ce20" office:value-type="float" office:value="91932" calcext:value-type="float">
              <text:p>91932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#10 mm²</text:p>
            </table:table-cell>
            <table:table-cell table:style-name="ce20" office:value-type="string" calcext:value-type="string">
              <text:p>m</text:p>
            </table:table-cell>
            <table:table-cell table:style-name="ce79" office:value-type="float" office:value="854.1" calcext:value-type="float">
              <text:p>854,10</text:p>
            </table:table-cell>
            <table:table-cell table:style-name="ce79" office:value-type="float" office:value="8.9" calcext:value-type="float">
              <text:p>8,90</text:p>
            </table:table-cell>
            <table:table-cell table:style-name="ce82" table:formula="of:=[.H412]+([.H412]*[.$J$7])" office:value-type="float" office:value="11.125" calcext:value-type="float">
              <text:p>11,13</text:p>
            </table:table-cell>
            <table:table-cell table:style-name="ce96" table:formula="of:=ROUND([.I412]*[.G412];2)" office:value-type="float" office:value="9501.86" calcext:value-type="float">
              <text:p>9.501,86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20" office:value-type="string" calcext:value-type="string">
              <text:p>16.86</text:p>
            </table:table-cell>
            <table:table-cell table:style-name="ce20" office:value-type="float" office:value="91926" calcext:value-type="float">
              <text:p>91926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#2,5 mm²</text:p>
            </table:table-cell>
            <table:table-cell table:style-name="ce20" office:value-type="string" calcext:value-type="string">
              <text:p>m</text:p>
            </table:table-cell>
            <table:table-cell table:style-name="ce79" office:value-type="float" office:value="1407.5" calcext:value-type="float">
              <text:p>1407,50</text:p>
            </table:table-cell>
            <table:table-cell table:style-name="ce79" office:value-type="float" office:value="2.6" calcext:value-type="float">
              <text:p>2,60</text:p>
            </table:table-cell>
            <table:table-cell table:style-name="ce82" table:formula="of:=[.H413]+([.H413]*[.$J$7])" office:value-type="float" office:value="3.25" calcext:value-type="float">
              <text:p>3,25</text:p>
            </table:table-cell>
            <table:table-cell table:style-name="ce96" table:formula="of:=ROUND([.I413]*[.G413];2)" office:value-type="float" office:value="4574.38" calcext:value-type="float">
              <text:p>4.574,38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20" office:value-type="string" calcext:value-type="string">
              <text:p>16.87</text:p>
            </table:table-cell>
            <table:table-cell table:style-name="ce20" office:value-type="float" office:value="91928" calcext:value-type="float">
              <text:p>91928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#4 mm²</text:p>
            </table:table-cell>
            <table:table-cell table:style-name="ce20" office:value-type="string" calcext:value-type="string">
              <text:p>m</text:p>
            </table:table-cell>
            <table:table-cell table:style-name="ce79" office:value-type="float" office:value="1798.3" calcext:value-type="float">
              <text:p>1798,30</text:p>
            </table:table-cell>
            <table:table-cell table:style-name="ce79" office:value-type="float" office:value="4.05" calcext:value-type="float">
              <text:p>4,05</text:p>
            </table:table-cell>
            <table:table-cell table:style-name="ce82" table:formula="of:=[.H414]+([.H414]*[.$J$7])" office:value-type="float" office:value="5.0625" calcext:value-type="float">
              <text:p>5,06</text:p>
            </table:table-cell>
            <table:table-cell table:style-name="ce96" table:formula="of:=ROUND([.I414]*[.G414];2)" office:value-type="float" office:value="9103.89" calcext:value-type="float">
              <text:p>9.103,89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20" office:value-type="string" calcext:value-type="string">
              <text:p>16.88</text:p>
            </table:table-cell>
            <table:table-cell table:style-name="ce20" office:value-type="float" office:value="91930" calcext:value-type="float">
              <text:p>91930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#6 mm²</text:p>
            </table:table-cell>
            <table:table-cell table:style-name="ce20" office:value-type="string" calcext:value-type="string">
              <text:p>m</text:p>
            </table:table-cell>
            <table:table-cell table:style-name="ce79" office:value-type="float" office:value="2257" calcext:value-type="float">
              <text:p>2257,00</text:p>
            </table:table-cell>
            <table:table-cell table:style-name="ce79" office:value-type="float" office:value="5.51" calcext:value-type="float">
              <text:p>5,51</text:p>
            </table:table-cell>
            <table:table-cell table:style-name="ce82" table:formula="of:=[.H415]+([.H415]*[.$J$7])" office:value-type="float" office:value="6.8875" calcext:value-type="float">
              <text:p>6,89</text:p>
            </table:table-cell>
            <table:table-cell table:style-name="ce96" table:formula="of:=ROUND([.I415]*[.G415];2)" office:value-type="float" office:value="15545.09" calcext:value-type="float">
              <text:p>15.545,09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20" table:number-columns-repeated="3"/>
            <table:table-cell table:style-name="ce46"/>
            <table:table-cell table:style-name="ce20"/>
            <table:table-cell table:style-name="ce79" table:number-columns-repeated="2"/>
            <table:table-cell table:style-name="ce82"/>
            <table:table-cell table:style-name="ce96"/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20" table:number-columns-repeated="3"/>
            <table:table-cell table:style-name="ce51" office:value-type="string" calcext:value-type="string">
              <text:p>DISPOSITIVOS ELÉTRICOS EMBUTIDOS, ILUMINAÇÃO E TOMADAS</text:p>
            </table:table-cell>
            <table:table-cell table:style-name="ce20"/>
            <table:table-cell table:style-name="ce79" table:number-columns-repeated="2"/>
            <table:table-cell table:style-name="ce82"/>
            <table:table-cell table:style-name="ce96"/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20" table:number-columns-repeated="3"/>
            <table:table-cell table:style-name="ce46" office:value-type="string" calcext:value-type="string">
              <text:p>Placa 2x4”:</text:p>
            </table:table-cell>
            <table:table-cell table:style-name="ce20"/>
            <table:table-cell table:style-name="ce79" table:number-columns-repeated="2"/>
            <table:table-cell table:style-name="ce82"/>
            <table:table-cell table:style-name="ce96"/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20" office:value-type="string" calcext:value-type="string">
              <text:p>16.89</text:p>
            </table:table-cell>
            <table:table-cell table:style-name="ce20" office:value-type="float" office:value="91955" calcext:value-type="float">
              <text:p>91955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Interruptor Paralela – 1 Tecla</text:p>
            </table:table-cell>
            <table:table-cell table:style-name="ce20" office:value-type="string" calcext:value-type="string">
              <text:p>un</text:p>
            </table:table-cell>
            <table:table-cell table:style-name="ce79" office:value-type="float" office:value="8" calcext:value-type="float">
              <text:p>8,00</text:p>
            </table:table-cell>
            <table:table-cell table:style-name="ce79" office:value-type="float" office:value="25.73" calcext:value-type="float">
              <text:p>25,73</text:p>
            </table:table-cell>
            <table:table-cell table:style-name="ce82" table:formula="of:=[.H419]+([.H419]*[.$J$7])" office:value-type="float" office:value="32.1625" calcext:value-type="float">
              <text:p>32,16</text:p>
            </table:table-cell>
            <table:table-cell table:style-name="ce96" table:formula="of:=ROUND([.I419]*[.G419];2)" office:value-type="float" office:value="257.3" calcext:value-type="float">
              <text:p>257,30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20" office:value-type="string" calcext:value-type="string">
              <text:p>16.90</text:p>
            </table:table-cell>
            <table:table-cell table:style-name="ce20" office:value-type="float" office:value="91961" calcext:value-type="float">
              <text:p>91961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Interruptor Paralela – 2 Teclas</text:p>
            </table:table-cell>
            <table:table-cell table:style-name="ce20" office:value-type="string" calcext:value-type="string">
              <text:p>un</text:p>
            </table:table-cell>
            <table:table-cell table:style-name="ce79" office:value-type="float" office:value="1" calcext:value-type="float">
              <text:p>1,00</text:p>
            </table:table-cell>
            <table:table-cell table:style-name="ce79" office:value-type="float" office:value="42.74" calcext:value-type="float">
              <text:p>42,74</text:p>
            </table:table-cell>
            <table:table-cell table:style-name="ce82" table:formula="of:=[.H420]+([.H420]*[.$J$7])" office:value-type="float" office:value="53.425" calcext:value-type="float">
              <text:p>53,43</text:p>
            </table:table-cell>
            <table:table-cell table:style-name="ce96" table:formula="of:=ROUND([.I420]*[.G420];2)" office:value-type="float" office:value="53.43" calcext:value-type="float">
              <text:p>53,43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20" office:value-type="string" calcext:value-type="string">
              <text:p>16.91</text:p>
            </table:table-cell>
            <table:table-cell table:style-name="ce20" office:value-type="float" office:value="91953" calcext:value-type="float">
              <text:p>91953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Interruptor Simples – 1 Tecla</text:p>
            </table:table-cell>
            <table:table-cell table:style-name="ce20" office:value-type="string" calcext:value-type="string">
              <text:p>un</text:p>
            </table:table-cell>
            <table:table-cell table:style-name="ce79" office:value-type="float" office:value="35" calcext:value-type="float">
              <text:p>35,00</text:p>
            </table:table-cell>
            <table:table-cell table:style-name="ce79" office:value-type="float" office:value="20.67" calcext:value-type="float">
              <text:p>20,67</text:p>
            </table:table-cell>
            <table:table-cell table:style-name="ce82" table:formula="of:=[.H421]+([.H421]*[.$J$7])" office:value-type="float" office:value="25.8375" calcext:value-type="float">
              <text:p>25,84</text:p>
            </table:table-cell>
            <table:table-cell table:style-name="ce96" table:formula="of:=ROUND([.I421]*[.G421];2)" office:value-type="float" office:value="904.31" calcext:value-type="float">
              <text:p>904,31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20" office:value-type="string" calcext:value-type="string">
              <text:p>16.92</text:p>
            </table:table-cell>
            <table:table-cell table:style-name="ce20" office:value-type="float" office:value="91959" calcext:value-type="float">
              <text:p>91959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Interruptor Simples – 2 Teclas</text:p>
            </table:table-cell>
            <table:table-cell table:style-name="ce20" office:value-type="string" calcext:value-type="string">
              <text:p>un</text:p>
            </table:table-cell>
            <table:table-cell table:style-name="ce79" office:value-type="float" office:value="1" calcext:value-type="float">
              <text:p>1,00</text:p>
            </table:table-cell>
            <table:table-cell table:style-name="ce79" office:value-type="float" office:value="32.68" calcext:value-type="float">
              <text:p>32,68</text:p>
            </table:table-cell>
            <table:table-cell table:style-name="ce82" table:formula="of:=[.H422]+([.H422]*[.$J$7])" office:value-type="float" office:value="40.85" calcext:value-type="float">
              <text:p>40,85</text:p>
            </table:table-cell>
            <table:table-cell table:style-name="ce96" table:formula="of:=ROUND([.I422]*[.G422];2)" office:value-type="float" office:value="40.85" calcext:value-type="float">
              <text:p>40,85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20" office:value-type="string" calcext:value-type="string">
              <text:p>16.93</text:p>
            </table:table-cell>
            <table:table-cell table:style-name="ce20" office:value-type="string" calcext:value-type="string">
              <text:p>C2298</text:p>
            </table:table-cell>
            <table:table-cell table:style-name="ce20" office:value-type="string" calcext:value-type="string">
              <text:p>SEINFRA</text:p>
            </table:table-cell>
            <table:table-cell table:style-name="ce46" office:value-type="string" calcext:value-type="string">
              <text:p>Placa Cega</text:p>
            </table:table-cell>
            <table:table-cell table:style-name="ce20" office:value-type="string" calcext:value-type="string">
              <text:p>un</text:p>
            </table:table-cell>
            <table:table-cell table:style-name="ce79" office:value-type="float" office:value="12" calcext:value-type="float">
              <text:p>12,00</text:p>
            </table:table-cell>
            <table:table-cell table:style-name="ce79" office:value-type="float" office:value="10.15" calcext:value-type="float">
              <text:p>10,15</text:p>
            </table:table-cell>
            <table:table-cell table:style-name="ce82" table:formula="of:=[.H423]+([.H423]*[.$J$7])" office:value-type="float" office:value="12.6875" calcext:value-type="float">
              <text:p>12,69</text:p>
            </table:table-cell>
            <table:table-cell table:style-name="ce96" table:formula="of:=ROUND([.I423]*[.G423];2)" office:value-type="float" office:value="152.25" calcext:value-type="float">
              <text:p>152,25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20" office:value-type="string" calcext:value-type="string">
              <text:p>16.94</text:p>
            </table:table-cell>
            <table:table-cell table:style-name="ce20" office:value-type="string" calcext:value-type="string">
              <text:p>C1928</text:p>
            </table:table-cell>
            <table:table-cell table:style-name="ce20" office:value-type="string" calcext:value-type="string">
              <text:p>SEINFRA</text:p>
            </table:table-cell>
            <table:table-cell table:style-name="ce46" office:value-type="string" calcext:value-type="string">
              <text:p>Placa para 1 função (4”X2”)</text:p>
            </table:table-cell>
            <table:table-cell table:style-name="ce20" office:value-type="string" calcext:value-type="string">
              <text:p>un</text:p>
            </table:table-cell>
            <table:table-cell table:style-name="ce79" office:value-type="float" office:value="78" calcext:value-type="float">
              <text:p>78,00</text:p>
            </table:table-cell>
            <table:table-cell table:style-name="ce79" office:value-type="float" office:value="3.48" calcext:value-type="float">
              <text:p>3,48</text:p>
            </table:table-cell>
            <table:table-cell table:style-name="ce82" table:formula="of:=[.H424]+([.H424]*[.$J$7])" office:value-type="float" office:value="4.35" calcext:value-type="float">
              <text:p>4,35</text:p>
            </table:table-cell>
            <table:table-cell table:style-name="ce96" table:formula="of:=ROUND([.I424]*[.G424];2)" office:value-type="float" office:value="339.3" calcext:value-type="float">
              <text:p>339,30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20" office:value-type="string" calcext:value-type="string">
              <text:p>16.95</text:p>
            </table:table-cell>
            <table:table-cell table:style-name="ce20" office:value-type="string" calcext:value-type="string">
              <text:p>C1929 </text:p>
            </table:table-cell>
            <table:table-cell table:style-name="ce20" office:value-type="string" calcext:value-type="string">
              <text:p>SEINFRA</text:p>
            </table:table-cell>
            <table:table-cell table:style-name="ce46" office:value-type="string" calcext:value-type="string">
              <text:p>Placa para 2 funções (4”X4”)</text:p>
            </table:table-cell>
            <table:table-cell table:style-name="ce20" office:value-type="string" calcext:value-type="string">
              <text:p>un</text:p>
            </table:table-cell>
            <table:table-cell table:style-name="ce79" office:value-type="float" office:value="1" calcext:value-type="float">
              <text:p>1,00</text:p>
            </table:table-cell>
            <table:table-cell table:style-name="ce79" office:value-type="float" office:value="5.85" calcext:value-type="float">
              <text:p>5,85</text:p>
            </table:table-cell>
            <table:table-cell table:style-name="ce82" table:formula="of:=[.H425]+([.H425]*[.$J$7])" office:value-type="float" office:value="7.3125" calcext:value-type="float">
              <text:p>7,31</text:p>
            </table:table-cell>
            <table:table-cell table:style-name="ce96" table:formula="of:=ROUND([.I425]*[.G425];2)" office:value-type="float" office:value="7.31" calcext:value-type="float">
              <text:p>7,31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20" office:value-type="string" calcext:value-type="string">
              <text:p>16.96</text:p>
            </table:table-cell>
            <table:table-cell table:style-name="ce20" office:value-type="float" office:value="91992" calcext:value-type="float">
              <text:p>91992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Tomada universal redonda, 2P+T, 10A, completa</text:p>
            </table:table-cell>
            <table:table-cell table:style-name="ce20" office:value-type="string" calcext:value-type="string">
              <text:p>un</text:p>
            </table:table-cell>
            <table:table-cell table:style-name="ce79" office:value-type="float" office:value="108" calcext:value-type="float">
              <text:p>108,00</text:p>
            </table:table-cell>
            <table:table-cell table:style-name="ce79" office:value-type="float" office:value="32.96" calcext:value-type="float">
              <text:p>32,96</text:p>
            </table:table-cell>
            <table:table-cell table:style-name="ce82" table:formula="of:=[.H426]+([.H426]*[.$J$7])" office:value-type="float" office:value="41.2" calcext:value-type="float">
              <text:p>41,20</text:p>
            </table:table-cell>
            <table:table-cell table:style-name="ce96" table:formula="of:=ROUND([.I426]*[.G426];2)" office:value-type="float" office:value="4449.6" calcext:value-type="float">
              <text:p>4.449,60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20" table:number-columns-repeated="3"/>
            <table:table-cell table:style-name="ce46" office:value-type="string" calcext:value-type="string">
              <text:p>Placa 4x4”:</text:p>
            </table:table-cell>
            <table:table-cell table:style-name="ce20"/>
            <table:table-cell table:style-name="ce79" table:number-columns-repeated="2"/>
            <table:table-cell table:style-name="ce82"/>
            <table:table-cell table:style-name="ce96"/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20" office:value-type="string" calcext:value-type="string">
              <text:p>16.97</text:p>
            </table:table-cell>
            <table:table-cell table:style-name="ce20" office:value-type="float" office:value="91959" calcext:value-type="float">
              <text:p>91959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Interruptor Simples – 2 Teclas</text:p>
            </table:table-cell>
            <table:table-cell table:style-name="ce20" office:value-type="string" calcext:value-type="string">
              <text:p>un</text:p>
            </table:table-cell>
            <table:table-cell table:style-name="ce79" office:value-type="float" office:value="2" calcext:value-type="float">
              <text:p>2,00</text:p>
            </table:table-cell>
            <table:table-cell table:style-name="ce79" office:value-type="float" office:value="32.68" calcext:value-type="float">
              <text:p>32,68</text:p>
            </table:table-cell>
            <table:table-cell table:style-name="ce82" table:formula="of:=[.H428]+([.H428]*[.$J$7])" office:value-type="float" office:value="40.85" calcext:value-type="float">
              <text:p>40,85</text:p>
            </table:table-cell>
            <table:table-cell table:style-name="ce96" table:formula="of:=ROUND([.I428]*[.G428];2)" office:value-type="float" office:value="81.7" calcext:value-type="float">
              <text:p>81,70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20"/>
            <table:table-cell table:style-name="ce21" table:number-columns-repeated="2"/>
            <table:table-cell table:style-name="ce53" office:value-type="string" calcext:value-type="string">
              <text:p>S/ Placa:</text:p>
            </table:table-cell>
            <table:table-cell table:style-name="ce53"/>
            <table:table-cell table:style-name="ce79" table:number-columns-repeated="2"/>
            <table:table-cell table:style-name="ce82"/>
            <table:table-cell table:style-name="ce96"/>
            <table:table-cell table:number-columns-repeated="1014"/>
          </table:table-row>
          <table:table-row table:style-name="ro2">
            <table:table-cell table:style-name="ce5"/>
            <table:table-cell table:style-name="ce20" office:value-type="string" calcext:value-type="string">
              <text:p>16..98</text:p>
            </table:table-cell>
            <table:table-cell table:style-name="ce20" office:value-type="float" office:value="91953" calcext:value-type="float">
              <text:p>91953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Interruptor Simples – 1 Tecla e Tomada Hexagonal</text:p>
            </table:table-cell>
            <table:table-cell table:style-name="ce20" office:value-type="string" calcext:value-type="string">
              <text:p>un</text:p>
            </table:table-cell>
            <table:table-cell table:style-name="ce79" office:value-type="float" office:value="1" calcext:value-type="float">
              <text:p>1,00</text:p>
            </table:table-cell>
            <table:table-cell table:style-name="ce79" office:value-type="float" office:value="20.67" calcext:value-type="float">
              <text:p>20,67</text:p>
            </table:table-cell>
            <table:table-cell table:style-name="ce82" table:formula="of:=[.H430]+([.H430]*[.$J$7])" office:value-type="float" office:value="25.8375" calcext:value-type="float">
              <text:p>25,84</text:p>
            </table:table-cell>
            <table:table-cell table:style-name="ce96" table:formula="of:=ROUND([.I430]*[.G430];2)" office:value-type="float" office:value="25.84" calcext:value-type="float">
              <text:p>25,84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20" office:value-type="string" calcext:value-type="string">
              <text:p>16..99</text:p>
            </table:table-cell>
            <table:table-cell table:style-name="ce20" office:value-type="float" office:value="91998" calcext:value-type="float">
              <text:p>91998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Tomada Hexagonal (NBR 14136) 2PT+T 10A</text:p>
            </table:table-cell>
            <table:table-cell table:style-name="ce20" office:value-type="string" calcext:value-type="string">
              <text:p>un</text:p>
            </table:table-cell>
            <table:table-cell table:style-name="ce79" office:value-type="float" office:value="62" calcext:value-type="float">
              <text:p>62,00</text:p>
            </table:table-cell>
            <table:table-cell table:style-name="ce79" office:value-type="float" office:value="15.67" calcext:value-type="float">
              <text:p>15,67</text:p>
            </table:table-cell>
            <table:table-cell table:style-name="ce82" table:formula="of:=[.H431]+([.H431]*[.$J$7])" office:value-type="float" office:value="19.5875" calcext:value-type="float">
              <text:p>19,59</text:p>
            </table:table-cell>
            <table:table-cell table:style-name="ce96" table:formula="of:=ROUND([.I431]*[.G431];2)" office:value-type="float" office:value="1214.43" calcext:value-type="float">
              <text:p>1.214,43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20" office:value-type="string" calcext:value-type="string">
              <text:p>16..100</text:p>
            </table:table-cell>
            <table:table-cell table:style-name="ce20" office:value-type="float" office:value="91999" calcext:value-type="float">
              <text:p>91999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Tomada Hexagonal (NBR 14136) 2PT+T 20A</text:p>
            </table:table-cell>
            <table:table-cell table:style-name="ce20" office:value-type="string" calcext:value-type="string">
              <text:p>un</text:p>
            </table:table-cell>
            <table:table-cell table:style-name="ce79" office:value-type="float" office:value="16" calcext:value-type="float">
              <text:p>16,00</text:p>
            </table:table-cell>
            <table:table-cell table:style-name="ce79" office:value-type="float" office:value="17.24" calcext:value-type="float">
              <text:p>17,24</text:p>
            </table:table-cell>
            <table:table-cell table:style-name="ce82" table:formula="of:=[.H432]+([.H432]*[.$J$7])" office:value-type="float" office:value="21.55" calcext:value-type="float">
              <text:p>21,55</text:p>
            </table:table-cell>
            <table:table-cell table:style-name="ce96" table:formula="of:=ROUND([.I432]*[.G432];2)" office:value-type="float" office:value="344.8" calcext:value-type="float">
              <text:p>344,80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20" office:value-type="string" calcext:value-type="string">
              <text:p>16..101</text:p>
            </table:table-cell>
            <table:table-cell table:style-name="ce20" office:value-type="float" office:value="7517" calcext:value-type="float">
              <text:p>7517</text:p>
            </table:table-cell>
            <table:table-cell table:style-name="ce20" office:value-type="string" calcext:value-type="string">
              <text:p>ORSE</text:p>
            </table:table-cell>
            <table:table-cell table:style-name="ce46" office:value-type="string" calcext:value-type="string">
              <text:p>Arandela – 100W</text:p>
            </table:table-cell>
            <table:table-cell table:style-name="ce20" office:value-type="string" calcext:value-type="string">
              <text:p>un</text:p>
            </table:table-cell>
            <table:table-cell table:style-name="ce79" office:value-type="float" office:value="12" calcext:value-type="float">
              <text:p>12,00</text:p>
            </table:table-cell>
            <table:table-cell table:style-name="ce79" office:value-type="float" office:value="32.57" calcext:value-type="float">
              <text:p>32,57</text:p>
            </table:table-cell>
            <table:table-cell table:style-name="ce82" table:formula="of:=[.H433]+([.H433]*[.$J$7])" office:value-type="float" office:value="40.7125" calcext:value-type="float">
              <text:p>40,71</text:p>
            </table:table-cell>
            <table:table-cell table:style-name="ce96" table:formula="of:=ROUND([.I433]*[.G433];2)" office:value-type="float" office:value="488.55" calcext:value-type="float">
              <text:p>488,55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20" office:value-type="string" calcext:value-type="string">
              <text:p>16..102</text:p>
            </table:table-cell>
            <table:table-cell table:style-name="ce20" office:value-type="string" calcext:value-type="string">
              <text:p>C1650</text:p>
            </table:table-cell>
            <table:table-cell table:style-name="ce20" office:value-type="string" calcext:value-type="string">
              <text:p>SEINFRA</text:p>
            </table:table-cell>
            <table:table-cell table:style-name="ce46" office:value-type="string" calcext:value-type="string">
              <text:p>Luminária p/ Poste p/ Incandescente – 60W</text:p>
            </table:table-cell>
            <table:table-cell table:style-name="ce20" office:value-type="string" calcext:value-type="string">
              <text:p>un</text:p>
            </table:table-cell>
            <table:table-cell table:style-name="ce79" office:value-type="float" office:value="5" calcext:value-type="float">
              <text:p>5,00</text:p>
            </table:table-cell>
            <table:table-cell table:style-name="ce79" office:value-type="float" office:value="66.62" calcext:value-type="float">
              <text:p>66,62</text:p>
            </table:table-cell>
            <table:table-cell table:style-name="ce82" table:formula="of:=[.H434]+([.H434]*[.$J$7])" office:value-type="float" office:value="83.275" calcext:value-type="float">
              <text:p>83,28</text:p>
            </table:table-cell>
            <table:table-cell table:style-name="ce96" table:formula="of:=ROUND([.I434]*[.G434];2)" office:value-type="float" office:value="416.38" calcext:value-type="float">
              <text:p>416,38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20" office:value-type="string" calcext:value-type="string">
              <text:p>16..103</text:p>
            </table:table-cell>
            <table:table-cell table:style-name="ce20" office:value-type="string" calcext:value-type="string">
              <text:p>73953/006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Luminária Sobrepor p/ Fluorescente Tubular – 2x40W</text:p>
            </table:table-cell>
            <table:table-cell table:style-name="ce20" office:value-type="string" calcext:value-type="string">
              <text:p>un</text:p>
            </table:table-cell>
            <table:table-cell table:style-name="ce79" office:value-type="float" office:value="105" calcext:value-type="float">
              <text:p>105,00</text:p>
            </table:table-cell>
            <table:table-cell table:style-name="ce79" office:value-type="float" office:value="96.59" calcext:value-type="float">
              <text:p>96,59</text:p>
            </table:table-cell>
            <table:table-cell table:style-name="ce82" table:formula="of:=[.H435]+([.H435]*[.$J$7])" office:value-type="float" office:value="120.7375" calcext:value-type="float">
              <text:p>120,74</text:p>
            </table:table-cell>
            <table:table-cell table:style-name="ce96" table:formula="of:=ROUND([.I435]*[.G435];2)" office:value-type="float" office:value="12677.44" calcext:value-type="float">
              <text:p>12.677,44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20" office:value-type="string" calcext:value-type="string">
              <text:p>16..104</text:p>
            </table:table-cell>
            <table:table-cell table:style-name="ce33" office:value-type="float" office:value="1345" calcext:value-type="float">
              <text:p>1345</text:p>
            </table:table-cell>
            <table:table-cell table:style-name="ce33" office:value-type="string" calcext:value-type="string">
              <text:p>ORSE</text:p>
            </table:table-cell>
            <table:table-cell table:style-name="ce46" office:value-type="string" calcext:value-type="string">
              <text:p>Luminária Sobrepor p/ Fluorescente Tubular – 3x40W</text:p>
            </table:table-cell>
            <table:table-cell table:style-name="ce20" office:value-type="string" calcext:value-type="string">
              <text:p>un</text:p>
            </table:table-cell>
            <table:table-cell table:style-name="ce79" office:value-type="float" office:value="16" calcext:value-type="float">
              <text:p>16,00</text:p>
            </table:table-cell>
            <table:table-cell table:style-name="ce79" office:value-type="float" office:value="23.22" calcext:value-type="float">
              <text:p>23,22</text:p>
            </table:table-cell>
            <table:table-cell table:style-name="ce82" table:formula="of:=[.H436]+([.H436]*[.$J$7])" office:value-type="float" office:value="29.025" calcext:value-type="float">
              <text:p>29,03</text:p>
            </table:table-cell>
            <table:table-cell table:style-name="ce96" table:formula="of:=ROUND([.I436]*[.G436];2)" office:value-type="float" office:value="464.4" calcext:value-type="float">
              <text:p>464,40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20" office:value-type="string" calcext:value-type="string">
              <text:p>16..105</text:p>
            </table:table-cell>
            <table:table-cell table:style-name="ce33" office:value-type="float" office:value="1343" calcext:value-type="float">
              <text:p>1343</text:p>
            </table:table-cell>
            <table:table-cell table:style-name="ce33" office:value-type="string" calcext:value-type="string">
              <text:p>ORSE</text:p>
            </table:table-cell>
            <table:table-cell table:style-name="ce46" office:value-type="string" calcext:value-type="string">
              <text:p>Luminária Sobrepor p/ Fluorescente Tubular – 40W</text:p>
            </table:table-cell>
            <table:table-cell table:style-name="ce20" office:value-type="string" calcext:value-type="string">
              <text:p>un</text:p>
            </table:table-cell>
            <table:table-cell table:style-name="ce79" office:value-type="float" office:value="14" calcext:value-type="float">
              <text:p>14,00</text:p>
            </table:table-cell>
            <table:table-cell table:style-name="ce79" office:value-type="float" office:value="16.93" calcext:value-type="float">
              <text:p>16,93</text:p>
            </table:table-cell>
            <table:table-cell table:style-name="ce82" table:formula="of:=[.H437]+([.H437]*[.$J$7])" office:value-type="float" office:value="21.1625" calcext:value-type="float">
              <text:p>21,16</text:p>
            </table:table-cell>
            <table:table-cell table:style-name="ce96" table:formula="of:=ROUND([.I437]*[.G437];2)" office:value-type="float" office:value="296.28" calcext:value-type="float">
              <text:p>296,28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20" office:value-type="string" calcext:value-type="string">
              <text:p>16..106</text:p>
            </table:table-cell>
            <table:table-cell table:style-name="ce20" office:value-type="string" calcext:value-type="string">
              <text:p>I1674</text:p>
            </table:table-cell>
            <table:table-cell table:style-name="ce20" office:value-type="string" calcext:value-type="string">
              <text:p>SEINFRA</text:p>
            </table:table-cell>
            <table:table-cell table:style-name="ce46" office:value-type="string" calcext:value-type="string">
              <text:p>Plafonier 4”</text:p>
            </table:table-cell>
            <table:table-cell table:style-name="ce20" office:value-type="string" calcext:value-type="string">
              <text:p>un</text:p>
            </table:table-cell>
            <table:table-cell table:style-name="ce79" office:value-type="float" office:value="12" calcext:value-type="float">
              <text:p>12,00</text:p>
            </table:table-cell>
            <table:table-cell table:style-name="ce79" office:value-type="float" office:value="12.13" calcext:value-type="float">
              <text:p>12,13</text:p>
            </table:table-cell>
            <table:table-cell table:style-name="ce82" table:formula="of:=[.H438]+([.H438]*[.$J$7])" office:value-type="float" office:value="15.1625" calcext:value-type="float">
              <text:p>15,16</text:p>
            </table:table-cell>
            <table:table-cell table:style-name="ce96" table:formula="of:=ROUND([.I438]*[.G438];2)" office:value-type="float" office:value="181.95" calcext:value-type="float">
              <text:p>181,95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20" office:value-type="string" calcext:value-type="string">
              <text:p>16..107</text:p>
            </table:table-cell>
            <table:table-cell table:style-name="ce21"/>
            <table:table-cell table:style-name="ce20" office:value-type="string" calcext:value-type="string">
              <text:p>MERCADO</text:p>
            </table:table-cell>
            <table:table-cell table:style-name="ce46" office:value-type="string" calcext:value-type="string">
              <text:p>Poste Decorativo 0,5m</text:p>
            </table:table-cell>
            <table:table-cell table:style-name="ce20" office:value-type="string" calcext:value-type="string">
              <text:p>un</text:p>
            </table:table-cell>
            <table:table-cell table:style-name="ce79" office:value-type="float" office:value="5" calcext:value-type="float">
              <text:p>5,00</text:p>
            </table:table-cell>
            <table:table-cell table:style-name="ce79" office:value-type="float" office:value="186.46" calcext:value-type="float">
              <text:p>186,46</text:p>
            </table:table-cell>
            <table:table-cell table:style-name="ce82" table:formula="of:=[.H439]+([.H439]*[.$J$7])" office:value-type="float" office:value="233.075" calcext:value-type="float">
              <text:p>233,08</text:p>
            </table:table-cell>
            <table:table-cell table:style-name="ce96" table:formula="of:=ROUND([.I439]*[.G439];2)" office:value-type="float" office:value="1165.38" calcext:value-type="float">
              <text:p>1.165,38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20" office:value-type="string" calcext:value-type="string">
              <text:p>16..108</text:p>
            </table:table-cell>
            <table:table-cell table:style-name="ce20" office:value-type="float" office:value="83393" calcext:value-type="float">
              <text:p>83393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Reator Eletrônico p/ Fluorescente Tubular – 1x32W</text:p>
            </table:table-cell>
            <table:table-cell table:style-name="ce20" office:value-type="string" calcext:value-type="string">
              <text:p>un</text:p>
            </table:table-cell>
            <table:table-cell table:style-name="ce79" office:value-type="float" office:value="30" calcext:value-type="float">
              <text:p>30,00</text:p>
            </table:table-cell>
            <table:table-cell table:style-name="ce79" office:value-type="float" office:value="25.01" calcext:value-type="float">
              <text:p>25,01</text:p>
            </table:table-cell>
            <table:table-cell table:style-name="ce82" table:formula="of:=[.H440]+([.H440]*[.$J$7])" office:value-type="float" office:value="31.2625" calcext:value-type="float">
              <text:p>31,26</text:p>
            </table:table-cell>
            <table:table-cell table:style-name="ce96" table:formula="of:=ROUND([.I440]*[.G440];2)" office:value-type="float" office:value="937.88" calcext:value-type="float">
              <text:p>937,88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20" office:value-type="string" calcext:value-type="string">
              <text:p>16..109</text:p>
            </table:table-cell>
            <table:table-cell table:style-name="ce20" office:value-type="float" office:value="83391" calcext:value-type="float">
              <text:p>83391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Reator Eletrônico p/ Fluorescente Tubular – 2x32W</text:p>
            </table:table-cell>
            <table:table-cell table:style-name="ce20" office:value-type="string" calcext:value-type="string">
              <text:p>un</text:p>
            </table:table-cell>
            <table:table-cell table:style-name="ce79" office:value-type="float" office:value="121" calcext:value-type="float">
              <text:p>121,00</text:p>
            </table:table-cell>
            <table:table-cell table:style-name="ce79" office:value-type="float" office:value="26.25" calcext:value-type="float">
              <text:p>26,25</text:p>
            </table:table-cell>
            <table:table-cell table:style-name="ce82" table:formula="of:=[.H441]+([.H441]*[.$J$7])" office:value-type="float" office:value="32.8125" calcext:value-type="float">
              <text:p>32,81</text:p>
            </table:table-cell>
            <table:table-cell table:style-name="ce96" table:formula="of:=ROUND([.I441]*[.G441];2)" office:value-type="float" office:value="3970.31" calcext:value-type="float">
              <text:p>3.970,31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20" office:value-type="string" calcext:value-type="string">
              <text:p>16..110</text:p>
            </table:table-cell>
            <table:table-cell table:style-name="ce20" office:value-type="float" office:value="12295" calcext:value-type="float">
              <text:p>12295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Soquete – Base E 27</text:p>
            </table:table-cell>
            <table:table-cell table:style-name="ce20" office:value-type="string" calcext:value-type="string">
              <text:p>un</text:p>
            </table:table-cell>
            <table:table-cell table:style-name="ce79" office:value-type="float" office:value="17" calcext:value-type="float">
              <text:p>17,00</text:p>
            </table:table-cell>
            <table:table-cell table:style-name="ce79" office:value-type="float" office:value="2.03" calcext:value-type="float">
              <text:p>2,03</text:p>
            </table:table-cell>
            <table:table-cell table:style-name="ce82" table:formula="of:=[.H442]+([.H442]*[.$J$7])" office:value-type="float" office:value="2.5375" calcext:value-type="float">
              <text:p>2,54</text:p>
            </table:table-cell>
            <table:table-cell table:style-name="ce96" table:formula="of:=ROUND([.I442]*[.G442];2)" office:value-type="float" office:value="43.14" calcext:value-type="float">
              <text:p>43,14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20" office:value-type="string" calcext:value-type="string">
              <text:p>16..111</text:p>
            </table:table-cell>
            <table:table-cell table:style-name="ce20" office:value-type="string" calcext:value-type="string">
              <text:p>C3581</text:p>
            </table:table-cell>
            <table:table-cell table:style-name="ce20" office:value-type="string" calcext:value-type="string">
              <text:p>SEINFRA</text:p>
            </table:table-cell>
            <table:table-cell table:style-name="ce46" office:value-type="string" calcext:value-type="string">
              <text:p>Soquete – Base G 13</text:p>
            </table:table-cell>
            <table:table-cell table:style-name="ce20" office:value-type="string" calcext:value-type="string">
              <text:p>un</text:p>
            </table:table-cell>
            <table:table-cell table:style-name="ce79" office:value-type="float" office:value="344" calcext:value-type="float">
              <text:p>344,00</text:p>
            </table:table-cell>
            <table:table-cell table:style-name="ce79" office:value-type="float" office:value="4.85" calcext:value-type="float">
              <text:p>4,85</text:p>
            </table:table-cell>
            <table:table-cell table:style-name="ce82" table:formula="of:=[.H443]+([.H443]*[.$J$7])" office:value-type="float" office:value="6.0625" calcext:value-type="float">
              <text:p>6,06</text:p>
            </table:table-cell>
            <table:table-cell table:style-name="ce96" table:formula="of:=ROUND([.I443]*[.G443];2)" office:value-type="float" office:value="2085.5" calcext:value-type="float">
              <text:p>2.085,50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20" office:value-type="string" calcext:value-type="string">
              <text:p>16..112</text:p>
            </table:table-cell>
            <table:table-cell table:style-name="ce20" office:value-type="string" calcext:value-type="string">
              <text:p>C1769</text:p>
            </table:table-cell>
            <table:table-cell table:style-name="ce20" office:value-type="string" calcext:value-type="string">
              <text:p>SEINFRA</text:p>
            </table:table-cell>
            <table:table-cell table:style-name="ce46" office:value-type="string" calcext:value-type="string">
              <text:p>Lâmpada Incandescente – Uso Geral – 100W</text:p>
            </table:table-cell>
            <table:table-cell table:style-name="ce20" office:value-type="string" calcext:value-type="string">
              <text:p>un</text:p>
            </table:table-cell>
            <table:table-cell table:style-name="ce79" office:value-type="float" office:value="12" calcext:value-type="float">
              <text:p>12,00</text:p>
            </table:table-cell>
            <table:table-cell table:style-name="ce79" office:value-type="float" office:value="6.67" calcext:value-type="float">
              <text:p>6,67</text:p>
            </table:table-cell>
            <table:table-cell table:style-name="ce82" table:formula="of:=[.H444]+([.H444]*[.$J$7])" office:value-type="float" office:value="8.3375" calcext:value-type="float">
              <text:p>8,34</text:p>
            </table:table-cell>
            <table:table-cell table:style-name="ce96" table:formula="of:=ROUND([.I444]*[.G444];2)" office:value-type="float" office:value="100.05" calcext:value-type="float">
              <text:p>100,05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20" office:value-type="string" calcext:value-type="string">
              <text:p>16..113</text:p>
            </table:table-cell>
            <table:table-cell table:style-name="ce20" office:value-type="string" calcext:value-type="string">
              <text:p>C1769</text:p>
            </table:table-cell>
            <table:table-cell table:style-name="ce20" office:value-type="string" calcext:value-type="string">
              <text:p>SEINFRA</text:p>
            </table:table-cell>
            <table:table-cell table:style-name="ce46" office:value-type="string" calcext:value-type="string">
              <text:p>Lâmpada Incandescente – Uso Geral – 60W</text:p>
            </table:table-cell>
            <table:table-cell table:style-name="ce20" office:value-type="string" calcext:value-type="string">
              <text:p>un</text:p>
            </table:table-cell>
            <table:table-cell table:style-name="ce79" office:value-type="float" office:value="5" calcext:value-type="float">
              <text:p>5,00</text:p>
            </table:table-cell>
            <table:table-cell table:style-name="ce79" office:value-type="float" office:value="6.67" calcext:value-type="float">
              <text:p>6,67</text:p>
            </table:table-cell>
            <table:table-cell table:style-name="ce82" table:formula="of:=[.H445]+([.H445]*[.$J$7])" office:value-type="float" office:value="8.3375" calcext:value-type="float">
              <text:p>8,34</text:p>
            </table:table-cell>
            <table:table-cell table:style-name="ce96" table:formula="of:=ROUND([.I445]*[.G445];2)" office:value-type="float" office:value="41.69" calcext:value-type="float">
              <text:p>41,69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20" office:value-type="string" calcext:value-type="string">
              <text:p>16..114</text:p>
            </table:table-cell>
            <table:table-cell table:style-name="ce20" office:value-type="float" office:value="83469" calcext:value-type="float">
              <text:p>83469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Lâmpada Fluorescente Tubular Comum – diam. 26 mm <text:s/>- 32W</text:p>
            </table:table-cell>
            <table:table-cell table:style-name="ce20" office:value-type="string" calcext:value-type="string">
              <text:p>un</text:p>
            </table:table-cell>
            <table:table-cell table:style-name="ce79" office:value-type="float" office:value="272" calcext:value-type="float">
              <text:p>272,00</text:p>
            </table:table-cell>
            <table:table-cell table:style-name="ce79" office:value-type="float" office:value="6.45" calcext:value-type="float">
              <text:p>6,45</text:p>
            </table:table-cell>
            <table:table-cell table:style-name="ce82" table:formula="of:=[.H446]+([.H446]*[.$J$7])" office:value-type="float" office:value="8.0625" calcext:value-type="float">
              <text:p>8,06</text:p>
            </table:table-cell>
            <table:table-cell table:style-name="ce96" table:formula="of:=ROUND([.I446]*[.G446];2)" office:value-type="float" office:value="2193" calcext:value-type="float">
              <text:p>2.193,00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19"/>
            <table:table-cell table:style-name="ce28" table:number-columns-repeated="4"/>
            <table:table-cell table:style-name="ce80"/>
            <table:table-cell table:style-name="ce98" office:value-type="string" calcext:value-type="string">
              <text:p>Subtotal </text:p>
            </table:table-cell>
            <table:table-cell table:style-name="ce124"/>
            <table:table-cell table:style-name="ce137" table:formula="of:=SUM([.J318:.J446])" office:value-type="float" office:value="157018.03" calcext:value-type="float">
              <text:p>157.018,03 </text:p>
            </table:table-cell>
            <table:table-cell table:number-columns-repeated="1014"/>
          </table:table-row>
        </table:table-row-group>
        <table:table-row table:style-name="ro2">
          <table:table-cell table:style-name="ce5" table:number-columns-repeated="4"/>
          <table:table-cell table:style-name="ce43"/>
          <table:table-cell table:style-name="ce5"/>
          <table:table-cell table:number-columns-repeated="2"/>
          <table:table-cell table:style-name="ce9" table:number-columns-repeated="2"/>
          <table:table-cell/>
          <table:table-cell table:style-name="ce144" table:number-columns-repeated="1013"/>
        </table:table-row>
        <table:table-row table:style-name="ro2">
          <table:table-cell table:style-name="ce5"/>
          <table:table-cell table:style-name="ce23" office:value-type="float" office:value="17" calcext:value-type="float">
            <text:p>17</text:p>
          </table:table-cell>
          <table:table-cell table:style-name="ce23" table:number-columns-repeated="2"/>
          <table:table-cell table:style-name="ce59" office:value-type="string" calcext:value-type="string">
            <text:p>INSTALAÇÕES DE REDE ESTRUTURADA</text:p>
          </table:table-cell>
          <table:table-cell table:style-name="ce66"/>
          <table:table-cell table:style-name="ce85" table:number-columns-repeated="2"/>
          <table:table-cell table:style-name="ce125"/>
          <table:table-cell table:style-name="ce103" table:formula="of:=[.J475]" office:value-type="float" office:value="32460.58" calcext:value-type="float">
            <text:p>32.460,58 </text:p>
          </table:table-cell>
          <table:table-cell/>
          <table:table-cell table:style-name="ce144" table:number-columns-repeated="1013"/>
        </table:table-row>
        <table:table-row-group>
          <table:table-row table:style-name="ro2">
            <table:table-cell table:style-name="ce5"/>
            <table:table-cell table:style-name="ce15" table:number-columns-repeated="3"/>
            <table:table-cell table:style-name="ce51" office:value-type="string" calcext:value-type="string">
              <text:p>EQUIPAMENTOS PASSIVOS</text:p>
            </table:table-cell>
            <table:table-cell table:style-name="ce53"/>
            <table:table-cell table:style-name="ce79"/>
            <table:table-cell table:style-name="ce102"/>
            <table:table-cell table:style-name="ce82"/>
            <table:table-cell table:style-name="ce96"/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7.1</text:p>
            </table:table-cell>
            <table:table-cell table:style-name="ce20" office:value-type="float" office:value="39596" calcext:value-type="float">
              <text:p>39596</text:p>
            </table:table-cell>
            <table:table-cell table:style-name="ce20" office:value-type="string" calcext:value-type="string">
              <text:p>SINAPI</text:p>
            </table:table-cell>
            <table:table-cell table:style-name="ce45" office:value-type="string" calcext:value-type="string">
              <text:p>Patch Panel 19" - 24 portas, Categoria 6</text:p>
            </table:table-cell>
            <table:table-cell table:style-name="ce18" office:value-type="string" calcext:value-type="string">
              <text:p>un </text:p>
            </table:table-cell>
            <table:table-cell table:style-name="ce79" office:value-type="float" office:value="3" calcext:value-type="float">
              <text:p>3,00</text:p>
            </table:table-cell>
            <table:table-cell table:style-name="ce79" office:value-type="float" office:value="286.7" calcext:value-type="float">
              <text:p>286,70</text:p>
            </table:table-cell>
            <table:table-cell table:style-name="ce82" table:formula="of:=[.H451]+([.H451]*[.$J$7])" office:value-type="float" office:value="358.375" calcext:value-type="float">
              <text:p>358,38</text:p>
            </table:table-cell>
            <table:table-cell table:style-name="ce96" table:formula="of:=ROUND([.I451]*[.G451];2)" office:value-type="float" office:value="1075.13" calcext:value-type="float">
              <text:p>1.075,13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7.2</text:p>
            </table:table-cell>
            <table:table-cell table:style-name="ce20" office:value-type="float" office:value="3320" calcext:value-type="float">
              <text:p>3320</text:p>
            </table:table-cell>
            <table:table-cell table:style-name="ce20" office:value-type="string" calcext:value-type="string">
              <text:p>ORSE</text:p>
            </table:table-cell>
            <table:table-cell table:style-name="ce45" office:value-type="string" calcext:value-type="string">
              <text:p>Switch de 48 portas</text:p>
            </table:table-cell>
            <table:table-cell table:style-name="ce18" office:value-type="string" calcext:value-type="string">
              <text:p>un </text:p>
            </table:table-cell>
            <table:table-cell table:style-name="ce79" office:value-type="float" office:value="1" calcext:value-type="float">
              <text:p>1,00</text:p>
            </table:table-cell>
            <table:table-cell table:style-name="ce79" office:value-type="float" office:value="1409.12" calcext:value-type="float">
              <text:p>1409,12</text:p>
            </table:table-cell>
            <table:table-cell table:style-name="ce82" table:formula="of:=[.H452]+([.H452]*[.$J$7])" office:value-type="float" office:value="1761.4" calcext:value-type="float">
              <text:p>1761,40</text:p>
            </table:table-cell>
            <table:table-cell table:style-name="ce96" table:formula="of:=ROUND([.I452]*[.G452];2)" office:value-type="float" office:value="1761.4" calcext:value-type="float">
              <text:p>1.761,40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18" office:value-type="string" calcext:value-type="string">
              <text:p>17.3</text:p>
            </table:table-cell>
            <table:table-cell table:style-name="ce20" office:value-type="float" office:value="11127" calcext:value-type="float">
              <text:p>11127</text:p>
            </table:table-cell>
            <table:table-cell table:style-name="ce20" office:value-type="string" calcext:value-type="string">
              <text:p>ORSE</text:p>
            </table:table-cell>
            <table:table-cell table:style-name="ce45" office:value-type="string" calcext:value-type="string">
              <text:p>Bloco 110 para rack 19” 100 pares</text:p>
            </table:table-cell>
            <table:table-cell table:style-name="ce18" office:value-type="string" calcext:value-type="string">
              <text:p>un </text:p>
            </table:table-cell>
            <table:table-cell table:style-name="ce79" office:value-type="float" office:value="1" calcext:value-type="float">
              <text:p>1,00</text:p>
            </table:table-cell>
            <table:table-cell table:style-name="ce79" office:value-type="float" office:value="78.53" calcext:value-type="float">
              <text:p>78,53</text:p>
            </table:table-cell>
            <table:table-cell table:style-name="ce82" table:formula="of:=[.H453]+([.H453]*[.$J$7])" office:value-type="float" office:value="98.1625" calcext:value-type="float">
              <text:p>98,16</text:p>
            </table:table-cell>
            <table:table-cell table:style-name="ce96" table:formula="of:=ROUND([.I453]*[.G453];2)" office:value-type="float" office:value="98.16" calcext:value-type="float">
              <text:p>98,16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18" office:value-type="string" calcext:value-type="string">
              <text:p>17.4</text:p>
            </table:table-cell>
            <table:table-cell table:style-name="ce20" office:value-type="float" office:value="1089" calcext:value-type="float">
              <text:p>1089</text:p>
            </table:table-cell>
            <table:table-cell table:style-name="ce20" office:value-type="string" calcext:value-type="string">
              <text:p>ORSE</text:p>
            </table:table-cell>
            <table:table-cell table:style-name="ce45" office:value-type="string" calcext:value-type="string">
              <text:p>Guias de cabos simples</text:p>
            </table:table-cell>
            <table:table-cell table:style-name="ce18" office:value-type="string" calcext:value-type="string">
              <text:p>un </text:p>
            </table:table-cell>
            <table:table-cell table:style-name="ce79" office:value-type="float" office:value="4" calcext:value-type="float">
              <text:p>4,00</text:p>
            </table:table-cell>
            <table:table-cell table:style-name="ce79" office:value-type="float" office:value="18.58" calcext:value-type="float">
              <text:p>18,58</text:p>
            </table:table-cell>
            <table:table-cell table:style-name="ce82" table:formula="of:=[.H454]+([.H454]*[.$J$7])" office:value-type="float" office:value="23.225" calcext:value-type="float">
              <text:p>23,23</text:p>
            </table:table-cell>
            <table:table-cell table:style-name="ce96" table:formula="of:=ROUND([.I454]*[.G454];2)" office:value-type="float" office:value="92.9" calcext:value-type="float">
              <text:p>92,90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18" office:value-type="string" calcext:value-type="string">
              <text:p>17.5</text:p>
            </table:table-cell>
            <table:table-cell table:style-name="ce20" office:value-type="float" office:value="1089" calcext:value-type="float">
              <text:p>1089</text:p>
            </table:table-cell>
            <table:table-cell table:style-name="ce20" office:value-type="string" calcext:value-type="string">
              <text:p>ORSE</text:p>
            </table:table-cell>
            <table:table-cell table:style-name="ce45" office:value-type="string" calcext:value-type="string">
              <text:p>Guia de Cabos Vertical, fechado </text:p>
            </table:table-cell>
            <table:table-cell table:style-name="ce18" office:value-type="string" calcext:value-type="string">
              <text:p>un </text:p>
            </table:table-cell>
            <table:table-cell table:style-name="ce79" office:value-type="float" office:value="2" calcext:value-type="float">
              <text:p>2,00</text:p>
            </table:table-cell>
            <table:table-cell table:style-name="ce79" office:value-type="float" office:value="18.58" calcext:value-type="float">
              <text:p>18,58</text:p>
            </table:table-cell>
            <table:table-cell table:style-name="ce82" table:formula="of:=[.H455]+([.H455]*[.$J$7])" office:value-type="float" office:value="23.225" calcext:value-type="float">
              <text:p>23,23</text:p>
            </table:table-cell>
            <table:table-cell table:style-name="ce96" table:formula="of:=ROUND([.I455]*[.G455];2)" office:value-type="float" office:value="46.45" calcext:value-type="float">
              <text:p>46,45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18" office:value-type="string" calcext:value-type="string">
              <text:p>17.6</text:p>
            </table:table-cell>
            <table:table-cell table:style-name="ce20" office:value-type="float" office:value="1089" calcext:value-type="float">
              <text:p>1089</text:p>
            </table:table-cell>
            <table:table-cell table:style-name="ce20" office:value-type="string" calcext:value-type="string">
              <text:p>ORSE</text:p>
            </table:table-cell>
            <table:table-cell table:style-name="ce45" office:value-type="string" calcext:value-type="string">
              <text:p>Guia de Cabos Vertical</text:p>
            </table:table-cell>
            <table:table-cell table:style-name="ce18" office:value-type="string" calcext:value-type="string">
              <text:p>un </text:p>
            </table:table-cell>
            <table:table-cell table:style-name="ce79" office:value-type="float" office:value="4" calcext:value-type="float">
              <text:p>4,00</text:p>
            </table:table-cell>
            <table:table-cell table:style-name="ce79" office:value-type="float" office:value="18.58" calcext:value-type="float">
              <text:p>18,58</text:p>
            </table:table-cell>
            <table:table-cell table:style-name="ce82" table:formula="of:=[.H456]+([.H456]*[.$J$7])" office:value-type="float" office:value="23.225" calcext:value-type="float">
              <text:p>23,23</text:p>
            </table:table-cell>
            <table:table-cell table:style-name="ce96" table:formula="of:=ROUND([.I456]*[.G456];2)" office:value-type="float" office:value="92.9" calcext:value-type="float">
              <text:p>92,90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18" office:value-type="string" calcext:value-type="string">
              <text:p>17.7</text:p>
            </table:table-cell>
            <table:table-cell table:style-name="ce20" office:value-type="float" office:value="1089" calcext:value-type="float">
              <text:p>1089</text:p>
            </table:table-cell>
            <table:table-cell table:style-name="ce20" office:value-type="string" calcext:value-type="string">
              <text:p>ORSE</text:p>
            </table:table-cell>
            <table:table-cell table:style-name="ce45" office:value-type="string" calcext:value-type="string">
              <text:p>Guia de Cabos Superior, fechado </text:p>
            </table:table-cell>
            <table:table-cell table:style-name="ce18" office:value-type="string" calcext:value-type="string">
              <text:p>un </text:p>
            </table:table-cell>
            <table:table-cell table:style-name="ce79" office:value-type="float" office:value="2" calcext:value-type="float">
              <text:p>2,00</text:p>
            </table:table-cell>
            <table:table-cell table:style-name="ce79" office:value-type="float" office:value="18.58" calcext:value-type="float">
              <text:p>18,58</text:p>
            </table:table-cell>
            <table:table-cell table:style-name="ce82" table:formula="of:=[.H457]+([.H457]*[.$J$7])" office:value-type="float" office:value="23.225" calcext:value-type="float">
              <text:p>23,23</text:p>
            </table:table-cell>
            <table:table-cell table:style-name="ce96" table:formula="of:=ROUND([.I457]*[.G457];2)" office:value-type="float" office:value="46.45" calcext:value-type="float">
              <text:p>46,45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18" office:value-type="string" calcext:value-type="string">
              <text:p>17.8</text:p>
            </table:table-cell>
            <table:table-cell table:style-name="ce20" office:value-type="string" calcext:value-type="string">
              <text:p>C3764</text:p>
            </table:table-cell>
            <table:table-cell table:style-name="ce20" office:value-type="string" calcext:value-type="string">
              <text:p>SEINFRA</text:p>
            </table:table-cell>
            <table:table-cell table:style-name="ce45" office:value-type="string" calcext:value-type="string">
              <text:p>Rack Padrão 19” - Máx. 24U (Prof. útil = 615mm) equivalente ao Modelo 24U P-660 (Fibracem)</text:p>
            </table:table-cell>
            <table:table-cell table:style-name="ce18" office:value-type="string" calcext:value-type="string">
              <text:p>un </text:p>
            </table:table-cell>
            <table:table-cell table:style-name="ce79" office:value-type="float" office:value="1" calcext:value-type="float">
              <text:p>1,00</text:p>
            </table:table-cell>
            <table:table-cell table:style-name="ce79" office:value-type="float" office:value="2133.65" calcext:value-type="float">
              <text:p>2133,65</text:p>
            </table:table-cell>
            <table:table-cell table:style-name="ce82" table:formula="of:=[.H458]+([.H458]*[.$J$7])" office:value-type="float" office:value="2667.0625" calcext:value-type="float">
              <text:p>2667,06</text:p>
            </table:table-cell>
            <table:table-cell table:style-name="ce96" table:formula="of:=ROUND([.I458]*[.G458];2)" office:value-type="float" office:value="2667.06" calcext:value-type="float">
              <text:p>2.667,06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18" office:value-type="string" calcext:value-type="string">
              <text:p>17.9</text:p>
            </table:table-cell>
            <table:table-cell table:style-name="ce20" office:value-type="string" calcext:value-type="string">
              <text:p>C4568</text:p>
            </table:table-cell>
            <table:table-cell table:style-name="ce20" office:value-type="string" calcext:value-type="string">
              <text:p>SEINFRA</text:p>
            </table:table-cell>
            <table:table-cell table:style-name="ce45" office:value-type="string" calcext:value-type="string">
              <text:p>Anel organizador de cabos</text:p>
            </table:table-cell>
            <table:table-cell table:style-name="ce18" office:value-type="string" calcext:value-type="string">
              <text:p>un </text:p>
            </table:table-cell>
            <table:table-cell table:style-name="ce79" office:value-type="float" office:value="2" calcext:value-type="float">
              <text:p>2,00</text:p>
            </table:table-cell>
            <table:table-cell table:style-name="ce79" office:value-type="float" office:value="39.59" calcext:value-type="float">
              <text:p>39,59</text:p>
            </table:table-cell>
            <table:table-cell table:style-name="ce82" table:formula="of:=[.H459]+([.H459]*[.$J$7])" office:value-type="float" office:value="49.4875" calcext:value-type="float">
              <text:p>49,49</text:p>
            </table:table-cell>
            <table:table-cell table:style-name="ce96" table:formula="of:=ROUND([.I459]*[.G459];2)" office:value-type="float" office:value="98.98" calcext:value-type="float">
              <text:p>98,98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18" office:value-type="string" calcext:value-type="string">
              <text:p>17.10</text:p>
            </table:table-cell>
            <table:table-cell table:style-name="ce20" office:value-type="string" calcext:value-type="string">
              <text:p>C4567</text:p>
            </table:table-cell>
            <table:table-cell table:style-name="ce20" office:value-type="string" calcext:value-type="string">
              <text:p>SEINFRA</text:p>
            </table:table-cell>
            <table:table-cell table:style-name="ce45" office:value-type="string" calcext:value-type="string">
              <text:p>Bandeja deslizante perfurada</text:p>
            </table:table-cell>
            <table:table-cell table:style-name="ce18" office:value-type="string" calcext:value-type="string">
              <text:p>un </text:p>
            </table:table-cell>
            <table:table-cell table:style-name="ce79" office:value-type="float" office:value="1" calcext:value-type="float">
              <text:p>1,00</text:p>
            </table:table-cell>
            <table:table-cell table:style-name="ce79" office:value-type="float" office:value="28.51" calcext:value-type="float">
              <text:p>28,51</text:p>
            </table:table-cell>
            <table:table-cell table:style-name="ce82" table:formula="of:=[.H460]+([.H460]*[.$J$7])" office:value-type="float" office:value="35.6375" calcext:value-type="float">
              <text:p>35,64</text:p>
            </table:table-cell>
            <table:table-cell table:style-name="ce96" table:formula="of:=ROUND([.I460]*[.G460];2)" office:value-type="float" office:value="35.64" calcext:value-type="float">
              <text:p>35,64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18" office:value-type="string" calcext:value-type="string">
              <text:p>17.11</text:p>
            </table:table-cell>
            <table:table-cell table:style-name="ce20" office:value-type="string" calcext:value-type="string">
              <text:p>C4569</text:p>
            </table:table-cell>
            <table:table-cell table:style-name="ce20" office:value-type="string" calcext:value-type="string">
              <text:p>SEINFRA</text:p>
            </table:table-cell>
            <table:table-cell table:style-name="ce45" office:value-type="string" calcext:value-type="string">
              <text:p>Régua de Tomadas Elétricas, com 08 tomadas – Padrão Rack19”</text:p>
            </table:table-cell>
            <table:table-cell table:style-name="ce18" office:value-type="string" calcext:value-type="string">
              <text:p>un </text:p>
            </table:table-cell>
            <table:table-cell table:style-name="ce79" office:value-type="float" office:value="2" calcext:value-type="float">
              <text:p>2,00</text:p>
            </table:table-cell>
            <table:table-cell table:style-name="ce79" office:value-type="float" office:value="97" calcext:value-type="float">
              <text:p>97,00</text:p>
            </table:table-cell>
            <table:table-cell table:style-name="ce82" table:formula="of:=[.H461]+([.H461]*[.$J$7])" office:value-type="float" office:value="121.25" calcext:value-type="float">
              <text:p>121,25</text:p>
            </table:table-cell>
            <table:table-cell table:style-name="ce96" table:formula="of:=ROUND([.I461]*[.G461];2)" office:value-type="float" office:value="242.5" calcext:value-type="float">
              <text:p>242,50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5" table:number-columns-repeated="3"/>
            <table:table-cell table:style-name="ce51" office:value-type="string" calcext:value-type="string">
              <text:p>CABOS EM PAR TRANÇADOS</text:p>
            </table:table-cell>
            <table:table-cell table:style-name="ce53"/>
            <table:table-cell table:style-name="ce79" table:number-columns-repeated="2"/>
            <table:table-cell table:style-name="ce82"/>
            <table:table-cell table:style-name="ce96"/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7.12</text:p>
            </table:table-cell>
            <table:table-cell table:style-name="ce20" office:value-type="string" calcext:value-type="string">
              <text:p>C4533</text:p>
            </table:table-cell>
            <table:table-cell table:style-name="ce18" office:value-type="string" calcext:value-type="string">
              <text:p>SEINFRA</text:p>
            </table:table-cell>
            <table:table-cell table:style-name="ce46" office:value-type="string" calcext:value-type="string">
              <text:p>Cabo UTP – Categoria 6</text:p>
            </table:table-cell>
            <table:table-cell table:style-name="ce18" office:value-type="string" calcext:value-type="string">
              <text:p>m</text:p>
            </table:table-cell>
            <table:table-cell table:style-name="ce79" office:value-type="float" office:value="960.6" calcext:value-type="float">
              <text:p>960,60</text:p>
            </table:table-cell>
            <table:table-cell table:style-name="ce79" office:value-type="float" office:value="9.28" calcext:value-type="float">
              <text:p>9,28</text:p>
            </table:table-cell>
            <table:table-cell table:style-name="ce82" table:formula="of:=[.H463]+([.H463]*[.$J$7])" office:value-type="float" office:value="11.6" calcext:value-type="float">
              <text:p>11,60</text:p>
            </table:table-cell>
            <table:table-cell table:style-name="ce96" table:formula="of:=ROUND([.I463]*[.G463];2)" office:value-type="float" office:value="11142.96" calcext:value-type="float">
              <text:p>11.142,96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5" table:number-columns-repeated="3"/>
            <table:table-cell table:style-name="ce51" office:value-type="string" calcext:value-type="string">
              <text:p>CABOS DE CONEXÃO</text:p>
            </table:table-cell>
            <table:table-cell table:style-name="ce53"/>
            <table:table-cell table:style-name="ce79" table:number-columns-repeated="2"/>
            <table:table-cell table:style-name="ce82"/>
            <table:table-cell table:style-name="ce96"/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7.13</text:p>
            </table:table-cell>
            <table:table-cell table:style-name="ce18" office:value-type="float" office:value="39607" calcext:value-type="float">
              <text:p>39607</text:p>
            </table:table-cell>
            <table:table-cell table:style-name="ce20" office:value-type="string" calcext:value-type="string">
              <text:p>SINAPI</text:p>
            </table:table-cell>
            <table:table-cell table:style-name="ce46" office:value-type="string" calcext:value-type="string">
              <text:p>Cabos de conexões – Patch cord categoria 6 <text:s/>- 2,5 metros</text:p>
            </table:table-cell>
            <table:table-cell table:style-name="ce18" office:value-type="string" calcext:value-type="string">
              <text:p>un </text:p>
            </table:table-cell>
            <table:table-cell table:style-name="ce79" office:value-type="float" office:value="22" calcext:value-type="float">
              <text:p>22,00</text:p>
            </table:table-cell>
            <table:table-cell table:style-name="ce79" office:value-type="float" office:value="17.37" calcext:value-type="float">
              <text:p>17,37</text:p>
            </table:table-cell>
            <table:table-cell table:style-name="ce82" table:formula="of:=[.H465]+([.H465]*[.$J$7])" office:value-type="float" office:value="21.7125" calcext:value-type="float">
              <text:p>21,71</text:p>
            </table:table-cell>
            <table:table-cell table:style-name="ce96" table:formula="of:=ROUND([.I465]*[.G465];2)" office:value-type="float" office:value="477.68" calcext:value-type="float">
              <text:p>477,68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5" table:number-columns-repeated="3"/>
            <table:table-cell table:style-name="ce51" office:value-type="string" calcext:value-type="string">
              <text:p>TOMADAS</text:p>
            </table:table-cell>
            <table:table-cell table:style-name="ce53"/>
            <table:table-cell table:style-name="ce79" table:number-columns-repeated="2"/>
            <table:table-cell table:style-name="ce82"/>
            <table:table-cell table:style-name="ce96"/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7.14</text:p>
            </table:table-cell>
            <table:table-cell table:style-name="ce18" office:value-type="string" calcext:value-type="string">
              <text:p>C3485</text:p>
            </table:table-cell>
            <table:table-cell table:style-name="ce18" office:value-type="string" calcext:value-type="string">
              <text:p>SEINFRA</text:p>
            </table:table-cell>
            <table:table-cell table:style-name="ce45" office:value-type="string" calcext:value-type="string">
              <text:p>Tomada modular RJ-45 Categoria 6 (completa)</text:p>
            </table:table-cell>
            <table:table-cell table:style-name="ce18" office:value-type="string" calcext:value-type="string">
              <text:p>un </text:p>
            </table:table-cell>
            <table:table-cell table:style-name="ce79" office:value-type="float" office:value="22" calcext:value-type="float">
              <text:p>22,00</text:p>
            </table:table-cell>
            <table:table-cell table:style-name="ce79" office:value-type="float" office:value="66.85" calcext:value-type="float">
              <text:p>66,85</text:p>
            </table:table-cell>
            <table:table-cell table:style-name="ce82" table:formula="of:=[.H467]+([.H467]*[.$J$7])" office:value-type="float" office:value="83.5625" calcext:value-type="float">
              <text:p>83,56</text:p>
            </table:table-cell>
            <table:table-cell table:style-name="ce96" table:formula="of:=ROUND([.I467]*[.G467];2)" office:value-type="float" office:value="1838.38" calcext:value-type="float">
              <text:p>1.838,38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7.15</text:p>
            </table:table-cell>
            <table:table-cell table:style-name="ce18" office:value-type="float" office:value="3889" calcext:value-type="float">
              <text:p>3889</text:p>
            </table:table-cell>
            <table:table-cell table:style-name="ce18" office:value-type="string" calcext:value-type="string">
              <text:p>ORSE</text:p>
            </table:table-cell>
            <table:table-cell table:style-name="ce45" office:value-type="string" calcext:value-type="string">
              <text:p>Conector de TV Tipo F (Coaxial) com placa</text:p>
            </table:table-cell>
            <table:table-cell table:style-name="ce18" office:value-type="string" calcext:value-type="string">
              <text:p>un </text:p>
            </table:table-cell>
            <table:table-cell table:style-name="ce79" office:value-type="float" office:value="3" calcext:value-type="float">
              <text:p>3,00</text:p>
            </table:table-cell>
            <table:table-cell table:style-name="ce79" office:value-type="float" office:value="0.6" calcext:value-type="float">
              <text:p>0,60</text:p>
            </table:table-cell>
            <table:table-cell table:style-name="ce82" table:formula="of:=[.H468]+([.H468]*[.$J$7])" office:value-type="float" office:value="0.75" calcext:value-type="float">
              <text:p>0,75</text:p>
            </table:table-cell>
            <table:table-cell table:style-name="ce96" table:formula="of:=ROUND([.I468]*[.G468];2)" office:value-type="float" office:value="2.25" calcext:value-type="float">
              <text:p>2,25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5" table:number-columns-repeated="3"/>
            <table:table-cell table:style-name="ce51" office:value-type="string" calcext:value-type="string">
              <text:p>CAIXAS E ACESSÓRIOS</text:p>
            </table:table-cell>
            <table:table-cell table:style-name="ce53"/>
            <table:table-cell table:style-name="ce79" table:number-columns-repeated="2"/>
            <table:table-cell table:style-name="ce82"/>
            <table:table-cell table:style-name="ce96"/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7.16</text:p>
            </table:table-cell>
            <table:table-cell table:style-name="ce18" office:value-type="string" calcext:value-type="string">
              <text:p>C0629</text:p>
            </table:table-cell>
            <table:table-cell table:style-name="ce18" office:value-type="string" calcext:value-type="string">
              <text:p>ORSE</text:p>
            </table:table-cell>
            <table:table-cell table:style-name="ce45" office:value-type="string" calcext:value-type="string">
              <text:p>Caixa de passagem PVC de sobrepor no teto 30x30x12 – fornecimento e instalação</text:p>
            </table:table-cell>
            <table:table-cell table:style-name="ce18" office:value-type="string" calcext:value-type="string">
              <text:p>un </text:p>
            </table:table-cell>
            <table:table-cell table:style-name="ce79" office:value-type="float" office:value="2" calcext:value-type="float">
              <text:p>2,00</text:p>
            </table:table-cell>
            <table:table-cell table:style-name="ce79" office:value-type="float" office:value="110.23" calcext:value-type="float">
              <text:p>110,23</text:p>
            </table:table-cell>
            <table:table-cell table:style-name="ce82" table:formula="of:=[.H470]+([.H470]*[.$J$7])" office:value-type="float" office:value="137.7875" calcext:value-type="float">
              <text:p>137,79</text:p>
            </table:table-cell>
            <table:table-cell table:style-name="ce96" table:formula="of:=ROUND([.I470]*[.G470];2)" office:value-type="float" office:value="275.58" calcext:value-type="float">
              <text:p>275,58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7.17</text:p>
            </table:table-cell>
            <table:table-cell table:style-name="ce18" office:value-type="float" office:value="83387" calcext:value-type="float">
              <text:p>83387</text:p>
            </table:table-cell>
            <table:table-cell table:style-name="ce18" office:value-type="string" calcext:value-type="string">
              <text:p>SINAPI</text:p>
            </table:table-cell>
            <table:table-cell table:style-name="ce45" office:value-type="string" calcext:value-type="string">
              <text:p>Caixa de passagem PVC de embutir 30x30x30 - fornecimento e instalação</text:p>
            </table:table-cell>
            <table:table-cell table:style-name="ce18" office:value-type="string" calcext:value-type="string">
              <text:p>un </text:p>
            </table:table-cell>
            <table:table-cell table:style-name="ce79" office:value-type="float" office:value="5" calcext:value-type="float">
              <text:p>5,00</text:p>
            </table:table-cell>
            <table:table-cell table:style-name="ce79" office:value-type="float" office:value="110.23" calcext:value-type="float">
              <text:p>110,23</text:p>
            </table:table-cell>
            <table:table-cell table:style-name="ce82" table:formula="of:=[.H471]+([.H471]*[.$J$7])" office:value-type="float" office:value="137.7875" calcext:value-type="float">
              <text:p>137,79</text:p>
            </table:table-cell>
            <table:table-cell table:style-name="ce96" table:formula="of:=ROUND([.I471]*[.G471];2)" office:value-type="float" office:value="688.94" calcext:value-type="float">
              <text:p>688,94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5" table:number-columns-repeated="3"/>
            <table:table-cell table:style-name="ce49" office:value-type="string" calcext:value-type="string">
              <text:p>ELETRODUTOS E ACESSÓRIOS</text:p>
            </table:table-cell>
            <table:table-cell table:style-name="ce31"/>
            <table:table-cell table:style-name="ce79" table:number-columns-repeated="2"/>
            <table:table-cell table:style-name="ce82"/>
            <table:table-cell table:style-name="ce96"/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7.18</text:p>
            </table:table-cell>
            <table:table-cell table:style-name="ce18" office:value-type="float" office:value="91836" calcext:value-type="float">
              <text:p>91836</text:p>
            </table:table-cell>
            <table:table-cell table:style-name="ce18" office:value-type="string" calcext:value-type="string">
              <text:p>SINAPI</text:p>
            </table:table-cell>
            <table:table-cell table:style-name="ce31" office:value-type="string" calcext:value-type="string">
              <text:p>Eletroduto PVC flexivel 1", inclusive conexões</text:p>
            </table:table-cell>
            <table:table-cell table:style-name="ce18" office:value-type="string" calcext:value-type="string">
              <text:p>m</text:p>
            </table:table-cell>
            <table:table-cell table:style-name="ce79" office:value-type="float" office:value="184.9" calcext:value-type="float">
              <text:p>184,90</text:p>
            </table:table-cell>
            <table:table-cell table:style-name="ce79" office:value-type="float" office:value="8.45" calcext:value-type="float">
              <text:p>8,45</text:p>
            </table:table-cell>
            <table:table-cell table:style-name="ce82" table:formula="of:=[.H473]+([.H473]*[.$J$7])" office:value-type="float" office:value="10.5625" calcext:value-type="float">
              <text:p>10,56</text:p>
            </table:table-cell>
            <table:table-cell table:style-name="ce96" table:formula="of:=ROUND([.I473]*[.G473];2)" office:value-type="float" office:value="1953.01" calcext:value-type="float">
              <text:p>1.953,01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7.19</text:p>
            </table:table-cell>
            <table:table-cell table:style-name="ce20" office:value-type="string" calcext:value-type="string">
              <text:p>C1158</text:p>
            </table:table-cell>
            <table:table-cell table:style-name="ce20" office:value-type="string" calcext:value-type="string">
              <text:p>SEINFRA</text:p>
            </table:table-cell>
            <table:table-cell table:style-name="ce46" office:value-type="string" calcext:value-type="string">
              <text:p>Eletrocalha lisa com tampa 100 x 50 mm, inclusive conexões</text:p>
            </table:table-cell>
            <table:table-cell table:style-name="ce18" office:value-type="string" calcext:value-type="string">
              <text:p>m</text:p>
            </table:table-cell>
            <table:table-cell table:style-name="ce79" office:value-type="float" office:value="147.4" calcext:value-type="float">
              <text:p>147,40</text:p>
            </table:table-cell>
            <table:table-cell table:style-name="ce79" office:value-type="float" office:value="53.32" calcext:value-type="float">
              <text:p>53,32</text:p>
            </table:table-cell>
            <table:table-cell table:style-name="ce82" table:formula="of:=[.H474]+([.H474]*[.$J$7])" office:value-type="float" office:value="66.65" calcext:value-type="float">
              <text:p>66,65</text:p>
            </table:table-cell>
            <table:table-cell table:style-name="ce96" table:formula="of:=ROUND([.I474]*[.G474];2)" office:value-type="float" office:value="9824.21" calcext:value-type="float">
              <text:p>9.824,21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9"/>
            <table:table-cell table:style-name="ce28" table:number-columns-repeated="4"/>
            <table:table-cell table:style-name="ce80"/>
            <table:table-cell table:style-name="ce98" office:value-type="string" calcext:value-type="string">
              <text:p>Subtotal </text:p>
            </table:table-cell>
            <table:table-cell table:style-name="ce126"/>
            <table:table-cell table:style-name="ce137" table:formula="of:=SUM([.J451:.J474])" office:value-type="float" office:value="32460.58" calcext:value-type="float">
              <text:p>32.460,58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 table:number-columns-repeated="4"/>
            <table:table-cell table:style-name="ce43"/>
            <table:table-cell table:style-name="ce5"/>
            <table:table-cell table:number-columns-repeated="2"/>
            <table:table-cell table:style-name="ce9" table:number-columns-repeated="2"/>
            <table:table-cell table:number-columns-repeated="1014"/>
          </table:table-row>
          <table:table-row table:style-name="ro2">
            <table:table-cell table:style-name="ce5"/>
            <table:table-cell table:style-name="ce23" office:value-type="float" office:value="18" calcext:value-type="float">
              <text:p>18</text:p>
            </table:table-cell>
            <table:table-cell table:style-name="ce23" table:number-columns-repeated="2"/>
            <table:table-cell table:style-name="ce44" office:value-type="string" calcext:value-type="string">
              <text:p>DRENAGEM DE ÁGUAS PLUVIAIS</text:p>
            </table:table-cell>
            <table:table-cell table:style-name="ce23"/>
            <table:table-cell table:style-name="ce86"/>
            <table:table-cell table:style-name="ce103" table:number-columns-repeated="2"/>
            <table:table-cell table:style-name="ce103" table:formula="of:=[.J491]" office:value-type="float" office:value="55413.58" calcext:value-type="float">
              <text:p>55.413,58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15" table:number-columns-repeated="3"/>
            <table:table-cell table:style-name="ce49" office:value-type="string" calcext:value-type="string">
              <text:p>TUBULAÇÕES E CONEXÕES DE PVC</text:p>
            </table:table-cell>
            <table:table-cell table:style-name="ce31"/>
            <table:table-cell table:style-name="ce79"/>
            <table:table-cell table:style-name="ce82" table:number-columns-repeated="2"/>
            <table:table-cell table:style-name="ce96"/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8.1</text:p>
            </table:table-cell>
            <table:table-cell table:style-name="ce18" office:value-type="float" office:value="89848" calcext:value-type="float">
              <text:p>89848</text:p>
            </table:table-cell>
            <table:table-cell table:style-name="ce18" office:value-type="string" calcext:value-type="string">
              <text:p>SINAPI</text:p>
            </table:table-cell>
            <table:table-cell table:style-name="ce53" office:value-type="string" calcext:value-type="string">
              <text:p>Tubo de PVC Ø100mm, fornecimento e instalação, inclusive conexões</text:p>
            </table:table-cell>
            <table:table-cell table:style-name="ce18" office:value-type="string" calcext:value-type="string">
              <text:p>m</text:p>
            </table:table-cell>
            <table:table-cell table:style-name="ce79" table:formula="of:=24.5+14.5+9.7+5.4+7.5+6+16+4+21+23.5+(5*28)" office:value-type="float" office:value="272.1" calcext:value-type="float">
              <text:p>272,10</text:p>
            </table:table-cell>
            <table:table-cell table:style-name="ce79" office:value-type="float" office:value="17.48" calcext:value-type="float">
              <text:p>17,48</text:p>
            </table:table-cell>
            <table:table-cell table:style-name="ce82" table:formula="of:=[.H479]+([.H479]*[.$J$7])" office:value-type="float" office:value="21.85" calcext:value-type="float">
              <text:p>21,85</text:p>
            </table:table-cell>
            <table:table-cell table:style-name="ce96" table:formula="of:=ROUND([.I479]*[.G479];2)" office:value-type="float" office:value="5945.39" calcext:value-type="float">
              <text:p>5.945,39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8.2</text:p>
            </table:table-cell>
            <table:table-cell table:style-name="ce18" office:value-type="float" office:value="89849" calcext:value-type="float">
              <text:p>89849</text:p>
            </table:table-cell>
            <table:table-cell table:style-name="ce18" office:value-type="string" calcext:value-type="string">
              <text:p>SINAPI</text:p>
            </table:table-cell>
            <table:table-cell table:style-name="ce53" office:value-type="string" calcext:value-type="string">
              <text:p>Tubo de PVC Ø125mm, fornecimento e instalação, inclusive conexões</text:p>
            </table:table-cell>
            <table:table-cell table:style-name="ce18" office:value-type="string" calcext:value-type="string">
              <text:p>m</text:p>
            </table:table-cell>
            <table:table-cell table:style-name="ce79" table:formula="of:=9.5+10.5+3.5+7.3+4.3" office:value-type="float" office:value="35.1" calcext:value-type="float">
              <text:p>35,10</text:p>
            </table:table-cell>
            <table:table-cell table:style-name="ce79" table:formula="of:=([.H479]+[.H481])/2" office:value-type="float" office:value="28.74" calcext:value-type="float">
              <text:p>28,74</text:p>
            </table:table-cell>
            <table:table-cell table:style-name="ce82" table:formula="of:=[.H480]+([.H480]*[.$J$7])" office:value-type="float" office:value="35.925" calcext:value-type="float">
              <text:p>35,93</text:p>
            </table:table-cell>
            <table:table-cell table:style-name="ce96" table:formula="of:=ROUND([.I480]*[.G480];2)" office:value-type="float" office:value="1260.97" calcext:value-type="float">
              <text:p>1.260,97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8.3</text:p>
            </table:table-cell>
            <table:table-cell table:style-name="ce18" office:value-type="float" office:value="89849" calcext:value-type="float">
              <text:p>89849</text:p>
            </table:table-cell>
            <table:table-cell table:style-name="ce18" office:value-type="string" calcext:value-type="string">
              <text:p>SINAPI</text:p>
            </table:table-cell>
            <table:table-cell table:style-name="ce53" office:value-type="string" calcext:value-type="string">
              <text:p>Tubo de PVC Ø150mm, fornecimento e instalação, inclusive conexões</text:p>
            </table:table-cell>
            <table:table-cell table:style-name="ce18" office:value-type="string" calcext:value-type="string">
              <text:p>m</text:p>
            </table:table-cell>
            <table:table-cell table:style-name="ce79" table:formula="of:=4.5+5.2+8.5" office:value-type="float" office:value="18.2" calcext:value-type="float">
              <text:p>18,20</text:p>
            </table:table-cell>
            <table:table-cell table:style-name="ce79" office:value-type="float" office:value="40" calcext:value-type="float">
              <text:p>40,00</text:p>
            </table:table-cell>
            <table:table-cell table:style-name="ce82" table:formula="of:=[.H481]+([.H481]*[.$J$7])" office:value-type="float" office:value="50" calcext:value-type="float">
              <text:p>50,00</text:p>
            </table:table-cell>
            <table:table-cell table:style-name="ce96" table:formula="of:=ROUND([.I481]*[.G481];2)" office:value-type="float" office:value="910" calcext:value-type="float">
              <text:p>910,00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8.4</text:p>
            </table:table-cell>
            <table:table-cell table:style-name="ce18" office:value-type="float" office:value="90696" calcext:value-type="float">
              <text:p>90696</text:p>
            </table:table-cell>
            <table:table-cell table:style-name="ce18" office:value-type="string" calcext:value-type="string">
              <text:p>SINAPI</text:p>
            </table:table-cell>
            <table:table-cell table:style-name="ce53" office:value-type="string" calcext:value-type="string">
              <text:p>Tubo de PVC Ø200mm, fornecimento e instalação, inclusive conexões</text:p>
            </table:table-cell>
            <table:table-cell table:style-name="ce18" office:value-type="string" calcext:value-type="string">
              <text:p>m</text:p>
            </table:table-cell>
            <table:table-cell table:style-name="ce79" table:formula="of:=6.5+9.1+8.2+18" office:value-type="float" office:value="41.8" calcext:value-type="float">
              <text:p>41,80</text:p>
            </table:table-cell>
            <table:table-cell table:style-name="ce79" office:value-type="float" office:value="62.26" calcext:value-type="float">
              <text:p>62,26</text:p>
            </table:table-cell>
            <table:table-cell table:style-name="ce82" table:formula="of:=[.H482]+([.H482]*[.$J$7])" office:value-type="float" office:value="77.825" calcext:value-type="float">
              <text:p>77,83</text:p>
            </table:table-cell>
            <table:table-cell table:style-name="ce96" table:formula="of:=ROUND([.I482]*[.G482];2)" office:value-type="float" office:value="3253.09" calcext:value-type="float">
              <text:p>3.253,09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5" table:number-columns-repeated="3"/>
            <table:table-cell table:style-name="ce49" office:value-type="string" calcext:value-type="string">
              <text:p>TUBULAÇÕES DE CONCRETO</text:p>
            </table:table-cell>
            <table:table-cell table:style-name="ce31"/>
            <table:table-cell table:style-name="ce79"/>
            <table:table-cell table:style-name="ce82" table:number-columns-repeated="2"/>
            <table:table-cell table:style-name="ce96"/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8.5</text:p>
            </table:table-cell>
            <table:table-cell table:style-name="ce15" office:value-type="float" office:value="92210" calcext:value-type="float">
              <text:p>92210</text:p>
            </table:table-cell>
            <table:table-cell table:style-name="ce18" office:value-type="string" calcext:value-type="string">
              <text:p>SINAPI</text:p>
            </table:table-cell>
            <table:table-cell table:style-name="ce47" office:value-type="string" calcext:value-type="string">
              <text:p>TUBO DE CONCRETO PARA REDES COLETORAS DE ÁGUAS PLUVIAIS, 400 MM</text:p>
            </table:table-cell>
            <table:table-cell table:style-name="ce18" office:value-type="string" calcext:value-type="string">
              <text:p>m</text:p>
            </table:table-cell>
            <table:table-cell table:style-name="ce79" office:value-type="float" office:value="40" calcext:value-type="float">
              <text:p>40,00</text:p>
            </table:table-cell>
            <table:table-cell table:style-name="ce82" office:value-type="float" office:value="84.74" calcext:value-type="float">
              <text:p>84,74</text:p>
            </table:table-cell>
            <table:table-cell table:style-name="ce82" table:formula="of:=[.H484]+([.H484]*[.$J$7])" office:value-type="float" office:value="105.925" calcext:value-type="float">
              <text:p>105,93</text:p>
            </table:table-cell>
            <table:table-cell table:style-name="ce96" table:formula="of:=ROUND([.I484]*[.G484];2)" office:value-type="float" office:value="4237" calcext:value-type="float">
              <text:p>4.237,00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5" table:number-columns-repeated="3"/>
            <table:table-cell table:style-name="ce49" office:value-type="string" calcext:value-type="string">
              <text:p>DIVERSOS</text:p>
            </table:table-cell>
            <table:table-cell table:style-name="ce31"/>
            <table:table-cell table:style-name="ce79" table:number-columns-repeated="2"/>
            <table:table-cell table:style-name="ce82"/>
            <table:table-cell table:style-name="ce96"/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8.6</text:p>
            </table:table-cell>
            <table:table-cell table:style-name="ce18" office:value-type="float" office:value="89495" calcext:value-type="float">
              <text:p>89495</text:p>
            </table:table-cell>
            <table:table-cell table:style-name="ce18" office:value-type="string" calcext:value-type="string">
              <text:p>SINAPI</text:p>
            </table:table-cell>
            <table:table-cell table:style-name="ce46" office:value-type="string" calcext:value-type="string">
              <text:p>RALO SIFONADO, PVC, DN 100 X 40 MM, JUNTA SOLDÁVEL, FORNECIDO E INSTALADO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8" calcext:value-type="float">
              <text:p>8,00</text:p>
            </table:table-cell>
            <table:table-cell table:style-name="ce79" office:value-type="float" office:value="7.87" calcext:value-type="float">
              <text:p>7,87</text:p>
            </table:table-cell>
            <table:table-cell table:style-name="ce82" table:formula="of:=[.H486]+([.H486]*[.$J$7])" office:value-type="float" office:value="9.8375" calcext:value-type="float">
              <text:p>9,84</text:p>
            </table:table-cell>
            <table:table-cell table:style-name="ce96" table:formula="of:=ROUND([.I486]*[.G486];2)" office:value-type="float" office:value="78.7" calcext:value-type="float">
              <text:p>78,70 </text:p>
            </table:table-cell>
            <table:table-cell table:style-name="ce142"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8.7</text:p>
            </table:table-cell>
            <table:table-cell table:style-name="ce18" office:value-type="string" calcext:value-type="string">
              <text:p>C2506</text:p>
            </table:table-cell>
            <table:table-cell table:style-name="ce18" office:value-type="string" calcext:value-type="string">
              <text:p>SEINFRA</text:p>
            </table:table-cell>
            <table:table-cell table:style-name="ce31" office:value-type="string" calcext:value-type="string">
              <text:p>Torneira de Jardim – 25mmx3/4”</text:p>
            </table:table-cell>
            <table:table-cell table:style-name="ce18" office:value-type="string" calcext:value-type="string">
              <text:p>un</text:p>
            </table:table-cell>
            <table:table-cell table:style-name="ce82" office:value-type="float" office:value="1" calcext:value-type="float">
              <text:p>1,00</text:p>
            </table:table-cell>
            <table:table-cell table:style-name="ce82" office:value-type="float" office:value="26.3" calcext:value-type="float">
              <text:p>26,30</text:p>
            </table:table-cell>
            <table:table-cell table:style-name="ce82" table:formula="of:=[.H487]+([.H487]*[.$J$7])" office:value-type="float" office:value="32.875" calcext:value-type="float">
              <text:p>32,88</text:p>
            </table:table-cell>
            <table:table-cell table:style-name="ce96" table:formula="of:=ROUND([.I487]*[.G487];2)" office:value-type="float" office:value="32.88" calcext:value-type="float">
              <text:p>32,88 </text:p>
            </table:table-cell>
            <table:table-cell table:style-name="ce142"/>
            <table:table-cell table:style-name="ce144" table:number-columns-repeated="1013"/>
          </table:table-row>
          <table:table-row table:style-name="ro18">
            <table:table-cell table:style-name="ce5"/>
            <table:table-cell table:style-name="ce18" office:value-type="string" calcext:value-type="string">
              <text:p>18.8</text:p>
            </table:table-cell>
            <table:table-cell table:style-name="ce20" office:value-type="string" calcext:value-type="string">
              <text:p>95463 – COMPOSIÇÃO</text:p>
            </table:table-cell>
            <table:table-cell table:style-name="ce18" office:value-type="string" calcext:value-type="string">
              <text:p>SINAPI</text:p>
            </table:table-cell>
            <table:table-cell table:style-name="ce46" office:value-type="string" calcext:value-type="string">
              <text:p>CAIXA DE RETENÇÃO EM ALVENARIA DE TIJOLO CERÂMICO MACIÇO, CONFORME PROJETO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1" calcext:value-type="float">
              <text:p>1,00</text:p>
            </table:table-cell>
            <table:table-cell table:style-name="ce79" table:formula="of:=1340.66*6" office:value-type="float" office:value="8043.96" calcext:value-type="float">
              <text:p>8043,96</text:p>
            </table:table-cell>
            <table:table-cell table:style-name="ce82" table:formula="of:=[.H488]+([.H488]*[.$J$7])" office:value-type="float" office:value="10054.95" calcext:value-type="float">
              <text:p>10054,95</text:p>
            </table:table-cell>
            <table:table-cell table:style-name="ce96" table:formula="of:=ROUND([.I488]*[.G488];2)" office:value-type="float" office:value="10054.95" calcext:value-type="float">
              <text:p>10.054,95 </text:p>
            </table:table-cell>
            <table:table-cell table:style-name="ce142"/>
            <table:table-cell table:style-name="ce144" table:number-columns-repeated="1013"/>
          </table:table-row>
          <table:table-row table:style-name="ro18">
            <table:table-cell table:style-name="ce5"/>
            <table:table-cell table:style-name="ce18" office:value-type="string" calcext:value-type="string">
              <text:p>18.9</text:p>
            </table:table-cell>
            <table:table-cell table:style-name="ce18" office:value-type="float" office:value="83659" calcext:value-type="float">
              <text:p>83659</text:p>
            </table:table-cell>
            <table:table-cell table:style-name="ce18" office:value-type="string" calcext:value-type="string">
              <text:p>SINAPI</text:p>
            </table:table-cell>
            <table:table-cell table:style-name="ce46" office:value-type="string" calcext:value-type="string">
              <text:p>BOCA DE LOBO EM ALVENARIA TIJOLO MACICO, REVESTIDA C/ ARGAMASSA E TAMPA DE CONCRETO ARMADO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3" calcext:value-type="float">
              <text:p>3,00</text:p>
            </table:table-cell>
            <table:table-cell table:style-name="ce79" office:value-type="float" office:value="767.81" calcext:value-type="float">
              <text:p>767,81</text:p>
            </table:table-cell>
            <table:table-cell table:style-name="ce82" table:formula="of:=[.H489]+([.H489]*[.$J$7])" office:value-type="float" office:value="959.7625" calcext:value-type="float">
              <text:p>959,76</text:p>
            </table:table-cell>
            <table:table-cell table:style-name="ce96" table:formula="of:=ROUND([.I489]*[.G489];2)" office:value-type="float" office:value="2879.29" calcext:value-type="float">
              <text:p>2.879,29 </text:p>
            </table:table-cell>
            <table:table-cell table:style-name="ce142"/>
            <table:table-cell table:style-name="ce144" table:number-columns-repeated="1013"/>
          </table:table-row>
          <table:table-row table:style-name="ro4">
            <table:table-cell table:style-name="ce5"/>
            <table:table-cell table:style-name="ce18" office:value-type="string" calcext:value-type="string">
              <text:p>18.10</text:p>
            </table:table-cell>
            <table:table-cell table:style-name="ce18" office:value-type="float" office:value="72285" calcext:value-type="float">
              <text:p>72285</text:p>
            </table:table-cell>
            <table:table-cell table:style-name="ce18" office:value-type="string" calcext:value-type="string">
              <text:p>SINAPI</text:p>
            </table:table-cell>
            <table:table-cell table:style-name="ce52" office:value-type="string" calcext:value-type="string">
              <text:p>CAIXA COLETORA, 1,20X1,20X1,50M, COM FUNDO E TAMPA DE CONCRETO E PAREDES EM ALVENARIA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15" calcext:value-type="float">
              <text:p>15,00</text:p>
            </table:table-cell>
            <table:table-cell table:style-name="ce79" office:value-type="float" office:value="1427.27" calcext:value-type="float">
              <text:p>1427,27</text:p>
            </table:table-cell>
            <table:table-cell table:style-name="ce82" table:formula="of:=[.H490]+([.H490]*[.$J$7])" office:value-type="float" office:value="1784.0875" calcext:value-type="float">
              <text:p>1784,09</text:p>
            </table:table-cell>
            <table:table-cell table:style-name="ce96" table:formula="of:=ROUND([.I490]*[.G490];2)" office:value-type="float" office:value="26761.31" calcext:value-type="float">
              <text:p>26.761,31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9"/>
            <table:table-cell table:style-name="ce28" table:number-columns-repeated="4"/>
            <table:table-cell table:style-name="ce80"/>
            <table:table-cell table:style-name="ce98" office:value-type="string" calcext:value-type="string">
              <text:p>Subtotal </text:p>
            </table:table-cell>
            <table:table-cell table:style-name="ce127"/>
            <table:table-cell table:style-name="ce137" table:formula="of:=SUM([.J479:.J490])" office:value-type="float" office:value="55413.58" calcext:value-type="float">
              <text:p>55.413,58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 table:number-columns-repeated="4"/>
            <table:table-cell table:style-name="ce43"/>
            <table:table-cell table:style-name="ce5"/>
            <table:table-cell table:number-columns-repeated="2"/>
            <table:table-cell table:style-name="ce9" table:number-columns-repeated="2"/>
            <table:table-cell table:number-columns-repeated="1014"/>
          </table:table-row>
          <table:table-row table:style-name="ro2">
            <table:table-cell table:style-name="ce5"/>
            <table:table-cell table:style-name="ce23" office:value-type="float" office:value="19" calcext:value-type="float">
              <text:p>19</text:p>
            </table:table-cell>
            <table:table-cell table:style-name="ce23" table:number-columns-repeated="2"/>
            <table:table-cell table:style-name="ce44" office:value-type="string" calcext:value-type="string">
              <text:p>INSTALAÇÃO DE GÁS COMBUSTÍVEL</text:p>
            </table:table-cell>
            <table:table-cell table:style-name="ce23"/>
            <table:table-cell table:style-name="ce86"/>
            <table:table-cell table:style-name="ce103" table:number-columns-repeated="2"/>
            <table:table-cell table:style-name="ce103" table:formula="of:=[.J500]" office:value-type="float" office:value="4122.85" calcext:value-type="float">
              <text:p>4.122,85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18" office:value-type="string" calcext:value-type="string">
              <text:p>19.1</text:p>
            </table:table-cell>
            <table:table-cell table:style-name="ce18" office:value-type="float" office:value="89453" calcext:value-type="float">
              <text:p>89453</text:p>
            </table:table-cell>
            <table:table-cell table:style-name="ce18" office:value-type="string" calcext:value-type="string">
              <text:p>SINAPI</text:p>
            </table:table-cell>
            <table:table-cell table:style-name="ce46" office:value-type="string" calcext:value-type="string">
              <text:p>ALVENARIA DE BLOCOS DE CONCRETO ESTRUTURAL 14X19X39 CM</text:p>
            </table:table-cell>
            <table:table-cell table:style-name="ce18" office:value-type="string" calcext:value-type="string">
              <text:p>m2</text:p>
            </table:table-cell>
            <table:table-cell table:style-name="ce79" table:formula="of:=(1.8*2.05*2)+(1.05*2.05*2)" office:value-type="float" office:value="11.685" calcext:value-type="float">
              <text:p>11,69</text:p>
            </table:table-cell>
            <table:table-cell table:style-name="ce79" office:value-type="float" office:value="55.05" calcext:value-type="float">
              <text:p>55,05</text:p>
            </table:table-cell>
            <table:table-cell table:style-name="ce82" table:formula="of:=[.H494]+([.H494]*[.$J$7])" office:value-type="float" office:value="68.8125" calcext:value-type="float">
              <text:p>68,81</text:p>
            </table:table-cell>
            <table:table-cell table:style-name="ce96" table:formula="of:=ROUND([.I494]*[.G494];2)" office:value-type="float" office:value="804.07" calcext:value-type="float">
              <text:p>804,07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18" office:value-type="string" calcext:value-type="string">
              <text:p>19.2</text:p>
            </table:table-cell>
            <table:table-cell table:style-name="ce18" office:value-type="float" office:value="85014" calcext:value-type="float">
              <text:p>85014</text:p>
            </table:table-cell>
            <table:table-cell table:style-name="ce18" office:value-type="string" calcext:value-type="string">
              <text:p>SINAPI</text:p>
            </table:table-cell>
            <table:table-cell table:style-name="ce46" office:value-type="string" calcext:value-type="string">
              <text:p>CAIXILHO FIXO, DE ALUMINIO, COM TELA DE METAL FIO 12 MALHA 3X3CM</text:p>
            </table:table-cell>
            <table:table-cell table:style-name="ce18" office:value-type="string" calcext:value-type="string">
              <text:p>m2</text:p>
            </table:table-cell>
            <table:table-cell table:style-name="ce79" table:formula="of:=0.2*0.6" office:value-type="float" office:value="0.12" calcext:value-type="float">
              <text:p>0,12</text:p>
            </table:table-cell>
            <table:table-cell table:style-name="ce79" office:value-type="float" office:value="495.47" calcext:value-type="float">
              <text:p>495,47</text:p>
            </table:table-cell>
            <table:table-cell table:style-name="ce82" table:formula="of:=[.H495]+([.H495]*[.$J$7])" office:value-type="float" office:value="619.3375" calcext:value-type="float">
              <text:p>619,34</text:p>
            </table:table-cell>
            <table:table-cell table:style-name="ce96" table:formula="of:=ROUND([.I495]*[.G495];2)" office:value-type="float" office:value="74.32" calcext:value-type="float">
              <text:p>74,32 </text:p>
            </table:table-cell>
            <table:table-cell table:number-columns-repeated="1014"/>
          </table:table-row>
          <table:table-row table:style-name="ro18">
            <table:table-cell table:style-name="ce5"/>
            <table:table-cell table:style-name="ce18" office:value-type="string" calcext:value-type="string">
              <text:p>19.3</text:p>
            </table:table-cell>
            <table:table-cell table:style-name="ce18" office:value-type="string" calcext:value-type="string">
              <text:p>73976/3</text:p>
            </table:table-cell>
            <table:table-cell table:style-name="ce18" office:value-type="string" calcext:value-type="string">
              <text:p>SINAPI</text:p>
            </table:table-cell>
            <table:table-cell table:style-name="ce52" office:value-type="string" calcext:value-type="string">
              <text:p>TUBO DE AÇO GALVANIZADO COM COSTURA, CLASSE MÉDIA, CONEXÃO ROSQUEADA, dn 20 (3/4”) INSTALADO EM RAMAIS E SUB-RAMAIS DE GÁS – FORNECIMENTO E INSTALAÇÃO </text:p>
            </table:table-cell>
            <table:table-cell table:style-name="ce18" office:value-type="string" calcext:value-type="string">
              <text:p>m</text:p>
            </table:table-cell>
            <table:table-cell table:style-name="ce79" table:formula="of:=2.8+6.7+3" office:value-type="float" office:value="12.5" calcext:value-type="float">
              <text:p>12,50</text:p>
            </table:table-cell>
            <table:table-cell table:style-name="ce79" office:value-type="float" office:value="27.02" calcext:value-type="float">
              <text:p>27,02</text:p>
            </table:table-cell>
            <table:table-cell table:style-name="ce82" table:formula="of:=[.H496]+([.H496]*[.$J$7])" office:value-type="float" office:value="33.775" calcext:value-type="float">
              <text:p>33,78</text:p>
            </table:table-cell>
            <table:table-cell table:style-name="ce96" table:formula="of:=ROUND([.I496]*[.G496];2)" office:value-type="float" office:value="422.19" calcext:value-type="float">
              <text:p>422,19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9.4</text:p>
            </table:table-cell>
            <table:table-cell table:style-name="ce18" office:value-type="string" calcext:value-type="string">
              <text:p>C1250</text:p>
            </table:table-cell>
            <table:table-cell table:style-name="ce18" office:value-type="string" calcext:value-type="string">
              <text:p>SEINFRA</text:p>
            </table:table-cell>
            <table:table-cell table:style-name="ce46" office:value-type="string" calcext:value-type="string">
              <text:p>Envelopamento de concreto - 3cm</text:p>
            </table:table-cell>
            <table:table-cell table:style-name="ce18" office:value-type="string" calcext:value-type="string">
              <text:p>m</text:p>
            </table:table-cell>
            <table:table-cell table:style-name="ce79" office:value-type="float" office:value="9.5" calcext:value-type="float">
              <text:p>9,50</text:p>
            </table:table-cell>
            <table:table-cell table:style-name="ce79" office:value-type="float" office:value="12" calcext:value-type="float">
              <text:p>12,00</text:p>
            </table:table-cell>
            <table:table-cell table:style-name="ce82" table:formula="of:=[.H497]+([.H497]*[.$J$7])" office:value-type="float" office:value="15" calcext:value-type="float">
              <text:p>15,00</text:p>
            </table:table-cell>
            <table:table-cell table:style-name="ce96" table:formula="of:=ROUND([.I497]*[.G497];2)" office:value-type="float" office:value="142.5" calcext:value-type="float">
              <text:p>142,50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9.5</text:p>
            </table:table-cell>
            <table:table-cell table:style-name="ce18" office:value-type="float" office:value="74100" calcext:value-type="float">
              <text:p>74100</text:p>
            </table:table-cell>
            <table:table-cell table:style-name="ce18" office:value-type="string" calcext:value-type="string">
              <text:p>SINAPI</text:p>
            </table:table-cell>
            <table:table-cell table:style-name="ce46" office:value-type="string" calcext:value-type="string">
              <text:p>PORTAO DE FERRO COM VARA 1/2", COM REQUADRO E FERRAGENS</text:p>
            </table:table-cell>
            <table:table-cell table:style-name="ce18" office:value-type="string" calcext:value-type="string">
              <text:p>m2</text:p>
            </table:table-cell>
            <table:table-cell table:style-name="ce79" table:formula="of:=1.2*1.55" office:value-type="float" office:value="1.86" calcext:value-type="float">
              <text:p>1,86</text:p>
            </table:table-cell>
            <table:table-cell table:style-name="ce79" office:value-type="float" office:value="550.44" calcext:value-type="float">
              <text:p>550,44</text:p>
            </table:table-cell>
            <table:table-cell table:style-name="ce82" table:formula="of:=[.H498]+([.H498]*[.$J$7])" office:value-type="float" office:value="688.05" calcext:value-type="float">
              <text:p>688,05</text:p>
            </table:table-cell>
            <table:table-cell table:style-name="ce96" table:formula="of:=ROUND([.I498]*[.G498];2)" office:value-type="float" office:value="1279.77" calcext:value-type="float">
              <text:p>1.279,77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8" office:value-type="string" calcext:value-type="string">
              <text:p>19.6</text:p>
            </table:table-cell>
            <table:table-cell table:style-name="ce18"/>
            <table:table-cell table:style-name="ce18" office:value-type="string" calcext:value-type="string">
              <text:p>MERCADO</text:p>
            </table:table-cell>
            <table:table-cell table:style-name="ce46" office:value-type="string" calcext:value-type="string">
              <text:p>BOTIJÃO DE GÁS P-45, INCLUSO MANGUEIRAS, VÁLVULAS E CONEXÕES</text:p>
            </table:table-cell>
            <table:table-cell table:style-name="ce18" office:value-type="string" calcext:value-type="string">
              <text:p>un</text:p>
            </table:table-cell>
            <table:table-cell table:style-name="ce79" office:value-type="float" office:value="2" calcext:value-type="float">
              <text:p>2,00</text:p>
            </table:table-cell>
            <table:table-cell table:style-name="ce79" office:value-type="float" office:value="560" calcext:value-type="float">
              <text:p>560,00</text:p>
            </table:table-cell>
            <table:table-cell table:style-name="ce82" table:formula="of:=[.H499]+([.H499]*[.$J$7])" office:value-type="float" office:value="700" calcext:value-type="float">
              <text:p>700,00</text:p>
            </table:table-cell>
            <table:table-cell table:style-name="ce96" table:formula="of:=ROUND([.I499]*[.G499];2)" office:value-type="float" office:value="1400" calcext:value-type="float">
              <text:p>1.400,00 </text:p>
            </table:table-cell>
            <table:table-cell/>
            <table:table-cell table:style-name="ce144" table:number-columns-repeated="1013"/>
          </table:table-row>
          <table:table-row table:style-name="ro2">
            <table:table-cell table:style-name="ce5"/>
            <table:table-cell table:style-name="ce19"/>
            <table:table-cell table:style-name="ce28" table:number-columns-repeated="4"/>
            <table:table-cell table:style-name="ce80"/>
            <table:table-cell table:style-name="ce98" office:value-type="string" calcext:value-type="string">
              <text:p>Subtotal </text:p>
            </table:table-cell>
            <table:table-cell table:style-name="ce128"/>
            <table:table-cell table:style-name="ce137" table:formula="of:=SUM([.J494:.J499])" office:value-type="float" office:value="4122.85" calcext:value-type="float">
              <text:p>4.122,85 </text:p>
            </table:table-cell>
            <table:table-cell table:number-columns-repeated="1014"/>
          </table:table-row>
        </table:table-row-group>
        <table:table-row table:style-name="ro2">
          <table:table-cell table:style-name="ce5" table:number-columns-repeated="4"/>
          <table:table-cell table:style-name="ce43"/>
          <table:table-cell table:style-name="ce5"/>
          <table:table-cell table:number-columns-repeated="2"/>
          <table:table-cell table:style-name="ce9" table:number-columns-repeated="2"/>
          <table:table-cell table:number-columns-repeated="1014"/>
        </table:table-row>
        <table:table-row table:style-name="ro2">
          <table:table-cell table:style-name="ce5"/>
          <table:table-cell table:style-name="ce23" office:value-type="float" office:value="20" calcext:value-type="float">
            <text:p>20</text:p>
          </table:table-cell>
          <table:table-cell table:style-name="ce23" table:number-columns-repeated="2"/>
          <table:table-cell table:style-name="ce44" office:value-type="string" calcext:value-type="string">
            <text:p>SISTEMA DE EXAUSTÃO MECÂNICA</text:p>
          </table:table-cell>
          <table:table-cell table:style-name="ce23"/>
          <table:table-cell table:style-name="ce86"/>
          <table:table-cell table:style-name="ce103" table:number-columns-repeated="2"/>
          <table:table-cell table:style-name="ce103" table:formula="of:=[.J504]" office:value-type="float" office:value="1849.34" calcext:value-type="float">
            <text:p>1.849,34 </text:p>
          </table:table-cell>
          <table:table-cell table:number-columns-repeated="1014"/>
        </table:table-row>
        <table:table-row-group>
          <table:table-row table:style-name="ro2">
            <table:table-cell table:style-name="ce5"/>
            <table:table-cell table:style-name="ce18" office:value-type="string" calcext:value-type="string">
              <text:p>20.1</text:p>
            </table:table-cell>
            <table:table-cell table:style-name="ce18" office:value-type="string" calcext:value-type="string">
              <text:p>C1354</text:p>
            </table:table-cell>
            <table:table-cell table:style-name="ce18" office:value-type="string" calcext:value-type="string">
              <text:p>SEINFRA</text:p>
            </table:table-cell>
            <table:table-cell table:style-name="ce45" office:value-type="string" calcext:value-type="string">
              <text:p>EXAUSTOR ELETROMECÂNICO INDUSTRIAL D= 400 MM</text:p>
            </table:table-cell>
            <table:table-cell table:style-name="ce18" office:value-type="string" calcext:value-type="string">
              <text:p>un</text:p>
            </table:table-cell>
            <table:table-cell table:style-name="ce75" office:value-type="float" office:value="1" calcext:value-type="float">
              <text:p>1,00 </text:p>
            </table:table-cell>
            <table:table-cell table:style-name="ce75" office:value-type="float" office:value="1479.47" calcext:value-type="float">
              <text:p>1.479,47 </text:p>
            </table:table-cell>
            <table:table-cell table:style-name="ce82" table:formula="of:=[.H503]+([.H503]*[.$J$7])" office:value-type="float" office:value="1849.3375" calcext:value-type="float">
              <text:p>1849,34</text:p>
            </table:table-cell>
            <table:table-cell table:style-name="ce96" table:formula="of:=ROUND([.I503]*[.G503];2)" office:value-type="float" office:value="1849.34" calcext:value-type="float">
              <text:p>1.849,34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19"/>
            <table:table-cell table:style-name="ce28" table:number-columns-repeated="4"/>
            <table:table-cell table:style-name="ce37"/>
            <table:table-cell table:style-name="ce95" office:value-type="string" office:string-value="Subtotal " calcext:value-type="string">
              <text:p>Subtotal <text:s/></text:p>
            </table:table-cell>
            <table:table-cell table:style-name="ce129"/>
            <table:table-cell table:style-name="ce137" table:formula="of:=SUM([.J503:.J503])" office:value-type="float" office:value="1849.34" calcext:value-type="float">
              <text:p>1.849,34 </text:p>
            </table:table-cell>
            <table:table-cell table:number-columns-repeated="1014"/>
          </table:table-row>
        </table:table-row-group>
        <table:table-row table:style-name="ro2">
          <table:table-cell table:style-name="ce5" table:number-columns-repeated="4"/>
          <table:table-cell table:style-name="ce43"/>
          <table:table-cell table:style-name="ce5"/>
          <table:table-cell table:number-columns-repeated="2"/>
          <table:table-cell table:style-name="ce9" table:number-columns-repeated="2"/>
          <table:table-cell table:number-columns-repeated="1014"/>
        </table:table-row>
        <table:table-row table:style-name="ro2">
          <table:table-cell table:style-name="ce5"/>
          <table:table-cell table:style-name="ce23" office:value-type="float" office:value="21" calcext:value-type="float">
            <text:p>21</text:p>
          </table:table-cell>
          <table:table-cell table:style-name="ce23" table:number-columns-repeated="2"/>
          <table:table-cell table:style-name="ce44" office:value-type="string" calcext:value-type="string">
            <text:p>SPDA</text:p>
          </table:table-cell>
          <table:table-cell table:style-name="ce23"/>
          <table:table-cell table:style-name="ce86"/>
          <table:table-cell table:style-name="ce103" table:number-columns-repeated="2"/>
          <table:table-cell table:style-name="ce103" table:formula="of:=[.J517]" office:value-type="float" office:value="44356.12" calcext:value-type="float">
            <text:p>44.356,12 </text:p>
          </table:table-cell>
          <table:table-cell table:number-columns-repeated="1014"/>
        </table:table-row>
        <table:table-row table:style-name="ro2">
          <table:table-cell table:style-name="ce5"/>
          <table:table-cell table:style-name="ce18" office:value-type="string" calcext:value-type="string">
            <text:p>21.1</text:p>
          </table:table-cell>
          <table:table-cell table:style-name="ce18" office:value-type="string" calcext:value-type="string">
            <text:p>C4765</text:p>
          </table:table-cell>
          <table:table-cell table:style-name="ce18" office:value-type="string" calcext:value-type="string">
            <text:p>SEINFRA</text:p>
          </table:table-cell>
          <table:table-cell table:style-name="ce45" office:value-type="string" calcext:value-type="string">
            <text:p>ATERRAMENTO COMPLETO C/ HASTE COPPERWELD 5/8" X 2,40M</text:p>
          </table:table-cell>
          <table:table-cell table:style-name="ce18" office:value-type="string" calcext:value-type="string">
            <text:p>un</text:p>
          </table:table-cell>
          <table:table-cell table:style-name="ce75" office:value-type="float" office:value="23" calcext:value-type="float">
            <text:p>23,00 </text:p>
          </table:table-cell>
          <table:table-cell table:style-name="ce75" office:value-type="float" office:value="182.31" calcext:value-type="float">
            <text:p>182,31 </text:p>
          </table:table-cell>
          <table:table-cell table:style-name="ce82" table:formula="of:=[.H507]+([.H507]*[.$J$7])" office:value-type="float" office:value="227.8875" calcext:value-type="float">
            <text:p>227,89</text:p>
          </table:table-cell>
          <table:table-cell table:style-name="ce96" table:formula="of:=ROUND([.I507]*[.G507];2)" office:value-type="float" office:value="5241.41" calcext:value-type="float">
            <text:p>5.241,41 </text:p>
          </table:table-cell>
          <table:table-cell table:number-columns-repeated="1014"/>
        </table:table-row>
        <table:table-row table:style-name="ro2">
          <table:table-cell table:style-name="ce5"/>
          <table:table-cell table:style-name="ce18" office:value-type="string" calcext:value-type="string">
            <text:p>21.2</text:p>
          </table:table-cell>
          <table:table-cell table:style-name="ce18" office:value-type="float" office:value="72927" calcext:value-type="float">
            <text:p>72927</text:p>
          </table:table-cell>
          <table:table-cell table:style-name="ce18" office:value-type="string" calcext:value-type="string">
            <text:p>SINAPI</text:p>
          </table:table-cell>
          <table:table-cell table:style-name="ce45" office:value-type="string" calcext:value-type="string">
            <text:p>CORDOALHA DE COBRE NU, INCLUSIVE ISOLADORES - 16,00 MM2 - FORNECIMENTO E INSTALAÇÃO</text:p>
          </table:table-cell>
          <table:table-cell table:style-name="ce18" office:value-type="string" calcext:value-type="string">
            <text:p>m</text:p>
          </table:table-cell>
          <table:table-cell table:style-name="ce75" table:formula="of:=18*8" office:value-type="float" office:value="144" calcext:value-type="float">
            <text:p>144,00 </text:p>
          </table:table-cell>
          <table:table-cell table:style-name="ce75" office:value-type="float" office:value="36.49" calcext:value-type="float">
            <text:p>36,49 </text:p>
          </table:table-cell>
          <table:table-cell table:style-name="ce82" table:formula="of:=[.H508]+([.H508]*[.$J$7])" office:value-type="float" office:value="45.6125" calcext:value-type="float">
            <text:p>45,61</text:p>
          </table:table-cell>
          <table:table-cell table:style-name="ce96" table:formula="of:=ROUND([.I508]*[.G508];2)" office:value-type="float" office:value="6568.2" calcext:value-type="float">
            <text:p>6.568,20 </text:p>
          </table:table-cell>
          <table:table-cell table:number-columns-repeated="1014"/>
        </table:table-row>
        <table:table-row table:style-name="ro2">
          <table:table-cell table:style-name="ce5"/>
          <table:table-cell table:style-name="ce18" office:value-type="string" calcext:value-type="string">
            <text:p>21.3</text:p>
          </table:table-cell>
          <table:table-cell table:style-name="ce18" office:value-type="float" office:value="72929" calcext:value-type="float">
            <text:p>72929</text:p>
          </table:table-cell>
          <table:table-cell table:style-name="ce18" office:value-type="string" calcext:value-type="string">
            <text:p>SINAPI</text:p>
          </table:table-cell>
          <table:table-cell table:style-name="ce45" office:value-type="string" calcext:value-type="string">
            <text:p>CORDOALHA DE COBRE NU, INCLUSIVE ISOLADORES - 35,00 MM2 - FORNECIMENTO E INSTALAÇÃO</text:p>
          </table:table-cell>
          <table:table-cell table:style-name="ce18" office:value-type="string" calcext:value-type="string">
            <text:p>m</text:p>
          </table:table-cell>
          <table:table-cell table:style-name="ce75" office:value-type="float" office:value="230.21" calcext:value-type="float">
            <text:p>230,21 </text:p>
          </table:table-cell>
          <table:table-cell table:style-name="ce75" office:value-type="float" office:value="45.5" calcext:value-type="float">
            <text:p>45,50 </text:p>
          </table:table-cell>
          <table:table-cell table:style-name="ce82" table:formula="of:=[.H509]+([.H509]*[.$J$7])" office:value-type="float" office:value="56.875" calcext:value-type="float">
            <text:p>56,88</text:p>
          </table:table-cell>
          <table:table-cell table:style-name="ce96" table:formula="of:=ROUND([.I509]*[.G509];2)" office:value-type="float" office:value="13093.19" calcext:value-type="float">
            <text:p>13.093,19 </text:p>
          </table:table-cell>
          <table:table-cell table:number-columns-repeated="1014"/>
        </table:table-row>
        <table:table-row table:style-name="ro2">
          <table:table-cell table:style-name="ce5"/>
          <table:table-cell table:style-name="ce18" office:value-type="string" calcext:value-type="string">
            <text:p>21.4</text:p>
          </table:table-cell>
          <table:table-cell table:style-name="ce18" office:value-type="float" office:value="72930" calcext:value-type="float">
            <text:p>72930</text:p>
          </table:table-cell>
          <table:table-cell table:style-name="ce18" office:value-type="string" calcext:value-type="string">
            <text:p>SINAPI</text:p>
          </table:table-cell>
          <table:table-cell table:style-name="ce45" office:value-type="string" calcext:value-type="string">
            <text:p>CORDOALHA DE COBRE NU, INCLUSIVE ISOLADORES - 50,00 MM2 - FORNECIMENTO E INSTALAÇÃO</text:p>
          </table:table-cell>
          <table:table-cell table:style-name="ce18" office:value-type="string" calcext:value-type="string">
            <text:p>m</text:p>
          </table:table-cell>
          <table:table-cell table:style-name="ce75" office:value-type="float" office:value="225.96" calcext:value-type="float">
            <text:p>225,96 </text:p>
          </table:table-cell>
          <table:table-cell table:style-name="ce75" office:value-type="float" office:value="54.86" calcext:value-type="float">
            <text:p>54,86 </text:p>
          </table:table-cell>
          <table:table-cell table:style-name="ce82" table:formula="of:=[.H510]+([.H510]*[.$J$7])" office:value-type="float" office:value="68.575" calcext:value-type="float">
            <text:p>68,58</text:p>
          </table:table-cell>
          <table:table-cell table:style-name="ce96" table:formula="of:=ROUND([.I510]*[.G510];2)" office:value-type="float" office:value="15495.21" calcext:value-type="float">
            <text:p>15.495,21 </text:p>
          </table:table-cell>
          <table:table-cell table:number-columns-repeated="1014"/>
        </table:table-row>
        <table:table-row table:style-name="ro2">
          <table:table-cell table:style-name="ce5"/>
          <table:table-cell table:style-name="ce18" office:value-type="string" calcext:value-type="string">
            <text:p>21.5</text:p>
          </table:table-cell>
          <table:table-cell table:style-name="ce18" office:value-type="string" calcext:value-type="string">
            <text:p>C0858</text:p>
          </table:table-cell>
          <table:table-cell table:style-name="ce18" office:value-type="string" calcext:value-type="string">
            <text:p>SEINFRA</text:p>
          </table:table-cell>
          <table:table-cell table:style-name="ce45" office:value-type="string" calcext:value-type="string">
            <text:p>CONECTOR SPLIT-BOLT P/ CABOS ATÉ 120MM2</text:p>
          </table:table-cell>
          <table:table-cell table:style-name="ce18" office:value-type="string" calcext:value-type="string">
            <text:p>un</text:p>
          </table:table-cell>
          <table:table-cell table:style-name="ce75" table:formula="of:=2*19" office:value-type="float" office:value="38" calcext:value-type="float">
            <text:p>38,00 </text:p>
          </table:table-cell>
          <table:table-cell table:style-name="ce75" office:value-type="float" office:value="14.82" calcext:value-type="float">
            <text:p>14,82 </text:p>
          </table:table-cell>
          <table:table-cell table:style-name="ce82" table:formula="of:=[.H511]+([.H511]*[.$J$7])" office:value-type="float" office:value="18.525" calcext:value-type="float">
            <text:p>18,53</text:p>
          </table:table-cell>
          <table:table-cell table:style-name="ce96" table:formula="of:=ROUND([.I511]*[.G511];2)" office:value-type="float" office:value="703.95" calcext:value-type="float">
            <text:p>703,95 </text:p>
          </table:table-cell>
          <table:table-cell table:number-columns-repeated="1014"/>
        </table:table-row>
        <table:table-row table:style-name="ro2">
          <table:table-cell table:style-name="ce5"/>
          <table:table-cell table:style-name="ce18" office:value-type="string" calcext:value-type="string">
            <text:p>21.6</text:p>
          </table:table-cell>
          <table:table-cell table:style-name="ce18" office:value-type="float" office:value="72262" calcext:value-type="float">
            <text:p>72262</text:p>
          </table:table-cell>
          <table:table-cell table:style-name="ce18" office:value-type="string" calcext:value-type="string">
            <text:p>SINAPI</text:p>
          </table:table-cell>
          <table:table-cell table:style-name="ce45" office:value-type="string" calcext:value-type="string">
            <text:p>TERMINAL DE PRESSÃO - PARA CABO 35MM2 - FORNECIMENTO E INSTALAÇÃO</text:p>
          </table:table-cell>
          <table:table-cell table:style-name="ce18" office:value-type="string" calcext:value-type="string">
            <text:p>un</text:p>
          </table:table-cell>
          <table:table-cell table:style-name="ce75" office:value-type="float" office:value="19" calcext:value-type="float">
            <text:p>19,00 </text:p>
          </table:table-cell>
          <table:table-cell table:style-name="ce75" office:value-type="float" office:value="15.81" calcext:value-type="float">
            <text:p>15,81 </text:p>
          </table:table-cell>
          <table:table-cell table:style-name="ce82" table:formula="of:=[.H512]+([.H512]*[.$J$7])" office:value-type="float" office:value="19.7625" calcext:value-type="float">
            <text:p>19,76</text:p>
          </table:table-cell>
          <table:table-cell table:style-name="ce96" table:formula="of:=ROUND([.I512]*[.G512];2)" office:value-type="float" office:value="375.49" calcext:value-type="float">
            <text:p>375,49 </text:p>
          </table:table-cell>
          <table:table-cell table:number-columns-repeated="1014"/>
        </table:table-row>
        <table:table-row table:style-name="ro2">
          <table:table-cell table:style-name="ce5"/>
          <table:table-cell table:style-name="ce18" office:value-type="string" calcext:value-type="string">
            <text:p>21.7</text:p>
          </table:table-cell>
          <table:table-cell table:style-name="ce18" office:value-type="string" calcext:value-type="string">
            <text:p>-</text:p>
          </table:table-cell>
          <table:table-cell table:style-name="ce18" office:value-type="string" calcext:value-type="string">
            <text:p>COMPOSIÇÃO</text:p>
          </table:table-cell>
          <table:table-cell table:style-name="ce45" office:value-type="string" calcext:value-type="string">
            <text:p>FIXADOR OMEGA EM LATÃO (REF. TEL-733) - FORNECIMENTO E INSTALAÇÃO</text:p>
          </table:table-cell>
          <table:table-cell table:style-name="ce18" office:value-type="string" calcext:value-type="string">
            <text:p>un</text:p>
          </table:table-cell>
          <table:table-cell table:style-name="ce75" table:formula="of:=2*24" office:value-type="float" office:value="48" calcext:value-type="float">
            <text:p>48,00 </text:p>
          </table:table-cell>
          <table:table-cell table:style-name="ce75" office:value-type="float" office:value="13.86" calcext:value-type="float">
            <text:p>13,86 </text:p>
          </table:table-cell>
          <table:table-cell table:style-name="ce82" table:formula="of:=[.H513]+([.H513]*[.$J$7])" office:value-type="float" office:value="17.325" calcext:value-type="float">
            <text:p>17,33</text:p>
          </table:table-cell>
          <table:table-cell table:style-name="ce96" table:formula="of:=ROUND([.I513]*[.G513];2)" office:value-type="float" office:value="831.6" calcext:value-type="float">
            <text:p>831,60 </text:p>
          </table:table-cell>
          <table:table-cell table:number-columns-repeated="1014"/>
        </table:table-row>
        <table:table-row table:style-name="ro2">
          <table:table-cell table:style-name="ce5"/>
          <table:table-cell table:style-name="ce18" office:value-type="string" calcext:value-type="string">
            <text:p>21.8</text:p>
          </table:table-cell>
          <table:table-cell table:style-name="ce18" office:value-type="string" calcext:value-type="string">
            <text:p>-</text:p>
          </table:table-cell>
          <table:table-cell table:style-name="ce18" office:value-type="string" calcext:value-type="string">
            <text:p>COMPOSIÇÃO</text:p>
          </table:table-cell>
          <table:table-cell table:style-name="ce46" office:value-type="string" calcext:value-type="string">
            <text:p>PARA-RAIOS TIPO FRANKLIN EM MASTRO DE 3M X 2", INCLUSIVE ESTAIAMENTO, ABRAÇADEIRA-GUIA E SINALIZADOR</text:p>
          </table:table-cell>
          <table:table-cell table:style-name="ce18" office:value-type="string" calcext:value-type="string">
            <text:p>un</text:p>
          </table:table-cell>
          <table:table-cell table:style-name="ce75" office:value-type="float" office:value="1" calcext:value-type="float">
            <text:p>1,00 </text:p>
          </table:table-cell>
          <table:table-cell table:style-name="ce75" office:value-type="float" office:value="901.19" calcext:value-type="float">
            <text:p>901,19 </text:p>
          </table:table-cell>
          <table:table-cell table:style-name="ce82" table:formula="of:=[.H514]+([.H514]*[.$J$7])" office:value-type="float" office:value="1126.4875" calcext:value-type="float">
            <text:p>1126,49</text:p>
          </table:table-cell>
          <table:table-cell table:style-name="ce96" table:formula="of:=ROUND([.I514]*[.G514];2)" office:value-type="float" office:value="1126.49" calcext:value-type="float">
            <text:p>1.126,49 </text:p>
          </table:table-cell>
          <table:table-cell table:number-columns-repeated="1014"/>
        </table:table-row>
        <table:table-row table:style-name="ro2">
          <table:table-cell table:style-name="ce5"/>
          <table:table-cell table:style-name="ce18" office:value-type="string" calcext:value-type="string">
            <text:p>21.9</text:p>
          </table:table-cell>
          <table:table-cell table:style-name="ce18" office:value-type="string" calcext:value-type="string">
            <text:p>C0614</text:p>
          </table:table-cell>
          <table:table-cell table:style-name="ce18" office:value-type="string" calcext:value-type="string">
            <text:p>SEINFRA</text:p>
          </table:table-cell>
          <table:table-cell table:style-name="ce46" office:value-type="string" calcext:value-type="string">
            <text:p>CAIXA DE INSPEÇÃO NO PASSEIO C/TUBO PVC D=300mm TAMPA FoFo</text:p>
          </table:table-cell>
          <table:table-cell table:style-name="ce18" office:value-type="string" calcext:value-type="string">
            <text:p>un</text:p>
          </table:table-cell>
          <table:table-cell table:style-name="ce75" office:value-type="float" office:value="1" calcext:value-type="float">
            <text:p>1,00 </text:p>
          </table:table-cell>
          <table:table-cell table:style-name="ce75" office:value-type="float" office:value="391.34" calcext:value-type="float">
            <text:p>391,34 </text:p>
          </table:table-cell>
          <table:table-cell table:style-name="ce82" table:formula="of:=[.H515]+([.H515]*[.$J$7])" office:value-type="float" office:value="489.175" calcext:value-type="float">
            <text:p>489,18</text:p>
          </table:table-cell>
          <table:table-cell table:style-name="ce96" table:formula="of:=ROUND([.I515]*[.G515];2)" office:value-type="float" office:value="489.18" calcext:value-type="float">
            <text:p>489,18 </text:p>
          </table:table-cell>
          <table:table-cell table:number-columns-repeated="1014"/>
        </table:table-row>
        <table:table-row table:style-name="ro2">
          <table:table-cell table:style-name="ce5"/>
          <table:table-cell table:style-name="ce18" office:value-type="string" calcext:value-type="string">
            <text:p>21.10</text:p>
          </table:table-cell>
          <table:table-cell table:style-name="ce18" office:value-type="string" calcext:value-type="string">
            <text:p>-</text:p>
          </table:table-cell>
          <table:table-cell table:style-name="ce18" office:value-type="string" calcext:value-type="string">
            <text:p>COMPOSIÇÃO</text:p>
          </table:table-cell>
          <table:table-cell table:style-name="ce46" office:value-type="string" calcext:value-type="string">
            <text:p>CAIXA DE EQUIPOTENCIALIZAÇÃO EM AÇO DE EMBUTIR, COM 9 TERMINAIS, 210X210X90 MM (REF. TEL-901) - FORNECIMENTO E INSTALAÇÃO</text:p>
          </table:table-cell>
          <table:table-cell table:style-name="ce18" office:value-type="string" calcext:value-type="string">
            <text:p>un</text:p>
          </table:table-cell>
          <table:table-cell table:style-name="ce75" office:value-type="float" office:value="1" calcext:value-type="float">
            <text:p>1,00 </text:p>
          </table:table-cell>
          <table:table-cell table:style-name="ce75" office:value-type="float" office:value="345.12" calcext:value-type="float">
            <text:p>345,12 </text:p>
          </table:table-cell>
          <table:table-cell table:style-name="ce82" table:formula="of:=[.H516]+([.H516]*[.$J$7])" office:value-type="float" office:value="431.4" calcext:value-type="float">
            <text:p>431,40</text:p>
          </table:table-cell>
          <table:table-cell table:style-name="ce96" table:formula="of:=ROUND([.I516]*[.G516];2)" office:value-type="float" office:value="431.4" calcext:value-type="float">
            <text:p>431,40 </text:p>
          </table:table-cell>
          <table:table-cell table:number-columns-repeated="1014"/>
        </table:table-row>
        <table:table-row table:style-name="ro2">
          <table:table-cell table:style-name="ce5"/>
          <table:table-cell table:style-name="ce19"/>
          <table:table-cell table:style-name="ce28" table:number-columns-repeated="4"/>
          <table:table-cell table:style-name="ce37"/>
          <table:table-cell table:style-name="ce95" office:value-type="string" office:string-value="Subtotal " calcext:value-type="string">
            <text:p>Subtotal <text:s/></text:p>
          </table:table-cell>
          <table:table-cell table:style-name="ce130"/>
          <table:table-cell table:style-name="ce137" table:formula="of:=SUM([.J507:.J516])" office:value-type="float" office:value="44356.12" calcext:value-type="float">
            <text:p>44.356,12 </text:p>
          </table:table-cell>
          <table:table-cell table:number-columns-repeated="1014"/>
        </table:table-row>
        <table:table-row table:style-name="ro2">
          <table:table-cell table:style-name="ce5" table:number-columns-repeated="4"/>
          <table:table-cell table:style-name="ce43"/>
          <table:table-cell table:style-name="ce5"/>
          <table:table-cell table:number-columns-repeated="2"/>
          <table:table-cell table:style-name="ce9" table:number-columns-repeated="2"/>
          <table:table-cell table:number-columns-repeated="1014"/>
        </table:table-row>
        <table:table-row table:style-name="ro2">
          <table:table-cell table:style-name="ce5"/>
          <table:table-cell table:style-name="ce17" office:value-type="float" office:value="21" calcext:value-type="float">
            <text:p>21</text:p>
          </table:table-cell>
          <table:table-cell table:style-name="ce17" table:number-columns-repeated="2"/>
          <table:table-cell table:style-name="ce44" office:value-type="string" calcext:value-type="string">
            <text:p>SERVIÇOS FINAIS</text:p>
          </table:table-cell>
          <table:table-cell table:style-name="ce44"/>
          <table:table-cell table:style-name="ce87" table:number-columns-repeated="3"/>
          <table:table-cell table:style-name="ce103" table:formula="of:=[.J527]" office:value-type="float" office:value="45963.55" calcext:value-type="float">
            <text:p>45.963,55 </text:p>
          </table:table-cell>
          <table:table-cell table:number-columns-repeated="1014"/>
        </table:table-row>
        <table:table-row table:style-name="ro2">
          <table:table-cell table:style-name="ce5"/>
          <table:table-cell table:style-name="ce20" office:value-type="string" calcext:value-type="string">
            <text:p>21.1</text:p>
          </table:table-cell>
          <table:table-cell table:style-name="ce18" office:value-type="string" calcext:value-type="string">
            <text:p>C0352</text:p>
          </table:table-cell>
          <table:table-cell table:style-name="ce18" office:value-type="string" calcext:value-type="string">
            <text:p>SEINFRA</text:p>
          </table:table-cell>
          <table:table-cell table:style-name="ce31" office:value-type="string" calcext:value-type="string">
            <text:p>BALANÇO C/03 CADEIRAS, CONFECÇÃO EM TUBO VAPOR E PINTURA ESMALTE SINTÉTICO</text:p>
          </table:table-cell>
          <table:table-cell table:style-name="ce18" office:value-type="string" calcext:value-type="string">
            <text:p>un</text:p>
          </table:table-cell>
          <table:table-cell table:style-name="ce88" office:value-type="float" office:value="1" calcext:value-type="float">
            <text:p>1,00 </text:p>
          </table:table-cell>
          <table:table-cell table:style-name="ce75" office:value-type="float" office:value="639.61" calcext:value-type="float">
            <text:p>639,61 </text:p>
          </table:table-cell>
          <table:table-cell table:style-name="ce82" table:formula="of:=[.H520]+([.H520]*[.$J$7])" office:value-type="float" office:value="799.5125" calcext:value-type="float">
            <text:p>799,51</text:p>
          </table:table-cell>
          <table:table-cell table:style-name="ce96" table:formula="of:=ROUND([.I520]*[.G520];2)" office:value-type="float" office:value="799.51" calcext:value-type="float">
            <text:p>799,51 </text:p>
          </table:table-cell>
          <table:table-cell table:number-columns-repeated="1014"/>
        </table:table-row>
        <table:table-row table:style-name="ro2">
          <table:table-cell table:style-name="ce5"/>
          <table:table-cell table:style-name="ce20" office:value-type="string" calcext:value-type="string">
            <text:p>21.2</text:p>
          </table:table-cell>
          <table:table-cell table:style-name="ce18" office:value-type="string" calcext:value-type="string">
            <text:p>C3000</text:p>
          </table:table-cell>
          <table:table-cell table:style-name="ce18" office:value-type="string" calcext:value-type="string">
            <text:p>SEINFRA</text:p>
          </table:table-cell>
          <table:table-cell table:style-name="ce31" office:value-type="string" calcext:value-type="string">
            <text:p>GANGORRA C/ 03 PRANCHAS, CONFECÇÃO EM TUBO VAPOR E PINTURA ESMALTE SINTÉTICO</text:p>
          </table:table-cell>
          <table:table-cell table:style-name="ce18" office:value-type="string" calcext:value-type="string">
            <text:p>un</text:p>
          </table:table-cell>
          <table:table-cell table:style-name="ce88" office:value-type="float" office:value="1" calcext:value-type="float">
            <text:p>1,00 </text:p>
          </table:table-cell>
          <table:table-cell table:style-name="ce75" office:value-type="float" office:value="859.36" calcext:value-type="float">
            <text:p>859,36 </text:p>
          </table:table-cell>
          <table:table-cell table:style-name="ce82" table:formula="of:=[.H521]+([.H521]*[.$J$7])" office:value-type="float" office:value="1074.2" calcext:value-type="float">
            <text:p>1074,20</text:p>
          </table:table-cell>
          <table:table-cell table:style-name="ce96" table:formula="of:=ROUND([.I521]*[.G521];2)" office:value-type="float" office:value="1074.2" calcext:value-type="float">
            <text:p>1.074,20 </text:p>
          </table:table-cell>
          <table:table-cell table:number-columns-repeated="1014"/>
        </table:table-row>
        <table:table-row table:style-name="ro2">
          <table:table-cell table:style-name="ce5"/>
          <table:table-cell table:style-name="ce20" office:value-type="string" calcext:value-type="string">
            <text:p>21.3</text:p>
          </table:table-cell>
          <table:table-cell table:style-name="ce18" office:value-type="string" calcext:value-type="string">
            <text:p>C2997</text:p>
          </table:table-cell>
          <table:table-cell table:style-name="ce18" office:value-type="string" calcext:value-type="string">
            <text:p>SEINFRA</text:p>
          </table:table-cell>
          <table:table-cell table:style-name="ce31" office:value-type="string" calcext:value-type="string">
            <text:p>ESCORREGADOR GRANDE, CONFECÇÃO EM TUBO VAPOR E PINTURA ESMALTE SINTÉTICO</text:p>
          </table:table-cell>
          <table:table-cell table:style-name="ce18" office:value-type="string" calcext:value-type="string">
            <text:p>un</text:p>
          </table:table-cell>
          <table:table-cell table:style-name="ce88" office:value-type="float" office:value="2" calcext:value-type="float">
            <text:p>2,00 </text:p>
          </table:table-cell>
          <table:table-cell table:style-name="ce75" office:value-type="float" office:value="686.11" calcext:value-type="float">
            <text:p>686,11 </text:p>
          </table:table-cell>
          <table:table-cell table:style-name="ce82" table:formula="of:=[.H522]+([.H522]*[.$J$7])" office:value-type="float" office:value="857.6375" calcext:value-type="float">
            <text:p>857,64</text:p>
          </table:table-cell>
          <table:table-cell table:style-name="ce96" table:formula="of:=ROUND([.I522]*[.G522];2)" office:value-type="float" office:value="1715.28" calcext:value-type="float">
            <text:p>1.715,28 </text:p>
          </table:table-cell>
          <table:table-cell table:number-columns-repeated="1014"/>
        </table:table-row>
        <table:table-row table:style-name="ro2">
          <table:table-cell table:style-name="ce5"/>
          <table:table-cell table:style-name="ce20" office:value-type="string" calcext:value-type="string">
            <text:p>21.4</text:p>
          </table:table-cell>
          <table:table-cell table:style-name="ce18" office:value-type="string" calcext:value-type="string">
            <text:p>C0926</text:p>
          </table:table-cell>
          <table:table-cell table:style-name="ce18" office:value-type="string" calcext:value-type="string">
            <text:p>SEINFRA</text:p>
          </table:table-cell>
          <table:table-cell table:style-name="ce31" office:value-type="string" calcext:value-type="string">
            <text:p>CARROSSEL DE RODA</text:p>
          </table:table-cell>
          <table:table-cell table:style-name="ce18" office:value-type="string" calcext:value-type="string">
            <text:p>un</text:p>
          </table:table-cell>
          <table:table-cell table:style-name="ce88" office:value-type="float" office:value="1" calcext:value-type="float">
            <text:p>1,00 </text:p>
          </table:table-cell>
          <table:table-cell table:style-name="ce75" office:value-type="float" office:value="821" calcext:value-type="float">
            <text:p>821,00 </text:p>
          </table:table-cell>
          <table:table-cell table:style-name="ce82" table:formula="of:=[.H523]+([.H523]*[.$J$7])" office:value-type="float" office:value="1026.25" calcext:value-type="float">
            <text:p>1026,25</text:p>
          </table:table-cell>
          <table:table-cell table:style-name="ce96" table:formula="of:=ROUND([.I523]*[.G523];2)" office:value-type="float" office:value="1026.25" calcext:value-type="float">
            <text:p>1.026,25 </text:p>
          </table:table-cell>
          <table:table-cell table:number-columns-repeated="1014"/>
        </table:table-row>
        <table:table-row table:style-name="ro2">
          <table:table-cell table:style-name="ce5"/>
          <table:table-cell table:style-name="ce20" office:value-type="string" calcext:value-type="string">
            <text:p>21.5</text:p>
          </table:table-cell>
          <table:table-cell table:style-name="ce18" office:value-type="float" office:value="12865" calcext:value-type="float">
            <text:p>12865</text:p>
          </table:table-cell>
          <table:table-cell table:style-name="ce18" office:value-type="string" calcext:value-type="string">
            <text:p>ORSE</text:p>
          </table:table-cell>
          <table:table-cell table:style-name="ce31" office:value-type="string" calcext:value-type="string">
            <text:p>GUARDA CORPO E CORRIMÃOS – RAMPAS</text:p>
          </table:table-cell>
          <table:table-cell table:style-name="ce18" office:value-type="string" calcext:value-type="string">
            <text:p>m</text:p>
          </table:table-cell>
          <table:table-cell table:style-name="ce88" office:value-type="float" office:value="21.65" calcext:value-type="float">
            <text:p>21,65 </text:p>
          </table:table-cell>
          <table:table-cell table:style-name="ce75" office:value-type="float" office:value="111.2" calcext:value-type="float">
            <text:p>111,20 </text:p>
          </table:table-cell>
          <table:table-cell table:style-name="ce82" table:formula="of:=[.H524]+([.H524]*[.$J$7])" office:value-type="float" office:value="139" calcext:value-type="float">
            <text:p>139,00</text:p>
          </table:table-cell>
          <table:table-cell table:style-name="ce96" table:formula="of:=ROUND([.I524]*[.G524];2)" office:value-type="float" office:value="3009.35" calcext:value-type="float">
            <text:p>3.009,35 </text:p>
          </table:table-cell>
          <table:table-cell table:number-columns-repeated="1014"/>
        </table:table-row>
        <table:table-row table:style-name="ro31">
          <table:table-cell table:style-name="ce5"/>
          <table:table-cell table:style-name="ce20" office:value-type="string" calcext:value-type="string">
            <text:p>21.6</text:p>
          </table:table-cell>
          <table:table-cell table:style-name="ce20" office:value-type="float" office:value="12962" calcext:value-type="float">
            <text:p>12962</text:p>
          </table:table-cell>
          <table:table-cell table:style-name="ce20" office:value-type="string" calcext:value-type="string">
            <text:p>ORSE</text:p>
          </table:table-cell>
          <table:table-cell table:style-name="ce55" office:value-type="string" calcext:value-type="string">
            <text:p>Plataforma elevatória para portadores de necessidades especiais, p/ cadeira de rodas que se encaixa em escadas retas, dim. plataforma metálica = 0,90x1,40, percusso = 5,50, acabamento em chapa aço carbono, pintura epoxi, sistema acionamento por fuso (Conforme projeto)</text:p>
          </table:table-cell>
          <table:table-cell table:style-name="ce20" office:value-type="string" calcext:value-type="string">
            <text:p>un</text:p>
          </table:table-cell>
          <table:table-cell table:style-name="ce75" office:value-type="float" office:value="1" calcext:value-type="float">
            <text:p>1,00 </text:p>
          </table:table-cell>
          <table:table-cell table:style-name="ce75" office:value-type="float" office:value="28000" calcext:value-type="float">
            <text:p>28.000,00 </text:p>
          </table:table-cell>
          <table:table-cell table:style-name="ce82" table:formula="of:=[.H525]+([.H525]*[.$J$7])" office:value-type="float" office:value="35000" calcext:value-type="float">
            <text:p>35000,00</text:p>
          </table:table-cell>
          <table:table-cell table:style-name="ce96" table:formula="of:=ROUND([.I525]*[.G525];2)" office:value-type="float" office:value="35000" calcext:value-type="float">
            <text:p>35.000,00 </text:p>
          </table:table-cell>
          <table:table-cell table:number-columns-repeated="1014"/>
        </table:table-row>
        <table:table-row-group>
          <table:table-row table:style-name="ro2">
            <table:table-cell table:style-name="ce5"/>
            <table:table-cell table:style-name="ce20" office:value-type="string" calcext:value-type="string">
              <text:p>21.7</text:p>
            </table:table-cell>
            <table:table-cell table:style-name="ce20" office:value-type="float" office:value="9537" calcext:value-type="float">
              <text:p>9537</text:p>
            </table:table-cell>
            <table:table-cell table:style-name="ce20" office:value-type="string" calcext:value-type="string">
              <text:p>SINAPI</text:p>
            </table:table-cell>
            <table:table-cell table:style-name="ce60" office:value-type="string" calcext:value-type="string">
              <text:p>Limpeza final da obra</text:p>
            </table:table-cell>
            <table:table-cell table:style-name="ce20" office:value-type="string" calcext:value-type="string">
              <text:p>m²</text:p>
            </table:table-cell>
            <table:table-cell table:style-name="ce75" office:value-type="float" office:value="989.32" calcext:value-type="float">
              <text:p>989,32 </text:p>
            </table:table-cell>
            <table:table-cell table:style-name="ce75" office:value-type="float" office:value="2.7" calcext:value-type="float">
              <text:p>2,70 </text:p>
            </table:table-cell>
            <table:table-cell table:style-name="ce96" table:formula="of:=[.H526]+([.H526]*[.$J7])" office:value-type="float" office:value="3.375" calcext:value-type="float">
              <text:p>3,38 </text:p>
            </table:table-cell>
            <table:table-cell table:style-name="ce96" table:formula="of:=ROUND([.I526]*[.G526];2)" office:value-type="float" office:value="3338.96" calcext:value-type="float">
              <text:p>3.338,96 </text:p>
            </table:table-cell>
            <table:table-cell table:number-columns-repeated="1014"/>
          </table:table-row>
          <table:table-row table:style-name="ro2">
            <table:table-cell table:style-name="ce5"/>
            <table:table-cell table:style-name="ce19"/>
            <table:table-cell table:style-name="ce28" table:number-columns-repeated="4"/>
            <table:table-cell table:style-name="ce37"/>
            <table:table-cell table:style-name="ce95" office:value-type="string" office:string-value="Subtotal " calcext:value-type="string">
              <text:p>Subtotal <text:s/></text:p>
            </table:table-cell>
            <table:table-cell table:style-name="ce131"/>
            <table:table-cell table:style-name="ce137" table:formula="of:=SUM([.J520:.J526])" office:value-type="float" office:value="45963.55" calcext:value-type="float">
              <text:p>45.963,55 </text:p>
            </table:table-cell>
            <table:table-cell table:number-columns-repeated="1014"/>
          </table:table-row>
        </table:table-row-group>
        <table:table-row table:style-name="ro2">
          <table:table-cell table:number-columns-repeated="3"/>
          <table:table-cell table:style-name="ce39"/>
          <table:table-cell table:style-name="ce43"/>
          <table:table-cell table:style-name="ce5"/>
          <table:table-cell table:number-columns-repeated="1018"/>
        </table:table-row>
        <table:table-row table:style-name="ro2">
          <table:table-cell table:number-columns-repeated="3"/>
          <table:table-cell table:style-name="ce39"/>
          <table:table-cell table:style-name="ce43"/>
          <table:table-cell table:style-name="ce5"/>
          <table:table-cell/>
          <table:table-cell table:style-name="ce104" office:value-type="string" office:string-value="TOTAL" calcext:value-type="string">
            <text:p>TOTAL </text:p>
          </table:table-cell>
          <table:table-cell table:style-name="ce132" table:formula="of:=[.J519]+[.J502]+[.J493]+[.J449]+[.J317]+[.J308]+[.J281]+[.J217]+[.J186]+[.J177]+[.J160]+[.J152]+[.J147]+[.J134]+[.J110]+[.J99]+[.J60]+[.J35]+[.J25]+[.J14]+[.J477]+[.J506]" office:value-type="currency" office:currency="BRL" office:value="2356626.85" calcext:value-type="currency" table:number-columns-spanned="2" table:number-rows-spanned="1">
            <text:p>R$ 2.356.626,85</text:p>
          </table:table-cell>
          <table:covered-table-cell table:style-name="ce132"/>
          <table:table-cell table:number-columns-repeated="1014"/>
        </table:table-row>
        <table:table-row table:style-name="ro2">
          <table:table-cell table:number-columns-repeated="3"/>
          <table:table-cell table:style-name="ce39"/>
          <table:table-cell table:style-name="ce43"/>
          <table:table-cell table:style-name="ce5"/>
          <table:table-cell table:number-columns-repeated="2"/>
          <table:table-cell table:style-name="ce6"/>
          <table:table-cell table:style-name="ce140"/>
          <table:table-cell table:number-columns-repeated="1014"/>
        </table:table-row>
        <table:table-row table:style-name="ro32">
          <table:table-cell/>
          <table:table-cell table:style-name="ce24" office:value-type="string" calcext:value-type="string" table:number-columns-spanned="6" table:number-rows-spanned="2">
            <text:p>1 - Esta planilha orçamentária refere-se <text:s/>ao projeto básico do Programa Proinfância. Os quantitativos são estimados com o objetivo de estabelecer um valor de referência. O orçamento final deverá ser realizado pelo ente federado, com base no projeto executivo. Considera-se projeto executivo aquele cuja elaboração se dá ao final do estabelecimento das fundações adequadas ao solo do local onde o projeto será edificado, bem como outros ajustes que se fizerem necessários.</text:p>
          </table:table-cell>
          <table:covered-table-cell table:number-columns-repeated="5" table:style-name="ce24"/>
          <table:table-cell/>
          <table:table-cell table:style-name="ce9"/>
          <table:table-cell table:style-name="ce91" table:number-columns-repeated="1015"/>
        </table:table-row>
        <table:table-row table:style-name="ro33">
          <table:table-cell/>
          <table:covered-table-cell table:number-columns-repeated="6" table:style-name="ce24"/>
          <table:table-cell table:number-columns-repeated="2"/>
          <table:table-cell table:style-name="ce140"/>
          <table:table-cell table:number-columns-repeated="1014"/>
        </table:table-row>
        <table:table-row table:style-name="ro34">
          <table:table-cell/>
          <table:table-cell table:style-name="ce25" office:value-type="string" calcext:value-type="string" table:number-columns-spanned="6" table:number-rows-spanned="2">
            <text:p>2 - Este orçamento de projeto básico está <text:s/>em conformidade com o disposto na Resolução do CONFEA nº 361 de 10 de dezembro de 1991, alínea f. </text:p>
          </table:table-cell>
          <table:covered-table-cell table:number-columns-repeated="5" table:style-name="ce25"/>
          <table:table-cell table:number-columns-repeated="1017"/>
        </table:table-row>
        <table:table-row table:style-name="ro34">
          <table:table-cell/>
          <table:covered-table-cell table:number-columns-repeated="6" table:style-name="ce25"/>
          <table:table-cell table:number-columns-repeated="1017"/>
        </table:table-row>
        <table:table-row table:style-name="ro34">
          <table:table-cell/>
          <table:table-cell table:style-name="ce26" office:value-type="string" calcext:value-type="string" table:number-columns-spanned="6" table:number-rows-spanned="1">
            <text:p>3 - Após a elaboração da nova planilha orçamentária, baseada no projeto executivo, a ART correspondente deverá ser emitida.</text:p>
          </table:table-cell>
          <table:covered-table-cell table:number-columns-repeated="5" table:style-name="ce26"/>
          <table:table-cell table:number-columns-repeated="1017"/>
        </table:table-row>
        <table:table-row table:style-name="ro35">
          <table:table-cell/>
          <table:table-cell table:style-name="ce27"/>
          <table:table-cell table:style-name="ce34" table:number-columns-repeated="2"/>
          <table:table-cell table:style-name="ce61"/>
          <table:table-cell table:style-name="ce67"/>
          <table:table-cell table:style-name="ce89"/>
          <table:table-cell table:number-columns-repeated="1017"/>
        </table:table-row>
        <table:table-row table:style-name="ro34" table:number-rows-repeated="4">
          <table:table-cell table:number-columns-repeated="1024"/>
        </table:table-row>
        <table:table-row table:style-name="ro5" table:number-rows-repeated="13">
          <table:table-cell table:number-columns-repeated="1024"/>
        </table:table-row>
        <table:table-row table:style-name="ro34" table:number-rows-repeated="64884">
          <table:table-cell table:number-columns-repeated="1024"/>
        </table:table-row>
        <table:table-row table:style-name="ro1" table:number-rows-repeated="99">
          <table:table-cell table:number-columns-repeated="1024"/>
        </table:table-row>
        <table:table-row table:style-name="ro34" table:number-rows-repeated="983039">
          <table:table-cell table:number-columns-repeated="1024"/>
        </table:table-row>
        <table:table-row table:style-name="ro34">
          <table:table-cell table:number-columns-repeated="1024"/>
        </table:table-row>
        <table:named-expressions>
          <table:named-range table:name="Excel_BuiltIn_Print_Area" table:base-cell-address="$ORÇAMENTO.$A$1" table:cell-range-address="$ORÇAMENTO.$A$1:.$J$537" table:range-usable-as="print-range"/>
          <table:named-range table:name="Excel_BuiltIn_Print_Titles" table:base-cell-address="$ORÇAMENTO.$A$1" table:cell-range-address="$ORÇAMENTO.$A$1:.$AMJ$12" table:range-usable-as="repeat-column repeat-row"/>
          <table:named-range table:name="Excel_BuiltIn__FilterDatabase" table:base-cell-address="$ORÇAMENTO.$A$1" table:cell-range-address="$ORÇAMENTO.$B$12:.$J$527"/>
        </table:named-expressions>
        <calcext:conditional-formats>
          <calcext:conditional-format calcext:target-range-address="ORÇAMENTO.I23:ORÇAMENTO.I23 ORÇAMENTO.G12:ORÇAMENTO.I12 ORÇAMENTO.G519:ORÇAMENTO.I519 ORÇAMENTO.H111:ORÇAMENTO.I111">
            <calcext:condition calcext:apply-style-name="Excel_CondFormat_1_1_1" calcext:value="=0" calcext:base-cell-address="ORÇAMENTO.I23"/>
          </calcext:conditional-format>
          <calcext:conditional-format calcext:target-range-address="ORÇAMENTO.I33:ORÇAMENTO.I33">
            <calcext:condition calcext:apply-style-name="Excel_CondFormat_1_2_1" calcext:value="=0" calcext:base-cell-address="ORÇAMENTO.I33"/>
          </calcext:conditional-format>
          <calcext:conditional-format calcext:target-range-address="ORÇAMENTO.I58:ORÇAMENTO.I58">
            <calcext:condition calcext:apply-style-name="Excel_CondFormat_1_3_1" calcext:value="=0" calcext:base-cell-address="ORÇAMENTO.I58"/>
          </calcext:conditional-format>
          <calcext:conditional-format calcext:target-range-address="ORÇAMENTO.I108:ORÇAMENTO.I108">
            <calcext:condition calcext:apply-style-name="Excel_CondFormat_1_4_1" calcext:value="=0" calcext:base-cell-address="ORÇAMENTO.I108"/>
          </calcext:conditional-format>
          <calcext:conditional-format calcext:target-range-address="ORÇAMENTO.I132:ORÇAMENTO.I132">
            <calcext:condition calcext:apply-style-name="Excel_CondFormat_1_5_1" calcext:value="=0" calcext:base-cell-address="ORÇAMENTO.I132"/>
          </calcext:conditional-format>
          <calcext:conditional-format calcext:target-range-address="ORÇAMENTO.I145:ORÇAMENTO.I145">
            <calcext:condition calcext:apply-style-name="Excel_CondFormat_1_6_1" calcext:value="=0" calcext:base-cell-address="ORÇAMENTO.I145"/>
          </calcext:conditional-format>
          <calcext:conditional-format calcext:target-range-address="ORÇAMENTO.I150:ORÇAMENTO.I150">
            <calcext:condition calcext:apply-style-name="Excel_CondFormat_1_7_1" calcext:value="=0" calcext:base-cell-address="ORÇAMENTO.I150"/>
          </calcext:conditional-format>
          <calcext:conditional-format calcext:target-range-address="ORÇAMENTO.I158:ORÇAMENTO.I158">
            <calcext:condition calcext:apply-style-name="Excel_CondFormat_1_8_1" calcext:value="=0" calcext:base-cell-address="ORÇAMENTO.I158"/>
          </calcext:conditional-format>
          <calcext:conditional-format calcext:target-range-address="ORÇAMENTO.I175:ORÇAMENTO.I175">
            <calcext:condition calcext:apply-style-name="Excel_CondFormat_1_9_1" calcext:value="=0" calcext:base-cell-address="ORÇAMENTO.I175"/>
          </calcext:conditional-format>
          <calcext:conditional-format calcext:target-range-address="ORÇAMENTO.I184:ORÇAMENTO.I184">
            <calcext:condition calcext:apply-style-name="Excel_CondFormat_1_10_1" calcext:value="=0" calcext:base-cell-address="ORÇAMENTO.I184"/>
          </calcext:conditional-format>
          <calcext:conditional-format calcext:target-range-address="ORÇAMENTO.I315:ORÇAMENTO.I315">
            <calcext:condition calcext:apply-style-name="Excel_CondFormat_1_11_1" calcext:value="=0" calcext:base-cell-address="ORÇAMENTO.I315"/>
          </calcext:conditional-format>
          <calcext:conditional-format calcext:target-range-address="ORÇAMENTO.I527:ORÇAMENTO.I527">
            <calcext:condition calcext:apply-style-name="Excel_CondFormat_1_12_1" calcext:value="=0" calcext:base-cell-address="ORÇAMENTO.I527"/>
          </calcext:conditional-format>
          <calcext:conditional-format calcext:target-range-address="ORÇAMENTO.F132:ORÇAMENTO.F132">
            <calcext:condition calcext:apply-style-name="Excel_CondFormat_1_13_1" calcext:value="=0" calcext:base-cell-address="ORÇAMENTO.F132"/>
          </calcext:conditional-format>
          <calcext:conditional-format calcext:target-range-address="ORÇAMENTO.I447:ORÇAMENTO.I447">
            <calcext:condition calcext:apply-style-name="Excel_CondFormat_1_14_1" calcext:value="=0" calcext:base-cell-address="ORÇAMENTO.I447"/>
          </calcext:conditional-format>
          <calcext:conditional-format calcext:target-range-address="ORÇAMENTO.I504:ORÇAMENTO.I504">
            <calcext:condition calcext:apply-style-name="Excel_CondFormat_1_15_1" calcext:value="=0" calcext:base-cell-address="ORÇAMENTO.I504"/>
          </calcext:conditional-format>
          <calcext:conditional-format calcext:target-range-address="ORÇAMENTO.I475:ORÇAMENTO.I475">
            <calcext:condition calcext:apply-style-name="Excel_CondFormat_1_16_1" calcext:value="=0" calcext:base-cell-address="ORÇAMENTO.I475"/>
          </calcext:conditional-format>
          <calcext:conditional-format calcext:target-range-address="ORÇAMENTO.I215:ORÇAMENTO.I215">
            <calcext:condition calcext:apply-style-name="Excel_CondFormat_1_17_1" calcext:value="=0" calcext:base-cell-address="ORÇAMENTO.I215"/>
          </calcext:conditional-format>
          <calcext:conditional-format calcext:target-range-address="ORÇAMENTO.I279:ORÇAMENTO.I279">
            <calcext:condition calcext:apply-style-name="Excel_CondFormat_1_18_1" calcext:value="=0" calcext:base-cell-address="ORÇAMENTO.I279"/>
          </calcext:conditional-format>
          <calcext:conditional-format calcext:target-range-address="ORÇAMENTO.I306:ORÇAMENTO.I306">
            <calcext:condition calcext:apply-style-name="Excel_CondFormat_1_19_1" calcext:value="=0" calcext:base-cell-address="ORÇAMENTO.I306"/>
          </calcext:conditional-format>
          <calcext:conditional-format calcext:target-range-address="ORÇAMENTO.I500:ORÇAMENTO.I500">
            <calcext:condition calcext:apply-style-name="Excel_CondFormat_1_20_1" calcext:value="=0" calcext:base-cell-address="ORÇAMENTO.I500"/>
          </calcext:conditional-format>
          <calcext:conditional-format calcext:target-range-address="ORÇAMENTO.I491:ORÇAMENTO.I491">
            <calcext:condition calcext:apply-style-name="Excel_CondFormat_1_21_1" calcext:value="=0" calcext:base-cell-address="ORÇAMENTO.I491"/>
          </calcext:conditional-format>
          <calcext:conditional-format calcext:target-range-address="ORÇAMENTO.I97:ORÇAMENTO.I97">
            <calcext:condition calcext:apply-style-name="Excel_CondFormat_1_22_1" calcext:value="=0" calcext:base-cell-address="ORÇAMENTO.I97"/>
          </calcext:conditional-format>
          <calcext:conditional-format calcext:target-range-address="ORÇAMENTO.G520:ORÇAMENTO.G524">
            <calcext:condition calcext:apply-style-name="Excel_CondFormat_1_23_1" calcext:value="=0" calcext:base-cell-address="ORÇAMENTO.G520"/>
          </calcext:conditional-format>
          <calcext:conditional-format calcext:target-range-address="ORÇAMENTO.I517:ORÇAMENTO.I517">
            <calcext:condition calcext:apply-style-name="Excel_CondFormat_1_24_1" calcext:value="=0" calcext:base-cell-address="ORÇAMENTO.I517"/>
          </calcext:conditional-format>
        </calcext:conditional-formats>
      </table:table>
      <table:table table:name="Planilha2" table:style-name="ta2">
        <table:table-column table:style-name="co7" table:default-cell-style-name="ce169"/>
        <table:table-column table:style-name="co11" table:default-cell-style-name="ce169"/>
        <table:table-column table:style-name="co12" table:default-cell-style-name="ce169"/>
        <table:table-column table:style-name="co13" table:number-columns-repeated="3" table:default-cell-style-name="ce169"/>
        <table:table-column table:style-name="co14" table:number-columns-repeated="6" table:default-cell-style-name="ce169"/>
        <table:table-column table:style-name="co15" table:default-cell-style-name="ce169"/>
        <table:table-column table:style-name="co16" table:default-cell-style-name="ce169"/>
        <table:table-column table:style-name="co14" table:default-cell-style-name="ce169"/>
        <table:table-column table:style-name="co13" table:default-cell-style-name="ce169"/>
        <table:table-column table:style-name="co17" table:default-cell-style-name="ce169"/>
        <table:table-column table:style-name="co18" table:number-columns-repeated="4" table:default-cell-style-name="ce169"/>
        <table:table-column table:style-name="co19" table:number-columns-repeated="236" table:default-cell-style-name="ce169"/>
        <table:table-column table:style-name="co19" table:number-columns-repeated="767" table:default-cell-style-name="Default"/>
        <table:table-row table:style-name="ro36">
          <table:table-cell table:style-name="ce147"/>
          <table:table-cell table:style-name="ce170" table:number-columns-spanned="5" table:number-rows-spanned="1"/>
          <table:covered-table-cell table:number-columns-repeated="4" table:style-name="ce170"/>
          <table:table-cell table:style-name="ce170" table:number-columns-repeated="3"/>
          <table:table-cell table:style-name="ce215" table:number-columns-repeated="7"/>
          <table:table-cell table:style-name="ce244"/>
          <table:table-cell table:style-name="ce262" table:number-columns-repeated="3"/>
          <table:table-cell table:number-columns-repeated="1004"/>
        </table:table-row>
        <table:table-row table:style-name="ro6">
          <table:table-cell table:style-name="ce148" office:value-type="string" calcext:value-type="string">
            <text:p>Município:</text:p>
          </table:table-cell>
          <table:table-cell table:style-name="ce171" office:value-type="string" calcext:value-type="string">
            <text:p>ARAUCÁRIA</text:p>
          </table:table-cell>
          <table:table-cell table:style-name="ce189" table:number-columns-repeated="7"/>
          <table:table-cell table:style-name="ce216"/>
          <table:table-cell table:style-name="ce223"/>
          <table:table-cell table:style-name="ce226" table:number-columns-repeated="4"/>
          <table:table-cell table:style-name="ce234"/>
          <table:table-cell table:style-name="ce245"/>
          <table:table-cell table:style-name="ce263"/>
          <table:table-cell table:style-name="ce266"/>
          <table:table-cell table:style-name="ce262"/>
          <table:table-cell table:number-columns-repeated="1004"/>
        </table:table-row>
        <table:table-row table:style-name="ro6">
          <table:table-cell table:style-name="ce149" office:value-type="string" calcext:value-type="string">
            <text:p>Projeto:</text:p>
          </table:table-cell>
          <table:table-cell table:style-name="ce172" table:formula="of:=[$ORÇAMENTO.B5]" office:value-type="string" office:string-value="Obra: CONSTRUÇÃO DO CMEI COSTA E SILVA" calcext:value-type="string" table:number-columns-spanned="5" table:number-rows-spanned="1">
            <text:p>Obra: CONSTRUÇÃO DO CMEI COSTA E SILVA</text:p>
          </table:table-cell>
          <table:covered-table-cell table:number-columns-repeated="4" table:style-name="ce172"/>
          <table:table-cell table:style-name="ce172" table:number-columns-repeated="3"/>
          <table:table-cell table:style-name="ce217"/>
          <table:table-cell table:style-name="ce224"/>
          <table:table-cell table:style-name="ce227" table:number-columns-repeated="4"/>
          <table:table-cell table:style-name="ce235"/>
          <table:table-cell table:style-name="ce246"/>
          <table:table-cell table:style-name="ce262" table:number-columns-repeated="3"/>
          <table:table-cell table:number-columns-repeated="1004"/>
        </table:table-row>
        <table:table-row table:style-name="ro6">
          <table:table-cell table:style-name="ce150" office:value-type="string" calcext:value-type="string">
            <text:p>Local:</text:p>
          </table:table-cell>
          <table:table-cell table:style-name="ce173" office:value-type="string" calcext:value-type="string">
            <text:p>RUA COSTA E SILVA X RUA MARIA LUCIA DUTRA</text:p>
          </table:table-cell>
          <table:table-cell table:style-name="ce190" table:number-columns-repeated="7"/>
          <table:table-cell table:style-name="ce218"/>
          <table:table-cell table:style-name="ce225"/>
          <table:table-cell table:style-name="ce228" table:number-columns-repeated="3"/>
          <table:table-cell table:style-name="ce227"/>
          <table:table-cell table:style-name="ce228"/>
          <table:table-cell table:style-name="ce247"/>
          <table:table-cell table:style-name="ce262" table:number-columns-repeated="3"/>
          <table:table-cell table:number-columns-repeated="1004"/>
        </table:table-row>
        <table:table-row table:style-name="ro37">
          <table:table-cell table:style-name="ce151" office:value-type="string" calcext:value-type="string" table:number-columns-spanned="17" table:number-rows-spanned="1">
            <text:p>CRONOGRAMA FÍSICO FINANCEIRO</text:p>
          </table:table-cell>
          <table:covered-table-cell table:number-columns-repeated="16" table:style-name="ce151"/>
          <table:table-cell table:style-name="ce262" table:number-columns-repeated="3"/>
          <table:table-cell table:number-columns-repeated="1004"/>
        </table:table-row>
        <table:table-row table:style-name="ro32">
          <table:table-cell table:style-name="ce152" office:value-type="string" calcext:value-type="string">
            <text:p>GRUPO</text:p>
          </table:table-cell>
          <table:table-cell table:style-name="ce174" office:value-type="string" calcext:value-type="string">
            <text:p>SERVIÇOS</text:p>
          </table:table-cell>
          <table:table-cell table:style-name="ce191"/>
          <table:table-cell table:style-name="ce198" office:value-type="string" calcext:value-type="string" table:number-columns-spanned="12" table:number-rows-spanned="1">
            <text:p>PARCELAS (%)</text:p>
          </table:table-cell>
          <table:covered-table-cell table:number-columns-repeated="11" table:style-name="ce198"/>
          <table:table-cell table:style-name="ce236" office:value-type="string" calcext:value-type="string">
            <text:p>TOTAL</text:p>
          </table:table-cell>
          <table:table-cell table:style-name="ce248" office:value-type="string" calcext:value-type="string">
            <text:p>% S/</text:p>
          </table:table-cell>
          <table:table-cell table:style-name="ce262"/>
          <table:table-cell table:style-name="ce267" office:value-type="string" calcext:value-type="string">
            <text:p>Controle</text:p>
          </table:table-cell>
          <table:table-cell table:style-name="ce262"/>
          <table:table-cell table:number-columns-repeated="1004"/>
        </table:table-row>
        <table:table-row table:style-name="ro5">
          <table:table-cell table:style-name="ce153" office:value-type="string" calcext:value-type="string">
            <text:p>ITEM</text:p>
          </table:table-cell>
          <table:table-cell table:style-name="ce175"/>
          <table:table-cell table:style-name="ce192"/>
          <table:table-cell table:style-name="ce199" office:value-type="float" office:value="1" calcext:value-type="float">
            <text:p>1</text:p>
          </table:table-cell>
          <table:table-cell table:style-name="ce199" office:value-type="float" office:value="2" calcext:value-type="float">
            <text:p>2</text:p>
          </table:table-cell>
          <table:table-cell table:style-name="ce199" office:value-type="float" office:value="3" calcext:value-type="float">
            <text:p>3</text:p>
          </table:table-cell>
          <table:table-cell table:style-name="ce199" office:value-type="float" office:value="4" calcext:value-type="float">
            <text:p>4</text:p>
          </table:table-cell>
          <table:table-cell table:style-name="ce199" office:value-type="float" office:value="5" calcext:value-type="float">
            <text:p>5</text:p>
          </table:table-cell>
          <table:table-cell table:style-name="ce199" office:value-type="float" office:value="6" calcext:value-type="float">
            <text:p>6</text:p>
          </table:table-cell>
          <table:table-cell table:style-name="ce199" office:value-type="float" office:value="7" calcext:value-type="float">
            <text:p>7</text:p>
          </table:table-cell>
          <table:table-cell table:style-name="ce199" office:value-type="float" office:value="8" calcext:value-type="float">
            <text:p>8</text:p>
          </table:table-cell>
          <table:table-cell table:style-name="ce199" office:value-type="float" office:value="9" calcext:value-type="float">
            <text:p>9</text:p>
          </table:table-cell>
          <table:table-cell table:style-name="ce199" office:value-type="float" office:value="10" calcext:value-type="float">
            <text:p>10</text:p>
          </table:table-cell>
          <table:table-cell table:style-name="ce199" office:value-type="float" office:value="11" calcext:value-type="float">
            <text:p>11</text:p>
          </table:table-cell>
          <table:table-cell table:style-name="ce199" office:value-type="float" office:value="12" calcext:value-type="float">
            <text:p>12</text:p>
          </table:table-cell>
          <table:table-cell table:style-name="ce237" office:value-type="string" calcext:value-type="string">
            <text:p>ITEM (R$)</text:p>
          </table:table-cell>
          <table:table-cell table:style-name="ce249" office:value-type="string" calcext:value-type="string">
            <text:p>TOTAL</text:p>
          </table:table-cell>
          <table:table-cell table:style-name="ce262" table:number-columns-repeated="3"/>
          <table:table-cell table:number-columns-repeated="1004"/>
        </table:table-row>
        <table:table-row table:style-name="ro5">
          <table:table-cell table:style-name="ce154" office:value-type="string" calcext:value-type="string">
            <text:p>01.</text:p>
          </table:table-cell>
          <table:table-cell table:style-name="ce176" table:formula="of:=[$ORÇAMENTO.E14]" office:value-type="string" office:string-value="SERVIÇOS PRELIMINARES " calcext:value-type="string">
            <text:p>SERVIÇOS PRELIMINARES <text:s/></text:p>
          </table:table-cell>
          <table:table-cell table:style-name="ce193" office:value-type="float" office:value="1" calcext:value-type="float">
            <text:p>1</text:p>
          </table:table-cell>
          <table:table-cell table:style-name="ce200" office:value-type="float" office:value="100" calcext:value-type="float">
            <text:p>100</text:p>
          </table:table-cell>
          <table:table-cell table:style-name="ce200" table:number-columns-repeated="5"/>
          <table:table-cell table:style-name="ce219" table:number-columns-repeated="6"/>
          <table:table-cell table:style-name="ce238" table:formula="of:=[$ORÇAMENTO.J14]" office:value-type="float" office:value="102197.17" calcext:value-type="float">
            <text:p>102.197,17 </text:p>
          </table:table-cell>
          <table:table-cell table:style-name="ce250" table:formula="of:=IF([.$P$30]=0;0;([.P8]/[.$P$30])*100)" office:value-type="float" office:value="4.41977527432525" calcext:value-type="float">
            <text:p>4,42</text:p>
          </table:table-cell>
          <table:table-cell table:style-name="ce262"/>
          <table:table-cell table:style-name="ce267" table:formula="of:=SUM([.D8:.O8])" office:value-type="float" office:value="100" calcext:value-type="float">
            <text:p>100</text:p>
          </table:table-cell>
          <table:table-cell table:style-name="ce262"/>
          <table:table-cell table:number-columns-repeated="1004"/>
        </table:table-row>
        <table:table-row table:style-name="ro5">
          <table:table-cell table:style-name="ce154" office:value-type="string" calcext:value-type="string">
            <text:p>02.</text:p>
          </table:table-cell>
          <table:table-cell table:style-name="ce177" table:formula="of:=[$ORÇAMENTO.E25]" office:value-type="string" office:string-value="MOVIMENTO DE TERRAS PARA FUNDAÇÕES" calcext:value-type="string">
            <text:p>MOVIMENTO DE TERRAS PARA FUNDAÇÕES</text:p>
          </table:table-cell>
          <table:table-cell table:style-name="ce193" office:value-type="float" office:value="2" calcext:value-type="float">
            <text:p>2</text:p>
          </table:table-cell>
          <table:table-cell table:style-name="ce200"/>
          <table:table-cell table:style-name="ce200" office:value-type="float" office:value="100" calcext:value-type="float">
            <text:p>100</text:p>
          </table:table-cell>
          <table:table-cell table:style-name="ce200" table:number-columns-repeated="4"/>
          <table:table-cell table:style-name="ce220" table:number-columns-repeated="6"/>
          <table:table-cell table:style-name="ce238" table:formula="of:=[$ORÇAMENTO.J25]" office:value-type="float" office:value="11212.26" calcext:value-type="float">
            <text:p>11.212,26 </text:p>
          </table:table-cell>
          <table:table-cell table:style-name="ce250" table:formula="of:=IF([.$P$30]=0;0;([.P9]/[.$P$30])*100)" office:value-type="float" office:value="0.484902561561206" calcext:value-type="float">
            <text:p>0,48</text:p>
          </table:table-cell>
          <table:table-cell table:style-name="ce262"/>
          <table:table-cell table:style-name="ce267" table:formula="of:=SUM([.D9:.O9])" office:value-type="float" office:value="100" calcext:value-type="float">
            <text:p>100</text:p>
          </table:table-cell>
          <table:table-cell table:style-name="ce262"/>
          <table:table-cell table:number-columns-repeated="1004"/>
        </table:table-row>
        <table:table-row table:style-name="ro5">
          <table:table-cell table:style-name="ce154" office:value-type="string" calcext:value-type="string">
            <text:p>03.</text:p>
          </table:table-cell>
          <table:table-cell table:style-name="ce177" table:formula="of:=[$ORÇAMENTO.E35]" office:value-type="string" office:string-value="FUNDAÇÕES" calcext:value-type="string">
            <text:p>FUNDAÇÕES</text:p>
          </table:table-cell>
          <table:table-cell table:style-name="ce193" office:value-type="float" office:value="3" calcext:value-type="float">
            <text:p>3</text:p>
          </table:table-cell>
          <table:table-cell table:style-name="ce201"/>
          <table:table-cell table:style-name="ce201" office:value-type="float" office:value="30" calcext:value-type="float">
            <text:p>30</text:p>
          </table:table-cell>
          <table:table-cell table:style-name="ce201" office:value-type="float" office:value="50" calcext:value-type="float">
            <text:p>50</text:p>
          </table:table-cell>
          <table:table-cell table:style-name="ce201" table:number-columns-repeated="3"/>
          <table:table-cell table:style-name="ce220" table:number-columns-repeated="2"/>
          <table:table-cell table:number-columns-repeated="2" table:style-name="ce220" office:value-type="float" office:value="10" calcext:value-type="float">
            <text:p>10</text:p>
          </table:table-cell>
          <table:table-cell table:style-name="ce220" table:number-columns-repeated="2"/>
          <table:table-cell table:style-name="ce238" table:formula="of:=[$ORÇAMENTO.J35]" office:value-type="float" office:value="363419.67" calcext:value-type="float">
            <text:p>363.419,67 </text:p>
          </table:table-cell>
          <table:table-cell table:style-name="ce250" table:formula="of:=IF([.$P$30]=0;0;([.P10]/[.$P$30])*100)" office:value-type="float" office:value="15.7170034323792" calcext:value-type="float">
            <text:p>15,72</text:p>
          </table:table-cell>
          <table:table-cell table:style-name="ce262"/>
          <table:table-cell table:style-name="ce267" table:formula="of:=SUM([.D10:.O10])" office:value-type="float" office:value="100" calcext:value-type="float">
            <text:p>100</text:p>
          </table:table-cell>
          <table:table-cell table:style-name="ce262"/>
          <table:table-cell table:number-columns-repeated="1004"/>
        </table:table-row>
        <table:table-row table:style-name="ro5">
          <table:table-cell table:style-name="ce154" office:value-type="string" calcext:value-type="string">
            <text:p>04.</text:p>
          </table:table-cell>
          <table:table-cell table:style-name="ce177" table:formula="of:=[$ORÇAMENTO.E60]" office:value-type="string" office:string-value="SUPERESTRUTURA " calcext:value-type="string">
            <text:p>SUPERESTRUTURA </text:p>
          </table:table-cell>
          <table:table-cell table:style-name="ce193" office:value-type="float" office:value="4" calcext:value-type="float">
            <text:p>4</text:p>
          </table:table-cell>
          <table:table-cell table:style-name="ce201" table:number-columns-repeated="3"/>
          <table:table-cell table:number-columns-repeated="2" table:style-name="ce201" office:value-type="float" office:value="50" calcext:value-type="float">
            <text:p>50</text:p>
          </table:table-cell>
          <table:table-cell table:style-name="ce201"/>
          <table:table-cell table:style-name="ce220" table:number-columns-repeated="6"/>
          <table:table-cell table:style-name="ce238" table:formula="of:=[$ORÇAMENTO.J60]" office:value-type="float" office:value="314323.03" calcext:value-type="float">
            <text:p>314.323,03 </text:p>
          </table:table-cell>
          <table:table-cell table:style-name="ce250" table:formula="of:=IF([.$P$30]=0;0;([.P11]/[.$P$30])*100)" office:value-type="float" office:value="13.5936949735985" calcext:value-type="float">
            <text:p>13,59</text:p>
          </table:table-cell>
          <table:table-cell table:style-name="ce262"/>
          <table:table-cell table:style-name="ce267" table:formula="of:=SUM([.D11:.O11])" office:value-type="float" office:value="100" calcext:value-type="float">
            <text:p>100</text:p>
          </table:table-cell>
          <table:table-cell table:style-name="ce262"/>
          <table:table-cell table:number-columns-repeated="1004"/>
        </table:table-row>
        <table:table-row table:style-name="ro5">
          <table:table-cell table:style-name="ce154" office:value-type="string" calcext:value-type="string">
            <text:p>05.</text:p>
          </table:table-cell>
          <table:table-cell table:style-name="ce177" table:formula="of:=[$ORÇAMENTO.E99]" office:value-type="string" office:string-value="SISTEMA DE VEDAÇÃO VERTICAL INTERNO E EXTERNO (PAREDES)" calcext:value-type="string">
            <text:p>SISTEMA DE VEDAÇÃO VERTICAL INTERNO E EXTERNO (PAREDES)</text:p>
          </table:table-cell>
          <table:table-cell table:style-name="ce193" office:value-type="float" office:value="5" calcext:value-type="float">
            <text:p>5</text:p>
          </table:table-cell>
          <table:table-cell table:style-name="ce201" table:number-columns-repeated="4"/>
          <table:table-cell table:number-columns-repeated="2" table:style-name="ce201" office:value-type="float" office:value="30" calcext:value-type="float">
            <text:p>30</text:p>
          </table:table-cell>
          <table:table-cell table:style-name="ce220" office:value-type="float" office:value="40" calcext:value-type="float">
            <text:p>40</text:p>
          </table:table-cell>
          <table:table-cell table:style-name="ce220" table:number-columns-repeated="5"/>
          <table:table-cell table:style-name="ce238" table:formula="of:=[$ORÇAMENTO.J99]" office:value-type="float" office:value="136807.85" calcext:value-type="float">
            <text:p>136.807,85 </text:p>
          </table:table-cell>
          <table:table-cell table:style-name="ce250" table:formula="of:=IF([.$P$30]=0;0;([.P12]/[.$P$30])*100)" office:value-type="float" office:value="5.91660172941773" calcext:value-type="float">
            <text:p>5,92</text:p>
          </table:table-cell>
          <table:table-cell table:style-name="ce262"/>
          <table:table-cell table:style-name="ce267" table:formula="of:=SUM([.D12:.O12])" office:value-type="float" office:value="100" calcext:value-type="float">
            <text:p>100</text:p>
          </table:table-cell>
          <table:table-cell table:style-name="ce262"/>
          <table:table-cell table:number-columns-repeated="1004"/>
        </table:table-row>
        <table:table-row table:style-name="ro5">
          <table:table-cell table:style-name="ce154" office:value-type="string" calcext:value-type="string">
            <text:p>06.</text:p>
          </table:table-cell>
          <table:table-cell table:style-name="ce177" table:formula="of:=['file:///G:/NPPU/PROJETOS/GT.Gest%C3%A3o%20Territorial/SMED/Gest%C3%A3o/2015/FNDE/SMED.006.15.CmeiCedro/Planilha%20or%C3%A7ament%C3%A1ria%20tipo%201%20-%20BLOCOS%20-%20110V%20-%20JD.%20ITAIPU.xlsx'#$''.E111]" office:value-type="string" office:string-value="" calcext:value-type="error">
            <text:p>#REF!</text:p>
          </table:table-cell>
          <table:table-cell table:style-name="ce193" office:value-type="float" office:value="3" calcext:value-type="float">
            <text:p>3</text:p>
          </table:table-cell>
          <table:table-cell table:style-name="ce201" table:number-columns-repeated="6"/>
          <table:table-cell table:style-name="ce220"/>
          <table:table-cell table:number-columns-repeated="2" table:style-name="ce220" office:value-type="float" office:value="50" calcext:value-type="float">
            <text:p>50</text:p>
          </table:table-cell>
          <table:table-cell table:style-name="ce220" table:number-columns-repeated="3"/>
          <table:table-cell table:style-name="ce238" table:formula="of:=[$ORÇAMENTO.J110]" office:value-type="float" office:value="177377.66" calcext:value-type="float">
            <text:p>177.377,66 </text:p>
          </table:table-cell>
          <table:table-cell table:style-name="ce250" table:formula="of:=IF([.$P$30]=0;0;([.P13]/[.$P$30])*100)" office:value-type="float" office:value="7.6711458437222" calcext:value-type="float">
            <text:p>7,67</text:p>
          </table:table-cell>
          <table:table-cell table:style-name="ce262"/>
          <table:table-cell table:style-name="ce267" table:formula="of:=SUM([.D13:.O13])" office:value-type="float" office:value="100" calcext:value-type="float">
            <text:p>100</text:p>
          </table:table-cell>
          <table:table-cell table:style-name="ce262"/>
          <table:table-cell table:number-columns-repeated="1004"/>
        </table:table-row>
        <table:table-row table:style-name="ro5">
          <table:table-cell table:style-name="ce154" office:value-type="string" calcext:value-type="string">
            <text:p>07.</text:p>
          </table:table-cell>
          <table:table-cell table:style-name="ce177" table:formula="of:=[$ORÇAMENTO.E134]" office:value-type="string" office:string-value="SISTEMAS DE COBERTURA " calcext:value-type="string">
            <text:p>SISTEMAS DE COBERTURA </text:p>
          </table:table-cell>
          <table:table-cell table:style-name="ce193" office:value-type="float" office:value="5" calcext:value-type="float">
            <text:p>5</text:p>
          </table:table-cell>
          <table:table-cell table:style-name="ce201" table:number-columns-repeated="6"/>
          <table:table-cell table:style-name="ce220" office:value-type="float" office:value="30" calcext:value-type="float">
            <text:p>30</text:p>
          </table:table-cell>
          <table:table-cell table:style-name="ce220" office:value-type="float" office:value="20" calcext:value-type="float">
            <text:p>20</text:p>
          </table:table-cell>
          <table:table-cell table:style-name="ce220" office:value-type="float" office:value="50" calcext:value-type="float">
            <text:p>50</text:p>
          </table:table-cell>
          <table:table-cell table:style-name="ce220" table:number-columns-repeated="3"/>
          <table:table-cell table:style-name="ce238" table:formula="of:=[$ORÇAMENTO.J134]" office:value-type="float" office:value="141571.07" calcext:value-type="float">
            <text:p>141.571,07 </text:p>
          </table:table-cell>
          <table:table-cell table:style-name="ce250" table:formula="of:=IF([.$P$30]=0;0;([.P14]/[.$P$30])*100)" office:value-type="float" office:value="6.12259923387086" calcext:value-type="float">
            <text:p>6,12</text:p>
          </table:table-cell>
          <table:table-cell table:style-name="ce262"/>
          <table:table-cell table:style-name="ce267" table:formula="of:=SUM([.D14:.O14])" office:value-type="float" office:value="100" calcext:value-type="float">
            <text:p>100</text:p>
          </table:table-cell>
          <table:table-cell table:style-name="ce262"/>
          <table:table-cell table:number-columns-repeated="1004"/>
        </table:table-row>
        <table:table-row table:style-name="ro5">
          <table:table-cell table:style-name="ce154" office:value-type="string" calcext:value-type="string">
            <text:p>08.</text:p>
          </table:table-cell>
          <table:table-cell table:style-name="ce177" table:formula="of:=[$ORÇAMENTO.E147]" office:value-type="string" office:string-value="IMPERMEABILIZAÇÃO " calcext:value-type="string">
            <text:p>IMPERMEABILIZAÇÃO </text:p>
          </table:table-cell>
          <table:table-cell table:style-name="ce193" office:value-type="float" office:value="6" calcext:value-type="float">
            <text:p>6</text:p>
          </table:table-cell>
          <table:table-cell table:style-name="ce201" office:value-type="float" office:value="30" calcext:value-type="float">
            <text:p>30</text:p>
          </table:table-cell>
          <table:table-cell table:style-name="ce201" table:number-columns-repeated="5"/>
          <table:table-cell table:style-name="ce220" table:number-columns-repeated="4"/>
          <table:table-cell table:style-name="ce220" office:value-type="float" office:value="70" calcext:value-type="float">
            <text:p>70</text:p>
          </table:table-cell>
          <table:table-cell table:style-name="ce220"/>
          <table:table-cell table:style-name="ce238" table:formula="of:=[$ORÇAMENTO.J147]" office:value-type="float" office:value="3739.17" calcext:value-type="float">
            <text:p>3.739,17 </text:p>
          </table:table-cell>
          <table:table-cell table:style-name="ce250" table:formula="of:=IF([.$P$30]=0;0;([.P15]/[.$P$30])*100)" office:value-type="float" office:value="0.161709870366261" calcext:value-type="float">
            <text:p>0,16</text:p>
          </table:table-cell>
          <table:table-cell table:style-name="ce262"/>
          <table:table-cell table:style-name="ce267" table:formula="of:=SUM([.D15:.O15])" office:value-type="float" office:value="100" calcext:value-type="float">
            <text:p>100</text:p>
          </table:table-cell>
          <table:table-cell table:style-name="ce262"/>
          <table:table-cell table:number-columns-repeated="1004"/>
        </table:table-row>
        <table:table-row table:style-name="ro5">
          <table:table-cell table:style-name="ce154" office:value-type="string" calcext:value-type="string">
            <text:p>09.</text:p>
          </table:table-cell>
          <table:table-cell table:style-name="ce177" table:formula="of:=[$ORÇAMENTO.E152]" office:value-type="string" office:string-value="REVESTIMENTOS INTERNOS E EXTERNOS" calcext:value-type="string">
            <text:p>REVESTIMENTOS INTERNOS E EXTERNOS</text:p>
          </table:table-cell>
          <table:table-cell table:style-name="ce193" office:value-type="float" office:value="6" calcext:value-type="float">
            <text:p>6</text:p>
          </table:table-cell>
          <table:table-cell table:style-name="ce201" table:number-columns-repeated="5"/>
          <table:table-cell table:style-name="ce201" office:value-type="float" office:value="20" calcext:value-type="float">
            <text:p>20</text:p>
          </table:table-cell>
          <table:table-cell table:style-name="ce220" office:value-type="float" office:value="30" calcext:value-type="float">
            <text:p>30</text:p>
          </table:table-cell>
          <table:table-cell table:style-name="ce220" office:value-type="float" office:value="50" calcext:value-type="float">
            <text:p>50</text:p>
          </table:table-cell>
          <table:table-cell table:style-name="ce220" table:number-columns-repeated="4"/>
          <table:table-cell table:style-name="ce238" table:formula="of:=[$ORÇAMENTO.J152]" office:value-type="float" office:value="277931.2" calcext:value-type="float">
            <text:p>277.931,20 </text:p>
          </table:table-cell>
          <table:table-cell table:style-name="ce250" table:formula="of:=IF([.$P$30]=0;0;([.P16]/[.$P$30])*100)" office:value-type="float" office:value="12.019838178724" calcext:value-type="float">
            <text:p>12,02</text:p>
          </table:table-cell>
          <table:table-cell table:style-name="ce262"/>
          <table:table-cell table:style-name="ce267" table:formula="of:=SUM([.D16:.O16])" office:value-type="float" office:value="100" calcext:value-type="float">
            <text:p>100</text:p>
          </table:table-cell>
          <table:table-cell table:style-name="ce262"/>
          <table:table-cell table:number-columns-repeated="1004"/>
        </table:table-row>
        <table:table-row table:style-name="ro5">
          <table:table-cell table:style-name="ce154" office:value-type="string" calcext:value-type="string">
            <text:p>10.</text:p>
          </table:table-cell>
          <table:table-cell table:style-name="ce177" table:formula="of:=[$ORÇAMENTO.E160]" office:value-type="string" office:string-value="SISTEMAS DE PISOS INTERNOS E EXTERNOS (PAVIMENTAÇÃO)" calcext:value-type="string">
            <text:p>SISTEMAS DE PISOS INTERNOS E EXTERNOS (PAVIMENTAÇÃO)</text:p>
          </table:table-cell>
          <table:table-cell table:style-name="ce193" office:value-type="float" office:value="6" calcext:value-type="float">
            <text:p>6</text:p>
          </table:table-cell>
          <table:table-cell table:style-name="ce201" table:number-columns-repeated="6"/>
          <table:table-cell table:number-columns-repeated="5" table:style-name="ce220" office:value-type="float" office:value="20" calcext:value-type="float">
            <text:p>20</text:p>
          </table:table-cell>
          <table:table-cell table:style-name="ce220"/>
          <table:table-cell table:style-name="ce238" table:formula="of:=[$ORÇAMENTO.J160]" office:value-type="float" office:value="305656.19" calcext:value-type="float">
            <text:p>305.656,19 </text:p>
          </table:table-cell>
          <table:table-cell table:style-name="ce250" table:formula="of:=IF([.$P$30]=0;0;([.P17]/[.$P$30])*100)" office:value-type="float" office:value="13.2188755423116" calcext:value-type="float">
            <text:p>13,22</text:p>
          </table:table-cell>
          <table:table-cell table:style-name="ce262"/>
          <table:table-cell/>
          <table:table-cell table:style-name="ce267" table:formula="of:=SUM([.D17:.O17])" office:value-type="float" office:value="100" calcext:value-type="float">
            <text:p>100</text:p>
          </table:table-cell>
          <table:table-cell table:number-columns-repeated="1004"/>
        </table:table-row>
        <table:table-row table:style-name="ro5">
          <table:table-cell table:style-name="ce154" office:value-type="string" calcext:value-type="string">
            <text:p>11.</text:p>
          </table:table-cell>
          <table:table-cell table:style-name="ce177" table:formula="of:=[$ORÇAMENTO.E177]" office:value-type="string" office:string-value="PINTURA " calcext:value-type="string">
            <text:p>PINTURA </text:p>
          </table:table-cell>
          <table:table-cell table:style-name="ce193" office:value-type="float" office:value="6" calcext:value-type="float">
            <text:p>6</text:p>
          </table:table-cell>
          <table:table-cell table:style-name="ce201" table:number-columns-repeated="6"/>
          <table:table-cell table:style-name="ce220" table:number-columns-repeated="4"/>
          <table:table-cell table:number-columns-repeated="2" table:style-name="ce220" office:value-type="float" office:value="50" calcext:value-type="float">
            <text:p>50</text:p>
          </table:table-cell>
          <table:table-cell table:style-name="ce238" table:formula="of:=[$ORÇAMENTO.J177]" office:value-type="float" office:value="79386.84" calcext:value-type="float">
            <text:p>79.386,84 </text:p>
          </table:table-cell>
          <table:table-cell table:style-name="ce250" table:formula="of:=IF([.$P$30]=0;0;([.P18]/[.$P$30])*100)" office:value-type="float" office:value="3.43328482128042" calcext:value-type="float">
            <text:p>3,43</text:p>
          </table:table-cell>
          <table:table-cell table:style-name="ce262"/>
          <table:table-cell/>
          <table:table-cell table:style-name="ce267" table:formula="of:=SUM([.D18:.O18])" office:value-type="float" office:value="100" calcext:value-type="float">
            <text:p>100</text:p>
          </table:table-cell>
          <table:table-cell table:number-columns-repeated="1004"/>
        </table:table-row>
        <table:table-row table:style-name="ro5">
          <table:table-cell table:style-name="ce154" office:value-type="string" calcext:value-type="string">
            <text:p>12.</text:p>
          </table:table-cell>
          <table:table-cell table:style-name="ce177" table:formula="of:=[$ORÇAMENTO.E186]" office:value-type="string" office:string-value="INSTALAÇÃO HIDRÁULICA " calcext:value-type="string">
            <text:p>INSTALAÇÃO HIDRÁULICA </text:p>
          </table:table-cell>
          <table:table-cell table:style-name="ce193" office:value-type="float" office:value="7" calcext:value-type="float">
            <text:p>7</text:p>
          </table:table-cell>
          <table:table-cell table:style-name="ce201" table:number-columns-repeated="6"/>
          <table:table-cell table:style-name="ce220" table:number-columns-repeated="2"/>
          <table:table-cell table:style-name="ce220" office:value-type="float" office:value="20" calcext:value-type="float">
            <text:p>20</text:p>
          </table:table-cell>
          <table:table-cell table:style-name="ce220" office:value-type="float" office:value="30" calcext:value-type="float">
            <text:p>30</text:p>
          </table:table-cell>
          <table:table-cell table:style-name="ce220" office:value-type="float" office:value="50" calcext:value-type="float">
            <text:p>50</text:p>
          </table:table-cell>
          <table:table-cell table:style-name="ce220"/>
          <table:table-cell table:style-name="ce238" table:formula="of:=[$ORÇAMENTO.J186]" office:value-type="float" office:value="12568.98" calcext:value-type="float">
            <text:p>12.568,98 </text:p>
          </table:table-cell>
          <table:table-cell table:style-name="ce250" table:formula="of:=IF([.$P$30]=0;0;([.P19]/[.$P$30])*100)" office:value-type="float" office:value="0.543577351774894" calcext:value-type="float">
            <text:p>0,54</text:p>
          </table:table-cell>
          <table:table-cell table:style-name="ce262"/>
          <table:table-cell/>
          <table:table-cell table:style-name="ce267" table:formula="of:=SUM([.D19:.O19])" office:value-type="float" office:value="100" calcext:value-type="float">
            <text:p>100</text:p>
          </table:table-cell>
          <table:table-cell table:number-columns-repeated="1004"/>
        </table:table-row>
        <table:table-row table:style-name="ro5">
          <table:table-cell table:style-name="ce154" office:value-type="string" calcext:value-type="string">
            <text:p>13.</text:p>
          </table:table-cell>
          <table:table-cell table:style-name="ce177" table:formula="of:=[$ORÇAMENTO.E217]" office:value-type="string" office:string-value="INSTALAÇÃO SANITÁRIA " calcext:value-type="string">
            <text:p>INSTALAÇÃO SANITÁRIA </text:p>
          </table:table-cell>
          <table:table-cell table:style-name="ce193" office:value-type="float" office:value="6" calcext:value-type="float">
            <text:p>6</text:p>
          </table:table-cell>
          <table:table-cell table:style-name="ce201" table:number-columns-repeated="6"/>
          <table:table-cell table:style-name="ce220" table:number-columns-repeated="3"/>
          <table:table-cell table:style-name="ce220" office:value-type="float" office:value="60" calcext:value-type="float">
            <text:p>60</text:p>
          </table:table-cell>
          <table:table-cell table:style-name="ce220" office:value-type="float" office:value="40" calcext:value-type="float">
            <text:p>40</text:p>
          </table:table-cell>
          <table:table-cell table:style-name="ce220"/>
          <table:table-cell table:style-name="ce238" table:formula="of:=[$ORÇAMENTO.J217]" office:value-type="float" office:value="24166.46" calcext:value-type="float">
            <text:p>24.166,46 </text:p>
          </table:table-cell>
          <table:table-cell table:style-name="ce250" table:formula="of:=IF([.$P$30]=0;0;([.P20]/[.$P$30])*100)" office:value-type="float" office:value="1.04513972721525" calcext:value-type="float">
            <text:p>1,05</text:p>
          </table:table-cell>
          <table:table-cell table:style-name="ce262"/>
          <table:table-cell/>
          <table:table-cell table:style-name="ce267" table:formula="of:=SUM([.D20:.O20])" office:value-type="float" office:value="100" calcext:value-type="float">
            <text:p>100</text:p>
          </table:table-cell>
          <table:table-cell table:number-columns-repeated="1004"/>
        </table:table-row>
        <table:table-row table:style-name="ro5">
          <table:table-cell table:style-name="ce154" office:value-type="string" calcext:value-type="string">
            <text:p>14.</text:p>
          </table:table-cell>
          <table:table-cell table:style-name="ce177" table:formula="of:=[$ORÇAMENTO.E281]" office:value-type="string" office:string-value="LOUÇAS E METAIS " calcext:value-type="string">
            <text:p>LOUÇAS E METAIS </text:p>
          </table:table-cell>
          <table:table-cell table:style-name="ce193" office:value-type="float" office:value="6" calcext:value-type="float">
            <text:p>6</text:p>
          </table:table-cell>
          <table:table-cell table:style-name="ce201" table:number-columns-repeated="6"/>
          <table:table-cell table:style-name="ce220" table:number-columns-repeated="3"/>
          <table:table-cell table:number-columns-repeated="2" table:style-name="ce220" office:value-type="float" office:value="40" calcext:value-type="float">
            <text:p>40</text:p>
          </table:table-cell>
          <table:table-cell table:style-name="ce220" office:value-type="float" office:value="20" calcext:value-type="float">
            <text:p>20</text:p>
          </table:table-cell>
          <table:table-cell table:style-name="ce238" table:formula="of:=[$ORÇAMENTO.J281]" office:value-type="float" office:value="49299.54" calcext:value-type="float">
            <text:p>49.299,54 </text:p>
          </table:table-cell>
          <table:table-cell table:style-name="ce250" table:formula="of:=IF([.$P$30]=0;0;([.P21]/[.$P$30])*100)" office:value-type="float" office:value="2.13208338281391" calcext:value-type="float">
            <text:p>2,13</text:p>
          </table:table-cell>
          <table:table-cell table:style-name="ce262"/>
          <table:table-cell/>
          <table:table-cell table:style-name="ce267" table:formula="of:=SUM([.D21:.O21])" office:value-type="float" office:value="100" calcext:value-type="float">
            <text:p>100</text:p>
          </table:table-cell>
          <table:table-cell table:number-columns-repeated="1004"/>
        </table:table-row>
        <table:table-row table:style-name="ro5">
          <table:table-cell table:style-name="ce154" office:value-type="string" calcext:value-type="string">
            <text:p>15.</text:p>
          </table:table-cell>
          <table:table-cell table:style-name="ce177" table:formula="of:=[$ORÇAMENTO.E308]" office:value-type="string" office:string-value="SISTEMA DE PROTEÇÃO CONTRA INCÊNDIO" calcext:value-type="string">
            <text:p>SISTEMA DE PROTEÇÃO CONTRA INCÊNDIO</text:p>
          </table:table-cell>
          <table:table-cell table:style-name="ce193" office:value-type="float" office:value="7" calcext:value-type="float">
            <text:p>7</text:p>
          </table:table-cell>
          <table:table-cell table:style-name="ce201" table:number-columns-repeated="6"/>
          <table:table-cell table:style-name="ce220" table:number-columns-repeated="4"/>
          <table:table-cell table:number-columns-repeated="2" table:style-name="ce220" office:value-type="float" office:value="50" calcext:value-type="float">
            <text:p>50</text:p>
          </table:table-cell>
          <table:table-cell table:style-name="ce238" table:formula="of:=[$ORÇAMENTO.J308]" office:value-type="float" office:value="15785.71" calcext:value-type="float">
            <text:p>15.785,71 </text:p>
          </table:table-cell>
          <table:table-cell table:style-name="ce250" table:formula="of:=IF([.$P$30]=0;0;([.P22]/[.$P$30])*100)" office:value-type="float" office:value="0.682692982062702" calcext:value-type="float">
            <text:p>0,68</text:p>
          </table:table-cell>
          <table:table-cell table:style-name="ce262"/>
          <table:table-cell/>
          <table:table-cell table:style-name="ce267" table:formula="of:=SUM([.D22:.O22])" office:value-type="float" office:value="100" calcext:value-type="float">
            <text:p>100</text:p>
          </table:table-cell>
          <table:table-cell table:number-columns-repeated="1004"/>
        </table:table-row>
        <table:table-row table:style-name="ro5">
          <table:table-cell table:style-name="ce154" office:value-type="string" calcext:value-type="string">
            <text:p>16.</text:p>
          </table:table-cell>
          <table:table-cell table:style-name="ce177" table:formula="of:=[$ORÇAMENTO.E317]" office:value-type="string" office:string-value="INSTALAÇÕES ELÉTRICAS" calcext:value-type="string">
            <text:p>INSTALAÇÕES ELÉTRICAS</text:p>
          </table:table-cell>
          <table:table-cell table:style-name="ce193" office:value-type="float" office:value="8" calcext:value-type="float">
            <text:p>8</text:p>
          </table:table-cell>
          <table:table-cell table:style-name="ce201" table:number-columns-repeated="6"/>
          <table:table-cell table:style-name="ce220" table:number-columns-repeated="3"/>
          <table:table-cell table:number-columns-repeated="2" table:style-name="ce220" office:value-type="float" office:value="30" calcext:value-type="float">
            <text:p>30</text:p>
          </table:table-cell>
          <table:table-cell table:style-name="ce220" office:value-type="float" office:value="40" calcext:value-type="float">
            <text:p>40</text:p>
          </table:table-cell>
          <table:table-cell table:style-name="ce238" table:formula="of:=[$ORÇAMENTO.J317]" office:value-type="float" office:value="157018.03" calcext:value-type="float">
            <text:p>157.018,03 </text:p>
          </table:table-cell>
          <table:table-cell table:style-name="ce250" table:formula="of:=IF([.$P$30]=0;0;([.P23]/[.$P$30])*100)" office:value-type="float" office:value="6.79064211481845" calcext:value-type="float">
            <text:p>6,79</text:p>
          </table:table-cell>
          <table:table-cell table:style-name="ce262"/>
          <table:table-cell/>
          <table:table-cell table:style-name="ce267" table:formula="of:=SUM([.D23:.O23])" office:value-type="float" office:value="100" calcext:value-type="float">
            <text:p>100</text:p>
          </table:table-cell>
          <table:table-cell table:number-columns-repeated="1004"/>
        </table:table-row>
        <table:table-row table:style-name="ro5">
          <table:table-cell table:style-name="ce154" office:value-type="string" calcext:value-type="string">
            <text:p>17.</text:p>
          </table:table-cell>
          <table:table-cell table:style-name="ce177" table:formula="of:=[$ORÇAMENTO.E449]" office:value-type="string" office:string-value="INSTALAÇÕES DE REDE ESTRUTURADA" calcext:value-type="string">
            <text:p>INSTALAÇÕES DE REDE ESTRUTURADA</text:p>
          </table:table-cell>
          <table:table-cell table:style-name="ce193" office:value-type="float" office:value="8" calcext:value-type="float">
            <text:p>8</text:p>
          </table:table-cell>
          <table:table-cell table:style-name="ce201" table:number-columns-repeated="6"/>
          <table:table-cell table:style-name="ce220" table:number-columns-repeated="4"/>
          <table:table-cell table:number-columns-repeated="2" table:style-name="ce220" office:value-type="float" office:value="50" calcext:value-type="float">
            <text:p>50</text:p>
          </table:table-cell>
          <table:table-cell table:style-name="ce238" table:formula="of:=[$ORÇAMENTO.J449]" office:value-type="float" office:value="32460.58" calcext:value-type="float">
            <text:p>32.460,58 </text:p>
          </table:table-cell>
          <table:table-cell table:style-name="ce250" table:formula="of:=IF([.$P$30]=0;0;([.P24]/[.$P$30])*100)" office:value-type="float" office:value="1.40383993876011" calcext:value-type="float">
            <text:p>1,40</text:p>
          </table:table-cell>
          <table:table-cell table:style-name="ce262"/>
          <table:table-cell/>
          <table:table-cell table:style-name="ce267" table:formula="of:=SUM([.D24:.O24])" office:value-type="float" office:value="100" calcext:value-type="float">
            <text:p>100</text:p>
          </table:table-cell>
          <table:table-cell table:number-columns-repeated="1004"/>
        </table:table-row>
        <table:table-row table:style-name="ro5">
          <table:table-cell table:style-name="ce154" office:value-type="string" calcext:value-type="string">
            <text:p>18.</text:p>
          </table:table-cell>
          <table:table-cell table:style-name="ce177" table:formula="of:=[$ORÇAMENTO.E477]" office:value-type="string" office:string-value="DRENAGEM DE ÁGUAS PLUVIAIS" calcext:value-type="string">
            <text:p>DRENAGEM DE ÁGUAS PLUVIAIS</text:p>
          </table:table-cell>
          <table:table-cell table:style-name="ce193"/>
          <table:table-cell table:style-name="ce201" table:number-columns-repeated="5"/>
          <table:table-cell table:style-name="ce201" office:value-type="float" office:value="20" calcext:value-type="float">
            <text:p>20</text:p>
          </table:table-cell>
          <table:table-cell table:style-name="ce220" office:value-type="float" office:value="10" calcext:value-type="float">
            <text:p>10</text:p>
          </table:table-cell>
          <table:table-cell table:number-columns-repeated="3" table:style-name="ce220" office:value-type="float" office:value="20" calcext:value-type="float">
            <text:p>20</text:p>
          </table:table-cell>
          <table:table-cell table:style-name="ce220" office:value-type="float" office:value="10" calcext:value-type="float">
            <text:p>10</text:p>
          </table:table-cell>
          <table:table-cell table:style-name="ce220"/>
          <table:table-cell table:style-name="ce238" table:formula="of:=[$ORÇAMENTO.J477]" office:value-type="float" office:value="55413.58" calcext:value-type="float">
            <text:p>55.413,58 </text:p>
          </table:table-cell>
          <table:table-cell table:style-name="ce250" table:formula="of:=IF([.$P$30]=0;0;([.P25]/[.$P$30])*100)" office:value-type="float" office:value="2.39650051704802" calcext:value-type="float">
            <text:p>2,40</text:p>
          </table:table-cell>
          <table:table-cell table:style-name="ce262"/>
          <table:table-cell/>
          <table:table-cell table:style-name="ce267"/>
          <table:table-cell table:number-columns-repeated="1004"/>
        </table:table-row>
        <table:table-row table:style-name="ro5">
          <table:table-cell table:style-name="ce154" office:value-type="string" calcext:value-type="string">
            <text:p>19.</text:p>
          </table:table-cell>
          <table:table-cell table:style-name="ce177" table:formula="of:=[$ORÇAMENTO.E493]" office:value-type="string" office:string-value="INSTALAÇÃO DE GÁS COMBUSTÍVEL" calcext:value-type="string">
            <text:p>INSTALAÇÃO DE GÁS COMBUSTÍVEL</text:p>
          </table:table-cell>
          <table:table-cell table:style-name="ce193"/>
          <table:table-cell table:style-name="ce201" table:number-columns-repeated="6"/>
          <table:table-cell table:style-name="ce220" table:number-columns-repeated="5"/>
          <table:table-cell table:style-name="ce220" office:value-type="float" office:value="100" calcext:value-type="float">
            <text:p>100</text:p>
          </table:table-cell>
          <table:table-cell table:style-name="ce238" table:formula="of:=[$ORÇAMENTO.J493]" office:value-type="float" office:value="4122.85" calcext:value-type="float">
            <text:p>4.122,85 </text:p>
          </table:table-cell>
          <table:table-cell table:style-name="ce250" table:formula="of:=IF([.$P$30]=0;0;([.P26]/[.$P$30])*100)" office:value-type="float" office:value="0.178303083047719" calcext:value-type="float">
            <text:p>0,18</text:p>
          </table:table-cell>
          <table:table-cell table:style-name="ce262"/>
          <table:table-cell/>
          <table:table-cell table:style-name="ce267"/>
          <table:table-cell table:number-columns-repeated="1004"/>
        </table:table-row>
        <table:table-row table:style-name="ro5">
          <table:table-cell table:style-name="ce154" office:value-type="string" calcext:value-type="string">
            <text:p>20.</text:p>
          </table:table-cell>
          <table:table-cell table:style-name="ce177" table:formula="of:=[$ORÇAMENTO.E502]" office:value-type="string" office:string-value="SISTEMA DE EXAUSTÃO MECÂNICA" calcext:value-type="string">
            <text:p>SISTEMA DE EXAUSTÃO MECÂNICA</text:p>
          </table:table-cell>
          <table:table-cell table:style-name="ce193"/>
          <table:table-cell table:style-name="ce201" table:number-columns-repeated="6"/>
          <table:table-cell table:style-name="ce220" table:number-columns-repeated="3"/>
          <table:table-cell table:style-name="ce220" office:value-type="float" office:value="40" calcext:value-type="float">
            <text:p>40</text:p>
          </table:table-cell>
          <table:table-cell table:number-columns-repeated="2" table:style-name="ce220" office:value-type="float" office:value="30" calcext:value-type="float">
            <text:p>30</text:p>
          </table:table-cell>
          <table:table-cell table:style-name="ce238" table:formula="of:=[$ORÇAMENTO.J502]" office:value-type="float" office:value="1849.34" calcext:value-type="float">
            <text:p>1.849,34 </text:p>
          </table:table-cell>
          <table:table-cell table:style-name="ce250" table:formula="of:=IF([.$P$30]=0;0;([.P27]/[.$P$30])*100)" office:value-type="float" office:value="0.0799793889187016" calcext:value-type="float">
            <text:p>0,08</text:p>
          </table:table-cell>
          <table:table-cell table:style-name="ce262"/>
          <table:table-cell/>
          <table:table-cell table:style-name="ce267"/>
          <table:table-cell table:number-columns-repeated="1004"/>
        </table:table-row>
        <table:table-row table:style-name="ro5">
          <table:table-cell table:style-name="ce154" office:value-type="string" calcext:value-type="string">
            <text:p>21.</text:p>
          </table:table-cell>
          <table:table-cell table:style-name="ce177" table:formula="of:=[$ORÇAMENTO.E519]" office:value-type="string" office:string-value="SERVIÇOS FINAIS" calcext:value-type="string">
            <text:p>SERVIÇOS FINAIS</text:p>
          </table:table-cell>
          <table:table-cell table:style-name="ce193"/>
          <table:table-cell table:style-name="ce201" table:number-columns-repeated="6"/>
          <table:table-cell table:style-name="ce220" table:number-columns-repeated="5"/>
          <table:table-cell table:style-name="ce220" office:value-type="float" office:value="100" calcext:value-type="float">
            <text:p>100</text:p>
          </table:table-cell>
          <table:table-cell table:style-name="ce238" table:formula="of:=[$ORÇAMENTO.J519]" office:value-type="float" office:value="45963.55" calcext:value-type="float">
            <text:p>45.963,55 </text:p>
          </table:table-cell>
          <table:table-cell table:style-name="ce250" table:formula="of:=IF([.$P$30]=0;0;([.P28]/[.$P$30])*100)" office:value-type="float" office:value="1.98781005198297" calcext:value-type="float">
            <text:p>1,99</text:p>
          </table:table-cell>
          <table:table-cell table:style-name="ce262"/>
          <table:table-cell/>
          <table:table-cell table:style-name="ce267"/>
          <table:table-cell table:number-columns-repeated="1004"/>
        </table:table-row>
        <table:table-row table:style-name="ro5">
          <table:table-cell table:style-name="ce155"/>
          <table:table-cell table:style-name="ce178" table:number-columns-repeated="2"/>
          <table:table-cell table:style-name="ce202" table:number-columns-repeated="12"/>
          <table:table-cell table:style-name="ce239"/>
          <table:table-cell table:style-name="ce251"/>
          <table:table-cell table:style-name="ce262"/>
          <table:table-cell table:number-columns-repeated="1006"/>
        </table:table-row>
        <table:table-row table:style-name="ro5">
          <table:table-cell table:style-name="ce156"/>
          <table:table-cell table:style-name="ce179" office:value-type="string" calcext:value-type="string" table:number-columns-spanned="2" table:number-rows-spanned="1">
            <text:p>TOTAIS</text:p>
          </table:table-cell>
          <table:covered-table-cell table:style-name="ce179"/>
          <table:table-cell table:style-name="ce203" table:number-columns-repeated="12"/>
          <table:table-cell table:style-name="ce240" table:formula="of:=SUM([.P8:.P28])" office:value-type="float" office:value="2312270.73" calcext:value-type="float">
            <text:p>2.312.270,73 </text:p>
          </table:table-cell>
          <table:table-cell table:style-name="ce252" table:formula="of:=SUM([.Q8:.R28])" office:value-type="float" office:value="100" calcext:value-type="float">
            <text:p>100</text:p>
          </table:table-cell>
          <table:table-cell table:style-name="ce262"/>
          <table:table-cell table:number-columns-repeated="1006"/>
        </table:table-row>
        <table:table-row table:style-name="ro37" table:visibility="collapse">
          <table:table-cell table:style-name="ce157" office:value-type="string" calcext:value-type="string" table:number-columns-spanned="17" table:number-rows-spanned="1">
            <text:p>COMPOSIÇÃO DO FINANCIAMENTO</text:p>
          </table:table-cell>
          <table:covered-table-cell table:number-columns-repeated="16" table:style-name="ce157"/>
          <table:table-cell table:style-name="ce262"/>
          <table:table-cell table:number-columns-repeated="1006"/>
        </table:table-row>
        <table:table-row table:style-name="ro5" table:visibility="collapse">
          <table:table-cell table:style-name="ce158" office:value-type="string" calcext:value-type="string">
            <text:p>ITEM</text:p>
          </table:table-cell>
          <table:table-cell table:style-name="ce180" table:number-columns-repeated="2"/>
          <table:table-cell table:style-name="ce204" office:value-type="string" calcext:value-type="string" table:number-columns-spanned="12" table:number-rows-spanned="1">
            <text:p>PARCELAS</text:p>
          </table:table-cell>
          <table:covered-table-cell table:number-columns-repeated="11" table:style-name="ce204"/>
          <table:table-cell table:style-name="ce241" office:value-type="string" calcext:value-type="string">
            <text:p>TOTAL</text:p>
          </table:table-cell>
          <table:table-cell table:style-name="ce253" office:value-type="string" calcext:value-type="string">
            <text:p>% S/</text:p>
          </table:table-cell>
          <table:table-cell table:style-name="ce262"/>
          <table:table-cell table:number-columns-repeated="1006"/>
        </table:table-row>
        <table:table-row table:style-name="ro5" table:visibility="collapse">
          <table:table-cell table:style-name="ce159"/>
          <table:table-cell table:style-name="ce181" table:number-columns-repeated="2"/>
          <table:table-cell table:style-name="ce205" office:value-type="float" office:value="1" calcext:value-type="float">
            <text:p>1</text:p>
          </table:table-cell>
          <table:table-cell table:style-name="ce205" office:value-type="float" office:value="2" calcext:value-type="float">
            <text:p>2</text:p>
          </table:table-cell>
          <table:table-cell table:style-name="ce205" office:value-type="float" office:value="3" calcext:value-type="float">
            <text:p>3</text:p>
          </table:table-cell>
          <table:table-cell table:style-name="ce205" table:number-columns-repeated="3"/>
          <table:table-cell table:style-name="ce205" office:value-type="float" office:value="7" calcext:value-type="float">
            <text:p>7</text:p>
          </table:table-cell>
          <table:table-cell table:number-columns-repeated="5" table:style-name="ce205" office:value-type="float" office:value="8" calcext:value-type="float">
            <text:p>8</text:p>
          </table:table-cell>
          <table:table-cell table:style-name="ce242" office:value-type="string" calcext:value-type="string">
            <text:p>ITEM</text:p>
          </table:table-cell>
          <table:table-cell table:style-name="ce254" office:value-type="string" calcext:value-type="string">
            <text:p>ITEM</text:p>
          </table:table-cell>
          <table:table-cell table:style-name="ce262"/>
          <table:table-cell table:number-columns-repeated="1006"/>
        </table:table-row>
        <table:table-row table:style-name="ro5" table:visibility="collapse">
          <table:table-cell table:style-name="ce160" office:value-type="float" office:value="1" calcext:value-type="float">
            <text:p>1</text:p>
          </table:table-cell>
          <table:table-cell table:style-name="ce182" office:value-type="string" calcext:value-type="string">
            <text:p>FINANCIAMENTO</text:p>
          </table:table-cell>
          <table:table-cell table:style-name="ce182" office:value-type="string" calcext:value-type="string">
            <text:p>R$</text:p>
          </table:table-cell>
          <table:table-cell table:style-name="ce206" table:formula="of:=(([.D8]/100)*[.$P$8])*[.$Q$2]" office:value-type="float" office:value="0" calcext:value-type="float">
            <text:p>0,00 </text:p>
          </table:table-cell>
          <table:table-cell table:style-name="ce206" table:formula="of:=(([.E8]/100)*[.$P$8])*[.$Q$2]" office:value-type="float" office:value="0" calcext:value-type="float">
            <text:p>0,00 </text:p>
          </table:table-cell>
          <table:table-cell table:style-name="ce206" table:formula="of:=(([.F8]/100)*[.$P$8])*[.$Q$2]" office:value-type="float" office:value="0" calcext:value-type="float">
            <text:p>0,00 </text:p>
          </table:table-cell>
          <table:table-cell table:style-name="ce206" table:number-columns-repeated="3"/>
          <table:table-cell table:style-name="ce206" table:formula="of:=(([.J8]/100)*[.$P$8])*[.$Q$2]" office:value-type="float" office:value="0" calcext:value-type="float">
            <text:p>0,00 </text:p>
          </table:table-cell>
          <table:table-cell table:style-name="ce206" table:formula="of:=(([.K8]/100)*[.$P$8])*[.$Q$2]" office:value-type="float" office:value="0" calcext:value-type="float">
            <text:p>0,00 </text:p>
          </table:table-cell>
          <table:table-cell table:style-name="ce206" table:formula="of:=(([.L8]/100)*[.$P$8])*[.$Q$2]" office:value-type="float" office:value="0" calcext:value-type="float">
            <text:p>0,00 </text:p>
          </table:table-cell>
          <table:table-cell table:style-name="ce206" table:formula="of:=(([.M8]/100)*[.$P$8])*[.$Q$2]" office:value-type="float" office:value="0" calcext:value-type="float">
            <text:p>0,00 </text:p>
          </table:table-cell>
          <table:table-cell table:style-name="ce206" table:formula="of:=(([.N8]/100)*[.$P$8])*[.$Q$2]" office:value-type="float" office:value="0" calcext:value-type="float">
            <text:p>0,00 </text:p>
          </table:table-cell>
          <table:table-cell table:style-name="ce206" table:formula="of:=(([.O8]/100)*[.$P$8])*[.$Q$2]" office:value-type="float" office:value="0" calcext:value-type="float">
            <text:p>0,00 </text:p>
          </table:table-cell>
          <table:table-cell table:style-name="ce206" table:formula="of:=SUM([.D34:.O34])" office:value-type="float" office:value="0" calcext:value-type="float">
            <text:p>0,00 </text:p>
          </table:table-cell>
          <table:table-cell table:style-name="ce255" table:formula="of:=IF([.$P$72]=0;0;([.P34]/[.$P$72]))" office:value-type="percentage" office:value="0" calcext:value-type="percentage">
            <text:p>0,00%</text:p>
          </table:table-cell>
          <table:table-cell table:style-name="ce262"/>
          <table:table-cell table:number-columns-repeated="1006"/>
        </table:table-row>
        <table:table-row table:style-name="ro5" table:visibility="collapse">
          <table:table-cell table:style-name="ce160"/>
          <table:table-cell table:style-name="ce182" office:value-type="string" calcext:value-type="string">
            <text:p>CONTRAPARTIDA</text:p>
          </table:table-cell>
          <table:table-cell table:style-name="ce182" office:value-type="string" calcext:value-type="string">
            <text:p>R$</text:p>
          </table:table-cell>
          <table:table-cell table:style-name="ce206" table:formula="of:=(([.D8]/100)*[.$P$8])*[.$Q$3]" office:value-type="float" office:value="0" calcext:value-type="float">
            <text:p>0,00 </text:p>
          </table:table-cell>
          <table:table-cell table:style-name="ce206" table:formula="of:=(([.E8]/100)*[.$P$8])*[.$Q$3]" office:value-type="float" office:value="0" calcext:value-type="float">
            <text:p>0,00 </text:p>
          </table:table-cell>
          <table:table-cell table:style-name="ce206" table:formula="of:=(([.F8]/100)*[.$P$8])*[.$Q$3]" office:value-type="float" office:value="0" calcext:value-type="float">
            <text:p>0,00 </text:p>
          </table:table-cell>
          <table:table-cell table:style-name="ce206" table:number-columns-repeated="3"/>
          <table:table-cell table:style-name="ce206" table:formula="of:=(([.J8]/100)*[.$P$8])*[.$Q$3]" office:value-type="float" office:value="0" calcext:value-type="float">
            <text:p>0,00 </text:p>
          </table:table-cell>
          <table:table-cell table:style-name="ce206" table:formula="of:=(([.K8]/100)*[.$P$8])*[.$Q$3]" office:value-type="float" office:value="0" calcext:value-type="float">
            <text:p>0,00 </text:p>
          </table:table-cell>
          <table:table-cell table:style-name="ce206" table:formula="of:=(([.L8]/100)*[.$P$8])*[.$Q$3]" office:value-type="float" office:value="0" calcext:value-type="float">
            <text:p>0,00 </text:p>
          </table:table-cell>
          <table:table-cell table:style-name="ce206" table:formula="of:=(([.M8]/100)*[.$P$8])*[.$Q$3]" office:value-type="float" office:value="0" calcext:value-type="float">
            <text:p>0,00 </text:p>
          </table:table-cell>
          <table:table-cell table:style-name="ce206" table:formula="of:=(([.N8]/100)*[.$P$8])*[.$Q$3]" office:value-type="float" office:value="0" calcext:value-type="float">
            <text:p>0,00 </text:p>
          </table:table-cell>
          <table:table-cell table:style-name="ce206" table:formula="of:=(([.O8]/100)*[.$P$8])*[.$Q$3]" office:value-type="float" office:value="0" calcext:value-type="float">
            <text:p>0,00 </text:p>
          </table:table-cell>
          <table:table-cell table:style-name="ce206" table:formula="of:=SUM([.D35:.O35])" office:value-type="float" office:value="0" calcext:value-type="float">
            <text:p>0,00 </text:p>
          </table:table-cell>
          <table:table-cell table:style-name="ce255" table:formula="of:=IF([.$P$72]=0;0;([.P35]/[.$P$72]))" office:value-type="percentage" office:value="0" calcext:value-type="percentage">
            <text:p>0,00%</text:p>
          </table:table-cell>
          <table:table-cell table:style-name="ce264"/>
          <table:table-cell table:number-columns-repeated="1006"/>
        </table:table-row>
        <table:table-row table:style-name="ro5" table:visibility="collapse">
          <table:table-cell table:style-name="ce160" office:value-type="float" office:value="2" calcext:value-type="float">
            <text:p>2</text:p>
          </table:table-cell>
          <table:table-cell table:style-name="ce182" office:value-type="string" calcext:value-type="string">
            <text:p>FINANCIAMENTO</text:p>
          </table:table-cell>
          <table:table-cell table:style-name="ce182" office:value-type="string" calcext:value-type="string">
            <text:p>R$</text:p>
          </table:table-cell>
          <table:table-cell table:style-name="ce206" table:formula="of:=(([.D9]/100)*[.$P$9])*[.$Q$2]" office:value-type="float" office:value="0" calcext:value-type="float">
            <text:p>0,00 </text:p>
          </table:table-cell>
          <table:table-cell table:style-name="ce206" table:formula="of:=(([.E9]/100)*[.$P$9])*[.$Q$2]" office:value-type="float" office:value="0" calcext:value-type="float">
            <text:p>0,00 </text:p>
          </table:table-cell>
          <table:table-cell table:style-name="ce206" table:formula="of:=(([.F9]/100)*[.$P$9])*[.$Q$2]" office:value-type="float" office:value="0" calcext:value-type="float">
            <text:p>0,00 </text:p>
          </table:table-cell>
          <table:table-cell table:style-name="ce206" table:number-columns-repeated="3"/>
          <table:table-cell table:style-name="ce206" table:formula="of:=(([.J9]/100)*[.$P$9])*[.$Q$2]" office:value-type="float" office:value="0" calcext:value-type="float">
            <text:p>0,00 </text:p>
          </table:table-cell>
          <table:table-cell table:style-name="ce206" table:formula="of:=(([.K9]/100)*[.$P$9])*[.$Q$2]" office:value-type="float" office:value="0" calcext:value-type="float">
            <text:p>0,00 </text:p>
          </table:table-cell>
          <table:table-cell table:style-name="ce206" table:formula="of:=(([.L9]/100)*[.$P$9])*[.$Q$2]" office:value-type="float" office:value="0" calcext:value-type="float">
            <text:p>0,00 </text:p>
          </table:table-cell>
          <table:table-cell table:style-name="ce206" table:formula="of:=(([.M9]/100)*[.$P$9])*[.$Q$2]" office:value-type="float" office:value="0" calcext:value-type="float">
            <text:p>0,00 </text:p>
          </table:table-cell>
          <table:table-cell table:style-name="ce206" table:formula="of:=(([.N9]/100)*[.$P$9])*[.$Q$2]" office:value-type="float" office:value="0" calcext:value-type="float">
            <text:p>0,00 </text:p>
          </table:table-cell>
          <table:table-cell table:style-name="ce206" table:formula="of:=(([.O9]/100)*[.$P$9])*[.$Q$2]" office:value-type="float" office:value="0" calcext:value-type="float">
            <text:p>0,00 </text:p>
          </table:table-cell>
          <table:table-cell table:style-name="ce206" table:formula="of:=SUM([.D36:.O36])" office:value-type="float" office:value="0" calcext:value-type="float">
            <text:p>0,00 </text:p>
          </table:table-cell>
          <table:table-cell table:style-name="ce255" table:formula="of:=IF([.$P$72]=0;0;([.P36]/[.$P$72]))" office:value-type="percentage" office:value="0" calcext:value-type="percentage">
            <text:p>0,00%</text:p>
          </table:table-cell>
          <table:table-cell table:style-name="ce262"/>
          <table:table-cell table:number-columns-repeated="1006"/>
        </table:table-row>
        <table:table-row table:style-name="ro5" table:visibility="collapse">
          <table:table-cell table:style-name="ce160"/>
          <table:table-cell table:style-name="ce182" office:value-type="string" calcext:value-type="string">
            <text:p>CONTRAPARTIDA</text:p>
          </table:table-cell>
          <table:table-cell table:style-name="ce182" office:value-type="string" calcext:value-type="string">
            <text:p>R$</text:p>
          </table:table-cell>
          <table:table-cell table:style-name="ce206" table:formula="of:=(([.D9]/100)*[.$P$9])*[.$Q$3]" office:value-type="float" office:value="0" calcext:value-type="float">
            <text:p>0,00 </text:p>
          </table:table-cell>
          <table:table-cell table:style-name="ce206" table:formula="of:=(([.E9]/100)*[.$P$9])*[.$Q$3]" office:value-type="float" office:value="0" calcext:value-type="float">
            <text:p>0,00 </text:p>
          </table:table-cell>
          <table:table-cell table:style-name="ce206" table:formula="of:=(([.F9]/100)*[.$P$9])*[.$Q$3]" office:value-type="float" office:value="0" calcext:value-type="float">
            <text:p>0,00 </text:p>
          </table:table-cell>
          <table:table-cell table:style-name="ce206" table:number-columns-repeated="3"/>
          <table:table-cell table:style-name="ce206" table:formula="of:=(([.J9]/100)*[.$P$9])*[.$Q$3]" office:value-type="float" office:value="0" calcext:value-type="float">
            <text:p>0,00 </text:p>
          </table:table-cell>
          <table:table-cell table:style-name="ce206" table:formula="of:=(([.K9]/100)*[.$P$9])*[.$Q$3]" office:value-type="float" office:value="0" calcext:value-type="float">
            <text:p>0,00 </text:p>
          </table:table-cell>
          <table:table-cell table:style-name="ce206" table:formula="of:=(([.L9]/100)*[.$P$9])*[.$Q$3]" office:value-type="float" office:value="0" calcext:value-type="float">
            <text:p>0,00 </text:p>
          </table:table-cell>
          <table:table-cell table:style-name="ce206" table:formula="of:=(([.M9]/100)*[.$P$9])*[.$Q$3]" office:value-type="float" office:value="0" calcext:value-type="float">
            <text:p>0,00 </text:p>
          </table:table-cell>
          <table:table-cell table:style-name="ce206" table:formula="of:=(([.N9]/100)*[.$P$9])*[.$Q$3]" office:value-type="float" office:value="0" calcext:value-type="float">
            <text:p>0,00 </text:p>
          </table:table-cell>
          <table:table-cell table:style-name="ce206" table:formula="of:=(([.O9]/100)*[.$P$9])*[.$Q$3]" office:value-type="float" office:value="0" calcext:value-type="float">
            <text:p>0,00 </text:p>
          </table:table-cell>
          <table:table-cell table:style-name="ce206" table:formula="of:=SUM([.D37:.O37])" office:value-type="float" office:value="0" calcext:value-type="float">
            <text:p>0,00 </text:p>
          </table:table-cell>
          <table:table-cell table:style-name="ce255" table:formula="of:=IF([.$P$72]=0;0;([.P37]/[.$P$72]))" office:value-type="percentage" office:value="0" calcext:value-type="percentage">
            <text:p>0,00%</text:p>
          </table:table-cell>
          <table:table-cell table:style-name="ce264"/>
          <table:table-cell table:number-columns-repeated="1006"/>
        </table:table-row>
        <table:table-row table:style-name="ro5" table:visibility="collapse">
          <table:table-cell table:style-name="ce160" office:value-type="float" office:value="3" calcext:value-type="float">
            <text:p>3</text:p>
          </table:table-cell>
          <table:table-cell table:style-name="ce182" office:value-type="string" calcext:value-type="string">
            <text:p>FINANCIAMENTO</text:p>
          </table:table-cell>
          <table:table-cell table:style-name="ce182" office:value-type="string" calcext:value-type="string">
            <text:p>R$</text:p>
          </table:table-cell>
          <table:table-cell table:style-name="ce206" table:formula="of:=(([.D10]/100)*[.$P$10])*[.$Q$2]" office:value-type="float" office:value="0" calcext:value-type="float">
            <text:p>0,00 </text:p>
          </table:table-cell>
          <table:table-cell table:style-name="ce206" table:formula="of:=(([.E10]/100)*[.$P$10])*[.$Q$2]" office:value-type="float" office:value="0" calcext:value-type="float">
            <text:p>0,00 </text:p>
          </table:table-cell>
          <table:table-cell table:style-name="ce206" table:formula="of:=(([.F10]/100)*[.$P$10])*[.$Q$2]" office:value-type="float" office:value="0" calcext:value-type="float">
            <text:p>0,00 </text:p>
          </table:table-cell>
          <table:table-cell table:style-name="ce206" table:number-columns-repeated="3"/>
          <table:table-cell table:style-name="ce206" table:formula="of:=(([.J10]/100)*[.$P$10])*[.$Q$2]" office:value-type="float" office:value="0" calcext:value-type="float">
            <text:p>0,00 </text:p>
          </table:table-cell>
          <table:table-cell table:style-name="ce206" table:formula="of:=(([.K10]/100)*[.$P$10])*[.$Q$2]" office:value-type="float" office:value="0" calcext:value-type="float">
            <text:p>0,00 </text:p>
          </table:table-cell>
          <table:table-cell table:style-name="ce206" table:formula="of:=(([.L10]/100)*[.$P$10])*[.$Q$2]" office:value-type="float" office:value="0" calcext:value-type="float">
            <text:p>0,00 </text:p>
          </table:table-cell>
          <table:table-cell table:style-name="ce206" table:formula="of:=(([.M10]/100)*[.$P$10])*[.$Q$2]" office:value-type="float" office:value="0" calcext:value-type="float">
            <text:p>0,00 </text:p>
          </table:table-cell>
          <table:table-cell table:style-name="ce206" table:formula="of:=(([.N10]/100)*[.$P$10])*[.$Q$2]" office:value-type="float" office:value="0" calcext:value-type="float">
            <text:p>0,00 </text:p>
          </table:table-cell>
          <table:table-cell table:style-name="ce206" table:formula="of:=(([.O10]/100)*[.$P$10])*[.$Q$2]" office:value-type="float" office:value="0" calcext:value-type="float">
            <text:p>0,00 </text:p>
          </table:table-cell>
          <table:table-cell table:style-name="ce206" table:formula="of:=SUM([.D38:.O38])" office:value-type="float" office:value="0" calcext:value-type="float">
            <text:p>0,00 </text:p>
          </table:table-cell>
          <table:table-cell table:style-name="ce255" table:formula="of:=IF([.$P$72]=0;0;([.P38]/[.$P$72]))" office:value-type="percentage" office:value="0" calcext:value-type="percentage">
            <text:p>0,00%</text:p>
          </table:table-cell>
          <table:table-cell table:style-name="ce262"/>
          <table:table-cell table:number-columns-repeated="1006"/>
        </table:table-row>
        <table:table-row table:style-name="ro5" table:visibility="collapse">
          <table:table-cell table:style-name="ce160"/>
          <table:table-cell table:style-name="ce182" office:value-type="string" calcext:value-type="string">
            <text:p>CONTRAPARTIDA</text:p>
          </table:table-cell>
          <table:table-cell table:style-name="ce182" office:value-type="string" calcext:value-type="string">
            <text:p>R$</text:p>
          </table:table-cell>
          <table:table-cell table:style-name="ce206" table:formula="of:=(([.D10]/100)*[.$P$10])*[.$Q$3]" office:value-type="float" office:value="0" calcext:value-type="float">
            <text:p>0,00 </text:p>
          </table:table-cell>
          <table:table-cell table:style-name="ce206" table:formula="of:=(([.E10]/100)*[.$P$10])*[.$Q$3]" office:value-type="float" office:value="0" calcext:value-type="float">
            <text:p>0,00 </text:p>
          </table:table-cell>
          <table:table-cell table:style-name="ce206" table:formula="of:=(([.F10]/100)*[.$P$10])*[.$Q$3]" office:value-type="float" office:value="0" calcext:value-type="float">
            <text:p>0,00 </text:p>
          </table:table-cell>
          <table:table-cell table:style-name="ce206" table:number-columns-repeated="3"/>
          <table:table-cell table:style-name="ce206" table:formula="of:=(([.J10]/100)*[.$P$10])*[.$Q$3]" office:value-type="float" office:value="0" calcext:value-type="float">
            <text:p>0,00 </text:p>
          </table:table-cell>
          <table:table-cell table:style-name="ce206" table:formula="of:=(([.K10]/100)*[.$P$10])*[.$Q$3]" office:value-type="float" office:value="0" calcext:value-type="float">
            <text:p>0,00 </text:p>
          </table:table-cell>
          <table:table-cell table:style-name="ce206" table:formula="of:=(([.L10]/100)*[.$P$10])*[.$Q$3]" office:value-type="float" office:value="0" calcext:value-type="float">
            <text:p>0,00 </text:p>
          </table:table-cell>
          <table:table-cell table:style-name="ce206" table:formula="of:=(([.M10]/100)*[.$P$10])*[.$Q$3]" office:value-type="float" office:value="0" calcext:value-type="float">
            <text:p>0,00 </text:p>
          </table:table-cell>
          <table:table-cell table:style-name="ce206" table:formula="of:=(([.N10]/100)*[.$P$10])*[.$Q$3]" office:value-type="float" office:value="0" calcext:value-type="float">
            <text:p>0,00 </text:p>
          </table:table-cell>
          <table:table-cell table:style-name="ce206" table:formula="of:=(([.O10]/100)*[.$P$10])*[.$Q$3]" office:value-type="float" office:value="0" calcext:value-type="float">
            <text:p>0,00 </text:p>
          </table:table-cell>
          <table:table-cell table:style-name="ce206" table:formula="of:=SUM([.D39:.O39])" office:value-type="float" office:value="0" calcext:value-type="float">
            <text:p>0,00 </text:p>
          </table:table-cell>
          <table:table-cell table:style-name="ce255" table:formula="of:=IF([.$P$72]=0;0;([.P39]/[.$P$72]))" office:value-type="percentage" office:value="0" calcext:value-type="percentage">
            <text:p>0,00%</text:p>
          </table:table-cell>
          <table:table-cell table:style-name="ce264"/>
          <table:table-cell table:number-columns-repeated="1006"/>
        </table:table-row>
        <table:table-row table:style-name="ro5" table:visibility="collapse">
          <table:table-cell table:style-name="ce160" office:value-type="float" office:value="4" calcext:value-type="float">
            <text:p>4</text:p>
          </table:table-cell>
          <table:table-cell table:style-name="ce182" office:value-type="string" calcext:value-type="string">
            <text:p>FINANCIAMENTO</text:p>
          </table:table-cell>
          <table:table-cell table:style-name="ce182" office:value-type="string" calcext:value-type="string">
            <text:p>R$</text:p>
          </table:table-cell>
          <table:table-cell table:style-name="ce206" table:formula="of:=(([.D11]/100)*[.$P$11])*[.$Q$2]" office:value-type="float" office:value="0" calcext:value-type="float">
            <text:p>0,00 </text:p>
          </table:table-cell>
          <table:table-cell table:style-name="ce206" table:formula="of:=(([.E11]/100)*[.$P$11])*[.$Q$2]" office:value-type="float" office:value="0" calcext:value-type="float">
            <text:p>0,00 </text:p>
          </table:table-cell>
          <table:table-cell table:style-name="ce206" table:formula="of:=(([.F11]/100)*[.$P$11])*[.$Q$2]" office:value-type="float" office:value="0" calcext:value-type="float">
            <text:p>0,00 </text:p>
          </table:table-cell>
          <table:table-cell table:style-name="ce206" table:number-columns-repeated="3"/>
          <table:table-cell table:style-name="ce206" table:formula="of:=(([.J11]/100)*[.$P$11])*[.$Q$2]" office:value-type="float" office:value="0" calcext:value-type="float">
            <text:p>0,00 </text:p>
          </table:table-cell>
          <table:table-cell table:style-name="ce206" table:formula="of:=(([.K11]/100)*[.$P$11])*[.$Q$2]" office:value-type="float" office:value="0" calcext:value-type="float">
            <text:p>0,00 </text:p>
          </table:table-cell>
          <table:table-cell table:style-name="ce206" table:formula="of:=(([.L11]/100)*[.$P$11])*[.$Q$2]" office:value-type="float" office:value="0" calcext:value-type="float">
            <text:p>0,00 </text:p>
          </table:table-cell>
          <table:table-cell table:style-name="ce206" table:formula="of:=(([.M11]/100)*[.$P$11])*[.$Q$2]" office:value-type="float" office:value="0" calcext:value-type="float">
            <text:p>0,00 </text:p>
          </table:table-cell>
          <table:table-cell table:style-name="ce206" table:formula="of:=(([.N11]/100)*[.$P$11])*[.$Q$2]" office:value-type="float" office:value="0" calcext:value-type="float">
            <text:p>0,00 </text:p>
          </table:table-cell>
          <table:table-cell table:style-name="ce206" table:formula="of:=(([.O11]/100)*[.$P$11])*[.$Q$2]" office:value-type="float" office:value="0" calcext:value-type="float">
            <text:p>0,00 </text:p>
          </table:table-cell>
          <table:table-cell table:style-name="ce206" table:formula="of:=SUM([.D40:.O40])" office:value-type="float" office:value="0" calcext:value-type="float">
            <text:p>0,00 </text:p>
          </table:table-cell>
          <table:table-cell table:style-name="ce255" table:formula="of:=IF([.$P$72]=0;0;([.P40]/[.$P$72]))" office:value-type="percentage" office:value="0" calcext:value-type="percentage">
            <text:p>0,00%</text:p>
          </table:table-cell>
          <table:table-cell table:style-name="ce262"/>
          <table:table-cell table:number-columns-repeated="1006"/>
        </table:table-row>
        <table:table-row table:style-name="ro5" table:visibility="collapse">
          <table:table-cell table:style-name="ce160"/>
          <table:table-cell table:style-name="ce182" office:value-type="string" calcext:value-type="string">
            <text:p>CONTRAPARTIDA</text:p>
          </table:table-cell>
          <table:table-cell table:style-name="ce182" office:value-type="string" calcext:value-type="string">
            <text:p>R$</text:p>
          </table:table-cell>
          <table:table-cell table:style-name="ce206" table:formula="of:=(([.D11]/100)*[.$P$11])*[.$Q$3]" office:value-type="float" office:value="0" calcext:value-type="float">
            <text:p>0,00 </text:p>
          </table:table-cell>
          <table:table-cell table:style-name="ce206" table:formula="of:=(([.E11]/100)*[.$P$11])*[.$Q$3]" office:value-type="float" office:value="0" calcext:value-type="float">
            <text:p>0,00 </text:p>
          </table:table-cell>
          <table:table-cell table:style-name="ce206" table:formula="of:=(([.F11]/100)*[.$P$11])*[.$Q$3]" office:value-type="float" office:value="0" calcext:value-type="float">
            <text:p>0,00 </text:p>
          </table:table-cell>
          <table:table-cell table:style-name="ce206" table:number-columns-repeated="3"/>
          <table:table-cell table:style-name="ce206" table:formula="of:=(([.J11]/100)*[.$P$11])*[.$Q$3]" office:value-type="float" office:value="0" calcext:value-type="float">
            <text:p>0,00 </text:p>
          </table:table-cell>
          <table:table-cell table:style-name="ce206" table:formula="of:=(([.K11]/100)*[.$P$11])*[.$Q$3]" office:value-type="float" office:value="0" calcext:value-type="float">
            <text:p>0,00 </text:p>
          </table:table-cell>
          <table:table-cell table:style-name="ce206" table:formula="of:=(([.L11]/100)*[.$P$11])*[.$Q$3]" office:value-type="float" office:value="0" calcext:value-type="float">
            <text:p>0,00 </text:p>
          </table:table-cell>
          <table:table-cell table:style-name="ce206" table:formula="of:=(([.M11]/100)*[.$P$11])*[.$Q$3]" office:value-type="float" office:value="0" calcext:value-type="float">
            <text:p>0,00 </text:p>
          </table:table-cell>
          <table:table-cell table:style-name="ce206" table:formula="of:=(([.N11]/100)*[.$P$11])*[.$Q$3]" office:value-type="float" office:value="0" calcext:value-type="float">
            <text:p>0,00 </text:p>
          </table:table-cell>
          <table:table-cell table:style-name="ce206" table:formula="of:=(([.O11]/100)*[.$P$11])*[.$Q$3]" office:value-type="float" office:value="0" calcext:value-type="float">
            <text:p>0,00 </text:p>
          </table:table-cell>
          <table:table-cell table:style-name="ce206" table:formula="of:=SUM([.D41:.O41])" office:value-type="float" office:value="0" calcext:value-type="float">
            <text:p>0,00 </text:p>
          </table:table-cell>
          <table:table-cell table:style-name="ce255" table:formula="of:=IF([.$P$72]=0;0;([.P41]/[.$P$72]))" office:value-type="percentage" office:value="0" calcext:value-type="percentage">
            <text:p>0,00%</text:p>
          </table:table-cell>
          <table:table-cell table:style-name="ce264"/>
          <table:table-cell table:number-columns-repeated="1006"/>
        </table:table-row>
        <table:table-row table:style-name="ro5" table:visibility="collapse">
          <table:table-cell table:style-name="ce160" office:value-type="float" office:value="5" calcext:value-type="float">
            <text:p>5</text:p>
          </table:table-cell>
          <table:table-cell table:style-name="ce182" office:value-type="string" calcext:value-type="string">
            <text:p>FINANCIAMENTO</text:p>
          </table:table-cell>
          <table:table-cell table:style-name="ce182" office:value-type="string" calcext:value-type="string">
            <text:p>R$</text:p>
          </table:table-cell>
          <table:table-cell table:style-name="ce206" table:formula="of:=(([.D12]/100)*[.$P$12])*[.$Q$2]" office:value-type="float" office:value="0" calcext:value-type="float">
            <text:p>0,00 </text:p>
          </table:table-cell>
          <table:table-cell table:style-name="ce206" table:formula="of:=(([.E12]/100)*[.$P$12])*[.$Q$2]" office:value-type="float" office:value="0" calcext:value-type="float">
            <text:p>0,00 </text:p>
          </table:table-cell>
          <table:table-cell table:style-name="ce206" table:formula="of:=(([.F12]/100)*[.$P$12])*[.$Q$2]" office:value-type="float" office:value="0" calcext:value-type="float">
            <text:p>0,00 </text:p>
          </table:table-cell>
          <table:table-cell table:style-name="ce206" table:number-columns-repeated="3"/>
          <table:table-cell table:style-name="ce206" table:formula="of:=(([.J12]/100)*[.$P$12])*[.$Q$2]" office:value-type="float" office:value="0" calcext:value-type="float">
            <text:p>0,00 </text:p>
          </table:table-cell>
          <table:table-cell table:style-name="ce206" table:formula="of:=(([.K12]/100)*[.$P$12])*[.$Q$2]" office:value-type="float" office:value="0" calcext:value-type="float">
            <text:p>0,00 </text:p>
          </table:table-cell>
          <table:table-cell table:style-name="ce206" table:formula="of:=(([.L12]/100)*[.$P$12])*[.$Q$2]" office:value-type="float" office:value="0" calcext:value-type="float">
            <text:p>0,00 </text:p>
          </table:table-cell>
          <table:table-cell table:style-name="ce206" table:formula="of:=(([.M12]/100)*[.$P$12])*[.$Q$2]" office:value-type="float" office:value="0" calcext:value-type="float">
            <text:p>0,00 </text:p>
          </table:table-cell>
          <table:table-cell table:style-name="ce206" table:formula="of:=(([.N12]/100)*[.$P$12])*[.$Q$2]" office:value-type="float" office:value="0" calcext:value-type="float">
            <text:p>0,00 </text:p>
          </table:table-cell>
          <table:table-cell table:style-name="ce206" table:formula="of:=(([.O12]/100)*[.$P$12])*[.$Q$2]" office:value-type="float" office:value="0" calcext:value-type="float">
            <text:p>0,00 </text:p>
          </table:table-cell>
          <table:table-cell table:style-name="ce206" table:formula="of:=SUM([.D42:.O42])" office:value-type="float" office:value="0" calcext:value-type="float">
            <text:p>0,00 </text:p>
          </table:table-cell>
          <table:table-cell table:style-name="ce255" table:formula="of:=IF([.$P$72]=0;0;([.P42]/[.$P$72]))" office:value-type="percentage" office:value="0" calcext:value-type="percentage">
            <text:p>0,00%</text:p>
          </table:table-cell>
          <table:table-cell table:style-name="ce262"/>
          <table:table-cell table:number-columns-repeated="1006"/>
        </table:table-row>
        <table:table-row table:style-name="ro5" table:visibility="collapse">
          <table:table-cell table:style-name="ce160"/>
          <table:table-cell table:style-name="ce182" office:value-type="string" calcext:value-type="string">
            <text:p>CONTRAPARTIDA</text:p>
          </table:table-cell>
          <table:table-cell table:style-name="ce182" office:value-type="string" calcext:value-type="string">
            <text:p>R$</text:p>
          </table:table-cell>
          <table:table-cell table:style-name="ce206" table:formula="of:=(([.D12]/100)*[.$P$12])*[.$Q$3]" office:value-type="float" office:value="0" calcext:value-type="float">
            <text:p>0,00 </text:p>
          </table:table-cell>
          <table:table-cell table:style-name="ce206" table:formula="of:=(([.E12]/100)*[.$P$12])*[.$Q$3]" office:value-type="float" office:value="0" calcext:value-type="float">
            <text:p>0,00 </text:p>
          </table:table-cell>
          <table:table-cell table:style-name="ce206" table:formula="of:=(([.F12]/100)*[.$P$12])*[.$Q$3]" office:value-type="float" office:value="0" calcext:value-type="float">
            <text:p>0,00 </text:p>
          </table:table-cell>
          <table:table-cell table:style-name="ce206" table:number-columns-repeated="3"/>
          <table:table-cell table:style-name="ce206" table:formula="of:=(([.J12]/100)*[.$P$12])*[.$Q$3]" office:value-type="float" office:value="0" calcext:value-type="float">
            <text:p>0,00 </text:p>
          </table:table-cell>
          <table:table-cell table:style-name="ce206" table:formula="of:=(([.K12]/100)*[.$P$12])*[.$Q$3]" office:value-type="float" office:value="0" calcext:value-type="float">
            <text:p>0,00 </text:p>
          </table:table-cell>
          <table:table-cell table:style-name="ce206" table:formula="of:=(([.L12]/100)*[.$P$12])*[.$Q$3]" office:value-type="float" office:value="0" calcext:value-type="float">
            <text:p>0,00 </text:p>
          </table:table-cell>
          <table:table-cell table:style-name="ce206" table:formula="of:=(([.M12]/100)*[.$P$12])*[.$Q$3]" office:value-type="float" office:value="0" calcext:value-type="float">
            <text:p>0,00 </text:p>
          </table:table-cell>
          <table:table-cell table:style-name="ce206" table:formula="of:=(([.N12]/100)*[.$P$12])*[.$Q$3]" office:value-type="float" office:value="0" calcext:value-type="float">
            <text:p>0,00 </text:p>
          </table:table-cell>
          <table:table-cell table:style-name="ce206" table:formula="of:=(([.O12]/100)*[.$P$12])*[.$Q$3]" office:value-type="float" office:value="0" calcext:value-type="float">
            <text:p>0,00 </text:p>
          </table:table-cell>
          <table:table-cell table:style-name="ce206" table:formula="of:=SUM([.D43:.O43])" office:value-type="float" office:value="0" calcext:value-type="float">
            <text:p>0,00 </text:p>
          </table:table-cell>
          <table:table-cell table:style-name="ce255" table:formula="of:=IF([.$P$72]=0;0;([.P43]/[.$P$72]))" office:value-type="percentage" office:value="0" calcext:value-type="percentage">
            <text:p>0,00%</text:p>
          </table:table-cell>
          <table:table-cell table:style-name="ce264"/>
          <table:table-cell table:number-columns-repeated="1006"/>
        </table:table-row>
        <table:table-row table:style-name="ro5" table:visibility="collapse">
          <table:table-cell table:style-name="ce160" office:value-type="float" office:value="6" calcext:value-type="float">
            <text:p>6</text:p>
          </table:table-cell>
          <table:table-cell table:style-name="ce182" office:value-type="string" calcext:value-type="string">
            <text:p>FINANCIAMENTO</text:p>
          </table:table-cell>
          <table:table-cell table:style-name="ce182" office:value-type="string" calcext:value-type="string">
            <text:p>R$</text:p>
          </table:table-cell>
          <table:table-cell table:style-name="ce206" table:formula="of:=(([.D13]/100)*[.$P$13])*[.$Q$2]" office:value-type="float" office:value="0" calcext:value-type="float">
            <text:p>0,00 </text:p>
          </table:table-cell>
          <table:table-cell table:style-name="ce206" table:formula="of:=(([.E13]/100)*[.$P$13])*[.$Q$2]" office:value-type="float" office:value="0" calcext:value-type="float">
            <text:p>0,00 </text:p>
          </table:table-cell>
          <table:table-cell table:style-name="ce206" table:formula="of:=(([.F13]/100)*[.$P$13])*[.$Q$2]" office:value-type="float" office:value="0" calcext:value-type="float">
            <text:p>0,00 </text:p>
          </table:table-cell>
          <table:table-cell table:style-name="ce206" table:number-columns-repeated="3"/>
          <table:table-cell table:style-name="ce206" table:formula="of:=(([.J13]/100)*[.$P$13])*[.$Q$2]" office:value-type="float" office:value="0" calcext:value-type="float">
            <text:p>0,00 </text:p>
          </table:table-cell>
          <table:table-cell table:style-name="ce206" table:formula="of:=(([.K13]/100)*[.$P$13])*[.$Q$2]" office:value-type="float" office:value="0" calcext:value-type="float">
            <text:p>0,00 </text:p>
          </table:table-cell>
          <table:table-cell table:style-name="ce206" table:formula="of:=(([.L13]/100)*[.$P$13])*[.$Q$2]" office:value-type="float" office:value="0" calcext:value-type="float">
            <text:p>0,00 </text:p>
          </table:table-cell>
          <table:table-cell table:style-name="ce206" table:formula="of:=(([.M13]/100)*[.$P$13])*[.$Q$2]" office:value-type="float" office:value="0" calcext:value-type="float">
            <text:p>0,00 </text:p>
          </table:table-cell>
          <table:table-cell table:style-name="ce206" table:formula="of:=(([.N13]/100)*[.$P$13])*[.$Q$2]" office:value-type="float" office:value="0" calcext:value-type="float">
            <text:p>0,00 </text:p>
          </table:table-cell>
          <table:table-cell table:style-name="ce206" table:formula="of:=(([.O13]/100)*[.$P$13])*[.$Q$2]" office:value-type="float" office:value="0" calcext:value-type="float">
            <text:p>0,00 </text:p>
          </table:table-cell>
          <table:table-cell table:style-name="ce206" table:formula="of:=SUM([.D44:.O44])" office:value-type="float" office:value="0" calcext:value-type="float">
            <text:p>0,00 </text:p>
          </table:table-cell>
          <table:table-cell table:style-name="ce255" table:formula="of:=IF([.$P$72]=0;0;([.P44]/[.$P$72]))" office:value-type="percentage" office:value="0" calcext:value-type="percentage">
            <text:p>0,00%</text:p>
          </table:table-cell>
          <table:table-cell table:style-name="ce262"/>
          <table:table-cell table:number-columns-repeated="1006"/>
        </table:table-row>
        <table:table-row table:style-name="ro5" table:visibility="collapse">
          <table:table-cell table:style-name="ce160"/>
          <table:table-cell table:style-name="ce182" office:value-type="string" calcext:value-type="string">
            <text:p>CONTRAPARTIDA</text:p>
          </table:table-cell>
          <table:table-cell table:style-name="ce182" office:value-type="string" calcext:value-type="string">
            <text:p>R$</text:p>
          </table:table-cell>
          <table:table-cell table:style-name="ce206" table:formula="of:=(([.D13]/100)*[.$P$13])*[.$Q$3]" office:value-type="float" office:value="0" calcext:value-type="float">
            <text:p>0,00 </text:p>
          </table:table-cell>
          <table:table-cell table:style-name="ce206" table:formula="of:=(([.E13]/100)*[.$P$13])*[.$Q$3]" office:value-type="float" office:value="0" calcext:value-type="float">
            <text:p>0,00 </text:p>
          </table:table-cell>
          <table:table-cell table:style-name="ce206" table:formula="of:=(([.F13]/100)*[.$P$13])*[.$Q$3]" office:value-type="float" office:value="0" calcext:value-type="float">
            <text:p>0,00 </text:p>
          </table:table-cell>
          <table:table-cell table:style-name="ce206" table:number-columns-repeated="3"/>
          <table:table-cell table:style-name="ce206" table:formula="of:=(([.J13]/100)*[.$P$13])*[.$Q$3]" office:value-type="float" office:value="0" calcext:value-type="float">
            <text:p>0,00 </text:p>
          </table:table-cell>
          <table:table-cell table:style-name="ce206" table:formula="of:=(([.K13]/100)*[.$P$13])*[.$Q$3]" office:value-type="float" office:value="0" calcext:value-type="float">
            <text:p>0,00 </text:p>
          </table:table-cell>
          <table:table-cell table:style-name="ce206" table:formula="of:=(([.L13]/100)*[.$P$13])*[.$Q$3]" office:value-type="float" office:value="0" calcext:value-type="float">
            <text:p>0,00 </text:p>
          </table:table-cell>
          <table:table-cell table:style-name="ce206" table:formula="of:=(([.M13]/100)*[.$P$13])*[.$Q$3]" office:value-type="float" office:value="0" calcext:value-type="float">
            <text:p>0,00 </text:p>
          </table:table-cell>
          <table:table-cell table:style-name="ce206" table:formula="of:=(([.N13]/100)*[.$P$13])*[.$Q$3]" office:value-type="float" office:value="0" calcext:value-type="float">
            <text:p>0,00 </text:p>
          </table:table-cell>
          <table:table-cell table:style-name="ce206" table:formula="of:=(([.O13]/100)*[.$P$13])*[.$Q$3]" office:value-type="float" office:value="0" calcext:value-type="float">
            <text:p>0,00 </text:p>
          </table:table-cell>
          <table:table-cell table:style-name="ce206" table:formula="of:=SUM([.D45:.O45])" office:value-type="float" office:value="0" calcext:value-type="float">
            <text:p>0,00 </text:p>
          </table:table-cell>
          <table:table-cell table:style-name="ce255" table:formula="of:=IF([.$P$72]=0;0;([.P45]/[.$P$72]))" office:value-type="percentage" office:value="0" calcext:value-type="percentage">
            <text:p>0,00%</text:p>
          </table:table-cell>
          <table:table-cell table:style-name="ce264"/>
          <table:table-cell table:number-columns-repeated="1006"/>
        </table:table-row>
        <table:table-row table:style-name="ro5" table:visibility="collapse">
          <table:table-cell table:style-name="ce160" office:value-type="float" office:value="7" calcext:value-type="float">
            <text:p>7</text:p>
          </table:table-cell>
          <table:table-cell table:style-name="ce182" office:value-type="string" calcext:value-type="string">
            <text:p>FINANCIAMENTO</text:p>
          </table:table-cell>
          <table:table-cell table:style-name="ce182" office:value-type="string" calcext:value-type="string">
            <text:p>R$</text:p>
          </table:table-cell>
          <table:table-cell table:style-name="ce206" table:formula="of:=(([.D14]/100)*[.$P$14])*[.$Q$2]" office:value-type="float" office:value="0" calcext:value-type="float">
            <text:p>0,00 </text:p>
          </table:table-cell>
          <table:table-cell table:style-name="ce206" table:formula="of:=(([.E14]/100)*[.$P$14])*[.$Q$2]" office:value-type="float" office:value="0" calcext:value-type="float">
            <text:p>0,00 </text:p>
          </table:table-cell>
          <table:table-cell table:style-name="ce206" table:formula="of:=(([.F14]/100)*[.$P$14])*[.$Q$2]" office:value-type="float" office:value="0" calcext:value-type="float">
            <text:p>0,00 </text:p>
          </table:table-cell>
          <table:table-cell table:style-name="ce206" table:number-columns-repeated="3"/>
          <table:table-cell table:style-name="ce206" table:formula="of:=(([.J14]/100)*[.$P$14])*[.$Q$2]" office:value-type="float" office:value="0" calcext:value-type="float">
            <text:p>0,00 </text:p>
          </table:table-cell>
          <table:table-cell table:style-name="ce206" table:formula="of:=(([.K14]/100)*[.$P$14])*[.$Q$2]" office:value-type="float" office:value="0" calcext:value-type="float">
            <text:p>0,00 </text:p>
          </table:table-cell>
          <table:table-cell table:style-name="ce206" table:formula="of:=(([.L14]/100)*[.$P$14])*[.$Q$2]" office:value-type="float" office:value="0" calcext:value-type="float">
            <text:p>0,00 </text:p>
          </table:table-cell>
          <table:table-cell table:style-name="ce206" table:formula="of:=(([.M14]/100)*[.$P$14])*[.$Q$2]" office:value-type="float" office:value="0" calcext:value-type="float">
            <text:p>0,00 </text:p>
          </table:table-cell>
          <table:table-cell table:style-name="ce206" table:formula="of:=(([.N14]/100)*[.$P$14])*[.$Q$2]" office:value-type="float" office:value="0" calcext:value-type="float">
            <text:p>0,00 </text:p>
          </table:table-cell>
          <table:table-cell table:style-name="ce206" table:formula="of:=(([.O14]/100)*[.$P$14])*[.$Q$2]" office:value-type="float" office:value="0" calcext:value-type="float">
            <text:p>0,00 </text:p>
          </table:table-cell>
          <table:table-cell table:style-name="ce206" table:formula="of:=SUM([.D46:.O46])" office:value-type="float" office:value="0" calcext:value-type="float">
            <text:p>0,00 </text:p>
          </table:table-cell>
          <table:table-cell table:style-name="ce255" table:formula="of:=IF([.$P$72]=0;0;([.P46]/[.$P$72]))" office:value-type="percentage" office:value="0" calcext:value-type="percentage">
            <text:p>0,00%</text:p>
          </table:table-cell>
          <table:table-cell table:style-name="ce262"/>
          <table:table-cell table:number-columns-repeated="1006"/>
        </table:table-row>
        <table:table-row table:style-name="ro5" table:visibility="collapse">
          <table:table-cell table:style-name="ce160"/>
          <table:table-cell table:style-name="ce182" office:value-type="string" calcext:value-type="string">
            <text:p>CONTRAPARTIDA</text:p>
          </table:table-cell>
          <table:table-cell table:style-name="ce182" office:value-type="string" calcext:value-type="string">
            <text:p>R$</text:p>
          </table:table-cell>
          <table:table-cell table:style-name="ce206" table:formula="of:=(([.D14]/100)*[.$P$14])*[.$Q$3]" office:value-type="float" office:value="0" calcext:value-type="float">
            <text:p>0,00 </text:p>
          </table:table-cell>
          <table:table-cell table:style-name="ce206" table:formula="of:=(([.E14]/100)*[.$P$14])*[.$Q$3]" office:value-type="float" office:value="0" calcext:value-type="float">
            <text:p>0,00 </text:p>
          </table:table-cell>
          <table:table-cell table:style-name="ce206" table:formula="of:=(([.F14]/100)*[.$P$14])*[.$Q$3]" office:value-type="float" office:value="0" calcext:value-type="float">
            <text:p>0,00 </text:p>
          </table:table-cell>
          <table:table-cell table:style-name="ce206" table:number-columns-repeated="3"/>
          <table:table-cell table:style-name="ce206" table:formula="of:=(([.J14]/100)*[.$P$14])*[.$Q$3]" office:value-type="float" office:value="0" calcext:value-type="float">
            <text:p>0,00 </text:p>
          </table:table-cell>
          <table:table-cell table:style-name="ce206" table:formula="of:=(([.K14]/100)*[.$P$14])*[.$Q$3]" office:value-type="float" office:value="0" calcext:value-type="float">
            <text:p>0,00 </text:p>
          </table:table-cell>
          <table:table-cell table:style-name="ce206" table:formula="of:=(([.L14]/100)*[.$P$14])*[.$Q$3]" office:value-type="float" office:value="0" calcext:value-type="float">
            <text:p>0,00 </text:p>
          </table:table-cell>
          <table:table-cell table:style-name="ce206" table:formula="of:=(([.M14]/100)*[.$P$14])*[.$Q$3]" office:value-type="float" office:value="0" calcext:value-type="float">
            <text:p>0,00 </text:p>
          </table:table-cell>
          <table:table-cell table:style-name="ce206" table:formula="of:=(([.N14]/100)*[.$P$14])*[.$Q$3]" office:value-type="float" office:value="0" calcext:value-type="float">
            <text:p>0,00 </text:p>
          </table:table-cell>
          <table:table-cell table:style-name="ce206" table:formula="of:=(([.O14]/100)*[.$P$14])*[.$Q$3]" office:value-type="float" office:value="0" calcext:value-type="float">
            <text:p>0,00 </text:p>
          </table:table-cell>
          <table:table-cell table:style-name="ce206" table:formula="of:=SUM([.D47:.O47])" office:value-type="float" office:value="0" calcext:value-type="float">
            <text:p>0,00 </text:p>
          </table:table-cell>
          <table:table-cell table:style-name="ce255" table:formula="of:=IF([.$P$72]=0;0;([.P47]/[.$P$72]))" office:value-type="percentage" office:value="0" calcext:value-type="percentage">
            <text:p>0,00%</text:p>
          </table:table-cell>
          <table:table-cell table:style-name="ce264"/>
          <table:table-cell table:number-columns-repeated="1006"/>
        </table:table-row>
        <table:table-row table:style-name="ro5" table:visibility="collapse">
          <table:table-cell table:style-name="ce160" office:value-type="float" office:value="8" calcext:value-type="float">
            <text:p>8</text:p>
          </table:table-cell>
          <table:table-cell table:style-name="ce182" office:value-type="string" calcext:value-type="string">
            <text:p>FINANCIAMENTO</text:p>
          </table:table-cell>
          <table:table-cell table:style-name="ce182" office:value-type="string" calcext:value-type="string">
            <text:p>R$</text:p>
          </table:table-cell>
          <table:table-cell table:style-name="ce206" table:formula="of:=(([.D15]/100)*[.$P$15])*[.$Q$2]" office:value-type="float" office:value="0" calcext:value-type="float">
            <text:p>0,00 </text:p>
          </table:table-cell>
          <table:table-cell table:style-name="ce206" table:formula="of:=(([.E15]/100)*[.$P$15])*[.$Q$2]" office:value-type="float" office:value="0" calcext:value-type="float">
            <text:p>0,00 </text:p>
          </table:table-cell>
          <table:table-cell table:style-name="ce206" table:formula="of:=(([.F15]/100)*[.$P$15])*[.$Q$2]" office:value-type="float" office:value="0" calcext:value-type="float">
            <text:p>0,00 </text:p>
          </table:table-cell>
          <table:table-cell table:style-name="ce206" table:number-columns-repeated="3"/>
          <table:table-cell table:style-name="ce206" table:formula="of:=(([.J15]/100)*[.$P$15])*[.$Q$2]" office:value-type="float" office:value="0" calcext:value-type="float">
            <text:p>0,00 </text:p>
          </table:table-cell>
          <table:table-cell table:style-name="ce206" table:formula="of:=(([.K15]/100)*[.$P$15])*[.$Q$2]" office:value-type="float" office:value="0" calcext:value-type="float">
            <text:p>0,00 </text:p>
          </table:table-cell>
          <table:table-cell table:style-name="ce206" table:formula="of:=(([.L15]/100)*[.$P$15])*[.$Q$2]" office:value-type="float" office:value="0" calcext:value-type="float">
            <text:p>0,00 </text:p>
          </table:table-cell>
          <table:table-cell table:style-name="ce206" table:formula="of:=(([.M15]/100)*[.$P$15])*[.$Q$2]" office:value-type="float" office:value="0" calcext:value-type="float">
            <text:p>0,00 </text:p>
          </table:table-cell>
          <table:table-cell table:style-name="ce206" table:formula="of:=(([.N15]/100)*[.$P$15])*[.$Q$2]" office:value-type="float" office:value="0" calcext:value-type="float">
            <text:p>0,00 </text:p>
          </table:table-cell>
          <table:table-cell table:style-name="ce206" table:formula="of:=(([.O15]/100)*[.$P$15])*[.$Q$2]" office:value-type="float" office:value="0" calcext:value-type="float">
            <text:p>0,00 </text:p>
          </table:table-cell>
          <table:table-cell table:style-name="ce206" table:formula="of:=SUM([.D48:.O48])" office:value-type="float" office:value="0" calcext:value-type="float">
            <text:p>0,00 </text:p>
          </table:table-cell>
          <table:table-cell table:style-name="ce255" table:formula="of:=IF([.$P$72]=0;0;([.P48]/[.$P$72]))" office:value-type="percentage" office:value="0" calcext:value-type="percentage">
            <text:p>0,00%</text:p>
          </table:table-cell>
          <table:table-cell table:style-name="ce262"/>
          <table:table-cell table:number-columns-repeated="1006"/>
        </table:table-row>
        <table:table-row table:style-name="ro5" table:visibility="collapse">
          <table:table-cell table:style-name="ce160"/>
          <table:table-cell table:style-name="ce182" office:value-type="string" calcext:value-type="string">
            <text:p>CONTRAPARTIDA</text:p>
          </table:table-cell>
          <table:table-cell table:style-name="ce182" office:value-type="string" calcext:value-type="string">
            <text:p>R$</text:p>
          </table:table-cell>
          <table:table-cell table:style-name="ce206" table:formula="of:=(([.D15]/100)*[.$P$15])*[.$Q$3]" office:value-type="float" office:value="0" calcext:value-type="float">
            <text:p>0,00 </text:p>
          </table:table-cell>
          <table:table-cell table:style-name="ce206" table:formula="of:=(([.E15]/100)*[.$P$15])*[.$Q$3]" office:value-type="float" office:value="0" calcext:value-type="float">
            <text:p>0,00 </text:p>
          </table:table-cell>
          <table:table-cell table:style-name="ce206" table:formula="of:=(([.F15]/100)*[.$P$15])*[.$Q$3]" office:value-type="float" office:value="0" calcext:value-type="float">
            <text:p>0,00 </text:p>
          </table:table-cell>
          <table:table-cell table:style-name="ce206" table:number-columns-repeated="3"/>
          <table:table-cell table:style-name="ce206" table:formula="of:=(([.J15]/100)*[.$P$15])*[.$Q$3]" office:value-type="float" office:value="0" calcext:value-type="float">
            <text:p>0,00 </text:p>
          </table:table-cell>
          <table:table-cell table:style-name="ce206" table:formula="of:=(([.K15]/100)*[.$P$15])*[.$Q$3]" office:value-type="float" office:value="0" calcext:value-type="float">
            <text:p>0,00 </text:p>
          </table:table-cell>
          <table:table-cell table:style-name="ce206" table:formula="of:=(([.L15]/100)*[.$P$15])*[.$Q$3]" office:value-type="float" office:value="0" calcext:value-type="float">
            <text:p>0,00 </text:p>
          </table:table-cell>
          <table:table-cell table:style-name="ce206" table:formula="of:=(([.M15]/100)*[.$P$15])*[.$Q$3]" office:value-type="float" office:value="0" calcext:value-type="float">
            <text:p>0,00 </text:p>
          </table:table-cell>
          <table:table-cell table:style-name="ce206" table:formula="of:=(([.N15]/100)*[.$P$15])*[.$Q$3]" office:value-type="float" office:value="0" calcext:value-type="float">
            <text:p>0,00 </text:p>
          </table:table-cell>
          <table:table-cell table:style-name="ce206" table:formula="of:=(([.O15]/100)*[.$P$15])*[.$Q$3]" office:value-type="float" office:value="0" calcext:value-type="float">
            <text:p>0,00 </text:p>
          </table:table-cell>
          <table:table-cell table:style-name="ce206" table:formula="of:=SUM([.D49:.O49])" office:value-type="float" office:value="0" calcext:value-type="float">
            <text:p>0,00 </text:p>
          </table:table-cell>
          <table:table-cell table:style-name="ce255" table:formula="of:=IF([.$P$72]=0;0;([.P49]/[.$P$72]))" office:value-type="percentage" office:value="0" calcext:value-type="percentage">
            <text:p>0,00%</text:p>
          </table:table-cell>
          <table:table-cell table:style-name="ce264"/>
          <table:table-cell table:number-columns-repeated="1006"/>
        </table:table-row>
        <table:table-row table:style-name="ro5" table:visibility="collapse">
          <table:table-cell table:style-name="ce160" office:value-type="float" office:value="10" calcext:value-type="float">
            <text:p>10</text:p>
          </table:table-cell>
          <table:table-cell table:style-name="ce182" office:value-type="string" calcext:value-type="string">
            <text:p>FINANCIAMENTO</text:p>
          </table:table-cell>
          <table:table-cell table:style-name="ce182" office:value-type="string" calcext:value-type="string">
            <text:p>R$</text:p>
          </table:table-cell>
          <table:table-cell table:style-name="ce206" table:formula="of:=(([.D16]/100)*[.$P$16])*[.$Q$2]" office:value-type="float" office:value="0" calcext:value-type="float">
            <text:p>0,00 </text:p>
          </table:table-cell>
          <table:table-cell table:style-name="ce206" table:formula="of:=(([.E16]/100)*[.$P$16])*[.$Q$2]" office:value-type="float" office:value="0" calcext:value-type="float">
            <text:p>0,00 </text:p>
          </table:table-cell>
          <table:table-cell table:style-name="ce206" table:formula="of:=(([.F16]/100)*[.$P$16])*[.$Q$2]" office:value-type="float" office:value="0" calcext:value-type="float">
            <text:p>0,00 </text:p>
          </table:table-cell>
          <table:table-cell table:style-name="ce206" table:number-columns-repeated="3"/>
          <table:table-cell table:style-name="ce206" table:formula="of:=(([.J16]/100)*[.$P$16])*[.$Q$2]" office:value-type="float" office:value="0" calcext:value-type="float">
            <text:p>0,00 </text:p>
          </table:table-cell>
          <table:table-cell table:style-name="ce206" table:formula="of:=(([.K16]/100)*[.$P$16])*[.$Q$2]" office:value-type="float" office:value="0" calcext:value-type="float">
            <text:p>0,00 </text:p>
          </table:table-cell>
          <table:table-cell table:style-name="ce206" table:formula="of:=(([.L16]/100)*[.$P$16])*[.$Q$2]" office:value-type="float" office:value="0" calcext:value-type="float">
            <text:p>0,00 </text:p>
          </table:table-cell>
          <table:table-cell table:style-name="ce206" table:formula="of:=(([.M16]/100)*[.$P$16])*[.$Q$2]" office:value-type="float" office:value="0" calcext:value-type="float">
            <text:p>0,00 </text:p>
          </table:table-cell>
          <table:table-cell table:style-name="ce206" table:formula="of:=(([.N16]/100)*[.$P$16])*[.$Q$2]" office:value-type="float" office:value="0" calcext:value-type="float">
            <text:p>0,00 </text:p>
          </table:table-cell>
          <table:table-cell table:style-name="ce206" table:formula="of:=(([.O16]/100)*[.$P$16])*[.$Q$2]" office:value-type="float" office:value="0" calcext:value-type="float">
            <text:p>0,00 </text:p>
          </table:table-cell>
          <table:table-cell table:style-name="ce206" table:formula="of:=SUM([.D50:.O50])" office:value-type="float" office:value="0" calcext:value-type="float">
            <text:p>0,00 </text:p>
          </table:table-cell>
          <table:table-cell table:style-name="ce255" table:formula="of:=IF([.$P$72]=0;0;([.P50]/[.$P$72]))" office:value-type="percentage" office:value="0" calcext:value-type="percentage">
            <text:p>0,00%</text:p>
          </table:table-cell>
          <table:table-cell table:style-name="ce262"/>
          <table:table-cell table:number-columns-repeated="1006"/>
        </table:table-row>
        <table:table-row table:style-name="ro5" table:visibility="collapse">
          <table:table-cell table:style-name="ce160"/>
          <table:table-cell table:style-name="ce182" office:value-type="string" calcext:value-type="string">
            <text:p>CONTRAPARTIDA</text:p>
          </table:table-cell>
          <table:table-cell table:style-name="ce182" office:value-type="string" calcext:value-type="string">
            <text:p>R$</text:p>
          </table:table-cell>
          <table:table-cell table:style-name="ce206" table:formula="of:=(([.D16]/100)*[.$P$16])*[.$Q$3]" office:value-type="float" office:value="0" calcext:value-type="float">
            <text:p>0,00 </text:p>
          </table:table-cell>
          <table:table-cell table:style-name="ce206" table:formula="of:=(([.E16]/100)*[.$P$16])*[.$Q$3]" office:value-type="float" office:value="0" calcext:value-type="float">
            <text:p>0,00 </text:p>
          </table:table-cell>
          <table:table-cell table:style-name="ce206" table:formula="of:=(([.F16]/100)*[.$P$16])*[.$Q$3]" office:value-type="float" office:value="0" calcext:value-type="float">
            <text:p>0,00 </text:p>
          </table:table-cell>
          <table:table-cell table:style-name="ce206" table:number-columns-repeated="3"/>
          <table:table-cell table:style-name="ce206" table:formula="of:=(([.J16]/100)*[.$P$16])*[.$Q$3]" office:value-type="float" office:value="0" calcext:value-type="float">
            <text:p>0,00 </text:p>
          </table:table-cell>
          <table:table-cell table:style-name="ce206" table:formula="of:=(([.K16]/100)*[.$P$16])*[.$Q$3]" office:value-type="float" office:value="0" calcext:value-type="float">
            <text:p>0,00 </text:p>
          </table:table-cell>
          <table:table-cell table:style-name="ce206" table:formula="of:=(([.L16]/100)*[.$P$16])*[.$Q$3]" office:value-type="float" office:value="0" calcext:value-type="float">
            <text:p>0,00 </text:p>
          </table:table-cell>
          <table:table-cell table:style-name="ce206" table:formula="of:=(([.M16]/100)*[.$P$16])*[.$Q$3]" office:value-type="float" office:value="0" calcext:value-type="float">
            <text:p>0,00 </text:p>
          </table:table-cell>
          <table:table-cell table:style-name="ce206" table:formula="of:=(([.N16]/100)*[.$P$16])*[.$Q$3]" office:value-type="float" office:value="0" calcext:value-type="float">
            <text:p>0,00 </text:p>
          </table:table-cell>
          <table:table-cell table:style-name="ce206" table:formula="of:=(([.O16]/100)*[.$P$16])*[.$Q$3]" office:value-type="float" office:value="0" calcext:value-type="float">
            <text:p>0,00 </text:p>
          </table:table-cell>
          <table:table-cell table:style-name="ce206" table:formula="of:=SUM([.D51:.O51])" office:value-type="float" office:value="0" calcext:value-type="float">
            <text:p>0,00 </text:p>
          </table:table-cell>
          <table:table-cell table:style-name="ce255" table:formula="of:=IF([.$P$72]=0;0;([.P51]/[.$P$72]))" office:value-type="percentage" office:value="0" calcext:value-type="percentage">
            <text:p>0,00%</text:p>
          </table:table-cell>
          <table:table-cell table:style-name="ce264"/>
          <table:table-cell table:number-columns-repeated="1006"/>
        </table:table-row>
        <table:table-row table:style-name="ro5" table:visibility="collapse">
          <table:table-cell table:style-name="ce160" office:value-type="float" office:value="11" calcext:value-type="float">
            <text:p>11</text:p>
          </table:table-cell>
          <table:table-cell table:style-name="ce182" office:value-type="string" calcext:value-type="string">
            <text:p>FINANCIAMENTO</text:p>
          </table:table-cell>
          <table:table-cell table:style-name="ce182" office:value-type="string" calcext:value-type="string">
            <text:p>R$</text:p>
          </table:table-cell>
          <table:table-cell table:style-name="ce206" table:formula="of:=(([.D17]/100)*[.$P$17])*[.$Q$2]" office:value-type="float" office:value="0" calcext:value-type="float">
            <text:p>0,00 </text:p>
          </table:table-cell>
          <table:table-cell table:style-name="ce206" table:formula="of:=(([.E17]/100)*[.$P$17])*[.$Q$2]" office:value-type="float" office:value="0" calcext:value-type="float">
            <text:p>0,00 </text:p>
          </table:table-cell>
          <table:table-cell table:style-name="ce206" table:formula="of:=(([.F17]/100)*[.$P$17])*[.$Q$2]" office:value-type="float" office:value="0" calcext:value-type="float">
            <text:p>0,00 </text:p>
          </table:table-cell>
          <table:table-cell table:style-name="ce206" table:number-columns-repeated="3"/>
          <table:table-cell table:style-name="ce206" table:formula="of:=(([.J17]/100)*[.$P$17])*[.$Q$2]" office:value-type="float" office:value="0" calcext:value-type="float">
            <text:p>0,00 </text:p>
          </table:table-cell>
          <table:table-cell table:style-name="ce206" table:formula="of:=(([.K17]/100)*[.$P$17])*[.$Q$2]" office:value-type="float" office:value="0" calcext:value-type="float">
            <text:p>0,00 </text:p>
          </table:table-cell>
          <table:table-cell table:style-name="ce206" table:formula="of:=(([.L17]/100)*[.$P$17])*[.$Q$2]" office:value-type="float" office:value="0" calcext:value-type="float">
            <text:p>0,00 </text:p>
          </table:table-cell>
          <table:table-cell table:style-name="ce206" table:formula="of:=(([.M17]/100)*[.$P$17])*[.$Q$2]" office:value-type="float" office:value="0" calcext:value-type="float">
            <text:p>0,00 </text:p>
          </table:table-cell>
          <table:table-cell table:style-name="ce206" table:formula="of:=(([.N17]/100)*[.$P$17])*[.$Q$2]" office:value-type="float" office:value="0" calcext:value-type="float">
            <text:p>0,00 </text:p>
          </table:table-cell>
          <table:table-cell table:style-name="ce206" table:formula="of:=(([.O17]/100)*[.$P$17])*[.$Q$2]" office:value-type="float" office:value="0" calcext:value-type="float">
            <text:p>0,00 </text:p>
          </table:table-cell>
          <table:table-cell table:style-name="ce206" table:formula="of:=SUM([.D52:.O52])" office:value-type="float" office:value="0" calcext:value-type="float">
            <text:p>0,00 </text:p>
          </table:table-cell>
          <table:table-cell table:style-name="ce255" table:formula="of:=IF([.$P$72]=0;0;([.P52]/[.$P$72]))" office:value-type="percentage" office:value="0" calcext:value-type="percentage">
            <text:p>0,00%</text:p>
          </table:table-cell>
          <table:table-cell table:style-name="ce262"/>
          <table:table-cell table:number-columns-repeated="1006"/>
        </table:table-row>
        <table:table-row table:style-name="ro5" table:visibility="collapse">
          <table:table-cell table:style-name="ce160"/>
          <table:table-cell table:style-name="ce182" office:value-type="string" calcext:value-type="string">
            <text:p>CONTRAPARTIDA</text:p>
          </table:table-cell>
          <table:table-cell table:style-name="ce182" office:value-type="string" calcext:value-type="string">
            <text:p>R$</text:p>
          </table:table-cell>
          <table:table-cell table:style-name="ce206" table:formula="of:=(([.D17]/100)*[.$P$17])*[.$Q$3]" office:value-type="float" office:value="0" calcext:value-type="float">
            <text:p>0,00 </text:p>
          </table:table-cell>
          <table:table-cell table:style-name="ce206" table:formula="of:=(([.E17]/100)*[.$P$17])*[.$Q$3]" office:value-type="float" office:value="0" calcext:value-type="float">
            <text:p>0,00 </text:p>
          </table:table-cell>
          <table:table-cell table:style-name="ce206" table:formula="of:=(([.F17]/100)*[.$P$17])*[.$Q$3]" office:value-type="float" office:value="0" calcext:value-type="float">
            <text:p>0,00 </text:p>
          </table:table-cell>
          <table:table-cell table:style-name="ce206" table:number-columns-repeated="3"/>
          <table:table-cell table:style-name="ce206" table:formula="of:=(([.J17]/100)*[.$P$17])*[.$Q$3]" office:value-type="float" office:value="0" calcext:value-type="float">
            <text:p>0,00 </text:p>
          </table:table-cell>
          <table:table-cell table:style-name="ce206" table:formula="of:=(([.K17]/100)*[.$P$17])*[.$Q$3]" office:value-type="float" office:value="0" calcext:value-type="float">
            <text:p>0,00 </text:p>
          </table:table-cell>
          <table:table-cell table:style-name="ce206" table:formula="of:=(([.L17]/100)*[.$P$17])*[.$Q$3]" office:value-type="float" office:value="0" calcext:value-type="float">
            <text:p>0,00 </text:p>
          </table:table-cell>
          <table:table-cell table:style-name="ce206" table:formula="of:=(([.M17]/100)*[.$P$17])*[.$Q$3]" office:value-type="float" office:value="0" calcext:value-type="float">
            <text:p>0,00 </text:p>
          </table:table-cell>
          <table:table-cell table:style-name="ce206" table:formula="of:=(([.N17]/100)*[.$P$17])*[.$Q$3]" office:value-type="float" office:value="0" calcext:value-type="float">
            <text:p>0,00 </text:p>
          </table:table-cell>
          <table:table-cell table:style-name="ce206" table:formula="of:=(([.O17]/100)*[.$P$17])*[.$Q$3]" office:value-type="float" office:value="0" calcext:value-type="float">
            <text:p>0,00 </text:p>
          </table:table-cell>
          <table:table-cell table:style-name="ce206" table:formula="of:=SUM([.D53:.O53])" office:value-type="float" office:value="0" calcext:value-type="float">
            <text:p>0,00 </text:p>
          </table:table-cell>
          <table:table-cell table:style-name="ce255" table:formula="of:=IF([.$P$72]=0;0;([.P53]/[.$P$72]))" office:value-type="percentage" office:value="0" calcext:value-type="percentage">
            <text:p>0,00%</text:p>
          </table:table-cell>
          <table:table-cell table:style-name="ce264"/>
          <table:table-cell table:number-columns-repeated="1006"/>
        </table:table-row>
        <table:table-row table:style-name="ro5" table:visibility="collapse">
          <table:table-cell table:style-name="ce160" office:value-type="float" office:value="12" calcext:value-type="float">
            <text:p>12</text:p>
          </table:table-cell>
          <table:table-cell table:style-name="ce182" office:value-type="string" calcext:value-type="string">
            <text:p>FINANCIAMENTO</text:p>
          </table:table-cell>
          <table:table-cell table:style-name="ce182" office:value-type="string" calcext:value-type="string">
            <text:p>R$</text:p>
          </table:table-cell>
          <table:table-cell table:style-name="ce206" table:formula="of:=(([.D18]/100)*[.$P$18])*[.$Q$2]" office:value-type="float" office:value="0" calcext:value-type="float">
            <text:p>0,00 </text:p>
          </table:table-cell>
          <table:table-cell table:style-name="ce206" table:formula="of:=(([.E18]/100)*[.$P$18])*[.$Q$2]" office:value-type="float" office:value="0" calcext:value-type="float">
            <text:p>0,00 </text:p>
          </table:table-cell>
          <table:table-cell table:style-name="ce206" table:formula="of:=(([.F18]/100)*[.$P$18])*[.$Q$2]" office:value-type="float" office:value="0" calcext:value-type="float">
            <text:p>0,00 </text:p>
          </table:table-cell>
          <table:table-cell table:style-name="ce206" table:number-columns-repeated="3"/>
          <table:table-cell table:style-name="ce206" table:formula="of:=(([.J18]/100)*[.$P$18])*[.$Q$2]" office:value-type="float" office:value="0" calcext:value-type="float">
            <text:p>0,00 </text:p>
          </table:table-cell>
          <table:table-cell table:style-name="ce206" table:formula="of:=(([.K18]/100)*[.$P$18])*[.$Q$2]" office:value-type="float" office:value="0" calcext:value-type="float">
            <text:p>0,00 </text:p>
          </table:table-cell>
          <table:table-cell table:style-name="ce206" table:formula="of:=(([.L18]/100)*[.$P$18])*[.$Q$2]" office:value-type="float" office:value="0" calcext:value-type="float">
            <text:p>0,00 </text:p>
          </table:table-cell>
          <table:table-cell table:style-name="ce206" table:formula="of:=(([.M18]/100)*[.$P$18])*[.$Q$2]" office:value-type="float" office:value="0" calcext:value-type="float">
            <text:p>0,00 </text:p>
          </table:table-cell>
          <table:table-cell table:style-name="ce206" table:formula="of:=(([.N18]/100)*[.$P$18])*[.$Q$2]" office:value-type="float" office:value="0" calcext:value-type="float">
            <text:p>0,00 </text:p>
          </table:table-cell>
          <table:table-cell table:style-name="ce206" table:formula="of:=(([.O18]/100)*[.$P$18])*[.$Q$2]" office:value-type="float" office:value="0" calcext:value-type="float">
            <text:p>0,00 </text:p>
          </table:table-cell>
          <table:table-cell table:style-name="ce206" table:formula="of:=SUM([.D54:.O54])" office:value-type="float" office:value="0" calcext:value-type="float">
            <text:p>0,00 </text:p>
          </table:table-cell>
          <table:table-cell table:style-name="ce255" table:formula="of:=IF([.$P$72]=0;0;([.P54]/[.$P$72]))" office:value-type="percentage" office:value="0" calcext:value-type="percentage">
            <text:p>0,00%</text:p>
          </table:table-cell>
          <table:table-cell table:style-name="ce262"/>
          <table:table-cell table:number-columns-repeated="1006"/>
        </table:table-row>
        <table:table-row table:style-name="ro5" table:visibility="collapse">
          <table:table-cell table:style-name="ce160"/>
          <table:table-cell table:style-name="ce182" office:value-type="string" calcext:value-type="string">
            <text:p>CONTRAPARTIDA</text:p>
          </table:table-cell>
          <table:table-cell table:style-name="ce182" office:value-type="string" calcext:value-type="string">
            <text:p>R$</text:p>
          </table:table-cell>
          <table:table-cell table:style-name="ce206" table:formula="of:=(([.D18]/100)*[.$P$18])*[.$Q$3]" office:value-type="float" office:value="0" calcext:value-type="float">
            <text:p>0,00 </text:p>
          </table:table-cell>
          <table:table-cell table:style-name="ce206" table:formula="of:=(([.E18]/100)*[.$P$18])*[.$Q$3]" office:value-type="float" office:value="0" calcext:value-type="float">
            <text:p>0,00 </text:p>
          </table:table-cell>
          <table:table-cell table:style-name="ce206" table:formula="of:=(([.F18]/100)*[.$P$18])*[.$Q$3]" office:value-type="float" office:value="0" calcext:value-type="float">
            <text:p>0,00 </text:p>
          </table:table-cell>
          <table:table-cell table:style-name="ce206" table:number-columns-repeated="3"/>
          <table:table-cell table:style-name="ce206" table:formula="of:=(([.J18]/100)*[.$P$18])*[.$Q$3]" office:value-type="float" office:value="0" calcext:value-type="float">
            <text:p>0,00 </text:p>
          </table:table-cell>
          <table:table-cell table:style-name="ce206" table:formula="of:=(([.K18]/100)*[.$P$18])*[.$Q$3]" office:value-type="float" office:value="0" calcext:value-type="float">
            <text:p>0,00 </text:p>
          </table:table-cell>
          <table:table-cell table:style-name="ce206" table:formula="of:=(([.L18]/100)*[.$P$18])*[.$Q$3]" office:value-type="float" office:value="0" calcext:value-type="float">
            <text:p>0,00 </text:p>
          </table:table-cell>
          <table:table-cell table:style-name="ce206" table:formula="of:=(([.M18]/100)*[.$P$18])*[.$Q$3]" office:value-type="float" office:value="0" calcext:value-type="float">
            <text:p>0,00 </text:p>
          </table:table-cell>
          <table:table-cell table:style-name="ce206" table:formula="of:=(([.N18]/100)*[.$P$18])*[.$Q$3]" office:value-type="float" office:value="0" calcext:value-type="float">
            <text:p>0,00 </text:p>
          </table:table-cell>
          <table:table-cell table:style-name="ce206" table:formula="of:=(([.O18]/100)*[.$P$18])*[.$Q$3]" office:value-type="float" office:value="0" calcext:value-type="float">
            <text:p>0,00 </text:p>
          </table:table-cell>
          <table:table-cell table:style-name="ce206" table:formula="of:=SUM([.D55:.O55])" office:value-type="float" office:value="0" calcext:value-type="float">
            <text:p>0,00 </text:p>
          </table:table-cell>
          <table:table-cell table:style-name="ce255" table:formula="of:=IF([.$P$72]=0;0;([.P55]/[.$P$72]))" office:value-type="percentage" office:value="0" calcext:value-type="percentage">
            <text:p>0,00%</text:p>
          </table:table-cell>
          <table:table-cell table:style-name="ce264"/>
          <table:table-cell table:number-columns-repeated="1006"/>
        </table:table-row>
        <table:table-row table:style-name="ro5" table:visibility="collapse">
          <table:table-cell table:style-name="ce160" office:value-type="float" office:value="13" calcext:value-type="float">
            <text:p>13</text:p>
          </table:table-cell>
          <table:table-cell table:style-name="ce182" office:value-type="string" calcext:value-type="string">
            <text:p>FINANCIAMENTO</text:p>
          </table:table-cell>
          <table:table-cell table:style-name="ce182" office:value-type="string" calcext:value-type="string">
            <text:p>R$</text:p>
          </table:table-cell>
          <table:table-cell table:style-name="ce206" table:formula="of:=(([.D19]/100)*[.$P$19])*[.$Q$2]" office:value-type="float" office:value="0" calcext:value-type="float">
            <text:p>0,00 </text:p>
          </table:table-cell>
          <table:table-cell table:style-name="ce206" table:formula="of:=(([.E19]/100)*[.$P$19])*[.$Q$2]" office:value-type="float" office:value="0" calcext:value-type="float">
            <text:p>0,00 </text:p>
          </table:table-cell>
          <table:table-cell table:style-name="ce206" table:formula="of:=(([.F19]/100)*[.$P$19])*[.$Q$2]" office:value-type="float" office:value="0" calcext:value-type="float">
            <text:p>0,00 </text:p>
          </table:table-cell>
          <table:table-cell table:style-name="ce206" table:number-columns-repeated="3"/>
          <table:table-cell table:style-name="ce206" table:formula="of:=(([.J19]/100)*[.$P$19])*[.$Q$2]" office:value-type="float" office:value="0" calcext:value-type="float">
            <text:p>0,00 </text:p>
          </table:table-cell>
          <table:table-cell table:style-name="ce206" table:formula="of:=(([.K19]/100)*[.$P$19])*[.$Q$2]" office:value-type="float" office:value="0" calcext:value-type="float">
            <text:p>0,00 </text:p>
          </table:table-cell>
          <table:table-cell table:style-name="ce206" table:formula="of:=(([.L19]/100)*[.$P$19])*[.$Q$2]" office:value-type="float" office:value="0" calcext:value-type="float">
            <text:p>0,00 </text:p>
          </table:table-cell>
          <table:table-cell table:style-name="ce206" table:formula="of:=(([.M19]/100)*[.$P$19])*[.$Q$2]" office:value-type="float" office:value="0" calcext:value-type="float">
            <text:p>0,00 </text:p>
          </table:table-cell>
          <table:table-cell table:style-name="ce206" table:formula="of:=(([.N19]/100)*[.$P$19])*[.$Q$2]" office:value-type="float" office:value="0" calcext:value-type="float">
            <text:p>0,00 </text:p>
          </table:table-cell>
          <table:table-cell table:style-name="ce206" table:formula="of:=(([.O19]/100)*[.$P$19])*[.$Q$2]" office:value-type="float" office:value="0" calcext:value-type="float">
            <text:p>0,00 </text:p>
          </table:table-cell>
          <table:table-cell table:style-name="ce206" table:formula="of:=SUM([.D56:.O56])" office:value-type="float" office:value="0" calcext:value-type="float">
            <text:p>0,00 </text:p>
          </table:table-cell>
          <table:table-cell table:style-name="ce255" table:formula="of:=IF([.$P$72]=0;0;([.P56]/[.$P$72]))" office:value-type="percentage" office:value="0" calcext:value-type="percentage">
            <text:p>0,00%</text:p>
          </table:table-cell>
          <table:table-cell table:style-name="ce262"/>
          <table:table-cell table:number-columns-repeated="1006"/>
        </table:table-row>
        <table:table-row table:style-name="ro5" table:visibility="collapse">
          <table:table-cell table:style-name="ce160"/>
          <table:table-cell table:style-name="ce182" office:value-type="string" calcext:value-type="string">
            <text:p>CONTRAPARTIDA</text:p>
          </table:table-cell>
          <table:table-cell table:style-name="ce182" office:value-type="string" calcext:value-type="string">
            <text:p>R$</text:p>
          </table:table-cell>
          <table:table-cell table:style-name="ce206" table:formula="of:=(([.D19]/100)*[.$P$19])*[.$Q$3]" office:value-type="float" office:value="0" calcext:value-type="float">
            <text:p>0,00 </text:p>
          </table:table-cell>
          <table:table-cell table:style-name="ce206" table:formula="of:=(([.E19]/100)*[.$P$19])*[.$Q$3]" office:value-type="float" office:value="0" calcext:value-type="float">
            <text:p>0,00 </text:p>
          </table:table-cell>
          <table:table-cell table:style-name="ce206" table:formula="of:=(([.F19]/100)*[.$P$19])*[.$Q$3]" office:value-type="float" office:value="0" calcext:value-type="float">
            <text:p>0,00 </text:p>
          </table:table-cell>
          <table:table-cell table:style-name="ce206" table:number-columns-repeated="3"/>
          <table:table-cell table:style-name="ce206" table:formula="of:=(([.J19]/100)*[.$P$19])*[.$Q$3]" office:value-type="float" office:value="0" calcext:value-type="float">
            <text:p>0,00 </text:p>
          </table:table-cell>
          <table:table-cell table:style-name="ce206" table:formula="of:=(([.K19]/100)*[.$P$19])*[.$Q$3]" office:value-type="float" office:value="0" calcext:value-type="float">
            <text:p>0,00 </text:p>
          </table:table-cell>
          <table:table-cell table:style-name="ce206" table:formula="of:=(([.L19]/100)*[.$P$19])*[.$Q$3]" office:value-type="float" office:value="0" calcext:value-type="float">
            <text:p>0,00 </text:p>
          </table:table-cell>
          <table:table-cell table:style-name="ce206" table:formula="of:=(([.M19]/100)*[.$P$19])*[.$Q$3]" office:value-type="float" office:value="0" calcext:value-type="float">
            <text:p>0,00 </text:p>
          </table:table-cell>
          <table:table-cell table:style-name="ce206" table:formula="of:=(([.N19]/100)*[.$P$19])*[.$Q$3]" office:value-type="float" office:value="0" calcext:value-type="float">
            <text:p>0,00 </text:p>
          </table:table-cell>
          <table:table-cell table:style-name="ce206" table:formula="of:=(([.O19]/100)*[.$P$19])*[.$Q$3]" office:value-type="float" office:value="0" calcext:value-type="float">
            <text:p>0,00 </text:p>
          </table:table-cell>
          <table:table-cell table:style-name="ce206" table:formula="of:=SUM([.D57:.O57])" office:value-type="float" office:value="0" calcext:value-type="float">
            <text:p>0,00 </text:p>
          </table:table-cell>
          <table:table-cell table:style-name="ce255" table:formula="of:=IF([.$P$72]=0;0;([.P57]/[.$P$72]))" office:value-type="percentage" office:value="0" calcext:value-type="percentage">
            <text:p>0,00%</text:p>
          </table:table-cell>
          <table:table-cell table:style-name="ce264"/>
          <table:table-cell table:number-columns-repeated="1006"/>
        </table:table-row>
        <table:table-row table:style-name="ro5" table:visibility="collapse">
          <table:table-cell table:style-name="ce160" office:value-type="float" office:value="14" calcext:value-type="float">
            <text:p>14</text:p>
          </table:table-cell>
          <table:table-cell table:style-name="ce182" office:value-type="string" calcext:value-type="string">
            <text:p>FINANCIAMENTO</text:p>
          </table:table-cell>
          <table:table-cell table:style-name="ce182" office:value-type="string" calcext:value-type="string">
            <text:p>R$</text:p>
          </table:table-cell>
          <table:table-cell table:style-name="ce206" table:formula="of:=(([.D20]/100)*[.$P$20])*[.$Q$2]" office:value-type="float" office:value="0" calcext:value-type="float">
            <text:p>0,00 </text:p>
          </table:table-cell>
          <table:table-cell table:style-name="ce206" table:formula="of:=(([.E20]/100)*[.$P$20])*[.$Q$2]" office:value-type="float" office:value="0" calcext:value-type="float">
            <text:p>0,00 </text:p>
          </table:table-cell>
          <table:table-cell table:style-name="ce206" table:formula="of:=(([.F20]/100)*[.$P$20])*[.$Q$2]" office:value-type="float" office:value="0" calcext:value-type="float">
            <text:p>0,00 </text:p>
          </table:table-cell>
          <table:table-cell table:style-name="ce206" table:number-columns-repeated="3"/>
          <table:table-cell table:style-name="ce206" table:formula="of:=(([.J20]/100)*[.$P$20])*[.$Q$2]" office:value-type="float" office:value="0" calcext:value-type="float">
            <text:p>0,00 </text:p>
          </table:table-cell>
          <table:table-cell table:style-name="ce206" table:formula="of:=(([.K20]/100)*[.$P$20])*[.$Q$2]" office:value-type="float" office:value="0" calcext:value-type="float">
            <text:p>0,00 </text:p>
          </table:table-cell>
          <table:table-cell table:style-name="ce206" table:formula="of:=(([.L20]/100)*[.$P$20])*[.$Q$2]" office:value-type="float" office:value="0" calcext:value-type="float">
            <text:p>0,00 </text:p>
          </table:table-cell>
          <table:table-cell table:style-name="ce206" table:formula="of:=(([.M20]/100)*[.$P$20])*[.$Q$2]" office:value-type="float" office:value="0" calcext:value-type="float">
            <text:p>0,00 </text:p>
          </table:table-cell>
          <table:table-cell table:style-name="ce206" table:formula="of:=(([.N20]/100)*[.$P$20])*[.$Q$2]" office:value-type="float" office:value="0" calcext:value-type="float">
            <text:p>0,00 </text:p>
          </table:table-cell>
          <table:table-cell table:style-name="ce206" table:formula="of:=(([.O20]/100)*[.$P$20])*[.$Q$2]" office:value-type="float" office:value="0" calcext:value-type="float">
            <text:p>0,00 </text:p>
          </table:table-cell>
          <table:table-cell table:style-name="ce206" table:formula="of:=SUM([.D58:.O58])" office:value-type="float" office:value="0" calcext:value-type="float">
            <text:p>0,00 </text:p>
          </table:table-cell>
          <table:table-cell table:style-name="ce255" table:formula="of:=IF([.$P$72]=0;0;([.P58]/[.$P$72]))" office:value-type="percentage" office:value="0" calcext:value-type="percentage">
            <text:p>0,00%</text:p>
          </table:table-cell>
          <table:table-cell table:style-name="ce262"/>
          <table:table-cell table:number-columns-repeated="1006"/>
        </table:table-row>
        <table:table-row table:style-name="ro5" table:visibility="collapse">
          <table:table-cell table:style-name="ce160"/>
          <table:table-cell table:style-name="ce182" office:value-type="string" calcext:value-type="string">
            <text:p>CONTRAPARTIDA</text:p>
          </table:table-cell>
          <table:table-cell table:style-name="ce182" office:value-type="string" calcext:value-type="string">
            <text:p>R$</text:p>
          </table:table-cell>
          <table:table-cell table:style-name="ce206" table:formula="of:=(([.D20]/100)*[.$P$20])*[.$Q$3]" office:value-type="float" office:value="0" calcext:value-type="float">
            <text:p>0,00 </text:p>
          </table:table-cell>
          <table:table-cell table:style-name="ce206" table:formula="of:=(([.E20]/100)*[.$P$20])*[.$Q$3]" office:value-type="float" office:value="0" calcext:value-type="float">
            <text:p>0,00 </text:p>
          </table:table-cell>
          <table:table-cell table:style-name="ce206" table:formula="of:=(([.F20]/100)*[.$P$20])*[.$Q$3]" office:value-type="float" office:value="0" calcext:value-type="float">
            <text:p>0,00 </text:p>
          </table:table-cell>
          <table:table-cell table:style-name="ce206" table:number-columns-repeated="3"/>
          <table:table-cell table:style-name="ce206" table:formula="of:=(([.J20]/100)*[.$P$20])*[.$Q$3]" office:value-type="float" office:value="0" calcext:value-type="float">
            <text:p>0,00 </text:p>
          </table:table-cell>
          <table:table-cell table:style-name="ce206" table:formula="of:=(([.K20]/100)*[.$P$20])*[.$Q$3]" office:value-type="float" office:value="0" calcext:value-type="float">
            <text:p>0,00 </text:p>
          </table:table-cell>
          <table:table-cell table:style-name="ce206" table:formula="of:=(([.L20]/100)*[.$P$20])*[.$Q$3]" office:value-type="float" office:value="0" calcext:value-type="float">
            <text:p>0,00 </text:p>
          </table:table-cell>
          <table:table-cell table:style-name="ce206" table:formula="of:=(([.M20]/100)*[.$P$20])*[.$Q$3]" office:value-type="float" office:value="0" calcext:value-type="float">
            <text:p>0,00 </text:p>
          </table:table-cell>
          <table:table-cell table:style-name="ce206" table:formula="of:=(([.N20]/100)*[.$P$20])*[.$Q$3]" office:value-type="float" office:value="0" calcext:value-type="float">
            <text:p>0,00 </text:p>
          </table:table-cell>
          <table:table-cell table:style-name="ce206" table:formula="of:=(([.O20]/100)*[.$P$20])*[.$Q$3]" office:value-type="float" office:value="0" calcext:value-type="float">
            <text:p>0,00 </text:p>
          </table:table-cell>
          <table:table-cell table:style-name="ce206" table:formula="of:=SUM([.D59:.O59])" office:value-type="float" office:value="0" calcext:value-type="float">
            <text:p>0,00 </text:p>
          </table:table-cell>
          <table:table-cell table:style-name="ce255" table:formula="of:=IF([.$P$72]=0;0;([.P59]/[.$P$72]))" office:value-type="percentage" office:value="0" calcext:value-type="percentage">
            <text:p>0,00%</text:p>
          </table:table-cell>
          <table:table-cell table:style-name="ce264"/>
          <table:table-cell table:number-columns-repeated="1006"/>
        </table:table-row>
        <table:table-row table:style-name="ro5" table:visibility="collapse">
          <table:table-cell table:style-name="ce160" office:value-type="float" office:value="15" calcext:value-type="float">
            <text:p>15</text:p>
          </table:table-cell>
          <table:table-cell table:style-name="ce182" office:value-type="string" calcext:value-type="string">
            <text:p>FINANCIAMENTO</text:p>
          </table:table-cell>
          <table:table-cell table:style-name="ce182" office:value-type="string" calcext:value-type="string">
            <text:p>R$</text:p>
          </table:table-cell>
          <table:table-cell table:style-name="ce206" table:formula="of:=(([.D21]/100)*[.$P$21])*[.$Q$2]" office:value-type="float" office:value="0" calcext:value-type="float">
            <text:p>0,00 </text:p>
          </table:table-cell>
          <table:table-cell table:style-name="ce206" table:formula="of:=(([.E21]/100)*[.$P$21])*[.$Q$2]" office:value-type="float" office:value="0" calcext:value-type="float">
            <text:p>0,00 </text:p>
          </table:table-cell>
          <table:table-cell table:style-name="ce206" table:formula="of:=(([.F21]/100)*[.$P$21])*[.$Q$2]" office:value-type="float" office:value="0" calcext:value-type="float">
            <text:p>0,00 </text:p>
          </table:table-cell>
          <table:table-cell table:style-name="ce206" table:number-columns-repeated="3"/>
          <table:table-cell table:style-name="ce206" table:formula="of:=(([.J21]/100)*[.$P$21])*[.$Q$2]" office:value-type="float" office:value="0" calcext:value-type="float">
            <text:p>0,00 </text:p>
          </table:table-cell>
          <table:table-cell table:style-name="ce206" table:formula="of:=(([.K21]/100)*[.$P$21])*[.$Q$2]" office:value-type="float" office:value="0" calcext:value-type="float">
            <text:p>0,00 </text:p>
          </table:table-cell>
          <table:table-cell table:style-name="ce206" table:formula="of:=(([.L21]/100)*[.$P$21])*[.$Q$2]" office:value-type="float" office:value="0" calcext:value-type="float">
            <text:p>0,00 </text:p>
          </table:table-cell>
          <table:table-cell table:style-name="ce206" table:formula="of:=(([.M21]/100)*[.$P$21])*[.$Q$2]" office:value-type="float" office:value="0" calcext:value-type="float">
            <text:p>0,00 </text:p>
          </table:table-cell>
          <table:table-cell table:style-name="ce206" table:formula="of:=(([.N21]/100)*[.$P$21])*[.$Q$2]" office:value-type="float" office:value="0" calcext:value-type="float">
            <text:p>0,00 </text:p>
          </table:table-cell>
          <table:table-cell table:style-name="ce206" table:formula="of:=(([.O21]/100)*[.$P$21])*[.$Q$2]" office:value-type="float" office:value="0" calcext:value-type="float">
            <text:p>0,00 </text:p>
          </table:table-cell>
          <table:table-cell table:style-name="ce206" table:formula="of:=SUM([.D60:.O60])" office:value-type="float" office:value="0" calcext:value-type="float">
            <text:p>0,00 </text:p>
          </table:table-cell>
          <table:table-cell table:style-name="ce255" table:formula="of:=IF([.$P$72]=0;0;([.P60]/[.$P$72]))" office:value-type="percentage" office:value="0" calcext:value-type="percentage">
            <text:p>0,00%</text:p>
          </table:table-cell>
          <table:table-cell table:style-name="ce262"/>
          <table:table-cell table:number-columns-repeated="1006"/>
        </table:table-row>
        <table:table-row table:style-name="ro5" table:visibility="collapse">
          <table:table-cell table:style-name="ce160"/>
          <table:table-cell table:style-name="ce182" office:value-type="string" calcext:value-type="string">
            <text:p>CONTRAPARTIDA</text:p>
          </table:table-cell>
          <table:table-cell table:style-name="ce182" office:value-type="string" calcext:value-type="string">
            <text:p>R$</text:p>
          </table:table-cell>
          <table:table-cell table:style-name="ce206" table:formula="of:=(([.D21]/100)*[.$P$21])*[.$Q$3]" office:value-type="float" office:value="0" calcext:value-type="float">
            <text:p>0,00 </text:p>
          </table:table-cell>
          <table:table-cell table:style-name="ce206" table:formula="of:=(([.E21]/100)*[.$P$21])*[.$Q$3]" office:value-type="float" office:value="0" calcext:value-type="float">
            <text:p>0,00 </text:p>
          </table:table-cell>
          <table:table-cell table:style-name="ce206" table:formula="of:=(([.F21]/100)*[.$P$21])*[.$Q$3]" office:value-type="float" office:value="0" calcext:value-type="float">
            <text:p>0,00 </text:p>
          </table:table-cell>
          <table:table-cell table:style-name="ce206" table:number-columns-repeated="3"/>
          <table:table-cell table:style-name="ce206" table:formula="of:=(([.J21]/100)*[.$P$21])*[.$Q$3]" office:value-type="float" office:value="0" calcext:value-type="float">
            <text:p>0,00 </text:p>
          </table:table-cell>
          <table:table-cell table:style-name="ce206" table:formula="of:=(([.K21]/100)*[.$P$21])*[.$Q$3]" office:value-type="float" office:value="0" calcext:value-type="float">
            <text:p>0,00 </text:p>
          </table:table-cell>
          <table:table-cell table:style-name="ce206" table:formula="of:=(([.L21]/100)*[.$P$21])*[.$Q$3]" office:value-type="float" office:value="0" calcext:value-type="float">
            <text:p>0,00 </text:p>
          </table:table-cell>
          <table:table-cell table:style-name="ce206" table:formula="of:=(([.M21]/100)*[.$P$21])*[.$Q$3]" office:value-type="float" office:value="0" calcext:value-type="float">
            <text:p>0,00 </text:p>
          </table:table-cell>
          <table:table-cell table:style-name="ce206" table:formula="of:=(([.N21]/100)*[.$P$21])*[.$Q$3]" office:value-type="float" office:value="0" calcext:value-type="float">
            <text:p>0,00 </text:p>
          </table:table-cell>
          <table:table-cell table:style-name="ce206" table:formula="of:=(([.O21]/100)*[.$P$21])*[.$Q$3]" office:value-type="float" office:value="0" calcext:value-type="float">
            <text:p>0,00 </text:p>
          </table:table-cell>
          <table:table-cell table:style-name="ce206" table:formula="of:=SUM([.D61:.O61])" office:value-type="float" office:value="0" calcext:value-type="float">
            <text:p>0,00 </text:p>
          </table:table-cell>
          <table:table-cell table:style-name="ce255" table:formula="of:=IF([.$P$72]=0;0;([.P61]/[.$P$72]))" office:value-type="percentage" office:value="0" calcext:value-type="percentage">
            <text:p>0,00%</text:p>
          </table:table-cell>
          <table:table-cell table:style-name="ce264"/>
          <table:table-cell table:number-columns-repeated="1006"/>
        </table:table-row>
        <table:table-row table:style-name="ro5" table:visibility="collapse">
          <table:table-cell table:style-name="ce160" office:value-type="float" office:value="16" calcext:value-type="float">
            <text:p>16</text:p>
          </table:table-cell>
          <table:table-cell table:style-name="ce182" office:value-type="string" calcext:value-type="string">
            <text:p>FINANCIAMENTO</text:p>
          </table:table-cell>
          <table:table-cell table:style-name="ce182" office:value-type="string" calcext:value-type="string">
            <text:p>R$</text:p>
          </table:table-cell>
          <table:table-cell table:style-name="ce206" table:formula="of:=(([.D22]/100)*[.$P$22])*[.$Q$2]" office:value-type="float" office:value="0" calcext:value-type="float">
            <text:p>0,00 </text:p>
          </table:table-cell>
          <table:table-cell table:style-name="ce206" table:formula="of:=(([.E22]/100)*[.$P$22])*[.$Q$2]" office:value-type="float" office:value="0" calcext:value-type="float">
            <text:p>0,00 </text:p>
          </table:table-cell>
          <table:table-cell table:style-name="ce206" table:formula="of:=(([.F22]/100)*[.$P$22])*[.$Q$2]" office:value-type="float" office:value="0" calcext:value-type="float">
            <text:p>0,00 </text:p>
          </table:table-cell>
          <table:table-cell table:style-name="ce206" table:number-columns-repeated="3"/>
          <table:table-cell table:style-name="ce206" table:formula="of:=(([.J22]/100)*[.$P$22])*[.$Q$2]" office:value-type="float" office:value="0" calcext:value-type="float">
            <text:p>0,00 </text:p>
          </table:table-cell>
          <table:table-cell table:style-name="ce206" table:formula="of:=(([.K22]/100)*[.$P$22])*[.$Q$2]" office:value-type="float" office:value="0" calcext:value-type="float">
            <text:p>0,00 </text:p>
          </table:table-cell>
          <table:table-cell table:style-name="ce206" table:formula="of:=(([.L22]/100)*[.$P$22])*[.$Q$2]" office:value-type="float" office:value="0" calcext:value-type="float">
            <text:p>0,00 </text:p>
          </table:table-cell>
          <table:table-cell table:style-name="ce206" table:formula="of:=(([.M22]/100)*[.$P$22])*[.$Q$2]" office:value-type="float" office:value="0" calcext:value-type="float">
            <text:p>0,00 </text:p>
          </table:table-cell>
          <table:table-cell table:style-name="ce206" table:formula="of:=(([.N22]/100)*[.$P$22])*[.$Q$2]" office:value-type="float" office:value="0" calcext:value-type="float">
            <text:p>0,00 </text:p>
          </table:table-cell>
          <table:table-cell table:style-name="ce206" table:formula="of:=(([.O22]/100)*[.$P$22])*[.$Q$2]" office:value-type="float" office:value="0" calcext:value-type="float">
            <text:p>0,00 </text:p>
          </table:table-cell>
          <table:table-cell table:style-name="ce206" table:formula="of:=SUM([.D62:.O62])" office:value-type="float" office:value="0" calcext:value-type="float">
            <text:p>0,00 </text:p>
          </table:table-cell>
          <table:table-cell table:style-name="ce255" table:formula="of:=IF([.$P$72]=0;0;([.P62]/[.$P$72]))" office:value-type="percentage" office:value="0" calcext:value-type="percentage">
            <text:p>0,00%</text:p>
          </table:table-cell>
          <table:table-cell table:style-name="ce262"/>
          <table:table-cell table:number-columns-repeated="1006"/>
        </table:table-row>
        <table:table-row table:style-name="ro5" table:visibility="collapse">
          <table:table-cell table:style-name="ce160"/>
          <table:table-cell table:style-name="ce182" office:value-type="string" calcext:value-type="string">
            <text:p>CONTRAPARTIDA</text:p>
          </table:table-cell>
          <table:table-cell table:style-name="ce182" office:value-type="string" calcext:value-type="string">
            <text:p>R$</text:p>
          </table:table-cell>
          <table:table-cell table:style-name="ce206" table:formula="of:=(([.D22]/100)*[.$P$22])*[.$Q$3]" office:value-type="float" office:value="0" calcext:value-type="float">
            <text:p>0,00 </text:p>
          </table:table-cell>
          <table:table-cell table:style-name="ce206" table:formula="of:=(([.E22]/100)*[.$P$22])*[.$Q$3]" office:value-type="float" office:value="0" calcext:value-type="float">
            <text:p>0,00 </text:p>
          </table:table-cell>
          <table:table-cell table:style-name="ce206" table:formula="of:=(([.F22]/100)*[.$P$22])*[.$Q$3]" office:value-type="float" office:value="0" calcext:value-type="float">
            <text:p>0,00 </text:p>
          </table:table-cell>
          <table:table-cell table:style-name="ce206" table:number-columns-repeated="3"/>
          <table:table-cell table:style-name="ce206" table:formula="of:=(([.J22]/100)*[.$P$22])*[.$Q$3]" office:value-type="float" office:value="0" calcext:value-type="float">
            <text:p>0,00 </text:p>
          </table:table-cell>
          <table:table-cell table:style-name="ce206" table:formula="of:=(([.K22]/100)*[.$P$22])*[.$Q$3]" office:value-type="float" office:value="0" calcext:value-type="float">
            <text:p>0,00 </text:p>
          </table:table-cell>
          <table:table-cell table:style-name="ce206" table:formula="of:=(([.L22]/100)*[.$P$22])*[.$Q$3]" office:value-type="float" office:value="0" calcext:value-type="float">
            <text:p>0,00 </text:p>
          </table:table-cell>
          <table:table-cell table:style-name="ce206" table:formula="of:=(([.M22]/100)*[.$P$22])*[.$Q$3]" office:value-type="float" office:value="0" calcext:value-type="float">
            <text:p>0,00 </text:p>
          </table:table-cell>
          <table:table-cell table:style-name="ce206" table:formula="of:=(([.N22]/100)*[.$P$22])*[.$Q$3]" office:value-type="float" office:value="0" calcext:value-type="float">
            <text:p>0,00 </text:p>
          </table:table-cell>
          <table:table-cell table:style-name="ce206" table:formula="of:=(([.O22]/100)*[.$P$22])*[.$Q$3]" office:value-type="float" office:value="0" calcext:value-type="float">
            <text:p>0,00 </text:p>
          </table:table-cell>
          <table:table-cell table:style-name="ce206" table:formula="of:=SUM([.D63:.O63])" office:value-type="float" office:value="0" calcext:value-type="float">
            <text:p>0,00 </text:p>
          </table:table-cell>
          <table:table-cell table:style-name="ce255" table:formula="of:=IF([.$P$72]=0;0;([.P63]/[.$P$72]))" office:value-type="percentage" office:value="0" calcext:value-type="percentage">
            <text:p>0,00%</text:p>
          </table:table-cell>
          <table:table-cell table:style-name="ce264"/>
          <table:table-cell table:number-columns-repeated="1006"/>
        </table:table-row>
        <table:table-row table:style-name="ro5" table:visibility="collapse">
          <table:table-cell table:style-name="ce160" office:value-type="float" office:value="17" calcext:value-type="float">
            <text:p>17</text:p>
          </table:table-cell>
          <table:table-cell table:style-name="ce182" office:value-type="string" calcext:value-type="string">
            <text:p>FINANCIAMENTO</text:p>
          </table:table-cell>
          <table:table-cell table:style-name="ce182" office:value-type="string" calcext:value-type="string">
            <text:p>R$</text:p>
          </table:table-cell>
          <table:table-cell table:style-name="ce206" table:formula="of:=(([.D23]/100)*[.$P$23])*[.$Q$2]" office:value-type="float" office:value="0" calcext:value-type="float">
            <text:p>0,00 </text:p>
          </table:table-cell>
          <table:table-cell table:style-name="ce206" table:formula="of:=(([.E23]/100)*[.$P$23])*[.$Q$2]" office:value-type="float" office:value="0" calcext:value-type="float">
            <text:p>0,00 </text:p>
          </table:table-cell>
          <table:table-cell table:style-name="ce206" table:formula="of:=(([.F23]/100)*[.$P$23])*[.$Q$2]" office:value-type="float" office:value="0" calcext:value-type="float">
            <text:p>0,00 </text:p>
          </table:table-cell>
          <table:table-cell table:style-name="ce206" table:number-columns-repeated="3"/>
          <table:table-cell table:style-name="ce206" table:formula="of:=(([.J23]/100)*[.$P$23])*[.$Q$2]" office:value-type="float" office:value="0" calcext:value-type="float">
            <text:p>0,00 </text:p>
          </table:table-cell>
          <table:table-cell table:style-name="ce206" table:formula="of:=(([.K23]/100)*[.$P$23])*[.$Q$2]" office:value-type="float" office:value="0" calcext:value-type="float">
            <text:p>0,00 </text:p>
          </table:table-cell>
          <table:table-cell table:style-name="ce206" table:formula="of:=(([.L23]/100)*[.$P$23])*[.$Q$2]" office:value-type="float" office:value="0" calcext:value-type="float">
            <text:p>0,00 </text:p>
          </table:table-cell>
          <table:table-cell table:style-name="ce206" table:formula="of:=(([.M23]/100)*[.$P$23])*[.$Q$2]" office:value-type="float" office:value="0" calcext:value-type="float">
            <text:p>0,00 </text:p>
          </table:table-cell>
          <table:table-cell table:style-name="ce206" table:formula="of:=(([.N23]/100)*[.$P$23])*[.$Q$2]" office:value-type="float" office:value="0" calcext:value-type="float">
            <text:p>0,00 </text:p>
          </table:table-cell>
          <table:table-cell table:style-name="ce206" table:formula="of:=(([.O23]/100)*[.$P$23])*[.$Q$2]" office:value-type="float" office:value="0" calcext:value-type="float">
            <text:p>0,00 </text:p>
          </table:table-cell>
          <table:table-cell table:style-name="ce206" table:formula="of:=SUM([.D64:.O64])" office:value-type="float" office:value="0" calcext:value-type="float">
            <text:p>0,00 </text:p>
          </table:table-cell>
          <table:table-cell table:style-name="ce255" table:formula="of:=IF([.$P$72]=0;0;([.P64]/[.$P$72]))" office:value-type="percentage" office:value="0" calcext:value-type="percentage">
            <text:p>0,00%</text:p>
          </table:table-cell>
          <table:table-cell table:style-name="ce262"/>
          <table:table-cell table:number-columns-repeated="1006"/>
        </table:table-row>
        <table:table-row table:style-name="ro5" table:visibility="collapse">
          <table:table-cell table:style-name="ce160"/>
          <table:table-cell table:style-name="ce182" office:value-type="string" calcext:value-type="string">
            <text:p>CONTRAPARTIDA</text:p>
          </table:table-cell>
          <table:table-cell table:style-name="ce182" office:value-type="string" calcext:value-type="string">
            <text:p>R$</text:p>
          </table:table-cell>
          <table:table-cell table:style-name="ce206" table:formula="of:=(([.D23]/100)*[.$P$23])*[.$Q$3]" office:value-type="float" office:value="0" calcext:value-type="float">
            <text:p>0,00 </text:p>
          </table:table-cell>
          <table:table-cell table:style-name="ce206" table:formula="of:=(([.E23]/100)*[.$P$23])*[.$Q$3]" office:value-type="float" office:value="0" calcext:value-type="float">
            <text:p>0,00 </text:p>
          </table:table-cell>
          <table:table-cell table:style-name="ce206" table:formula="of:=(([.F23]/100)*[.$P$23])*[.$Q$3]" office:value-type="float" office:value="0" calcext:value-type="float">
            <text:p>0,00 </text:p>
          </table:table-cell>
          <table:table-cell table:style-name="ce206" table:number-columns-repeated="3"/>
          <table:table-cell table:style-name="ce206" table:formula="of:=(([.J23]/100)*[.$P$23])*[.$Q$3]" office:value-type="float" office:value="0" calcext:value-type="float">
            <text:p>0,00 </text:p>
          </table:table-cell>
          <table:table-cell table:style-name="ce206" table:formula="of:=(([.K23]/100)*[.$P$23])*[.$Q$3]" office:value-type="float" office:value="0" calcext:value-type="float">
            <text:p>0,00 </text:p>
          </table:table-cell>
          <table:table-cell table:style-name="ce206" table:formula="of:=(([.L23]/100)*[.$P$23])*[.$Q$3]" office:value-type="float" office:value="0" calcext:value-type="float">
            <text:p>0,00 </text:p>
          </table:table-cell>
          <table:table-cell table:style-name="ce206" table:formula="of:=(([.M23]/100)*[.$P$23])*[.$Q$3]" office:value-type="float" office:value="0" calcext:value-type="float">
            <text:p>0,00 </text:p>
          </table:table-cell>
          <table:table-cell table:style-name="ce206" table:formula="of:=(([.N23]/100)*[.$P$23])*[.$Q$3]" office:value-type="float" office:value="0" calcext:value-type="float">
            <text:p>0,00 </text:p>
          </table:table-cell>
          <table:table-cell table:style-name="ce206" table:formula="of:=(([.O23]/100)*[.$P$23])*[.$Q$3]" office:value-type="float" office:value="0" calcext:value-type="float">
            <text:p>0,00 </text:p>
          </table:table-cell>
          <table:table-cell table:style-name="ce206" table:formula="of:=SUM([.D65:.O65])" office:value-type="float" office:value="0" calcext:value-type="float">
            <text:p>0,00 </text:p>
          </table:table-cell>
          <table:table-cell table:style-name="ce255" table:formula="of:=IF([.$P$72]=0;0;([.P65]/[.$P$72]))" office:value-type="percentage" office:value="0" calcext:value-type="percentage">
            <text:p>0,00%</text:p>
          </table:table-cell>
          <table:table-cell table:style-name="ce264"/>
          <table:table-cell table:number-columns-repeated="1006"/>
        </table:table-row>
        <table:table-row table:style-name="ro5" table:visibility="collapse">
          <table:table-cell table:style-name="ce160" office:value-type="float" office:value="18" calcext:value-type="float">
            <text:p>18</text:p>
          </table:table-cell>
          <table:table-cell table:style-name="ce182" office:value-type="string" calcext:value-type="string">
            <text:p>FINANCIAMENTO</text:p>
          </table:table-cell>
          <table:table-cell table:style-name="ce182" office:value-type="string" calcext:value-type="string">
            <text:p>R$</text:p>
          </table:table-cell>
          <table:table-cell table:style-name="ce206" table:formula="of:=(([.D24]/100)*[.$P$24])*[.$Q$2]" office:value-type="float" office:value="0" calcext:value-type="float">
            <text:p>0,00 </text:p>
          </table:table-cell>
          <table:table-cell table:style-name="ce206" table:formula="of:=(([.E24]/100)*[.$P$24])*[.$Q$2]" office:value-type="float" office:value="0" calcext:value-type="float">
            <text:p>0,00 </text:p>
          </table:table-cell>
          <table:table-cell table:style-name="ce206" table:formula="of:=(([.F24]/100)*[.$P$24])*[.$Q$2]" office:value-type="float" office:value="0" calcext:value-type="float">
            <text:p>0,00 </text:p>
          </table:table-cell>
          <table:table-cell table:style-name="ce206" table:number-columns-repeated="3"/>
          <table:table-cell table:style-name="ce206" table:formula="of:=(([.J24]/100)*[.$P$24])*[.$Q$2]" office:value-type="float" office:value="0" calcext:value-type="float">
            <text:p>0,00 </text:p>
          </table:table-cell>
          <table:table-cell table:style-name="ce206" table:formula="of:=(([.K24]/100)*[.$P$24])*[.$Q$2]" office:value-type="float" office:value="0" calcext:value-type="float">
            <text:p>0,00 </text:p>
          </table:table-cell>
          <table:table-cell table:style-name="ce206" table:formula="of:=(([.L24]/100)*[.$P$24])*[.$Q$2]" office:value-type="float" office:value="0" calcext:value-type="float">
            <text:p>0,00 </text:p>
          </table:table-cell>
          <table:table-cell table:style-name="ce206" table:formula="of:=(([.M24]/100)*[.$P$24])*[.$Q$2]" office:value-type="float" office:value="0" calcext:value-type="float">
            <text:p>0,00 </text:p>
          </table:table-cell>
          <table:table-cell table:style-name="ce206" table:formula="of:=(([.N24]/100)*[.$P$24])*[.$Q$2]" office:value-type="float" office:value="0" calcext:value-type="float">
            <text:p>0,00 </text:p>
          </table:table-cell>
          <table:table-cell table:style-name="ce206" table:formula="of:=(([.O24]/100)*[.$P$24])*[.$Q$2]" office:value-type="float" office:value="0" calcext:value-type="float">
            <text:p>0,00 </text:p>
          </table:table-cell>
          <table:table-cell table:style-name="ce206" table:formula="of:=SUM([.D66:.O66])" office:value-type="float" office:value="0" calcext:value-type="float">
            <text:p>0,00 </text:p>
          </table:table-cell>
          <table:table-cell table:style-name="ce255" table:formula="of:=IF([.$P$72]=0;0;([.P66]/[.$P$72]))" office:value-type="percentage" office:value="0" calcext:value-type="percentage">
            <text:p>0,00%</text:p>
          </table:table-cell>
          <table:table-cell table:style-name="ce262"/>
          <table:table-cell table:number-columns-repeated="1006"/>
        </table:table-row>
        <table:table-row table:style-name="ro5" table:visibility="collapse">
          <table:table-cell table:style-name="ce161"/>
          <table:table-cell table:style-name="ce183" office:value-type="string" calcext:value-type="string">
            <text:p>CONTRAPARTIDA</text:p>
          </table:table-cell>
          <table:table-cell table:style-name="ce183" office:value-type="string" calcext:value-type="string">
            <text:p>R$</text:p>
          </table:table-cell>
          <table:table-cell table:style-name="ce207" table:formula="of:=(([.D24]/100)*[.$P$24])*[.$Q$3]" office:value-type="float" office:value="0" calcext:value-type="float">
            <text:p>0,00 </text:p>
          </table:table-cell>
          <table:table-cell table:style-name="ce207" table:formula="of:=(([.E24]/100)*[.$P$24])*[.$Q$3]" office:value-type="float" office:value="0" calcext:value-type="float">
            <text:p>0,00 </text:p>
          </table:table-cell>
          <table:table-cell table:style-name="ce207" table:formula="of:=(([.F24]/100)*[.$P$24])*[.$Q$3]" office:value-type="float" office:value="0" calcext:value-type="float">
            <text:p>0,00 </text:p>
          </table:table-cell>
          <table:table-cell table:style-name="ce207" table:number-columns-repeated="3"/>
          <table:table-cell table:style-name="ce207" table:formula="of:=(([.J24]/100)*[.$P$24])*[.$Q$3]" office:value-type="float" office:value="0" calcext:value-type="float">
            <text:p>0,00 </text:p>
          </table:table-cell>
          <table:table-cell table:style-name="ce207" table:formula="of:=(([.K24]/100)*[.$P$24])*[.$Q$3]" office:value-type="float" office:value="0" calcext:value-type="float">
            <text:p>0,00 </text:p>
          </table:table-cell>
          <table:table-cell table:style-name="ce207" table:formula="of:=(([.L24]/100)*[.$P$24])*[.$Q$3]" office:value-type="float" office:value="0" calcext:value-type="float">
            <text:p>0,00 </text:p>
          </table:table-cell>
          <table:table-cell table:style-name="ce207" table:formula="of:=(([.M24]/100)*[.$P$24])*[.$Q$3]" office:value-type="float" office:value="0" calcext:value-type="float">
            <text:p>0,00 </text:p>
          </table:table-cell>
          <table:table-cell table:style-name="ce207" table:formula="of:=(([.N24]/100)*[.$P$24])*[.$Q$3]" office:value-type="float" office:value="0" calcext:value-type="float">
            <text:p>0,00 </text:p>
          </table:table-cell>
          <table:table-cell table:style-name="ce207" table:formula="of:=(([.O24]/100)*[.$P$24])*[.$Q$3]" office:value-type="float" office:value="0" calcext:value-type="float">
            <text:p>0,00 </text:p>
          </table:table-cell>
          <table:table-cell table:style-name="ce206" table:formula="of:=SUM([.D67:.O67])" office:value-type="float" office:value="0" calcext:value-type="float">
            <text:p>0,00 </text:p>
          </table:table-cell>
          <table:table-cell table:style-name="ce255" table:formula="of:=IF([.$P$72]=0;0;([.P67]/[.$P$72]))" office:value-type="percentage" office:value="0" calcext:value-type="percentage">
            <text:p>0,00%</text:p>
          </table:table-cell>
          <table:table-cell table:style-name="ce265"/>
          <table:table-cell table:number-columns-repeated="1006"/>
        </table:table-row>
        <table:table-row table:style-name="ro5" table:visibility="collapse">
          <table:table-cell table:style-name="ce162"/>
          <table:table-cell table:style-name="ce184" table:number-columns-repeated="2"/>
          <table:table-cell table:style-name="ce208" table:number-columns-repeated="13"/>
          <table:table-cell table:style-name="ce256"/>
          <table:table-cell table:number-columns-repeated="1007"/>
        </table:table-row>
        <table:table-row table:style-name="ro5" table:visibility="collapse">
          <table:table-cell table:style-name="ce163" office:value-type="string" calcext:value-type="string">
            <text:p>SUB-</text:p>
          </table:table-cell>
          <table:table-cell table:style-name="ce185" office:value-type="string" calcext:value-type="string">
            <text:p>FINANCIAMENTO</text:p>
          </table:table-cell>
          <table:table-cell table:style-name="ce185" office:value-type="string" calcext:value-type="string">
            <text:p>R$</text:p>
          </table:table-cell>
          <table:table-cell table:style-name="ce209" table:formula="of:=SUMIF([.$B$34:.$B$67];&quot;FINANCIAMENTO&quot;;[.D$34:.D$67])" office:value-type="float" office:value="0" calcext:value-type="float">
            <text:p>0,00 </text:p>
          </table:table-cell>
          <table:table-cell table:style-name="ce209" table:formula="of:=SUMIF([.$B$34:.$B$67];&quot;FINANCIAMENTO&quot;;[.E$34:.E$67])" office:value-type="float" office:value="0" calcext:value-type="float">
            <text:p>0,00 </text:p>
          </table:table-cell>
          <table:table-cell table:style-name="ce209" table:formula="of:=SUMIF([.$B$34:.$B$67];&quot;FINANCIAMENTO&quot;;[.F$34:.F$67])" office:value-type="float" office:value="0" calcext:value-type="float">
            <text:p>0,00 </text:p>
          </table:table-cell>
          <table:table-cell table:style-name="ce209" table:number-columns-repeated="3"/>
          <table:table-cell table:style-name="ce209" table:formula="of:=SUMIF([.$B$34:.$B$67];&quot;FINANCIAMENTO&quot;;[.J$34:.J$67])" office:value-type="float" office:value="0" calcext:value-type="float">
            <text:p>0,00 </text:p>
          </table:table-cell>
          <table:table-cell table:style-name="ce209" table:formula="of:=SUMIF([.$B$34:.$B$67];&quot;FINANCIAMENTO&quot;;[.K$34:.K$67])" office:value-type="float" office:value="0" calcext:value-type="float">
            <text:p>0,00 </text:p>
          </table:table-cell>
          <table:table-cell table:style-name="ce209" table:formula="of:=SUMIF([.$B$34:.$B$67];&quot;FINANCIAMENTO&quot;;[.L$34:.L$67])" office:value-type="float" office:value="0" calcext:value-type="float">
            <text:p>0,00 </text:p>
          </table:table-cell>
          <table:table-cell table:style-name="ce209" table:formula="of:=SUMIF([.$B$34:.$B$67];&quot;FINANCIAMENTO&quot;;[.M$34:.M$67])" office:value-type="float" office:value="0" calcext:value-type="float">
            <text:p>0,00 </text:p>
          </table:table-cell>
          <table:table-cell table:style-name="ce209" table:formula="of:=SUMIF([.$B$34:.$B$67];&quot;FINANCIAMENTO&quot;;[.N$34:.N$67])" office:value-type="float" office:value="0" calcext:value-type="float">
            <text:p>0,00 </text:p>
          </table:table-cell>
          <table:table-cell table:style-name="ce209" table:formula="of:=SUMIF([.$B$34:.$B$67];&quot;FINANCIAMENTO&quot;;[.O$34:.O$67])" office:value-type="float" office:value="0" calcext:value-type="float">
            <text:p>0,00 </text:p>
          </table:table-cell>
          <table:table-cell table:style-name="ce209" table:formula="of:=SUMIF([.$B$34:.$B$67];&quot;FINANCIAMENTO&quot;;[.P$34:.P$67])" office:value-type="float" office:value="0" calcext:value-type="float">
            <text:p>0,00 </text:p>
          </table:table-cell>
          <table:table-cell table:style-name="ce257" table:formula="of:=SUMIF([.$B$34:.$B$67];&quot;FINANCIAMENTO&quot;;[.Q$34:.Q$67])" office:value-type="percentage" office:value="0" calcext:value-type="percentage">
            <text:p>0,00%</text:p>
          </table:table-cell>
          <table:table-cell table:number-columns-repeated="1007"/>
        </table:table-row>
        <table:table-row table:style-name="ro5" table:visibility="collapse">
          <table:table-cell table:style-name="ce163" office:value-type="string" calcext:value-type="string">
            <text:p>TOTAL</text:p>
          </table:table-cell>
          <table:table-cell table:style-name="ce186" office:value-type="string" calcext:value-type="string">
            <text:p>CONTRAPARTIDA</text:p>
          </table:table-cell>
          <table:table-cell table:style-name="ce186" office:value-type="string" calcext:value-type="string">
            <text:p>R$</text:p>
          </table:table-cell>
          <table:table-cell table:style-name="ce209" table:formula="of:=SUMIF([.$B$34:.$B$67];&quot;CONTRAPARTIDA&quot;;[.D$34:.D$67])" office:value-type="float" office:value="0" calcext:value-type="float">
            <text:p>0,00 </text:p>
          </table:table-cell>
          <table:table-cell table:style-name="ce209" table:formula="of:=SUMIF([.$B$34:.$B$67];&quot;CONTRAPARTIDA&quot;;[.E$34:.E$67])" office:value-type="float" office:value="0" calcext:value-type="float">
            <text:p>0,00 </text:p>
          </table:table-cell>
          <table:table-cell table:style-name="ce209" table:formula="of:=SUMIF([.$B$34:.$B$67];&quot;CONTRAPARTIDA&quot;;[.F$34:.F$67])" office:value-type="float" office:value="0" calcext:value-type="float">
            <text:p>0,00 </text:p>
          </table:table-cell>
          <table:table-cell table:style-name="ce209" table:number-columns-repeated="3"/>
          <table:table-cell table:style-name="ce209" table:formula="of:=SUMIF([.$B$34:.$B$67];&quot;CONTRAPARTIDA&quot;;[.J$34:.J$67])" office:value-type="float" office:value="0" calcext:value-type="float">
            <text:p>0,00 </text:p>
          </table:table-cell>
          <table:table-cell table:style-name="ce209" table:formula="of:=SUMIF([.$B$34:.$B$67];&quot;CONTRAPARTIDA&quot;;[.K$34:.K$67])" office:value-type="float" office:value="0" calcext:value-type="float">
            <text:p>0,00 </text:p>
          </table:table-cell>
          <table:table-cell table:style-name="ce209" table:formula="of:=SUMIF([.$B$34:.$B$67];&quot;CONTRAPARTIDA&quot;;[.L$34:.L$67])" office:value-type="float" office:value="0" calcext:value-type="float">
            <text:p>0,00 </text:p>
          </table:table-cell>
          <table:table-cell table:style-name="ce209" table:formula="of:=SUMIF([.$B$34:.$B$67];&quot;CONTRAPARTIDA&quot;;[.M$34:.M$67])" office:value-type="float" office:value="0" calcext:value-type="float">
            <text:p>0,00 </text:p>
          </table:table-cell>
          <table:table-cell table:style-name="ce209" table:formula="of:=SUMIF([.$B$34:.$B$67];&quot;CONTRAPARTIDA&quot;;[.N$34:.N$67])" office:value-type="float" office:value="0" calcext:value-type="float">
            <text:p>0,00 </text:p>
          </table:table-cell>
          <table:table-cell table:style-name="ce209" table:formula="of:=SUMIF([.$B$34:.$B$67];&quot;CONTRAPARTIDA&quot;;[.O$34:.O$67])" office:value-type="float" office:value="0" calcext:value-type="float">
            <text:p>0,00 </text:p>
          </table:table-cell>
          <table:table-cell table:style-name="ce209" table:formula="of:=SUMIF([.$B$34:.$B$67];&quot;CONTRAPARTIDA&quot;;[.P$34:.P$67])" office:value-type="float" office:value="0" calcext:value-type="float">
            <text:p>0,00 </text:p>
          </table:table-cell>
          <table:table-cell table:style-name="ce257" table:formula="of:=SUMIF([.$B$34:.$B$67];&quot;CONTRAPARTIDA&quot;;[.Q$34:.Q$67])" office:value-type="percentage" office:value="0" calcext:value-type="percentage">
            <text:p>0,00%</text:p>
          </table:table-cell>
          <table:table-cell table:number-columns-repeated="1007"/>
        </table:table-row>
        <table:table-row table:style-name="ro5">
          <table:table-cell table:style-name="ce164"/>
          <table:table-cell table:style-name="ce184" table:number-columns-repeated="2"/>
          <table:table-cell table:style-name="ce208" table:number-columns-repeated="13"/>
          <table:table-cell table:style-name="ce256"/>
          <table:table-cell table:number-columns-repeated="1007"/>
        </table:table-row>
        <table:table-row table:style-name="ro5">
          <table:table-cell table:style-name="ce165" office:value-type="string" calcext:value-type="string" table:number-columns-spanned="2" table:number-rows-spanned="1">
            <text:p>FATURAMENTO MENSAL PREVISTO</text:p>
          </table:table-cell>
          <table:covered-table-cell table:style-name="ce165"/>
          <table:table-cell table:style-name="ce194" office:value-type="string" calcext:value-type="string">
            <text:p>R$</text:p>
          </table:table-cell>
          <table:table-cell table:style-name="ce210" table:formula="of:=(([.D8]*[.P8])+([.D15]*[.P15]))/100" office:value-type="float" office:value="103318.921" calcext:value-type="float">
            <text:p>103.318,92 </text:p>
          </table:table-cell>
          <table:table-cell table:style-name="ce210" table:formula="of:=(([.E9]*[.P9])+([.E10]*[.P10]))/100" office:value-type="float" office:value="120238.161" calcext:value-type="float">
            <text:p>120.238,16 </text:p>
          </table:table-cell>
          <table:table-cell table:style-name="ce210" table:formula="of:=(([.F10]*[.P10]))/100" office:value-type="float" office:value="181709.835" calcext:value-type="float">
            <text:p>181.709,84 </text:p>
          </table:table-cell>
          <table:table-cell table:style-name="ce210" table:formula="of:=(([.G11]*[.P11]))/100" office:value-type="float" office:value="157161.515" calcext:value-type="float">
            <text:p>157.161,52 </text:p>
          </table:table-cell>
          <table:table-cell table:style-name="ce210" table:formula="of:=(([.H11]*[.P11])+([.H12]*[.P12]))/100" office:value-type="float" office:value="198203.87" calcext:value-type="float">
            <text:p>198.203,87 </text:p>
          </table:table-cell>
          <table:table-cell table:style-name="ce210" table:formula="of:=(([.I12]*[.P12])+([.I16]*[.P16])+([.I25]*[.P25]))/100" office:value-type="float" office:value="107711.311" calcext:value-type="float">
            <text:p>107.711,31 </text:p>
          </table:table-cell>
          <table:table-cell table:style-name="ce210" table:formula="of:=(([.J12]*[.P12])+([.J16]*[.P16])+([.J17]*[.P17])+([.J25]*[.P25])+([.J14]*[.P14]))/100" office:value-type="float" office:value="247246.417" calcext:value-type="float">
            <text:p>247.246,42 </text:p>
          </table:table-cell>
          <table:table-cell table:style-name="ce210" table:formula="of:=(([.K13]*[.P13])+([.K14]*[.P14])+([.K16]*[.P16])+([.K17]*[.P17])+([.K25]*[.P25]))/100" office:value-type="float" office:value="328182.598" calcext:value-type="float">
            <text:p>328.182,60 </text:p>
          </table:table-cell>
          <table:table-cell table:style-name="ce210" table:formula="of:=(([.L17]*[.P17])+([.L19]*[.P19])+([.L13]*[.P13])+([.L14]*[.P14])+([.L10]*[.P10])+([.L25]*[.P25]))/100" office:value-type="float" office:value="270544.082" calcext:value-type="float">
            <text:p>270.544,08 </text:p>
          </table:table-cell>
          <table:table-cell table:style-name="ce210" table:formula="of:=(([.M23]*[.P23])+([.M25]*[.P25])+([.M27]*[.P27])+([.M20]*[.P20])+([.M21]*[.P21])+([.M19]*[.P19])+([.M17]*[.P17])+([.M10]*[.P10]))/100" office:value-type="float" office:value="194391.452" calcext:value-type="float">
            <text:p>194.391,45 </text:p>
          </table:table-cell>
          <table:table-cell table:style-name="ce210" table:formula="of:=(([.N23]*[.P23])+([.N25]*[.P25])+([.N27]*[.P27])+([.N17]*[.P17])+([.N18]*[.P18])+([.N19]*[.P19])+([.N20]*[.P20])+([.N21]*[.P21])+([.N22]*[.P22])+([.N24]*[.P24])+([.N15]*[.P15]))/100" office:value-type="float" office:value="216437.681" calcext:value-type="float">
            <text:p>216.437,68 </text:p>
          </table:table-cell>
          <table:table-cell table:style-name="ce210" table:formula="of:=(([.O28]*[.P28])+([.O22]*[.P22])+([.O23]*[.P23])+([.O24]*[.P24])+([.O21]*[.P21])+([.O26]*[.P26])+([.O27]*[.P27])+([.O18]*[.P18]))/100" office:value-type="float" office:value="187124.887" calcext:value-type="float">
            <text:p>187.124,89 </text:p>
          </table:table-cell>
          <table:table-cell table:style-name="ce243" table:formula="of:=SUM([.D72:.O72])" office:value-type="float" office:value="2312270.73" calcext:value-type="float">
            <text:p>2.312.270,73 </text:p>
          </table:table-cell>
          <table:table-cell table:style-name="ce258" table:formula="of:=SUM([.Q68:.Q69])" office:value-type="percentage" office:value="0" calcext:value-type="percentage">
            <text:p>0%</text:p>
          </table:table-cell>
          <table:table-cell table:number-columns-repeated="1007"/>
        </table:table-row>
        <table:table-row table:style-name="ro5">
          <table:table-cell table:style-name="ce166" office:value-type="string" calcext:value-type="string" table:number-columns-spanned="2" table:number-rows-spanned="1">
            <text:p>MENSAL PREVISTO EM %</text:p>
          </table:table-cell>
          <table:covered-table-cell table:style-name="ce166"/>
          <table:table-cell table:style-name="ce195" office:value-type="string" calcext:value-type="string">
            <text:p>R$</text:p>
          </table:table-cell>
          <table:table-cell table:style-name="ce211" table:formula="of:=IF([.$P$72]=0;0;[.D72]/[.$P$72])" office:value-type="percentage" office:value="0.0446828823543513" calcext:value-type="percentage">
            <text:p>4,47%</text:p>
          </table:table-cell>
          <table:table-cell table:style-name="ce211" table:formula="of:=IF([.$P$72]=0;0;[.E72]/[.$P$72])" office:value-type="percentage" office:value="0.0520000359127497" calcext:value-type="percentage">
            <text:p>5,20%</text:p>
          </table:table-cell>
          <table:table-cell table:style-name="ce211" table:formula="of:=IF([.$P$72]=0;0;[.F72]/[.$P$72])" office:value-type="percentage" office:value="0.0785850171618961" calcext:value-type="percentage">
            <text:p>7,86%</text:p>
          </table:table-cell>
          <table:table-cell table:style-name="ce211" table:formula="of:=IF([.$P$72]=0;0;[.G72]/[.$P$72])" office:value-type="percentage" office:value="0.0679684748679926" calcext:value-type="percentage">
            <text:p>6,80%</text:p>
          </table:table-cell>
          <table:table-cell table:style-name="ce211" table:formula="of:=IF([.$P$72]=0;0;[.H72]/[.$P$72])" office:value-type="percentage" office:value="0.0857182800562458" calcext:value-type="percentage">
            <text:p>8,57%</text:p>
          </table:table-cell>
          <table:table-cell table:style-name="ce211" table:formula="of:=IF([.$P$72]=0;0;[.I72]/[.$P$72])" office:value-type="percentage" office:value="0.0465824825797972" calcext:value-type="percentage">
            <text:p>4,66%</text:p>
          </table:table-cell>
          <table:table-cell table:style-name="ce211" table:formula="of:=IF([.$P$72]=0;0;[.J72]/[.$P$72])" office:value-type="percentage" office:value="0.106927970757127" calcext:value-type="percentage">
            <text:p>10,69%</text:p>
          </table:table-cell>
          <table:table-cell table:style-name="ce211" table:formula="of:=IF([.$P$72]=0;0;[.K72]/[.$P$72])" office:value-type="percentage" office:value="0.141930870698692" calcext:value-type="percentage">
            <text:p>14,19%</text:p>
          </table:table-cell>
          <table:table-cell table:style-name="ce211" table:formula="of:=IF([.$P$72]=0;0;[.L72]/[.$P$72])" office:value-type="percentage" office:value="0.117003635642614" calcext:value-type="percentage">
            <text:p>11,70%</text:p>
          </table:table-cell>
          <table:table-cell table:style-name="ce211" table:formula="of:=IF([.$P$72]=0;0;[.M72]/[.$P$72])" office:value-type="percentage" office:value="0.0840695034011004" calcext:value-type="percentage">
            <text:p>8,41%</text:p>
          </table:table-cell>
          <table:table-cell table:style-name="ce211" table:formula="of:=IF([.$P$72]=0;0;[.N72]/[.$P$72])" office:value-type="percentage" office:value="0.0936039531149538" calcext:value-type="percentage">
            <text:p>9,36%</text:p>
          </table:table-cell>
          <table:table-cell table:style-name="ce211" table:formula="of:=IF([.$P$72]=0;0;[.O72]/[.$P$72])" office:value-type="percentage" office:value="0.0809268934524808" calcext:value-type="percentage">
            <text:p>8,09%</text:p>
          </table:table-cell>
          <table:table-cell table:style-name="ce211" table:formula="of:=IF([.$P$72]=0;0;[.P72]/[.$P$72])" office:value-type="percentage" office:value="1" calcext:value-type="percentage">
            <text:p>100,00%</text:p>
          </table:table-cell>
          <table:table-cell table:style-name="ce259" table:formula="of:=SUM([.Q69:.Q70])" office:value-type="percentage" office:value="0" calcext:value-type="percentage">
            <text:p>0%</text:p>
          </table:table-cell>
          <table:table-cell table:number-columns-repeated="1007"/>
        </table:table-row>
        <table:table-row table:style-name="ro5">
          <table:table-cell table:style-name="ce167"/>
          <table:table-cell table:style-name="ce187"/>
          <table:table-cell table:style-name="ce196" office:value-type="string" calcext:value-type="string">
            <text:p>Resp. Técnico:</text:p>
          </table:table-cell>
          <table:table-cell table:style-name="ce212" table:number-columns-repeated="2"/>
          <table:table-cell table:style-name="ce214" table:number-columns-repeated="4"/>
          <table:table-cell table:style-name="ce221" table:number-columns-repeated="2"/>
          <table:table-cell table:style-name="ce229"/>
          <table:table-cell table:style-name="ce231" table:number-columns-repeated="3"/>
          <table:table-cell table:style-name="ce229" office:value-type="string" calcext:value-type="string">
            <text:p>data:</text:p>
          </table:table-cell>
          <table:table-cell table:style-name="ce260"/>
          <table:table-cell table:number-columns-repeated="1007"/>
        </table:table-row>
        <table:table-row table:style-name="ro38">
          <table:table-cell table:style-name="ce168"/>
          <table:table-cell table:style-name="ce188"/>
          <table:table-cell table:style-name="ce197"/>
          <table:table-cell table:style-name="ce213" table:number-columns-repeated="6"/>
          <table:table-cell table:style-name="ce222" table:number-columns-repeated="2"/>
          <table:table-cell table:style-name="ce230"/>
          <table:table-cell table:style-name="ce232"/>
          <table:table-cell table:style-name="ce233" table:number-columns-repeated="3"/>
          <table:table-cell table:style-name="ce261"/>
          <table:table-cell table:number-columns-repeated="1007"/>
        </table:table-row>
        <table:table-row table:style-name="ro5" table:number-rows-repeated="1048500">
          <table:table-cell table:number-columns-repeated="1024"/>
        </table:table-row>
        <table:table-row table:style-name="ro5">
          <table:table-cell table:number-columns-repeated="1024"/>
        </table:table-row>
      </table:table>
      <table:named-expressions>
        <table:named-expression table:name="ademir" table:base-cell-address="$ORÇAMENTO.$A$1" table:expression="NA()"/>
        <table:named-expression table:name="bosta" table:base-cell-address="$ORÇAMENTO.$A$1" table:expression="NA()"/>
        <table:named-expression table:name="CA_L" table:base-cell-address="$ORÇAMENTO.$A$1" table:expression="NA()"/>
        <table:named-expression table:name="concorrentes" table:base-cell-address="$ORÇAMENTO.$A$1" table:expression="NA()"/>
        <table:named-expression table:name="Popular" table:base-cell-address="$ORÇAMENTO.$A$1" table:expression="NA()"/>
        <table:named-expression table:name="rio" table:base-cell-address="$ORÇAMENTO.$A$1" table:expression="NA()"/>
        <table:named-expression table:name="ss" table:base-cell-address="$ORÇAMENTO.$A$1" table:expression="NA()"/>
        <table:named-expression table:name="wrn_Cronograma_" table:base-cell-address="$ORÇAMENTO.$A$1" table:expression="NA()"/>
        <table:named-expression table:name="wrn_GERAL_" table:base-cell-address="$ORÇAMENTO.$A$1" table:expression="NA()"/>
        <table:named-expression table:name="wrn_PENDENCIAS_" table:base-cell-address="$ORÇAMENTO.$A$1" table:expression="NA()"/>
        <table:named-expression table:name="_Fill" table:base-cell-address="$ORÇAMENTO.$A$1" table:expression="NA()"/>
        <table:named-expression table:name="_Key1" table:base-cell-address="$ORÇAMENTO.$A$1" table:expression="NA()"/>
        <table:named-expression table:name="_Key2" table:base-cell-address="$ORÇAMENTO.$A$1" table:expression="NA()"/>
        <table:named-expression table:name="_Order1" table:base-cell-address="$ORÇAMENTO.$A$1" table:expression="255"/>
        <table:named-expression table:name="_Order2" table:base-cell-address="$ORÇAMENTO.$A$1" table:expression="255"/>
        <table:named-expression table:name="_Sort" table:base-cell-address="$ORÇAMENTO.$A$1" table:expression="NA()"/>
      </table:named-expressions>
      <table:database-ranges>
        <table:database-range table:name="__Anonymous_Sheet_DB__0" table:target-range-address="ORÇAMENTO.B12:ORÇAMENTO.J527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1" svg:font-family="Arial1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MS Sans Serif" svg:font-family="'MS Sans Serif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pt" fo:country="BR" style:font-name-asian="Segoe UI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percentage-style style:name="N10">
      <number:number number:decimal-places="0" loext:min-decimal-places="0" number:min-integer-digits="1"/>
      <number:text>%</number:text>
    </number:percentage-style>
    <number:percentage-style style:name="N11">
      <number:number number:decimal-places="2" loext:min-decimal-places="2" number:min-integer-digits="1"/>
      <number:text>%</number:text>
    </number:percentage-style>
    <number:currency-style style:name="N104P0" style:volatile="true">
      <number:currency-symbol number:language="pt" number:country="BR">R$</number:currency-symbol>
      <number:text> </number:text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loext:min-decimal-places="2" number:min-integer-digits="1" number:grouping="true"/>
      <style:map style:condition="value()&gt;=0" style:apply-style-name="N104P0"/>
    </number:currency-style>
    <number:number-style style:name="N108P0" style:volatile="true">
      <number:number number:decimal-places="0" loext:min-decimal-places="0" number:min-integer-digits="1" number:grouping="true"/>
    </number:number-style>
    <number:number-style style:name="N108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8P0"/>
    </number:number-style>
    <number:number-style style:name="N115">
      <number:number number:decimal-places="0" loext:min-decimal-places="0" number:min-integer-digits="1">
        <number:embedded-text number:position="3">,</number:embedded-text>
      </number:number>
      <number:text>,</number:text>
    </number:number-style>
    <number:number-style style:name="N116">
      <number:text>$</number:text>
      <number:number number:decimal-places="0" loext:min-decimal-places="0" number:min-integer-digits="0"/>
      <number:text>,</number:text>
    </number:number-style>
    <number:number-style style:name="N117">
      <number:number number:decimal-places="2" loext:min-decimal-places="2" number:min-integer-digits="0"/>
    </number:number-style>
    <number:number-style style:name="N118P0" style:volatile="true">
      <loext:text> R$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8P1" style:volatile="true">
      <loext:text>-R$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8P2" style:volatile="true">
      <loext:text> R$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18">
      <number:text-content/>
      <number:text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number:number-style style:name="N119">
      <number:number number:decimal-places="2" loext:min-decimal-places="2" number:min-integer-digits="1"/>
      <number:text> </number:text>
    </number:number-style>
    <number:percentage-style style:name="N120">
      <number:text>%</number:text>
      <number:number number:decimal-places="2" loext:min-decimal-places="2" number:min-integer-digits="0"/>
    </number:percentage-style>
    <number:number-style style:name="N121">
      <number:number number:decimal-places="2" loext:min-decimal-places="2" number:min-integer-digits="1">
        <number:embedded-text number:position="3">,</number:embedded-text>
      </number:number>
    </number:number-style>
    <number:number-style style:name="N122">
      <number:number number:decimal-places="0" loext:min-decimal-places="0" number:min-integer-digits="0" number:display-factor="1000"/>
    </number:number-style>
    <number:number-style style:name="N123P0" style:volatile="true"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3P1" style:volatile="true"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23P2" style:volatile="true"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23"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4P0" style:volatile="true">
      <number:number number:decimal-places="2" loext:min-decimal-places="2" number:min-integer-digits="1" number:grouping="true"/>
      <number:text> </number:text>
    </number:number-style>
    <number:number-style style:name="N124P1" style:volatile="true">
      <number:text> (</number:text>
      <number:number number:decimal-places="2" loext:min-decimal-places="2" number:min-integer-digits="1" number:grouping="true"/>
      <number:text>)</number:text>
    </number:number-style>
    <number:number-style style:name="N124P2" style:volatile="true">
      <number:text>-</number:text>
      <number:number number:decimal-places="0" loext:min-decimal-places="0" number:min-integer-digits="0"/>
      <number:text> </number:text>
    </number:number-style>
    <number:text-style style:name="N124">
      <number:text-content/>
      <number:text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number-style style:name="N125P0" style:volatile="true"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5P1" style:volatile="true"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25P2" style:volatile="true">
      <loext:fill-character> </loext:fill-character>
      <number:text>- </number:text>
    </number:number-style>
    <number:text-style style:name="N125"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6P0" style:volatile="true"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6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6P2" style:volatile="true"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27P0" style:volatile="true">
      <loext:text> 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7P1" style:volatile="true">
      <loext:text> $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27P2" style:volatile="true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27">
      <number:text-content/>
      <number:text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07P0" style:volatile="true">
      <number:number number:decimal-places="0" loext:min-decimal-places="0" number:min-integer-digits="1" number:grouping="true"/>
    </number:number-style>
    <number:number-style style:name="N107">
      <number:text>-</number:text>
      <number:number number:decimal-places="0" loext:min-decimal-places="0" number:min-integer-digits="1" number:grouping="true"/>
      <style:map style:condition="value()&gt;=0" style:apply-style-name="N107P0"/>
    </number:number-style>
    <number:number-style style:name="N109P0" style:volatile="true">
      <number:number number:decimal-places="2" loext:min-decimal-places="2" number:min-integer-digits="1" number:grouping="true"/>
    </number:number-style>
    <number:number-style style:name="N109">
      <number:text>-</number:text>
      <number:number number:decimal-places="2" loext:min-decimal-places="2" number:min-integer-digits="1" number:grouping="true"/>
      <style:map style:condition="value()&gt;=0" style:apply-style-name="N109P0"/>
    </number:number-style>
    <number:number-style style:name="N110P0" style:volatile="true">
      <number:number number:decimal-places="2" loext:min-decimal-places="2" number:min-integer-digits="1" number:grouping="true"/>
    </number:number-style>
    <number:number-style style:name="N110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0P0"/>
    </number:number-style>
    <number:time-style style:name="N111">
      <number:minutes number:style="long"/>
      <number:text>:</number:text>
      <number:seconds number:style="long"/>
    </number:time-style>
    <number:time-style style:name="N11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3">
      <number:minutes number:style="long"/>
      <number:text>:</number:text>
      <number:seconds number:style="long" number:decimal-places="1"/>
    </number:time-style>
    <number:number-style style:name="N114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28P0" style:volatile="true">
      <number:number number:decimal-places="2" loext:min-decimal-places="2" number:min-integer-digits="1" number:grouping="true"/>
      <number:text> </number:text>
    </number:number-style>
    <number:number-style style:name="N128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28P0"/>
    </number:number-style>
    <number:date-style style:name="N129">
      <number:day/>
      <number:text>/</number:text>
      <number:month/>
      <number:text>/</number:text>
      <number:year number:style="long"/>
    </number:date-style>
    <style:style style:name="Default" style:family="table-cell">
      <style:table-cell-properties fo:padding="0.71mm" style:rotation-align="none"/>
      <style:text-properties style:font-name="Arial" fo:font-family="Arial" style:font-family-generic="swiss" style:font-pitch="variable" style:font-name-asian="Microsoft YaHei" style:font-family-asian="'Microsoft YaHei'" style:font-family-generic-asian="system" style:font-pitch-asian="variable" style:font-name-complex="Arial" style:font-family-complex="Arial" style:font-family-generic-complex="swiss" style:font-pitch-complex="variable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_d__a_JournalTemplate_3d_C_3a__5c_COMFO_5c_CTALK_5c_JOURSTD.TPL_d__a_LbStateAddress_3d_3_20_3_20_0_20_251_20_1_20_89_20_2_20_311_d__a_LbStateJou" style:display-name="&#13;&#10;JournalTemplate=C:\COMFO\CTALK\JOURSTD.TPL&#13;&#10;LbStateAddress=3 3 0 251 1 89 2 311&#13;&#10;LbStateJou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MS Sans Serif" fo:font-family="'MS Sans Serif'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MS Sans Serif" style:font-family-complex="'MS Sans Serif'" style:font-family-generic-complex="swiss" style:font-pitch-complex="variable" style:font-size-complex="10pt" style:font-style-complex="normal" style:font-weight-complex="normal"/>
    </style:style>
    <style:style style:name="_32_0_25__20_-_20_Accent1" style:display-name="20% - Accent1" style:family="table-cell" style:parent-style-name="Default">
      <style:table-cell-properties fo:background-color="#ccccff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Accent2" style:display-name="20% - Accent2" style:family="table-cell" style:parent-style-name="Default">
      <style:table-cell-properties fo:background-color="#ff99cc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Accent3" style:display-name="20% - Accent3" style:family="table-cell" style:parent-style-name="Default">
      <style:table-cell-properties fo:background-color="#ccffcc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Accent4" style:display-name="20% - Accent4" style:family="table-cell" style:parent-style-name="Default">
      <style:table-cell-properties fo:background-color="#cc99ff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Accent5" style:display-name="20% - Accent5" style:family="table-cell" style:parent-style-name="Default">
      <style:table-cell-properties fo:background-color="#ccffff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Accent6" style:display-name="20% - Accent6" style:family="table-cell" style:parent-style-name="Default">
      <style:table-cell-properties fo:background-color="#ffcc99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Ênfase1_20_100" style:display-name="20% - Ênfase1 100" style:family="table-cell" style:parent-style-name="Default">
      <style:table-cell-properties style:glyph-orientation-vertical="0" style:text-align-source="value-type" style:repeat-content="false" fo:background-color="transparent" fo:wrap-option="no-wrap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1" fo:font-family="Arial1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1" style:font-size-complex="10pt" style:font-style-complex="normal" style:font-weight-complex="normal"/>
    </style:style>
    <style:style style:name="_34_0_25__20_-_20_Accent1" style:display-name="40% - Accent1" style:family="table-cell" style:parent-style-name="Default">
      <style:table-cell-properties fo:background-color="#99ccff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Accent2" style:display-name="40% - Accent2" style:family="table-cell" style:parent-style-name="Default">
      <style:table-cell-properties fo:background-color="#ff8080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Accent3" style:display-name="40% - Accent3" style:family="table-cell" style:parent-style-name="Default">
      <style:table-cell-properties fo:background-color="#00ff00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Accent4" style:display-name="40% - Accent4" style:family="table-cell" style:parent-style-name="Default">
      <style:table-cell-properties fo:background-color="#cc99ff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Accent5" style:display-name="40% - Accent5" style:family="table-cell" style:parent-style-name="Default">
      <style:table-cell-properties fo:background-color="#99ccff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Accent6" style:display-name="40% - Accent6" style:family="table-cell" style:parent-style-name="Default">
      <style:table-cell-properties fo:background-color="#ffcc00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Accent1" style:display-name="60% - Accent1" style:family="table-cell" style:parent-style-name="Default">
      <style:table-cell-properties fo:background-color="#0066cc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Accent2" style:display-name="60% - Accent2" style:family="table-cell" style:parent-style-name="Default">
      <style:table-cell-properties fo:background-color="#ff8080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Accent3" style:display-name="60% - Accent3" style:family="table-cell" style:parent-style-name="Default">
      <style:table-cell-properties fo:background-color="#00ff00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Accent4" style:display-name="60% - Accent4" style:family="table-cell" style:parent-style-name="Default">
      <style:table-cell-properties fo:background-color="#800080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Accent5" style:display-name="60% - Accent5" style:family="table-cell" style:parent-style-name="Default">
      <style:table-cell-properties fo:background-color="#33cccc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Accent6" style:display-name="60% - Accent6" style:family="table-cell" style:parent-style-name="Default">
      <style:table-cell-properties fo:background-color="#ff9900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Ênfase6_20_37" style:display-name="60% - Ênfase6 37" style:family="table-cell" style:parent-style-name="Default">
      <style:table-cell-properties style:glyph-orientation-vertical="0" style:text-align-source="value-type" style:repeat-content="false" fo:background-color="transparent" fo:wrap-option="no-wrap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1" fo:font-family="Arial1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1" style:font-size-complex="10pt" style:font-style-complex="normal" style:font-weight-complex="normal"/>
    </style:style>
    <style:style style:name="Accent_20_1_20_1" style:display-name="Accent 1 1" style:family="table-cell" style:parent-style-name="Default">
      <style:table-cell-properties fo:background-color="#000000" fo:padding="0.71m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Accent_20_1_20_2" style:display-name="Accent 1 2" style:family="table-cell" style:parent-style-name="Default">
      <style:table-cell-properties fo:background-color="#000000" fo:padding="0.71m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Accent_20_1_20_3" style:display-name="Accent 1 3" style:family="table-cell" style:parent-style-name="Default">
      <style:table-cell-properties fo:background-color="#000000" fo:padding="0.71m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Accent_20_1_20_4" style:display-name="Accent 1 4" style:family="table-cell" style:parent-style-name="Default">
      <style:table-cell-properties fo:background-color="#000000" fo:padding="0.71m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Accent_20_1_20_5" style:display-name="Accent 1 5" style:family="table-cell" style:parent-style-name="Default">
      <style:table-cell-properties fo:background-color="#000000" fo:padding="0.71m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Accent_20_2_20_1" style:display-name="Accent 2 1" style:family="table-cell" style:parent-style-name="Default">
      <style:table-cell-properties fo:background-color="#808080" fo:padding="0.71m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Accent_20_2_20_2" style:display-name="Accent 2 2" style:family="table-cell" style:parent-style-name="Default">
      <style:table-cell-properties fo:background-color="#808080" fo:padding="0.71m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Accent_20_2_20_3" style:display-name="Accent 2 3" style:family="table-cell" style:parent-style-name="Default">
      <style:table-cell-properties fo:background-color="#808080" fo:padding="0.71m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Accent_20_2_20_4" style:display-name="Accent 2 4" style:family="table-cell" style:parent-style-name="Default">
      <style:table-cell-properties fo:background-color="#808080" fo:padding="0.71m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Accent_20_2_20_5" style:display-name="Accent 2 5" style:family="table-cell" style:parent-style-name="Default">
      <style:table-cell-properties fo:background-color="#808080" fo:padding="0.71m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Accent_20_3_20_1" style:display-name="Accent 3 1" style:family="table-cell" style:parent-style-name="Default">
      <style:table-cell-properties fo:background-color="#dddddd" fo:padding="0.71mm"/>
      <style:text-properties fo:color="#00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Accent_20_3_20_2" style:display-name="Accent 3 2" style:family="table-cell" style:parent-style-name="Default">
      <style:table-cell-properties fo:background-color="#dddddd" fo:padding="0.71mm"/>
      <style:text-properties fo:color="#00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Accent_20_3_20_3" style:display-name="Accent 3 3" style:family="table-cell" style:parent-style-name="Default">
      <style:table-cell-properties fo:background-color="#dddddd" fo:padding="0.71mm"/>
      <style:text-properties fo:color="#00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Accent_20_3_20_4" style:display-name="Accent 3 4" style:family="table-cell" style:parent-style-name="Default">
      <style:table-cell-properties fo:background-color="#dddddd" fo:padding="0.71mm"/>
      <style:text-properties fo:color="#00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pitch-complex="variable" style:font-size-complex="10pt" style:font-style-complex="normal" style:font-weight-complex="bold"/>
    </style:style>
    <style:style style:name="Accent_20_3_20_5" style:display-name="Accent 3 5" style:family="table-cell" style:parent-style-name="Default">
      <style:table-cell-properties fo:background-color="#dddddd" fo:padding="0.71mm"/>
      <style:text-properties fo:color="#00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pitch-complex="variable" style:font-size-complex="10pt" style:font-style-complex="normal" style:font-weight-complex="bold"/>
    </style:style>
    <style:style style:name="Accent_20_4" style:display-name="Accent 4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Accent_20_5" style:display-name="Accent 5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Accent_20_6" style:display-name="Accent 6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Accent_20_7" style:display-name="Accent 7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pitch-complex="variable" style:font-size-complex="10pt" style:font-style-complex="normal" style:font-weight-complex="bold"/>
    </style:style>
    <style:style style:name="Accent_20_8" style:display-name="Accent 8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pitch-complex="variable" style:font-size-complex="10pt" style:font-style-complex="normal" style:font-weight-complex="bold"/>
    </style:style>
    <style:style style:name="Accent1" style:family="table-cell" style:parent-style-name="Default">
      <style:table-cell-properties fo:background-color="#333399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Accent2" style:family="table-cell" style:parent-style-name="Default">
      <style:table-cell-properties fo:background-color="#ff0000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Accent3" style:family="table-cell" style:parent-style-name="Default">
      <style:table-cell-properties fo:background-color="#339966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Accent4" style:family="table-cell" style:parent-style-name="Default">
      <style:table-cell-properties fo:background-color="#800080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Accent5" style:family="table-cell" style:parent-style-name="Default">
      <style:table-cell-properties fo:background-color="#33cccc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Accent6" style:family="table-cell" style:parent-style-name="Default">
      <style:table-cell-properties fo:background-color="#ff6600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Bad_20_1" style:display-name="Bad 1" style:family="table-cell" style:parent-style-name="Default">
      <style:table-cell-properties fo:background-color="#ff99cc" fo:padding="0.71mm"/>
      <style:text-properties fo:color="#80008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Bad_20_2" style:display-name="Bad 2" style:family="table-cell" style:parent-style-name="Default">
      <style:table-cell-properties fo:background-color="#ffcccc" fo:padding="0.71mm"/>
      <style:text-properties fo:color="#cc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Bad_20_3" style:display-name="Bad 3" style:family="table-cell" style:parent-style-name="Default">
      <style:table-cell-properties fo:background-color="#ffcccc" fo:padding="0.71mm"/>
      <style:text-properties fo:color="#cc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Bad_20_4" style:display-name="Bad 4" style:family="table-cell" style:parent-style-name="Default">
      <style:table-cell-properties fo:background-color="#ffcccc" fo:padding="0.71mm"/>
      <style:text-properties fo:color="#cc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Bad_20_5" style:display-name="Bad 5" style:family="table-cell" style:parent-style-name="Default">
      <style:table-cell-properties fo:background-color="#ffcccc" fo:padding="0.71mm"/>
      <style:text-properties fo:color="#cc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Bad_20_6" style:display-name="Bad 6" style:family="table-cell" style:parent-style-name="Default">
      <style:table-cell-properties fo:background-color="#ffcccc" fo:padding="0.71mm"/>
      <style:text-properties fo:color="#cc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Calculation" style:family="table-cell" style:parent-style-name="Default">
      <style:table-cell-properties fo:background-color="#c0c0c0" style:diagonal-bl-tr="none" style:diagonal-tl-br="none" fo:border="0.74pt solid #808080" fo:padding="0.71mm" style:rotation-align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heck_20_Cell" style:display-name="Check Cell" style:family="table-cell" style:parent-style-name="Default">
      <style:table-cell-properties fo:background-color="#969696" style:diagonal-bl-tr="none" style:diagonal-tl-br="none" fo:border="2.49pt double-thin #333333" style:border-line-width="0.18mm 0.53mm 0.18mm" fo:padding="0.71mm" style:rotation-align="non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omma0" style:family="table-cell" style:parent-style-name="Default" style:data-style-name="N115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ourier New" fo:font-family="'Courier New'" style:font-family-generic="modern" style:font-pitch="fixed" fo:font-size="1pt" fo:font-style="normal" fo:text-shadow="none" style:text-underline-style="none" fo:font-weight="normal" style:font-size-asian="1pt" style:font-style-asian="normal" style:font-weight-asian="normal" style:font-name-complex="Courier New" style:font-family-complex="'Courier New'" style:font-family-generic-complex="modern" style:font-pitch-complex="fixed" style:font-size-complex="1pt" style:font-style-complex="normal" style:font-weight-complex="normal"/>
    </style:style>
    <style:style style:name="CORES" style:family="table-cell" style:parent-style-name="Default" style:data-style-name="N0">
      <style:table-cell-properties fo:padding="0.71mm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pitch-complex="variable" style:font-size-complex="10pt" style:font-style-complex="normal" style:font-weight-complex="bold"/>
    </style:style>
    <style:style style:name="Currency0" style:family="table-cell" style:parent-style-name="Default" style:data-style-name="N116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ourier New" fo:font-family="'Courier New'" style:font-family-generic="modern" style:font-pitch="fixed" fo:font-size="1pt" fo:font-style="normal" fo:text-shadow="none" style:text-underline-style="none" fo:font-weight="normal" style:font-size-asian="1pt" style:font-style-asian="normal" style:font-weight-asian="normal" style:font-name-complex="Courier New" style:font-family-complex="'Courier New'" style:font-family-generic-complex="modern" style:font-pitch-complex="fixed" style:font-size-complex="1pt" style:font-style-complex="normal" style:font-weight-complex="normal"/>
    </style:style>
    <style:style style:name="Data" style:family="table-cell" style:parent-style-name="Default" style:data-style-name="N0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ourier New" fo:font-family="'Courier New'" style:font-family-generic="modern" style:font-pitch="fixed" fo:font-size="1pt" fo:font-style="normal" fo:text-shadow="none" style:text-underline-style="none" fo:font-weight="normal" style:font-size-asian="1pt" style:font-style-asian="normal" style:font-weight-asian="normal" style:font-name-complex="Courier New" style:font-family-complex="'Courier New'" style:font-family-generic-complex="modern" style:font-pitch-complex="fixed" style:font-size-complex="1pt" style:font-style-complex="normal" style:font-weight-complex="normal"/>
    </style:style>
    <style:style style:name="Date" style:family="table-cell" style:parent-style-name="Default" style:data-style-name="N0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ourier New" fo:font-family="'Courier New'" style:font-family-generic="modern" style:font-pitch="fixed" fo:font-size="1pt" fo:font-style="normal" fo:text-shadow="none" style:text-underline-style="none" fo:font-weight="normal" style:font-size-asian="1pt" style:font-style-asian="normal" style:font-weight-asian="normal" style:font-name-complex="Courier New" style:font-family-complex="'Courier New'" style:font-family-generic-complex="modern" style:font-pitch-complex="fixed" style:font-size-complex="1pt" style:font-style-complex="normal" style:font-weight-complex="normal"/>
    </style:style>
    <style:style style:name="Error_20_1" style:display-name="Error 1" style:family="table-cell" style:parent-style-name="Default">
      <style:table-cell-properties fo:background-color="#cc0000" fo:padding="0.71m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Error_20_2" style:display-name="Error 2" style:family="table-cell" style:parent-style-name="Default">
      <style:table-cell-properties fo:background-color="#cc0000" fo:padding="0.71m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Error_20_3" style:display-name="Error 3" style:family="table-cell" style:parent-style-name="Default">
      <style:table-cell-properties fo:background-color="#cc0000" fo:padding="0.71m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Error_20_4" style:display-name="Error 4" style:family="table-cell" style:parent-style-name="Default">
      <style:table-cell-properties fo:background-color="#cc0000" fo:padding="0.71m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pitch-complex="variable" style:font-size-complex="10pt" style:font-style-complex="normal" style:font-weight-complex="bold"/>
    </style:style>
    <style:style style:name="Error_20_5" style:display-name="Error 5" style:family="table-cell" style:parent-style-name="Default">
      <style:table-cell-properties fo:background-color="#cc0000" fo:padding="0.71m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pitch-complex="variable" style:font-size-complex="10pt" style:font-style-complex="normal" style:font-weight-complex="bold"/>
    </style:style>
    <style:style style:name="Excel_20_Built-in_20_Excel_20_Built-in_20_Excel_20_Built-in_20_Excel_20_Built-in_20_Excel_20_Built-in_20_Excel_20_Built-in_20_Excel_20_Built-in_20_Separador_20_de_20_milhares_20_4" style:display-name="Excel Built-in Excel Built-in Excel Built-in Excel Built-in Excel Built-in Excel Built-in Excel Built-in Separador de milhares 4" style:family="table-cell" style:parent-style-name="Default" style:data-style-name="N124">
      <style:table-cell-properties style:glyph-orientation-vertical="0" style:text-align-source="value-type" style:repeat-content="false" fo:background-color="transparent" fo:wrap-option="no-wrap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1" fo:font-family="Arial1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1" style:font-size-complex="10pt" style:font-style-complex="normal" style:font-weight-complex="normal"/>
    </style:style>
    <style:style style:name="Excel_20_Built-in_20_Normal" style:display-name="Excel Built-in Normal" style:family="table-cell" style:parent-style-name="Default">
      <style:table-cell-properties style:glyph-orientation-vertical="0" style:text-align-source="value-type" style:repeat-content="false" fo:background-color="transparent" fo:wrap-option="no-wrap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planatory_20_Text" style:display-name="Explanatory Text" style:family="table-cell" style:parent-style-name="Default">
      <style:table-cell-properties fo:padding="0.71mm"/>
      <style:text-properties fo:color="#808080" style:text-outline="false" style:text-line-through-style="none" style:text-line-through-type="none" style:font-name="Calibri" fo:font-family="Calibri" style:font-family-generic="swiss" style:font-pitch="variable" fo:font-size="11pt" fo:font-style="italic" fo:text-shadow="none" style:text-underline-style="none" fo:font-weight="normal" style:font-size-asian="11pt" style:font-style-asian="italic" style:font-weight-asian="normal" style:font-size-complex="11pt" style:font-style-complex="italic" style:font-weight-complex="normal"/>
    </style:style>
    <style:style style:name="Fixed" style:family="table-cell" style:parent-style-name="Default" style:data-style-name="N117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ourier New" fo:font-family="'Courier New'" style:font-family-generic="modern" style:font-pitch="fixed" fo:font-size="1pt" fo:font-style="normal" fo:text-shadow="none" style:text-underline-style="none" fo:font-weight="normal" style:font-size-asian="1pt" style:font-style-asian="normal" style:font-weight-asian="normal" style:font-name-complex="Courier New" style:font-family-complex="'Courier New'" style:font-family-generic-complex="modern" style:font-pitch-complex="fixed" style:font-size-complex="1pt" style:font-style-complex="normal" style:font-weight-complex="normal"/>
    </style:style>
    <style:style style:name="Fixo" style:family="table-cell" style:parent-style-name="Default" style:data-style-name="N117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ourier New" fo:font-family="'Courier New'" style:font-family-generic="modern" style:font-pitch="fixed" fo:font-size="1pt" fo:font-style="normal" fo:text-shadow="none" style:text-underline-style="none" fo:font-weight="normal" style:font-size-asian="1pt" style:font-style-asian="normal" style:font-weight-asian="normal" style:font-name-complex="Courier New" style:font-family-complex="'Courier New'" style:font-family-generic-complex="modern" style:font-pitch-complex="fixed" style:font-size-complex="1pt" style:font-style-complex="normal" style:font-weight-complex="normal"/>
    </style:style>
    <style:style style:name="Footnote_20_1" style:display-name="Footnote 1" style:family="table-cell" style:parent-style-name="Default">
      <style:table-cell-properties fo:padding="0.71mm"/>
      <style:text-properties fo:color="#80808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Footnote_20_2" style:display-name="Footnote 2" style:family="table-cell" style:parent-style-name="Default">
      <style:table-cell-properties fo:padding="0.71mm"/>
      <style:text-properties fo:color="#80808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Footnote_20_3" style:display-name="Footnote 3" style:family="table-cell" style:parent-style-name="Default">
      <style:table-cell-properties fo:padding="0.71mm"/>
      <style:text-properties fo:color="#80808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Footnote_20_4" style:display-name="Footnote 4" style:family="table-cell" style:parent-style-name="Default">
      <style:table-cell-properties fo:padding="0.71mm"/>
      <style:text-properties fo:color="#808080" style:text-outline="false" style:text-line-through-style="none" style:text-line-through-type="none" style:font-name="Arial" fo:font-family="Arial" style:font-family-generic="swiss" style:font-pitch="variable" fo:font-size="10pt" fo:font-style="italic" fo:text-shadow="none" style:text-underline-style="none" fo:font-weight="normal" style:font-size-asian="10pt" style:font-style-asian="italic" style:font-weight-asian="normal" style:font-name-complex="Arial" style:font-family-complex="Arial" style:font-family-generic-complex="swiss" style:font-pitch-complex="variable" style:font-size-complex="10pt" style:font-style-complex="italic" style:font-weight-complex="normal"/>
    </style:style>
    <style:style style:name="Footnote_20_5" style:display-name="Footnote 5" style:family="table-cell" style:parent-style-name="Default">
      <style:table-cell-properties fo:padding="0.71mm"/>
      <style:text-properties fo:color="#808080" style:text-outline="false" style:text-line-through-style="none" style:text-line-through-type="none" style:font-name="Arial" fo:font-family="Arial" style:font-family-generic="swiss" style:font-pitch="variable" fo:font-size="10pt" fo:font-style="italic" fo:text-shadow="none" style:text-underline-style="none" fo:font-weight="normal" style:font-size-asian="10pt" style:font-style-asian="italic" style:font-weight-asian="normal" style:font-name-complex="Arial" style:font-family-complex="Arial" style:font-family-generic-complex="swiss" style:font-pitch-complex="variable" style:font-size-complex="10pt" style:font-style-complex="italic" style:font-weight-complex="normal"/>
    </style:style>
    <style:style style:name="Good_20_1" style:display-name="Good 1" style:family="table-cell" style:parent-style-name="Default">
      <style:table-cell-properties fo:background-color="#ccffcc" fo:padding="0.71mm"/>
      <style:text-properties fo:color="#008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Good_20_2" style:display-name="Good 2" style:family="table-cell" style:parent-style-name="Default">
      <style:table-cell-properties fo:background-color="#ccffcc" fo:padding="0.71mm"/>
      <style:text-properties fo:color="#0066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Good_20_3" style:display-name="Good 3" style:family="table-cell" style:parent-style-name="Default">
      <style:table-cell-properties fo:background-color="#ccffcc" fo:padding="0.71mm"/>
      <style:text-properties fo:color="#0066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Good_20_4" style:display-name="Good 4" style:family="table-cell" style:parent-style-name="Default">
      <style:table-cell-properties fo:background-color="#ccffcc" fo:padding="0.71mm"/>
      <style:text-properties fo:color="#0066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Good_20_5" style:display-name="Good 5" style:family="table-cell" style:parent-style-name="Default">
      <style:table-cell-properties fo:background-color="#ccffcc" fo:padding="0.71mm"/>
      <style:text-properties fo:color="#0066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Good_20_6" style:display-name="Good 6" style:family="table-cell" style:parent-style-name="Default">
      <style:table-cell-properties fo:background-color="#ccffcc" fo:padding="0.71mm"/>
      <style:text-properties fo:color="#0066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Grey" style:family="table-cell" style:parent-style-name="Default">
      <style:table-cell-properties fo:background-color="#c0c0c0" fo:padding="0.71mm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pitch-complex="variable" style:font-size-complex="8pt" style:font-style-complex="normal" style:font-weight-complex="normal"/>
    </style:style>
    <style:style style:name="Heading_20_1_20_1" style:display-name="Heading 1 1" style:family="table-cell" style:parent-style-name="Default" style:data-style-name="N0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ourier New" fo:font-family="'Courier New'" style:font-family-generic="modern" style:font-pitch="fixed" fo:font-size="1pt" fo:font-style="normal" fo:text-shadow="none" style:text-underline-style="none" fo:font-weight="normal" style:font-size-asian="1pt" style:font-style-asian="normal" style:font-weight-asian="normal" style:font-name-complex="Courier New" style:font-family-complex="'Courier New'" style:font-family-generic-complex="modern" style:font-pitch-complex="fixed" style:font-size-complex="1pt" style:font-style-complex="normal" style:font-weight-complex="normal"/>
    </style:style>
    <style:style style:name="Heading_20_1_20_2" style:display-name="Heading 1 2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Heading_20_1_20_3" style:display-name="Heading 1 3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Heading_20_1_20_4" style:display-name="Heading 1 4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Heading_20_1_20_5" style:display-name="Heading 1 5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Arial" fo:font-family="Arial" style:font-family-generic="swiss" style:font-pitch="variable" fo:font-size="18pt" fo:font-style="normal" fo:text-shadow="none" style:text-underline-style="none" fo:font-weight="normal" style:font-size-asian="18pt" style:font-style-asian="normal" style:font-weight-asian="normal" style:font-name-complex="Arial" style:font-family-complex="Arial" style:font-family-generic-complex="swiss" style:font-pitch-complex="variable" style:font-size-complex="18pt" style:font-style-complex="normal" style:font-weight-complex="normal"/>
    </style:style>
    <style:style style:name="Heading_20_1_20_6" style:display-name="Heading 1 6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Arial" fo:font-family="Arial" style:font-family-generic="swiss" style:font-pitch="variable" fo:font-size="18pt" fo:font-style="normal" fo:text-shadow="none" style:text-underline-style="none" fo:font-weight="normal" style:font-size-asian="18pt" style:font-style-asian="normal" style:font-weight-asian="normal" style:font-name-complex="Arial" style:font-family-complex="Arial" style:font-family-generic-complex="swiss" style:font-pitch-complex="variable" style:font-size-complex="18pt" style:font-style-complex="normal" style:font-weight-complex="normal"/>
    </style:style>
    <style:style style:name="Heading_20_10" style:display-name="Heading 10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Arial" fo:font-family="Arial" style:font-family-generic="swiss" style:font-pitch="variable" fo:font-size="24pt" fo:font-style="normal" fo:text-shadow="none" style:text-underline-style="none" fo:font-weight="bold" style:font-size-asian="24pt" style:font-style-asian="normal" style:font-weight-asian="bold" style:font-name-complex="Arial" style:font-family-complex="Arial" style:font-family-generic-complex="swiss" style:font-pitch-complex="variable" style:font-size-complex="24pt" style:font-style-complex="normal" style:font-weight-complex="bold"/>
    </style:style>
    <style:style style:name="Heading_20_2_20_1" style:display-name="Heading 2 1" style:family="table-cell" style:parent-style-name="Default" style:data-style-name="N0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ourier New" fo:font-family="'Courier New'" style:font-family-generic="modern" style:font-pitch="fixed" fo:font-size="1pt" fo:font-style="normal" fo:text-shadow="none" style:text-underline-style="none" fo:font-weight="normal" style:font-size-asian="1pt" style:font-style-asian="normal" style:font-weight-asian="normal" style:font-name-complex="Courier New" style:font-family-complex="'Courier New'" style:font-family-generic-complex="modern" style:font-pitch-complex="fixed" style:font-size-complex="1pt" style:font-style-complex="normal" style:font-weight-complex="normal"/>
    </style:style>
    <style:style style:name="Heading_20_2_20_2" style:display-name="Heading 2 2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Heading_20_2_20_3" style:display-name="Heading 2 3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Heading_20_2_20_4" style:display-name="Heading 2 4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Heading_20_2_20_5" style:display-name="Heading 2 5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Arial" fo:font-family="Arial" style:font-family-generic="swiss" style:font-pitch="variable" fo:font-size="12pt" fo:font-style="normal" fo:text-shadow="none" style:text-underline-style="none" fo:font-weight="normal" style:font-size-asian="12pt" style:font-style-asian="normal" style:font-weight-asian="normal" style:font-name-complex="Arial" style:font-family-complex="Arial" style:font-family-generic-complex="swiss" style:font-pitch-complex="variable" style:font-size-complex="12pt" style:font-style-complex="normal" style:font-weight-complex="normal"/>
    </style:style>
    <style:style style:name="Heading_20_2_20_6" style:display-name="Heading 2 6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Arial" fo:font-family="Arial" style:font-family-generic="swiss" style:font-pitch="variable" fo:font-size="12pt" fo:font-style="normal" fo:text-shadow="none" style:text-underline-style="none" fo:font-weight="normal" style:font-size-asian="12pt" style:font-style-asian="normal" style:font-weight-asian="normal" style:font-name-complex="Arial" style:font-family-complex="Arial" style:font-family-generic-complex="swiss" style:font-pitch-complex="variable" style:font-size-complex="12pt" style:font-style-complex="normal" style:font-weight-complex="normal"/>
    </style:style>
    <style:style style:name="Heading_20_3" style:display-name="Heading 3" style:family="table-cell" style:parent-style-name="Default">
      <style:table-cell-properties fo:border-bottom="1.76pt solid #0066cc" style:diagonal-bl-tr="none" style:diagonal-tl-br="none" fo:border-left="none" fo:padding="0.71m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Heading_20_4" style:display-name="Heading 4" style:family="table-cell" style:parent-style-name="Default">
      <style:table-cell-properties fo:padding="0.71mm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Heading_20_5" style:display-name="Heading 5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family="Arial" style:font-family-generic="swiss" style:font-pitch="variable" fo:font-size="16pt" fo:font-style="italic" fo:text-shadow="none" style:text-underline-style="none" fo:font-weight="bold" style:font-size-asian="16pt" style:font-style-asian="italic" style:font-weight-asian="bold" style:font-name-complex="Arial" style:font-family-complex="Arial" style:font-family-generic-complex="swiss" style:font-pitch-complex="variable" style:font-size-complex="16pt" style:font-style-complex="italic" style:font-weight-complex="bold"/>
    </style:style>
    <style:style style:name="Heading_20_6" style:display-name="Heading 6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Heading_20_7" style:display-name="Heading 7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Heading_20_8" style:display-name="Heading 8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Heading_20_9" style:display-name="Heading 9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Arial" fo:font-family="Arial" style:font-family-generic="swiss" style:font-pitch="variable" fo:font-size="24pt" fo:font-style="normal" fo:text-shadow="none" style:text-underline-style="none" fo:font-weight="bold" style:font-size-asian="24pt" style:font-style-asian="normal" style:font-weight-asian="bold" style:font-name-complex="Arial" style:font-family-complex="Arial" style:font-family-generic-complex="swiss" style:font-pitch-complex="variable" style:font-size-complex="24pt" style:font-style-complex="normal" style:font-weight-complex="bold"/>
    </style:style>
    <style:style style:name="Heading1_20__28_user_29_" style:display-name="Heading1 (user)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71mm" style:rotation-angle="9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family="Arial" style:font-family-generic="swiss" style:font-pitch="variable" fo:font-size="16pt" fo:font-style="italic" fo:text-shadow="none" style:text-underline-style="none" fo:font-weight="bold" style:font-size-asian="16pt" style:font-style-asian="italic" style:font-weight-asian="bold" style:font-name-complex="Arial" style:font-family-complex="Arial" style:font-family-generic-complex="swiss" style:font-pitch-complex="variable" style:font-size-complex="16pt" style:font-style-complex="italic" style:font-weight-complex="bold"/>
    </style:style>
    <style:style style:name="Hiperlink_20_2" style:display-name="Hiperlink 2" style:family="table-cell" style:parent-style-name="Default">
      <style:table-cell-properties fo:padding="0.71mm"/>
      <style:text-properties fo:color="#0000ff" style:text-outline="false" style:text-line-through-style="none" style:text-line-through-type="none" style:font-name="Arial" fo:font-family="Arial" style:font-family-generic="swiss" style:font-pitch="variable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Arial" style:font-family-complex="Arial" style:font-family-generic-complex="swiss" style:font-pitch-complex="variable" style:font-size-complex="11pt" style:font-style-complex="normal" style:font-weight-complex="normal"/>
    </style:style>
    <style:style style:name="Indefinido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Courier New" fo:font-family="'Courier New'" style:font-family-generic="modern" style:font-pitch="fixed" fo:font-size="10pt" fo:font-style="normal" fo:text-shadow="none" style:text-underline-style="none" fo:font-weight="normal" style:font-size-asian="10pt" style:font-style-asian="normal" style:font-weight-asian="normal" style:font-name-complex="Courier New" style:font-family-complex="'Courier New'" style:font-family-generic-complex="modern" style:font-pitch-complex="fixed" style:font-size-complex="10pt" style:font-style-complex="normal" style:font-weight-complex="normal"/>
    </style:style>
    <style:style style:name="Input" style:family="table-cell" style:parent-style-name="Default">
      <style:table-cell-properties fo:background-color="#ffcc99" style:diagonal-bl-tr="none" style:diagonal-tl-br="none" fo:border="0.74pt solid #808080" fo:padding="0.71mm" style:rotation-align="none"/>
      <style:text-properties fo:color="#3333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Input_20__5b_yellow_5d_" style:display-name="Input [yellow]" style:family="table-cell" style:parent-style-name="Default">
      <style:table-cell-properties fo:background-color="#ffffcc" fo:padding="0.71mm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pitch-complex="variable" style:font-size-complex="8pt" style:font-style-complex="normal" style:font-weight-complex="normal"/>
    </style:style>
    <style:style style:name="Linked_20_Cell" style:display-name="Linked Cell" style:family="table-cell" style:parent-style-name="Default">
      <style:table-cell-properties fo:border-bottom="2.49pt double-thin #ff9900" style:border-line-width-bottom="0.18mm 0.53mm 0.18mm" style:diagonal-bl-tr="none" style:diagonal-tl-br="none" fo:border-left="none" fo:padding="0.71mm" fo:border-right="none" style:rotation-align="none" fo:border-top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material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MINIPG" style:family="table-cell" style:parent-style-name="Default" style:data-style-name="N0">
      <style:table-cell-properties style:cell-protect="protected" style:print-content="true" style:diagonal-bl-tr="none" style:diagonal-tl-br="none" fo:background-color="transparent" fo:border="none" fo:padding="0.71mm" style:rotation-align="none"/>
      <style:text-properties style:use-window-font-color="true" style:text-outline="false" style:text-line-through-style="none" style:text-line-through-type="none" style:font-name="Times New Roman" fo:font-family="'Times New Roman'" style:font-family-generic="roman" style:font-pitch="variable" fo:font-size="12pt" fo:font-style="normal" fo:text-shadow="none" style:text-underline-style="none" fo:font-weight="normal" style:font-size-asian="12pt" style:font-style-asian="normal" style:font-weight-asian="normal" style:font-name-complex="Times New Roman" style:font-family-complex="'Times New Roman'" style:font-family-generic-complex="roman" style:font-pitch-complex="variable" style:font-size-complex="12pt" style:font-style-complex="normal" style:font-weight-complex="normal"/>
    </style:style>
    <style:style style:name="Moeda_20_2" style:display-name="Moeda 2" style:family="table-cell" style:parent-style-name="Default" style:data-style-name="N118">
      <style:table-cell-properties fo:padding="0.71mm"/>
      <style:text-properties fo:color="#000000" style:text-outline="false" style:text-line-through-style="none" style:text-line-through-type="none" style:font-name="Arial" fo:font-family="Arial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Arial" style:font-family-complex="Arial" style:font-family-generic-complex="swiss" style:font-pitch-complex="variable" style:font-size-complex="11pt" style:font-style-complex="normal" style:font-weight-complex="normal"/>
    </style:style>
    <style:style style:name="Neutral_20_1" style:display-name="Neutral 1" style:family="table-cell" style:parent-style-name="Default">
      <style:table-cell-properties fo:background-color="#ffff99" fo:padding="0.71mm"/>
      <style:text-properties fo:color="#9933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eutral_20_2" style:display-name="Neutral 2" style:family="table-cell" style:parent-style-name="Default">
      <style:table-cell-properties fo:background-color="#ffffcc" fo:padding="0.71mm"/>
      <style:text-properties fo:color="#9966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eutral_20_3" style:display-name="Neutral 3" style:family="table-cell" style:parent-style-name="Default">
      <style:table-cell-properties fo:background-color="#ffffcc" fo:padding="0.71mm"/>
      <style:text-properties fo:color="#9966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eutral_20_4" style:display-name="Neutral 4" style:family="table-cell" style:parent-style-name="Default">
      <style:table-cell-properties fo:background-color="#ffffcc" fo:padding="0.71mm"/>
      <style:text-properties fo:color="#9966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eutral_20_5" style:display-name="Neutral 5" style:family="table-cell" style:parent-style-name="Default">
      <style:table-cell-properties fo:background-color="#ffffcc" fo:padding="0.71mm"/>
      <style:text-properties fo:color="#9966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eutral_20_6" style:display-name="Neutral 6" style:family="table-cell" style:parent-style-name="Default">
      <style:table-cell-properties fo:background-color="#ffffcc" fo:padding="0.71mm"/>
      <style:text-properties fo:color="#9966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-_20_Style1" style:display-name="Normal - Style1" style:family="table-cell" style:parent-style-name="Default" style:data-style-name="N119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6pt" fo:font-style="italic" fo:text-shadow="none" style:text-underline-style="none" fo:font-weight="bold" style:font-size-asian="16pt" style:font-style-asian="italic" style:font-weight-asian="bold" style:font-name-complex="Arial" style:font-family-complex="Arial" style:font-family-generic-complex="swiss" style:font-pitch-complex="variable" style:font-size-complex="16pt" style:font-style-complex="italic" style:font-weight-complex="bold"/>
    </style:style>
    <style:style style:name="Normal_20_10" style:display-name="Normal 10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11" style:display-name="Normal 11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12" style:display-name="Normal 1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13" style:display-name="Normal 1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4" style:display-name="Normal 1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5" style:display-name="Normal 15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family="'Times New Roman'" style:font-family-generic="roman" style:font-pitch="variable" fo:font-size="10pt" fo:font-style="normal" fo:text-shadow="none" style:text-underline-style="none" fo:font-weight="normal" style:font-size-asian="10pt" style:font-style-asian="normal" style:font-weight-asian="normal" style:font-name-complex="Times New Roman" style:font-family-complex="'Times New Roman'" style:font-family-generic-complex="roman" style:font-pitch-complex="variable" style:font-size-complex="10pt" style:font-style-complex="normal" style:font-weight-complex="normal"/>
    </style:style>
    <style:style style:name="Normal_20_16" style:display-name="Normal 16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7" style:display-name="Normal 17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18" style:display-name="Normal 18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19" style:display-name="Normal 19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2" style:display-name="Normal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2_20_2" style:display-name="Normal 2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20" style:display-name="Normal 20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21" style:display-name="Normal 21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22" style:display-name="Normal 2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23" style:display-name="Normal 2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24" style:display-name="Normal 2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25" style:display-name="Normal 25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26" style:display-name="Normal 26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27" style:display-name="Normal 27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28" style:display-name="Normal 28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29" style:display-name="Normal 29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3" style:display-name="Normal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3_20_2" style:display-name="Normal 3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3_20_3" style:display-name="Normal 3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family="Arial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Arial" style:font-family-complex="Arial" style:font-family-generic-complex="swiss" style:font-pitch-complex="variable" style:font-size-complex="11pt" style:font-style-complex="normal" style:font-weight-complex="normal"/>
    </style:style>
    <style:style style:name="Normal_20_30" style:display-name="Normal 30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31" style:display-name="Normal 31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32" style:display-name="Normal 3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33" style:display-name="Normal 3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34" style:display-name="Normal 3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35" style:display-name="Normal 35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36" style:display-name="Normal 36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37" style:display-name="Normal 37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4" style:display-name="Normal 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family="Arial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Arial" style:font-family-complex="Arial" style:font-family-generic-complex="swiss" style:font-pitch-complex="variable" style:font-size-complex="11pt" style:font-style-complex="normal" style:font-weight-complex="normal"/>
    </style:style>
    <style:style style:name="Normal_20_5" style:display-name="Normal 5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5_20_2" style:display-name="Normal 5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6" style:display-name="Normal 6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6_20_2" style:display-name="Normal 6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6_20_2_20_2" style:display-name="Normal 6 2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6_20_3" style:display-name="Normal 6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7" style:display-name="Normal 7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7_20_2" style:display-name="Normal 7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8" style:display-name="Normal 8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8_20_2" style:display-name="Normal 8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9" style:display-name="Normal 9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1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42.33m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4pt" fo:font-style="normal" fo:text-shadow="none" style:text-underline-style="none" fo:font-weight="bold" style:font-size-asian="14pt" style:font-style-asian="normal" style:font-weight-asian="bold" style:font-name-complex="Arial" style:font-family-complex="Arial" style:font-family-generic-complex="swiss" style:font-pitch-complex="variable" style:font-size-complex="14pt" style:font-style-complex="normal" style:font-weight-complex="bold"/>
    </style:style>
    <style:style style:name="Normal2" style:family="table-cell" style:parent-style-name="Default" style:data-style-name="N0">
      <style:table-cell-properties style:glyph-orientation-vertical="0" style:cell-protect="none" style:print-content="true" style:text-align-source="fix" style:repeat-content="false" fo:background-color="transparent" fo:wrap-option="wrap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7.06m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pitch-complex="variable" style:font-size-complex="8pt" style:font-style-complex="normal" style:font-weight-complex="normal"/>
    </style:style>
    <style:style style:name="Normal3" style:family="table-cell" style:parent-style-name="Default" style:data-style-name="N0">
      <style:table-cell-properties style:glyph-orientation-vertical="0" style:cell-protect="none" style:print-content="true" style:text-align-source="fix" style:repeat-content="false" fo:background-color="transparent" fo:wrap-option="wrap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10.58m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pitch-complex="variable" style:font-size-complex="8pt" style:font-style-complex="normal" style:font-weight-complex="normal"/>
    </style:style>
    <style:style style:name="Note_20_1" style:display-name="Note 1" style:family="table-cell" style:parent-style-name="Default">
      <style:table-cell-properties fo:background-color="#ffffcc" style:diagonal-bl-tr="none" style:diagonal-tl-br="none" fo:border="0.74pt solid #c0c0c0" fo:padding="0.71mm" style:rotation-align="none"/>
      <style:text-properties fo:color="#000000" style:text-outline="false" style:text-line-through-style="none" style:text-line-through-type="none" style:font-name="Arial" fo:font-family="Arial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Arial" style:font-family-complex="Arial" style:font-family-generic-complex="swiss" style:font-pitch-complex="variable" style:font-size-complex="11pt" style:font-style-complex="normal" style:font-weight-complex="normal"/>
    </style:style>
    <style:style style:name="Note_20_2" style:display-name="Note 2" style:family="table-cell" style:parent-style-name="Default">
      <style:table-cell-properties fo:background-color="#ffffcc" style:diagonal-bl-tr="none" style:diagonal-tl-br="none" fo:border="0.74pt solid #808080" fo:padding="0.71mm" style:rotation-align="none"/>
      <style:text-properties fo:color="#333333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te_20_3" style:display-name="Note 3" style:family="table-cell" style:parent-style-name="Default">
      <style:table-cell-properties fo:background-color="#ffffcc" style:diagonal-bl-tr="none" style:diagonal-tl-br="none" fo:border="0.74pt solid #808080" fo:padding="0.71mm" style:rotation-align="none"/>
      <style:text-properties fo:color="#333333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te_20_4" style:display-name="Note 4" style:family="table-cell" style:parent-style-name="Default">
      <style:table-cell-properties fo:background-color="#ffffcc" style:diagonal-bl-tr="none" style:diagonal-tl-br="none" fo:border="0.74pt solid #808080" fo:padding="0.71mm" style:rotation-align="none"/>
      <style:text-properties fo:color="#333333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te_20_5" style:display-name="Note 5" style:family="table-cell" style:parent-style-name="Default">
      <style:table-cell-properties fo:background-color="#ffffcc" style:diagonal-bl-tr="none" style:diagonal-tl-br="none" fo:border="0.74pt solid #808080" fo:padding="0.71mm" style:rotation-align="none"/>
      <style:text-properties fo:color="#333333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te_20_6" style:display-name="Note 6" style:family="table-cell" style:parent-style-name="Default">
      <style:table-cell-properties fo:background-color="#ffffcc" style:diagonal-bl-tr="none" style:diagonal-tl-br="none" fo:border="0.74pt solid #808080" fo:padding="0.71mm" style:rotation-align="none"/>
      <style:text-properties fo:color="#333333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Output" style:family="table-cell" style:parent-style-name="Default">
      <style:table-cell-properties fo:background-color="#c0c0c0" style:diagonal-bl-tr="none" style:diagonal-tl-br="none" fo:border="0.74pt solid #333333" fo:padding="0.71mm" style:rotation-align="none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Percent_20__5b_2_5d_" style:display-name="Percent [2]" style:family="table-cell" style:parent-style-name="Default" style:data-style-name="N11">
      <style:table-cell-properties fo:padding="0.71mm"/>
      <style:text-properties fo:color="#000000" style:text-outline="false" style:text-line-through-style="none" style:text-line-through-type="none" style:font-name="Arial" fo:font-family="Arial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Arial" style:font-family-complex="Arial" style:font-family-generic-complex="swiss" style:font-pitch-complex="variable" style:font-size-complex="11pt" style:font-style-complex="normal" style:font-weight-complex="normal"/>
    </style:style>
    <style:style style:name="Percentual" style:family="table-cell" style:parent-style-name="Default" style:data-style-name="N120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ourier New" fo:font-family="'Courier New'" style:font-family-generic="modern" style:font-pitch="fixed" fo:font-size="1pt" fo:font-style="normal" fo:text-shadow="none" style:text-underline-style="none" fo:font-weight="normal" style:font-size-asian="1pt" style:font-style-asian="normal" style:font-weight-asian="normal" style:font-name-complex="Courier New" style:font-family-complex="'Courier New'" style:font-family-generic-complex="modern" style:font-pitch-complex="fixed" style:font-size-complex="1pt" style:font-style-complex="normal" style:font-weight-complex="normal"/>
    </style:style>
    <style:style style:name="Ponto" style:family="table-cell" style:parent-style-name="Default" style:data-style-name="N121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ourier New" fo:font-family="'Courier New'" style:font-family-generic="modern" style:font-pitch="fixed" fo:font-size="1pt" fo:font-style="normal" fo:text-shadow="none" style:text-underline-style="none" fo:font-weight="normal" style:font-size-asian="1pt" style:font-style-asian="normal" style:font-weight-asian="normal" style:font-name-complex="Courier New" style:font-family-complex="'Courier New'" style:font-family-generic-complex="modern" style:font-pitch-complex="fixed" style:font-size-complex="1pt" style:font-style-complex="normal" style:font-weight-complex="normal"/>
    </style:style>
    <style:style style:name="Porcentagem_20_2" style:display-name="Porcentagem 2" style:family="table-cell" style:parent-style-name="Default" style:data-style-name="N10">
      <style:table-cell-properties fo:padding="0.71mm"/>
      <style:text-properties fo:color="#000000" style:text-outline="false" style:text-line-through-style="none" style:text-line-through-type="none" style:font-name="Arial" fo:font-family="Arial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Arial" style:font-family-complex="Arial" style:font-family-generic-complex="swiss" style:font-pitch-complex="variable" style:font-size-complex="11pt" style:font-style-complex="normal" style:font-weight-complex="normal"/>
    </style:style>
    <style:style style:name="Porcentagem_20_3" style:display-name="Porcentagem 3" style:family="table-cell" style:parent-style-name="Default" style:data-style-name="N10">
      <style:table-cell-properties fo:padding="0.71mm"/>
      <style:text-properties fo:color="#000000" style:text-outline="false" style:text-line-through-style="none" style:text-line-through-type="none" style:font-name="Arial" fo:font-family="Arial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Arial" style:font-family-complex="Arial" style:font-family-generic-complex="swiss" style:font-pitch-complex="variable" style:font-size-complex="11pt" style:font-style-complex="normal" style:font-weight-complex="normal"/>
    </style:style>
    <style:style style:name="Porcentagem_20_3_20_2" style:display-name="Porcentagem 3 2" style:family="table-cell" style:parent-style-name="Default" style:data-style-name="N10">
      <style:table-cell-properties fo:padding="0.71mm"/>
      <style:text-properties fo:color="#000000" style:text-outline="false" style:text-line-through-style="none" style:text-line-through-type="none" style:font-name="Arial" fo:font-family="Arial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Arial" style:font-family-complex="Arial" style:font-family-generic-complex="swiss" style:font-pitch-complex="variable" style:font-size-complex="11pt" style:font-style-complex="normal" style:font-weight-complex="normal"/>
    </style:style>
    <style:style style:name="Porcentagem_20_4" style:display-name="Porcentagem 4" style:family="table-cell" style:parent-style-name="Default" style:data-style-name="N10">
      <style:table-cell-properties fo:padding="0.71mm"/>
      <style:text-properties fo:color="#000000" style:text-outline="false" style:text-line-through-style="none" style:text-line-through-type="none" style:font-name="Arial" fo:font-family="Arial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Arial" style:font-family-complex="Arial" style:font-family-generic-complex="swiss" style:font-pitch-complex="variable" style:font-size-complex="11pt" style:font-style-complex="normal" style:font-weight-complex="normal"/>
    </style:style>
    <style:style style:name="Porcentagem_20_4_20_2" style:display-name="Porcentagem 4 2" style:family="table-cell" style:parent-style-name="Default" style:data-style-name="N10">
      <style:table-cell-properties fo:padding="0.71mm"/>
      <style:text-properties fo:color="#000000" style:text-outline="false" style:text-line-through-style="none" style:text-line-through-type="none" style:font-name="Arial" fo:font-family="Arial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Arial" style:font-family-complex="Arial" style:font-family-generic-complex="swiss" style:font-pitch-complex="variable" style:font-size-complex="11pt" style:font-style-complex="normal" style:font-weight-complex="normal"/>
    </style:style>
    <style:style style:name="Porcentagem_20_5" style:display-name="Porcentagem 5" style:family="table-cell" style:parent-style-name="Default" style:data-style-name="N10">
      <style:table-cell-properties fo:padding="0.71mm"/>
      <style:text-properties fo:color="#000000" style:text-outline="false" style:text-line-through-style="none" style:text-line-through-type="none" style:font-name="Arial" fo:font-family="Arial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Arial" style:font-family-complex="Arial" style:font-family-generic-complex="swiss" style:font-pitch-complex="variable" style:font-size-complex="11pt" style:font-style-complex="normal" style:font-weight-complex="normal"/>
    </style:style>
    <style:style style:name="Porcentagem_20_6" style:display-name="Porcentagem 6" style:family="table-cell" style:parent-style-name="Default" style:data-style-name="N10">
      <style:table-cell-properties fo:padding="0.71mm"/>
      <style:text-properties fo:color="#000000" style:text-outline="false" style:text-line-through-style="none" style:text-line-through-type="none" style:font-name="Arial" fo:font-family="Arial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Arial" style:font-family-complex="Arial" style:font-family-generic-complex="swiss" style:font-pitch-complex="variable" style:font-size-complex="11pt" style:font-style-complex="normal" style:font-weight-complex="normal"/>
    </style:style>
    <style:style style:name="Result_20__28_user_29_" style:display-name="Result (user)" style:family="table-cell" style:parent-style-name="Default">
      <style:table-cell-properties style:glyph-orientation-vertical="0" style:text-align-source="value-type" style:repeat-content="false" fo:background-color="transparent" fo:wrap-option="no-wrap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family="Arial" style:font-family-generic="swiss" style:font-pitch="variable" fo:font-size="11pt" fo:font-style="italic" fo:text-shadow="none" style:text-underline-style="solid" style:text-underline-width="auto" style:text-underline-color="font-color" fo:font-weight="bold" style:font-size-asian="11pt" style:font-style-asian="italic" style:font-weight-asian="bold" style:font-name-complex="Arial" style:font-family-complex="Arial" style:font-family-generic-complex="swiss" style:font-pitch-complex="variable" style:font-size-complex="11pt" style:font-style-complex="italic" style:font-weight-complex="bold"/>
    </style:style>
    <style:style style:name="Result2_20__28_user_29_" style:display-name="Result2 (user)" style:family="table-cell" style:parent-style-name="Default" style:data-style-name="N104">
      <style:table-cell-properties style:glyph-orientation-vertical="0" style:text-align-source="value-type" style:repeat-content="false" fo:background-color="transparent" fo:wrap-option="no-wrap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family="Arial" style:font-family-generic="swiss" style:font-pitch="variable" fo:font-size="11pt" fo:font-style="italic" fo:text-shadow="none" style:text-underline-style="solid" style:text-underline-width="auto" style:text-underline-color="font-color" fo:font-weight="bold" style:font-size-asian="11pt" style:font-style-asian="italic" style:font-weight-asian="bold" style:font-name-complex="Arial" style:font-family-complex="Arial" style:font-family-generic-complex="swiss" style:font-pitch-complex="variable" style:font-size-complex="11pt" style:font-style-complex="italic" style:font-weight-complex="bold"/>
    </style:style>
    <style:style style:name="Sep._20_milhar_20__5b_0_5d_" style:display-name="Sep. milhar [0]" style:family="table-cell" style:parent-style-name="Default" style:data-style-name="N108">
      <style:table-cell-properties fo:padding="0.71mm"/>
      <style:text-properties fo:color="#000000" style:text-outline="false" style:text-line-through-style="none" style:text-line-through-type="none" style:font-name="Arial" fo:font-family="Arial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Arial" style:font-family-complex="Arial" style:font-family-generic-complex="swiss" style:font-pitch-complex="variable" style:font-size-complex="11pt" style:font-style-complex="normal" style:font-weight-complex="normal"/>
    </style:style>
    <style:style style:name="Separador_20_de_20_m" style:display-name="Separador de m" style:family="table-cell" style:parent-style-name="Default" style:data-style-name="N122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fo:color="#000080" style:text-outline="false" style:text-line-through-style="none" style:text-line-through-type="none" style:font-name="Courier New" fo:font-family="'Courier New'" style:font-family-generic="modern" style:font-pitch="fixed" fo:font-size="1pt" fo:font-style="normal" fo:text-shadow="none" style:text-underline-style="none" fo:font-weight="normal" style:font-size-asian="1pt" style:font-style-asian="normal" style:font-weight-asian="normal" style:font-name-complex="Courier New" style:font-family-complex="'Courier New'" style:font-family-generic-complex="modern" style:font-pitch-complex="fixed" style:font-size-complex="1pt" style:font-style-complex="normal" style:font-weight-complex="normal"/>
    </style:style>
    <style:style style:name="Separador_20_de_20_milhares_20_2" style:display-name="Separador de milhares 2" style:family="table-cell" style:parent-style-name="Default" style:data-style-name="N123">
      <style:table-cell-properties fo:padding="0.71mm"/>
      <style:text-properties fo:color="#000000" style:text-outline="false" style:text-line-through-style="none" style:text-line-through-type="none" style:font-name="Arial" fo:font-family="Arial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Arial" style:font-family-complex="Arial" style:font-family-generic-complex="swiss" style:font-pitch-complex="variable" style:font-size-complex="11pt" style:font-style-complex="normal" style:font-weight-complex="normal"/>
    </style:style>
    <style:style style:name="Separador_20_de_20_milhares_20_2_20_2" style:display-name="Separador de milhares 2 2" style:family="table-cell" style:parent-style-name="Default" style:data-style-name="N123">
      <style:table-cell-properties fo:padding="0.71mm"/>
      <style:text-properties fo:color="#000000" style:text-outline="false" style:text-line-through-style="none" style:text-line-through-type="none" style:font-name="Arial" fo:font-family="Arial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Arial" style:font-family-complex="Arial" style:font-family-generic-complex="swiss" style:font-pitch-complex="variable" style:font-size-complex="11pt" style:font-style-complex="normal" style:font-weight-complex="normal"/>
    </style:style>
    <style:style style:name="Separador_20_de_20_milhares_20_3" style:display-name="Separador de milhares 3" style:family="table-cell" style:parent-style-name="Default" style:data-style-name="N123">
      <style:table-cell-properties fo:padding="0.71mm"/>
      <style:text-properties fo:color="#000000" style:text-outline="false" style:text-line-through-style="none" style:text-line-through-type="none" style:font-name="Arial" fo:font-family="Arial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Arial" style:font-family-complex="Arial" style:font-family-generic-complex="swiss" style:font-pitch-complex="variable" style:font-size-complex="11pt" style:font-style-complex="normal" style:font-weight-complex="normal"/>
    </style:style>
    <style:style style:name="Separador_20_de_20_milhares_20_4" style:display-name="Separador de milhares 4" style:family="table-cell" style:parent-style-name="Default" style:data-style-name="N124">
      <style:table-cell-properties style:glyph-orientation-vertical="0" style:text-align-source="value-type" style:repeat-content="false" fo:background-color="transparent" fo:wrap-option="no-wrap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1" fo:font-family="Arial1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1" style:font-size-complex="10pt" style:font-style-complex="normal" style:font-weight-complex="normal"/>
    </style:style>
    <style:style style:name="Sepavador_20_de_20_milhares_20__5b_0_5d__5f_Pasta2" style:display-name="Sepavador de milhares [0]_Pasta2" style:family="table-cell" style:parent-style-name="Default" style:data-style-name="N125">
      <style:table-cell-properties fo:padding="0.71mm"/>
      <style:text-properties fo:color="#000000" style:text-outline="false" style:text-line-through-style="none" style:text-line-through-type="none" style:font-name="Arial" fo:font-family="Arial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Arial" style:font-family-complex="Arial" style:font-family-generic-complex="swiss" style:font-pitch-complex="variable" style:font-size-complex="11pt" style:font-style-complex="normal" style:font-weight-complex="normal"/>
    </style:style>
    <style:style style:name="Standard_5f_RP100_5f_01_20__28_metr._29_" style:display-name="Standard_RP100_01 (metr.)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MS Sans Serif" fo:font-family="'MS Sans Serif'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MS Sans Serif" style:font-family-complex="'MS Sans Serif'" style:font-family-generic-complex="swiss" style:font-pitch-complex="variable" style:font-size-complex="10pt" style:font-style-complex="normal" style:font-weight-complex="normal"/>
    </style:style>
    <style:style style:name="Status_20_1" style:display-name="Status 1" style:family="table-cell" style:parent-style-name="Default">
      <style:table-cell-properties fo:padding="0.71mm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Status_20_2" style:display-name="Status 2" style:family="table-cell" style:parent-style-name="Default">
      <style:table-cell-properties fo:padding="0.71mm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Status_20_3" style:display-name="Status 3" style:family="table-cell" style:parent-style-name="Default">
      <style:table-cell-properties fo:padding="0.71mm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Status_20_4" style:display-name="Status 4" style:family="table-cell" style:parent-style-name="Default">
      <style:table-cell-properties fo:padding="0.71mm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Status_20_5" style:display-name="Status 5" style:family="table-cell" style:parent-style-name="Default">
      <style:table-cell-properties fo:padding="0.71mm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Text_20_1" style:display-name="Text 1" style:family="table-cell" style:parent-style-name="Default">
      <style:table-cell-properties fo:padding="0.71mm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Text_20_2" style:display-name="Text 2" style:family="table-cell" style:parent-style-name="Default">
      <style:table-cell-properties fo:padding="0.71mm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Text_20_3" style:display-name="Text 3" style:family="table-cell" style:parent-style-name="Default">
      <style:table-cell-properties fo:padding="0.71mm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Text_20_4" style:display-name="Text 4" style:family="table-cell" style:parent-style-name="Default">
      <style:table-cell-properties fo:padding="0.71mm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Text_20_5" style:display-name="Text 5" style:family="table-cell" style:parent-style-name="Default">
      <style:table-cell-properties fo:padding="0.71mm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Title" style:family="table-cell" style:parent-style-name="Default">
      <style:table-cell-properties fo:padding="0.71mm"/>
      <style:text-properties fo:color="#003366" style:text-outline="false" style:text-line-through-style="none" style:text-line-through-type="none" style:font-name="Cambria" fo:font-family="Cambria" style:font-family-generic="swiss" style:font-pitch="variable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Titulo1" style:family="table-cell" style:parent-style-name="Default" style:data-style-name="N0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ourier New" fo:font-family="'Courier New'" style:font-family-generic="modern" style:font-pitch="fixed" fo:font-size="1pt" fo:font-style="normal" fo:text-shadow="none" style:text-underline-style="none" fo:font-weight="bold" style:font-size-asian="1pt" style:font-style-asian="normal" style:font-weight-asian="bold" style:font-name-complex="Courier New" style:font-family-complex="'Courier New'" style:font-family-generic-complex="modern" style:font-pitch-complex="fixed" style:font-size-complex="1pt" style:font-style-complex="normal" style:font-weight-complex="bold"/>
    </style:style>
    <style:style style:name="Titulo2" style:family="table-cell" style:parent-style-name="Default" style:data-style-name="N0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ourier New" fo:font-family="'Courier New'" style:font-family-generic="modern" style:font-pitch="fixed" fo:font-size="1pt" fo:font-style="normal" fo:text-shadow="none" style:text-underline-style="none" fo:font-weight="bold" style:font-size-asian="1pt" style:font-style-asian="normal" style:font-weight-asian="bold" style:font-name-complex="Courier New" style:font-family-complex="'Courier New'" style:font-family-generic-complex="modern" style:font-pitch-complex="fixed" style:font-size-complex="1pt" style:font-style-complex="normal" style:font-weight-complex="bold"/>
    </style:style>
    <style:style style:name="Total" style:family="table-cell" style:parent-style-name="Default">
      <style:table-cell-properties fo:border-bottom="2.49pt double-thin #333399" style:border-line-width-bottom="0.18mm 0.53mm 0.18mm" style:diagonal-bl-tr="none" style:diagonal-tl-br="none" fo:border-left="none" fo:padding="0.71mm" fo:border-right="none" style:rotation-align="none" fo:border-top="0.74pt solid #333399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Vírgula_20_10" style:display-name="Vírgula 10" style:family="table-cell" style:parent-style-name="Default" style:data-style-name="N126">
      <style:table-cell-properties fo:padding="0.71mm"/>
      <style:text-properties fo:color="#000000" style:text-outline="false" style:text-line-through-style="none" style:text-line-through-type="none" style:font-name="Arial" fo:font-family="Arial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Arial" style:font-family-complex="Arial" style:font-family-generic-complex="swiss" style:font-pitch-complex="variable" style:font-size-complex="11pt" style:font-style-complex="normal" style:font-weight-complex="normal"/>
    </style:style>
    <style:style style:name="Vírgula_20_11" style:display-name="Vírgula 11" style:family="table-cell" style:parent-style-name="Default" style:data-style-name="N127">
      <style:table-cell-properties fo:padding="0.71mm"/>
      <style:text-properties fo:color="#000000" style:text-outline="false" style:text-line-through-style="none" style:text-line-through-type="none" style:font-name="Arial" fo:font-family="Arial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Arial" style:font-family-complex="Arial" style:font-family-generic-complex="swiss" style:font-pitch-complex="variable" style:font-size-complex="11pt" style:font-style-complex="normal" style:font-weight-complex="normal"/>
    </style:style>
    <style:style style:name="Vírgula_20_2" style:display-name="Vírgula 2" style:family="table-cell" style:parent-style-name="Default" style:data-style-name="N123">
      <style:table-cell-properties fo:padding="0.71mm"/>
      <style:text-properties fo:color="#000000" style:text-outline="false" style:text-line-through-style="none" style:text-line-through-type="none" style:font-name="Arial" fo:font-family="Arial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Arial" style:font-family-complex="Arial" style:font-family-generic-complex="swiss" style:font-pitch-complex="variable" style:font-size-complex="11pt" style:font-style-complex="normal" style:font-weight-complex="normal"/>
    </style:style>
    <style:style style:name="Vírgula_20_2_20_2" style:display-name="Vírgula 2 2" style:family="table-cell" style:parent-style-name="Default" style:data-style-name="N123">
      <style:table-cell-properties fo:padding="0.71mm"/>
      <style:text-properties fo:color="#000000" style:text-outline="false" style:text-line-through-style="none" style:text-line-through-type="none" style:font-name="Arial" fo:font-family="Arial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Arial" style:font-family-complex="Arial" style:font-family-generic-complex="swiss" style:font-pitch-complex="variable" style:font-size-complex="11pt" style:font-style-complex="normal" style:font-weight-complex="normal"/>
    </style:style>
    <style:style style:name="Vírgula_20_3" style:display-name="Vírgula 3" style:family="table-cell" style:parent-style-name="Default" style:data-style-name="N123">
      <style:table-cell-properties fo:padding="0.71mm"/>
      <style:text-properties fo:color="#000000" style:text-outline="false" style:text-line-through-style="none" style:text-line-through-type="none" style:font-name="Arial" fo:font-family="Arial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Arial" style:font-family-complex="Arial" style:font-family-generic-complex="swiss" style:font-pitch-complex="variable" style:font-size-complex="11pt" style:font-style-complex="normal" style:font-weight-complex="normal"/>
    </style:style>
    <style:style style:name="Vírgula_20_3_20_2" style:display-name="Vírgula 3 2" style:family="table-cell" style:parent-style-name="Default" style:data-style-name="N123">
      <style:table-cell-properties fo:padding="0.71mm"/>
      <style:text-properties fo:color="#000000" style:text-outline="false" style:text-line-through-style="none" style:text-line-through-type="none" style:font-name="Arial" fo:font-family="Arial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Arial" style:font-family-complex="Arial" style:font-family-generic-complex="swiss" style:font-pitch-complex="variable" style:font-size-complex="11pt" style:font-style-complex="normal" style:font-weight-complex="normal"/>
    </style:style>
    <style:style style:name="Vírgula_20_4" style:display-name="Vírgula 4" style:family="table-cell" style:parent-style-name="Default" style:data-style-name="N123">
      <style:table-cell-properties fo:padding="0.71mm"/>
      <style:text-properties fo:color="#000000" style:text-outline="false" style:text-line-through-style="none" style:text-line-through-type="none" style:font-name="Arial" fo:font-family="Arial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Arial" style:font-family-complex="Arial" style:font-family-generic-complex="swiss" style:font-pitch-complex="variable" style:font-size-complex="11pt" style:font-style-complex="normal" style:font-weight-complex="normal"/>
    </style:style>
    <style:style style:name="Vírgula_20_5" style:display-name="Vírgula 5" style:family="table-cell" style:parent-style-name="Default" style:data-style-name="N123">
      <style:table-cell-properties fo:padding="0.71mm"/>
      <style:text-properties fo:color="#000000" style:text-outline="false" style:text-line-through-style="none" style:text-line-through-type="none" style:font-name="Arial" fo:font-family="Arial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Arial" style:font-family-complex="Arial" style:font-family-generic-complex="swiss" style:font-pitch-complex="variable" style:font-size-complex="11pt" style:font-style-complex="normal" style:font-weight-complex="normal"/>
    </style:style>
    <style:style style:name="Vírgula_20_5_20_2" style:display-name="Vírgula 5 2" style:family="table-cell" style:parent-style-name="Default" style:data-style-name="N123">
      <style:table-cell-properties fo:padding="0.71mm"/>
      <style:text-properties fo:color="#000000" style:text-outline="false" style:text-line-through-style="none" style:text-line-through-type="none" style:font-name="Arial" fo:font-family="Arial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Arial" style:font-family-complex="Arial" style:font-family-generic-complex="swiss" style:font-pitch-complex="variable" style:font-size-complex="11pt" style:font-style-complex="normal" style:font-weight-complex="normal"/>
    </style:style>
    <style:style style:name="Vírgula_20_6" style:display-name="Vírgula 6" style:family="table-cell" style:parent-style-name="Default" style:data-style-name="N123">
      <style:table-cell-properties fo:padding="0.71mm"/>
      <style:text-properties fo:color="#000000" style:text-outline="false" style:text-line-through-style="none" style:text-line-through-type="none" style:font-name="Arial" fo:font-family="Arial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Arial" style:font-family-complex="Arial" style:font-family-generic-complex="swiss" style:font-pitch-complex="variable" style:font-size-complex="11pt" style:font-style-complex="normal" style:font-weight-complex="normal"/>
    </style:style>
    <style:style style:name="Vírgula_20_6_20_2" style:display-name="Vírgula 6 2" style:family="table-cell" style:parent-style-name="Default" style:data-style-name="N123">
      <style:table-cell-properties fo:padding="0.71mm"/>
      <style:text-properties fo:color="#000000" style:text-outline="false" style:text-line-through-style="none" style:text-line-through-type="none" style:font-name="Arial" fo:font-family="Arial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Arial" style:font-family-complex="Arial" style:font-family-generic-complex="swiss" style:font-pitch-complex="variable" style:font-size-complex="11pt" style:font-style-complex="normal" style:font-weight-complex="normal"/>
    </style:style>
    <style:style style:name="Vírgula_20_7" style:display-name="Vírgula 7" style:family="table-cell" style:parent-style-name="Default" style:data-style-name="N126">
      <style:table-cell-properties fo:padding="0.71mm"/>
      <style:text-properties fo:color="#000000" style:text-outline="false" style:text-line-through-style="none" style:text-line-through-type="none" style:font-name="Arial" fo:font-family="Arial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Arial" style:font-family-complex="Arial" style:font-family-generic-complex="swiss" style:font-pitch-complex="variable" style:font-size-complex="11pt" style:font-style-complex="normal" style:font-weight-complex="normal"/>
    </style:style>
    <style:style style:name="Vírgula_20_8" style:display-name="Vírgula 8" style:family="table-cell" style:parent-style-name="Default" style:data-style-name="N126">
      <style:table-cell-properties fo:padding="0.71mm"/>
      <style:text-properties fo:color="#000000" style:text-outline="false" style:text-line-through-style="none" style:text-line-through-type="none" style:font-name="Arial" fo:font-family="Arial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Arial" style:font-family-complex="Arial" style:font-family-generic-complex="swiss" style:font-pitch-complex="variable" style:font-size-complex="11pt" style:font-style-complex="normal" style:font-weight-complex="normal"/>
    </style:style>
    <style:style style:name="Vírgula_20_9" style:display-name="Vírgula 9" style:family="table-cell" style:parent-style-name="Default" style:data-style-name="N123">
      <style:table-cell-properties fo:padding="0.71mm"/>
      <style:text-properties fo:color="#000000" style:text-outline="false" style:text-line-through-style="none" style:text-line-through-type="none" style:font-name="Arial" fo:font-family="Arial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Arial" style:font-family-complex="Arial" style:font-family-generic-complex="swiss" style:font-pitch-complex="variable" style:font-size-complex="11pt" style:font-style-complex="normal" style:font-weight-complex="normal"/>
    </style:style>
    <style:style style:name="Warning_20_1" style:display-name="Warning 1" style:family="table-cell" style:parent-style-name="Default">
      <style:table-cell-properties fo:padding="0.71mm"/>
      <style:text-properties fo:color="#cc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Warning_20_2" style:display-name="Warning 2" style:family="table-cell" style:parent-style-name="Default">
      <style:table-cell-properties fo:padding="0.71mm"/>
      <style:text-properties fo:color="#cc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Warning_20_3" style:display-name="Warning 3" style:family="table-cell" style:parent-style-name="Default">
      <style:table-cell-properties fo:padding="0.71mm"/>
      <style:text-properties fo:color="#cc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Warning_20_4" style:display-name="Warning 4" style:family="table-cell" style:parent-style-name="Default">
      <style:table-cell-properties fo:padding="0.71mm"/>
      <style:text-properties fo:color="#cc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Warning_20_5" style:display-name="Warning 5" style:family="table-cell" style:parent-style-name="Default">
      <style:table-cell-properties fo:padding="0.71mm"/>
      <style:text-properties fo:color="#cc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Warning_20_Text" style:display-name="Warning Text" style:family="table-cell" style:parent-style-name="Default">
      <style:table-cell-properties fo:padding="0.71mm"/>
      <style:text-properties fo:color="#ff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CondFormat_5f_1_5f_1_5f_1" style:display-name="Excel_CondFormat_1_1_1" style:family="table-cell" style:parent-style-name="Default">
      <style:text-properties fo:color="#ffffff" fo:font-size="11pt" style:font-size-asian="11pt" style:font-size-complex="11pt"/>
    </style:style>
    <style:style style:name="Excel_5f_CondFormat_5f_1_5f_2_5f_1" style:display-name="Excel_CondFormat_1_2_1" style:family="table-cell" style:parent-style-name="Default">
      <style:text-properties fo:color="#ffffff" fo:font-size="11pt" style:font-size-asian="11pt" style:font-size-complex="11pt"/>
    </style:style>
    <style:style style:name="Excel_5f_CondFormat_5f_1_5f_3_5f_1" style:display-name="Excel_CondFormat_1_3_1" style:family="table-cell" style:parent-style-name="Default">
      <style:text-properties fo:color="#ffffff" fo:font-size="11pt" style:font-size-asian="11pt" style:font-size-complex="11pt"/>
    </style:style>
    <style:style style:name="Excel_5f_CondFormat_5f_1_5f_4_5f_1" style:display-name="Excel_CondFormat_1_4_1" style:family="table-cell" style:parent-style-name="Default">
      <style:text-properties fo:color="#ffffff" fo:font-size="11pt" style:font-size-asian="11pt" style:font-size-complex="11pt"/>
    </style:style>
    <style:style style:name="Excel_5f_CondFormat_5f_1_5f_5_5f_1" style:display-name="Excel_CondFormat_1_5_1" style:family="table-cell" style:parent-style-name="Default">
      <style:text-properties fo:color="#ffffff" fo:font-size="11pt" style:font-size-asian="11pt" style:font-size-complex="11pt"/>
    </style:style>
    <style:style style:name="Excel_5f_CondFormat_5f_1_5f_6_5f_1" style:display-name="Excel_CondFormat_1_6_1" style:family="table-cell" style:parent-style-name="Default">
      <style:text-properties fo:color="#ffffff" fo:font-size="11pt" style:font-size-asian="11pt" style:font-size-complex="11pt"/>
    </style:style>
    <style:style style:name="Excel_5f_CondFormat_5f_1_5f_7_5f_1" style:display-name="Excel_CondFormat_1_7_1" style:family="table-cell" style:parent-style-name="Default">
      <style:text-properties fo:color="#ffffff" fo:font-size="11pt" style:font-size-asian="11pt" style:font-size-complex="11pt"/>
    </style:style>
    <style:style style:name="Excel_5f_CondFormat_5f_1_5f_8_5f_1" style:display-name="Excel_CondFormat_1_8_1" style:family="table-cell" style:parent-style-name="Default">
      <style:text-properties fo:color="#ffffff" fo:font-size="11pt" style:font-size-asian="11pt" style:font-size-complex="11pt"/>
    </style:style>
    <style:style style:name="Excel_5f_CondFormat_5f_1_5f_9_5f_1" style:display-name="Excel_CondFormat_1_9_1" style:family="table-cell" style:parent-style-name="Default">
      <style:text-properties fo:color="#ffffff" fo:font-size="11pt" style:font-size-asian="11pt" style:font-size-complex="11pt"/>
    </style:style>
    <style:style style:name="Excel_5f_CondFormat_5f_1_5f_10_5f_1" style:display-name="Excel_CondFormat_1_10_1" style:family="table-cell" style:parent-style-name="Default">
      <style:text-properties fo:color="#ffffff" fo:font-size="11pt" style:font-size-asian="11pt" style:font-size-complex="11pt"/>
    </style:style>
    <style:style style:name="Excel_5f_CondFormat_5f_1_5f_11_5f_1" style:display-name="Excel_CondFormat_1_11_1" style:family="table-cell" style:parent-style-name="Default">
      <style:text-properties fo:color="#ffffff" fo:font-size="11pt" style:font-size-asian="11pt" style:font-size-complex="11pt"/>
    </style:style>
    <style:style style:name="Excel_5f_CondFormat_5f_1_5f_12_5f_1" style:display-name="Excel_CondFormat_1_12_1" style:family="table-cell" style:parent-style-name="Default">
      <style:text-properties fo:color="#ffffff" fo:font-size="11pt" style:font-size-asian="11pt" style:font-size-complex="11pt"/>
    </style:style>
    <style:style style:name="Excel_5f_CondFormat_5f_1_5f_13_5f_1" style:display-name="Excel_CondFormat_1_13_1" style:family="table-cell" style:parent-style-name="Default">
      <style:text-properties fo:color="#ffffff" fo:font-size="11pt" style:font-size-asian="11pt" style:font-size-complex="11pt"/>
    </style:style>
    <style:style style:name="Excel_5f_CondFormat_5f_1_5f_14_5f_1" style:display-name="Excel_CondFormat_1_14_1" style:family="table-cell" style:parent-style-name="Default">
      <style:text-properties fo:color="#ffffff" fo:font-size="11pt" style:font-size-asian="11pt" style:font-size-complex="11pt"/>
    </style:style>
    <style:style style:name="Excel_5f_CondFormat_5f_1_5f_15_5f_1" style:display-name="Excel_CondFormat_1_15_1" style:family="table-cell" style:parent-style-name="Default">
      <style:text-properties fo:color="#ffffff" fo:font-size="11pt" style:font-size-asian="11pt" style:font-size-complex="11pt"/>
    </style:style>
    <style:style style:name="Excel_5f_CondFormat_5f_1_5f_16_5f_1" style:display-name="Excel_CondFormat_1_16_1" style:family="table-cell" style:parent-style-name="Default">
      <style:text-properties fo:color="#ffffff" fo:font-size="11pt" style:font-size-asian="11pt" style:font-size-complex="11pt"/>
    </style:style>
    <style:style style:name="Excel_5f_CondFormat_5f_1_5f_17_5f_1" style:display-name="Excel_CondFormat_1_17_1" style:family="table-cell" style:parent-style-name="Default">
      <style:text-properties fo:color="#ffffff" fo:font-size="11pt" style:font-size-asian="11pt" style:font-size-complex="11pt"/>
    </style:style>
    <style:style style:name="Excel_5f_CondFormat_5f_1_5f_18_5f_1" style:display-name="Excel_CondFormat_1_18_1" style:family="table-cell" style:parent-style-name="Default">
      <style:text-properties fo:color="#ffffff" fo:font-size="11pt" style:font-size-asian="11pt" style:font-size-complex="11pt"/>
    </style:style>
    <style:style style:name="Excel_5f_CondFormat_5f_1_5f_19_5f_1" style:display-name="Excel_CondFormat_1_19_1" style:family="table-cell" style:parent-style-name="Default">
      <style:text-properties fo:color="#ffffff" fo:font-size="11pt" style:font-size-asian="11pt" style:font-size-complex="11pt"/>
    </style:style>
    <style:style style:name="Excel_5f_CondFormat_5f_1_5f_20_5f_1" style:display-name="Excel_CondFormat_1_20_1" style:family="table-cell" style:parent-style-name="Default">
      <style:text-properties fo:color="#ffffff" fo:font-size="11pt" style:font-size-asian="11pt" style:font-size-complex="11pt"/>
    </style:style>
    <style:style style:name="Excel_5f_CondFormat_5f_1_5f_21_5f_1" style:display-name="Excel_CondFormat_1_21_1" style:family="table-cell" style:parent-style-name="Default">
      <style:text-properties fo:color="#ffffff" fo:font-size="11pt" style:font-size-asian="11pt" style:font-size-complex="11pt"/>
    </style:style>
    <style:style style:name="Excel_5f_CondFormat_5f_1_5f_22_5f_1" style:display-name="Excel_CondFormat_1_22_1" style:family="table-cell" style:parent-style-name="Default">
      <style:text-properties fo:color="#ffffff" fo:font-size="11pt" style:font-size-asian="11pt" style:font-size-complex="11pt"/>
    </style:style>
    <style:style style:name="Excel_5f_CondFormat_5f_1_5f_23_5f_1" style:display-name="Excel_CondFormat_1_23_1" style:family="table-cell" style:parent-style-name="Default">
      <style:text-properties fo:color="#ffffff" fo:font-size="11pt" style:font-size-asian="11pt" style:font-size-complex="11pt"/>
    </style:style>
    <style:style style:name="Excel_5f_CondFormat_5f_1_5f_24_5f_1" style:display-name="Excel_CondFormat_1_24_1" style:family="table-cell" style:parent-style-name="Default">
      <style:text-properties fo:color="#ffffff" fo:font-size="11pt" style:font-size-asian="11pt" style:font-size-complex="11pt"/>
    </style:style>
    <style:style style:name="Excel_5f_BuiltIn_5f_Comma" style:display-name="Excel_BuiltIn_Comma" style:family="table-cell" style:parent-style-name="Default" style:data-style-name="N123">
      <style:table-cell-properties fo:padding="0.71mm"/>
      <style:text-properties fo:color="#000000" style:text-outline="false" style:text-line-through-style="none" style:text-line-through-type="none" style:font-name="Arial" fo:font-family="Arial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Arial" style:font-family-complex="Arial" style:font-family-generic-complex="swiss" style:font-pitch-complex="variable" style:font-size-complex="11pt" style:font-style-complex="normal" style:font-weight-complex="normal"/>
    </style:style>
    <style:style style:name="Excel_5f_BuiltIn_5f_Percent" style:display-name="Excel_BuiltIn_Percent" style:family="table-cell" style:parent-style-name="Default" style:data-style-name="N10">
      <style:table-cell-properties style:glyph-orientation-vertical="0" style:text-align-source="value-type" style:repeat-content="false" fo:background-color="transparent" fo:wrap-option="no-wrap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9mm" fo:margin-bottom="4.99mm" fo:margin-left="7mm" fo:margin-right="9mm" style:first-page-number="continue" loext:scale-to-X="1" style:table-centering="horizontal" style:writing-mode="lr-tb"/>
      <style:header-style>
        <style:header-footer-properties fo:min-height="7.5mm" fo:margin-left="11.99mm" fo:margin-right="10mm" fo:margin-bottom="0mm"/>
      </style:header-style>
      <style:footer-style>
        <style:header-footer-properties fo:min-height="7.5mm" fo:margin-left="11.99mm" fo:margin-right="10mm" fo:margin-top="0mm"/>
      </style:footer-style>
    </style:page-layout>
    <style:page-layout style:name="Mpm4">
      <style:page-layout-properties fo:page-width="297mm" fo:page-height="210.01mm" style:num-format="1" style:print-orientation="landscape" fo:margin-top="20mm" fo:margin-bottom="12.21mm" fo:margin-left="10.92mm" fo:margin-right="3.79mm" style:first-page-number="continue" style:scale-to="60%" style:writing-mode="lr-tb"/>
      <style:header-style>
        <style:header-footer-properties fo:min-height="7.5mm" fo:margin-left="8.08mm" fo:margin-right="15.2mm" fo:margin-bottom="0mm"/>
      </style:header-style>
      <style:footer-style>
        <style:header-footer-properties fo:min-height="7.5mm" fo:margin-left="8.08mm" fo:margin-right="15.2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18-08-03">00/00/0000</text:date>, <text:time>00:00:00</text:time></text:p>
        </style:region-right>
      </style:header>
      <style:header-left style:display="false"/>
      <style:footer>
        <text:p>Página <text:page-number>1</text:page-number><text:s/>/ <text:page-count>99</text:page-count></text:p>
      </style:footer>
      <style:footer-left style:display="false"/>
    </style:master-page>
    <style:master-page style:name="PageStyle_5f_ORÇAMENTO" style:display-name="PageStyle_ORÇAMENTO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Planilha2" style:display-name="PageStyle_Planilha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27421740104</meta:initial-creator>
    <meta:creation-date>2012-10-15T15:57:41</meta:creation-date>
    <dc:date>2018-05-09T17:34:29.521000000</dc:date>
    <meta:print-date>2018-03-06T11:08:05.045000000</meta:print-date>
    <meta:editing-cycles>158</meta:editing-cycles>
    <meta:editing-duration>P2DT7H32M32S</meta:editing-duration>
    <meta:document-statistic meta:table-count="2" meta:cell-count="4525" meta:object-count="1"/>
    <meta:generator>LibreOffice/5.4.3.2$Windows_x86 LibreOffice_project/92a7159f7e4af62137622921e809f8546db437e5</meta:generator>
  </office:meta>
</office:document-meta>
</file>