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9B2000002B0A54598785DE8C6AD.jpg" manifest:media-type="image/jpeg"/>
  <manifest:file-entry manifest:full-path="Pictures/100000000000065A0000006CE3EF5E18CEE85F3E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rsid="001f7d1c" officeooo:paragraph-rsid="001f7d1c"/>
    </style:style>
    <style:style style:name="P2" style:family="paragraph" style:parent-style-name="Standard">
      <style:paragraph-properties fo:text-align="center" style:justify-single-word="false"/>
      <style:text-properties style:font-name="Arial"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weight="bold" officeooo:rsid="001df923" officeooo:paragraph-rsid="001df923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weight="bold" officeooo:rsid="001f7d1c" officeooo:paragraph-rsid="001f7d1c" style:font-weight-asian="bold" style:font-weight-complex="bold"/>
    </style:style>
    <style:style style:name="P5" style:family="paragraph" style:parent-style-name="Standard">
      <style:text-properties style:font-name="Arial" officeooo:rsid="001df923" officeooo:paragraph-rsid="001df923"/>
    </style:style>
    <style:style style:name="P6" style:family="paragraph" style:parent-style-name="Standard">
      <style:paragraph-properties fo:text-align="justify" style:justify-single-word="false"/>
      <style:text-properties style:font-name="Arial" officeooo:rsid="001df923" officeooo:paragraph-rsid="001df923"/>
    </style:style>
    <style:style style:name="P7" style:family="paragraph" style:parent-style-name="Standard">
      <style:paragraph-properties fo:text-align="end" style:justify-single-word="false"/>
      <style:text-properties style:font-name="Arial" officeooo:rsid="001f7d1c" officeooo:paragraph-rsid="001f7d1c"/>
    </style:style>
    <style:style style:name="P8" style:family="paragraph" style:parent-style-name="Standard">
      <style:text-properties style:font-name="Arial" officeooo:rsid="001f7d1c" officeooo:paragraph-rsid="001f7d1c"/>
    </style:style>
    <style:style style:name="P9" style:family="paragraph" style:parent-style-name="Standard">
      <style:paragraph-properties fo:text-align="center" style:justify-single-word="false"/>
      <style:text-properties style:font-name="Arial" officeooo:rsid="001f7d1c" officeooo:paragraph-rsid="001f7d1c"/>
    </style:style>
    <style:style style:name="P10" style:family="paragraph" style:parent-style-name="Standard">
      <style:paragraph-properties fo:text-align="center" style:justify-single-word="false"/>
      <style:text-properties style:font-name="Arial" style:text-underline-style="solid" style:text-underline-width="auto" style:text-underline-color="font-color" fo:font-weight="bold" style:font-weight-asian="bold" style:font-weight-complex="bold"/>
    </style:style>
    <style:style style:name="P11" style:family="paragraph" style:parent-style-name="Standard">
      <style:paragraph-properties fo:text-align="center" style:justify-single-word="false"/>
      <style:text-properties style:font-name="Arial" style:text-underline-style="solid" style:text-underline-width="auto" style:text-underline-color="font-color" fo:font-weight="bold" officeooo:rsid="001df923" officeooo:paragraph-rsid="001df923" style:font-weight-asian="bold" style:font-weight-complex="bold"/>
    </style:style>
    <style:style style:name="T1" style:family="text">
      <style:text-properties officeooo:rsid="001f7d1c"/>
    </style:style>
    <style:style style:name="T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10"/>
      <text:p text:style-name="P11">COMUNICADO DE INTERPOSIÇÃO DE RECURSO</text:p>
      <text:p text:style-name="P3"/>
      <text:p text:style-name="P3"/>
      <text:p text:style-name="P3">REFERENTE AO PROCESSO SELETIVO N°.: 001/2018</text:p>
      <text:p text:style-name="P3">PROCESSO ADMINISTRATIVO N°.: 3606/2018</text:p>
      <text:p text:style-name="P5"/>
      <text:p text:style-name="P5"/>
      <text:p text:style-name="P5"/>
      <text:p text:style-name="P6"><text:span text:style-name="T2">OBJETO:</text:span> Gerenciamento, operacionalização e execução das ações e serviços de Saúde, por meio de Contrato de Gestão celebrado com Organização Social qualificada no âmbito do Município, a partir da Proposta de Trabalho Apresentada e selecionada nas condições estabelecidas no edital e seus anexos, que assegure assistência universal e gratuita a população no Hospital Municipal de Araucária.</text:p>
      <text:p text:style-name="P6"/>
      <text:p text:style-name="P6"/>
      <text:p text:style-name="P6">O Presidente da Comissão de Publicização que abaixo assina, comunica aos interessados no Processo Seletivo em epígrafe, que os Institutos:<text:span text:style-name="T2"> INSTITUTO NACIONAL DE PESQUISA E GESTÃO DE SAÚDE – INSAÚDE</text:span> e o <text:span text:style-name="T2">INSTITUTO NACIONAL DE CIÊNCIA DA SAÚDE – INCS</text:span>, protocolaram <text:span text:style-name="T2">RECURSO ADMINISTRATIVO</text:span> através dos Processos Administrativos n°.: 12021/2018 e 12032/2018, respectivamente, pelo qual requerem sua HABILITAÇÃO no Processo Seletivo n° 001/2018. Assim, concede-se prazo legal para apresentação de <text:span text:style-name="T2">CONTRARRAZÕES</text:span>, nos termos do Item 7.2 do Edital.</text:p>
      <text:p text:style-name="P6"/>
      <text:p text:style-name="P6">O presente comunicado deverá ser veiculado no sítio eletrônico da PMA, <text:span text:style-name="T1">no Diário Oficial do Município e</text:span> encaminhado aos interessados através de correio eletrônico nos endereços informados <text:span text:style-name="T1">nos envelopes por eles protocolados, junto às razões do recurso que foram digitalizadas.</text:span></text:p>
      <text:p text:style-name="P5"/>
      <text:p text:style-name="P5"/>
      <text:p text:style-name="P7">Prefeitura Municipal de Araucária, 12 de julho de 2018.</text:p>
      <text:p text:style-name="P8"/>
      <text:p text:style-name="P8"/>
      <text:p text:style-name="P8"/>
      <text:p text:style-name="P8"/>
      <text:p text:style-name="P9"/>
      <text:p text:style-name="P4">CARLOS ALBERTO DE ANDRADE</text:p>
      <text:p text:style-name="P9">Presidente da Comissão Municipal de Publicização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Figura2" text:anchor-type="paragraph" svg:x="0cm" svg:y="-2cm" svg:width="17cm" svg:height="4.711cm" draw:z-index="0"><draw:image xlink:href="Pictures/10000000000009B2000002B0A54598785DE8C6AD.jpg" xlink:type="simple" xlink:show="embed" xlink:actuate="onLoad" loext:mime-type="image/jpeg"/></draw:frame></text:p>
      </style:header>
      <style:footer>
        <text:p text:style-name="Footer"><draw:frame draw:style-name="Mfr1" draw:name="Figura1" text:anchor-type="paragraph" svg:x="1.617cm" svg:y="0.97cm" svg:width="13.767cm" svg:height="0.914cm" draw:z-index="1"><draw:image xlink:href="Pictures/100000000000065A0000006CE3EF5E18CEE85F3E.jpg" xlink:type="simple" xlink:show="embed" xlink:actuate="onLoad" loext:mime-type="image/jpe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7-16T16:25:16.646000000</meta:creation-date>
    <meta:editing-duration>PT1M30S</meta:editing-duration>
    <meta:editing-cycles>2</meta:editing-cycles>
    <meta:generator>LibreOffice/5.4.3.2$Windows_x86 LibreOffice_project/92a7159f7e4af62137622921e809f8546db437e5</meta:generator>
    <meta:print-date>2018-07-16T16:38:45.799000000</meta:print-date>
    <dc:date>2018-07-16T16:47:09.916000000</dc:date>
    <meta:document-statistic meta:table-count="0" meta:image-count="2" meta:object-count="0" meta:page-count="1" meta:paragraph-count="9" meta:word-count="205" meta:character-count="1449" meta:non-whitespace-character-count="1251"/>
  </office:meta>
</office:document-meta>
</file>